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Object 2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2/styles.xml" manifest:media-type="text/xml"/>
  <manifest:file-entry manifest:full-path="Object 2/content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1" svg:font-family="Calibri1"/>
    <style:font-face style:name="Arial1" svg:font-family="Arial1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1" style:font-name-asian="Arial1" style:font-name-complex="Arial1" fo:font-size="16pt" style:font-size-asian="16pt" style:font-size-complex="16pt" fo:font-weight="bold" style:font-weight-asian="bold" style:font-weight-complex="bold"/>
    </style:style>
    <style:style style:name="ce3" style:family="table-cell" style:parent-style-name="Hyperlink" style:data-style-name="N0">
      <style:table-cell-properties style:vertical-align="automatic" fo:wrap-option="wrap"/>
      <style:text-properties fo:color="#0000EE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4" style:family="table-cell" style:parent-style-name="Default" style:data-style-name="N0">
      <style:text-properties style:font-name="Arial1" style:font-name-asian="Arial1" style:font-name-complex="Arial1"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0">
      <style:text-properties style:font-name="Arial1" style:font-name-asian="Arial1" style:font-name-complex="Arial1" fo:font-size="12pt" style:font-size-asian="12pt" style:font-size-complex="12pt"/>
    </style:style>
    <style:style style:name="ce6" style:family="table-cell" style:parent-style-name="Default" style:data-style-name="N0">
      <style:text-properties fo:color="#0563C1" style:font-name="Arial1" style:font-name-asian="Arial1" style:font-name-complex="Arial1" fo:font-size="12pt" style:font-size-asian="12pt" style:font-size-complex="12pt" style:text-underline-style="solid" style:text-underline-type="single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1" style:font-name-asian="Arial1" style:font-name-complex="Arial1" fo:font-size="16pt" style:font-size-asian="16pt" style:font-size-complex="16pt" fo:font-weight="bold" style:font-weight-asian="bold" style:font-weight-complex="bold"/>
    </style:style>
    <style:style style:name="ce8" style:family="table-cell" style:parent-style-name="Default" style:data-style-name="N0">
      <style:text-properties fo:color="#ADADAD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1" style:font-name-asian="Arial1" style:font-name-complex="Arial1" fo:font-size="12pt" style:font-size-asian="12pt" style:font-size-complex="12pt"/>
    </style:style>
    <style:style style:name="ce10" style:family="table-cell" style:parent-style-name="Default" style:data-style-name="N0">
      <style:table-cell-properties fo:border-top="thin solid #FFFFFF" fo:border-bottom="none" fo:border-left="thin solid #FFFFFF" fo:border-right="thin solid #FFFFFF" style:vertical-align="middle" style:repeat-content="false"/>
      <style:paragraph-properties fo:text-align="start" fo:margin-left="0cm"/>
      <style:text-properties style:font-name="Arial1" style:font-name-asian="Arial1" style:font-name-complex="Arial1" fo:font-size="12pt" style:font-size-asian="12pt" style:font-size-complex="12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1" style:font-name-asian="Arial1" style:font-name-complex="Arial1" fo:font-size="12pt" style:font-size-asian="12pt" style:font-size-complex="12pt"/>
    </style:style>
    <style:style style:name="ce12" style:family="table-cell" style:parent-style-name="Hyperlink" style:data-style-name="N0">
      <style:table-cell-properties style:vertical-align="top"/>
      <style:text-properties fo:color="#0000EE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1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Arial1" style:font-name-asian="Arial1" style:font-name-complex="Arial1" fo:font-size="12pt" style:font-size-asian="12pt" style:font-size-complex="12pt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/>
      <style:text-properties style:font-name="Arial1" style:font-name-asian="Arial1" style:font-name-complex="Arial1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start" fo:margin-left="0cm"/>
      <style:text-properties style:font-name="Arial1" style:font-name-asian="Arial1" style:font-name-complex="Arial1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end" fo:margin-right="0cm"/>
      <style:text-properties style:font-name="Arial1" style:font-name-asian="Arial1" style:font-name-complex="Arial1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end" fo:margin-right="0cm"/>
      <style:text-properties style:font-name="Arial1" style:font-name-asian="Arial1" style:font-name-complex="Arial1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end" fo:margin-right="0cm"/>
      <style:text-properties style:font-name="Arial1" style:font-name-asian="Arial1" style:font-name-complex="Arial1" fo:font-weight="bold" style:font-weight-asian="bold" style:font-weight-complex="bold"/>
    </style:style>
    <style:style style:name="ce20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  <style:text-properties style:font-name="Arial" style:font-name-asian="Arial" style:font-name-complex="Arial"/>
    </style:style>
    <style:style style:name="ce22" style:family="table-cell" style:parent-style-name="Default" style:data-style-name="N13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style:font-name="Arial" style:font-name-asian="Arial" style:font-name-complex="Arial"/>
    </style:style>
    <style:style style:name="ce23" style:family="table-cell" style:parent-style-name="Default" style:data-style-name="N13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/>
    </style:style>
    <style:style style:name="ce24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style:font-name="Arial" style:font-name-asian="Arial" style:font-name-complex="Arial"/>
    </style:style>
    <style:style style:name="ce25" style:family="table-cell" style:parent-style-name="Percent" style:data-style-name="N13"/>
    <style:style style:name="ce26" style:family="table-cell" style:parent-style-name="Default" style:data-style-name="N36">
      <style:table-cell-properties style:vertical-align="automatic" fo:background-color="#D3D3D3" style:repeat-content="false"/>
      <style:paragraph-properties fo:text-align="start" fo:margin-left="0cm"/>
      <style:text-properties style:font-name="Arial" style:font-name-asian="Arial" style:font-name-complex="Arial"/>
    </style:style>
    <style:style style:name="ce27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#D3D3D3" style:repeat-content="false"/>
      <style:paragraph-properties fo:text-align="start" fo:margin-left="0cm"/>
      <style:text-properties style:font-name="Arial" style:font-name-asian="Arial" style:font-name-complex="Arial"/>
    </style:style>
    <style:style style:name="ce28" style:family="table-cell" style:parent-style-name="Default" style:data-style-name="N13">
      <style:table-cell-properties fo:border-top="none" fo:border-bottom="none" fo:border-left="none" fo:border-right="thin solid #000000" style:vertical-align="automatic" fo:background-color="#D3D3D3" style:repeat-content="false"/>
      <style:paragraph-properties fo:text-align="end" fo:margin-right="0cm"/>
      <style:text-properties style:font-name="Arial" style:font-name-asian="Arial" style:font-name-complex="Arial"/>
    </style:style>
    <style:style style:name="ce29" style:family="table-cell" style:parent-style-name="Default" style:data-style-name="N13">
      <style:table-cell-properties style:vertical-align="automatic" fo:background-color="#D3D3D3" style:repeat-content="false"/>
      <style:paragraph-properties fo:text-align="end" fo:margin-right="0cm"/>
      <style:text-properties style:font-name="Arial" style:font-name-asian="Arial" style:font-name-complex="Arial"/>
    </style:style>
    <style:style style:name="ce30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#D3D3D3" style:repeat-content="false"/>
      <style:paragraph-properties fo:text-align="end" fo:margin-right="0cm"/>
      <style:text-properties style:font-name="Arial" style:font-name-asian="Arial" style:font-name-complex="Arial"/>
    </style:style>
    <style:style style:name="ce31" style:family="table-cell" style:parent-style-name="Default" style:data-style-name="N36">
      <style:table-cell-properties fo:border-top="none" fo:border-bottom="thin solid #000000" fo:border-left="none" fo:border-right="none" style:vertical-align="automatic" fo:background-color="#D3D3D3" style:repeat-content="false"/>
      <style:paragraph-properties fo:text-align="start" fo:margin-left="0cm"/>
      <style:text-properties style:font-name="Arial" style:font-name-asian="Arial" style:font-name-complex="Arial"/>
    </style:style>
    <style:style style:name="ce32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#D3D3D3" style:repeat-content="false"/>
      <style:paragraph-properties fo:text-align="start" fo:margin-left="0cm"/>
      <style:text-properties style:font-name="Arial" style:font-name-asian="Arial" style:font-name-complex="Arial"/>
    </style:style>
    <style:style style:name="ce33" style:family="table-cell" style:parent-style-name="Default" style:data-style-name="N13">
      <style:table-cell-properties fo:border-top="none" fo:border-bottom="thin solid #000000" fo:border-left="none" fo:border-right="thin solid #000000" style:vertical-align="automatic" fo:background-color="#D3D3D3" style:repeat-content="false"/>
      <style:paragraph-properties fo:text-align="end" fo:margin-right="0cm"/>
      <style:text-properties style:font-name="Arial" style:font-name-asian="Arial" style:font-name-complex="Arial"/>
    </style:style>
    <style:style style:name="ce34" style:family="table-cell" style:parent-style-name="Default" style:data-style-name="N13">
      <style:table-cell-properties fo:border-top="none" fo:border-bottom="thin solid #000000" fo:border-left="none" fo:border-right="none" style:vertical-align="automatic" fo:background-color="#D3D3D3" style:repeat-content="false"/>
      <style:paragraph-properties fo:text-align="end" fo:margin-right="0cm"/>
      <style:text-properties style:font-name="Arial" style:font-name-asian="Arial" style:font-name-complex="Arial"/>
    </style:style>
    <style:style style:name="ce35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#D3D3D3" style:repeat-content="false"/>
      <style:paragraph-properties fo:text-align="end" fo:margin-right="0cm"/>
      <style:text-properties style:font-name="Arial" style:font-name-asian="Arial" style:font-name-complex="Arial"/>
    </style:style>
    <style:style style:name="ce3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1" style:font-name-asian="Arial1" style:font-name-complex="Arial1"/>
    </style:style>
    <style:style style:name="ce37" style:family="table-cell" style:parent-style-name="Default" style:data-style-name="N0">
      <style:text-properties style:font-name="Arial" style:font-name-asian="Arial" style:font-name-complex="Arial"/>
    </style:style>
    <style:style style:name="ce38" style:family="table-cell" style:parent-style-name="Default" style:data-style-name="N0">
      <style:table-cell-properties fo:border="thin solid #FFFFFF" style:vertical-align="middle" style:repeat-content="false"/>
      <style:paragraph-properties fo:text-align="start" fo:margin-left="0cm"/>
      <style:text-properties style:font-name="Arial1" style:font-name-asian="Arial1" style:font-name-complex="Arial1" fo:font-size="12pt" style:font-size-asian="12pt" style:font-size-complex="12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1" style:font-name-asian="Arial1" style:font-name-complex="Arial1"/>
    </style:style>
    <style:style style:name="ce40" style:family="table-cell" style:parent-style-name="Default" style:data-style-name="N0">
      <style:table-cell-properties fo:border-top="thin solid #FFFFFF" fo:border-bottom="thin solid #000000" fo:border-left="none" fo:border-right="none" style:vertical-align="top" style:repeat-content="false"/>
      <style:paragraph-properties fo:text-align="start" fo:margin-left="0cm"/>
      <style:text-properties style:font-name="Arial1" style:font-name-asian="Arial1" style:font-name-complex="Arial1" fo:font-size="12pt" style:font-size-asian="12pt" style:font-size-complex="12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none" style:vertical-align="top" style:repeat-content="false"/>
      <style:paragraph-properties fo:text-align="start" fo:margin-left="0cm"/>
      <style:text-properties style:font-name="Arial1" style:font-name-asian="Arial1" style:font-name-complex="Arial1" fo:font-style="italic" style:font-style-asian="italic" style:font-style-complex="italic"/>
    </style:style>
    <style:style style:name="ce42" style:family="table-cell" style:parent-style-name="Default" style:data-style-name="N0">
      <style:table-cell-properties fo:border-top="none" fo:border-bottom="thin solid #000000" fo:border-left="none" fo:border-right="none" style:vertical-align="top"/>
      <style:text-properties style:font-name="Arial1" style:font-name-asian="Arial1" style:font-name-complex="Arial1"/>
    </style:style>
    <style:style style:name="ce4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/>
      <style:text-properties style:font-name="Arial1" style:font-name-asian="Arial1" style:font-name-complex="Arial1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  <style:text-properties style:font-name="Arial1" style:font-name-asian="Arial1" style:font-name-complex="Arial1" fo:font-weight="bold" style:font-weight-asian="bold" style:font-weight-complex="bold"/>
    </style:style>
    <style:style style:name="ce45" style:family="table-cell" style:parent-style-name="Default" style:data-style-name="N1">
      <style:table-cell-properties fo:border-top="none" fo:border-bottom="none" fo:border-left="none" fo:border-right="thin solid #000000" style:vertical-align="automatic" fo:background-color="#D3D3D3" style:repeat-content="false"/>
      <style:paragraph-properties fo:text-align="end" fo:margin-right="0cm"/>
      <style:text-properties style:font-name="Arial" style:font-name-asian="Arial" style:font-name-complex="Arial"/>
    </style:style>
    <style:style style:name="ce46" style:family="table-cell" style:parent-style-name="Default" style:data-style-name="N1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style:font-name="Arial" style:font-name-asian="Arial" style:font-name-complex="Arial"/>
    </style:style>
    <style:style style:name="ce47" style:family="table-cell" style:parent-style-name="Default" style:data-style-name="N13"/>
    <style:style style:name="ce48" style:family="table-cell" style:parent-style-name="Default" style:data-style-name="N13">
      <style:table-cell-properties style:vertical-align="automatic" fo:background-color="#D3D3D3" style:repeat-content="false"/>
      <style:paragraph-properties fo:text-align="end" fo:margin-right="0cm"/>
      <style:text-properties fo:color="#FF0000" style:font-name="Arial" style:font-name-asian="Arial" style:font-name-complex="Arial"/>
    </style:style>
    <style:style style:name="ce49" style:family="table-cell" style:parent-style-name="Default" style:data-style-name="N13">
      <style:table-cell-properties fo:border-top="none" fo:border-bottom="none" fo:border-left="none" fo:border-right="thin solid #000000" style:vertical-align="automatic" fo:background-color="#D3D3D3" style:repeat-content="false"/>
      <style:paragraph-properties fo:text-align="end" fo:margin-right="0cm"/>
      <style:text-properties fo:color="#FF0000" style:font-name="Arial" style:font-name-asian="Arial" style:font-name-complex="Arial"/>
    </style:style>
    <style:style style:name="ce50" style:family="table-cell" style:parent-style-name="Default" style:data-style-name="N13">
      <style:table-cell-properties style:vertical-align="automatic" style:repeat-content="false"/>
      <style:paragraph-properties fo:text-align="end" fo:margin-right="0cm"/>
      <style:text-properties fo:color="#FF0000" style:font-name="Arial" style:font-name-asian="Arial" style:font-name-complex="Arial"/>
    </style:style>
    <style:style style:name="ce51" style:family="table-cell" style:parent-style-name="Default" style:data-style-name="N13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fo:color="#FF0000" style:font-name="Arial" style:font-name-asian="Arial" style:font-name-complex="Arial"/>
    </style:style>
    <style:style style:name="ce52" style:family="table-cell" style:parent-style-name="Default" style:data-style-name="N13">
      <style:table-cell-properties style:vertical-align="automatic" fo:background-color="#FFFF00" style:repeat-content="false"/>
      <style:paragraph-properties fo:text-align="end" fo:margin-right="0cm"/>
      <style:text-properties style:font-name="Arial" style:font-name-asian="Arial" style:font-name-complex="Arial"/>
    </style:style>
    <style:style style:name="ce53" style:family="table-cell" style:parent-style-name="Default" style:data-style-name="N1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/>
    </style:style>
    <style:style style:name="ce54" style:family="table-cell" style:parent-style-name="Default" style:data-style-name="N1">
      <style:table-cell-properties style:vertical-align="automatic" fo:background-color="#D3D3D3" style:repeat-content="false"/>
      <style:paragraph-properties fo:text-align="end" fo:margin-right="0cm"/>
      <style:text-properties style:font-name="Arial" style:font-name-asian="Arial" style:font-name-complex="Arial"/>
    </style:style>
    <style:style style:name="ce55" style:family="table-cell" style:parent-style-name="Default" style:data-style-name="N1">
      <style:table-cell-properties fo:border-top="none" fo:border-bottom="thin solid #000000" fo:border-left="none" fo:border-right="thin solid #000000" style:vertical-align="automatic" fo:background-color="#D3D3D3" style:repeat-content="false"/>
      <style:paragraph-properties fo:text-align="end" fo:margin-right="0cm"/>
      <style:text-properties style:font-name="Arial" style:font-name-asian="Arial" style:font-name-complex="Arial"/>
    </style:style>
    <style:style style:name="ce56" style:family="table-cell" style:parent-style-name="Default" style:data-style-name="N1">
      <style:table-cell-properties fo:border-top="none" fo:border-bottom="thin solid #000000" fo:border-left="none" fo:border-right="none" style:vertical-align="automatic" fo:background-color="#D3D3D3" style:repeat-content="false"/>
      <style:paragraph-properties fo:text-align="end" fo:margin-right="0cm"/>
      <style:text-properties style:font-name="Arial" style:font-name-asian="Arial" style:font-name-complex="Arial"/>
    </style:style>
    <style:style style:name="T7" style:family="text" style:parent-style-name="Default">
      <style:text-properties fo:color="#0000EE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8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9" style:family="text" style:parent-style-name="Default">
      <style:text-properties fo:color="#000000" style:text-line-through-style="none" style:font-name="Arial1" style:font-name-asian="Arial1" style:font-name-complex="Arial1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0" style:family="text" style:parent-style-name="Default">
      <style:text-properties fo:color="#000000" style:text-line-through-style="none" style:font-name="Arial1" style:font-name-asian="Arial1" style:font-name-complex="Arial1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11" style:family="text" style:parent-style-name="Default">
      <style:text-properties fo:color="#000000" style:text-line-through-style="none" style:font-name="Arial1" style:font-name-asian="Arial1" style:font-name-complex="Arial1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3.3526388888889cm"/>
    </style:style>
    <style:style style:name="co2" style:family="table-column">
      <style:table-column-properties fo:break-before="auto" style:column-width="11.90625cm"/>
    </style:style>
    <style:style style:name="co3" style:family="table-column">
      <style:table-column-properties fo:break-before="auto" style:column-width="3.08680555555556cm"/>
    </style:style>
    <style:style style:name="co4" style:family="table-column">
      <style:table-column-properties fo:break-before="auto" style:column-width="2.08138888888889cm"/>
    </style:style>
    <style:style style:name="co5" style:family="table-column">
      <style:table-column-properties fo:break-before="auto" style:column-width="2.87513888888889cm"/>
    </style:style>
    <style:style style:name="co6" style:family="table-column">
      <style:table-column-properties fo:break-before="auto" style:column-width="1.95791666666667cm" style:use-optimal-column-width="true"/>
    </style:style>
    <style:style style:name="co7" style:family="table-column">
      <style:table-column-properties fo:break-before="auto" style:column-width="2.11666666666667cm"/>
    </style:style>
    <style:style style:name="co8" style:family="table-column">
      <style:table-column-properties fo:break-before="auto" style:column-width="2.48708333333333cm"/>
    </style:style>
    <style:style style:name="co9" style:family="table-column">
      <style:table-column-properties fo:break-before="auto" style:column-width="2.50472222222222cm"/>
    </style:style>
    <style:style style:name="co10" style:family="table-column">
      <style:table-column-properties fo:break-before="auto" style:column-width="2.66347222222222cm"/>
    </style:style>
    <style:style style:name="co11" style:family="table-column">
      <style:table-column-properties fo:break-before="auto" style:column-width="2.32833333333333cm"/>
    </style:style>
    <style:style style:name="co12" style:family="table-column">
      <style:table-column-properties fo:break-before="auto" style:column-width="2.38125cm"/>
    </style:style>
    <style:style style:name="co13" style:family="table-column">
      <style:table-column-properties fo:break-before="auto" style:column-width="1.905cm"/>
    </style:style>
    <style:style style:name="co14" style:family="table-column">
      <style:table-column-properties fo:break-before="auto" style:column-width="2.76930555555556cm"/>
    </style:style>
    <style:style style:name="co15" style:family="table-column">
      <style:table-column-properties fo:break-before="auto" style:column-width="2.43416666666667cm"/>
    </style:style>
    <style:style style:name="co16" style:family="table-column">
      <style:table-column-properties fo:break-before="auto" style:column-width="5.02708333333333cm"/>
    </style:style>
    <style:style style:name="co17" style:family="table-column">
      <style:table-column-properties fo:break-before="auto" style:column-width="2.55763888888889cm"/>
    </style:style>
    <style:style style:name="co18" style:family="table-column">
      <style:table-column-properties fo:break-before="auto" style:column-width="2.34597222222222cm" style:use-optimal-column-width="true"/>
    </style:style>
    <style:style style:name="co19" style:family="table-column">
      <style:table-column-properties fo:break-before="auto" style:column-width="2.2225cm"/>
    </style:style>
    <style:style style:name="co20" style:family="table-column">
      <style:table-column-properties fo:break-before="auto" style:column-width="2.75166666666667cm"/>
    </style:style>
    <style:style style:name="co21" style:family="table-column">
      <style:table-column-properties fo:break-before="auto" style:column-width="2.54cm"/>
    </style:style>
    <style:style style:name="ro1" style:family="table-row">
      <style:table-row-properties style:row-height="25.5pt" style:use-optimal-row-height="false" fo:break-before="auto"/>
    </style:style>
    <style:style style:name="ro2" style:family="table-row">
      <style:table-row-properties style:row-height="128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27.75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28.5pt" style:use-optimal-row-height="false" fo:break-before="auto"/>
    </style:style>
    <style:style style:name="ro7" style:family="table-row">
      <style:table-row-properties style:row-height="15.5pt" style:use-optimal-row-height="true" fo:break-before="auto"/>
    </style:style>
    <style:style style:name="ro8" style:family="table-row">
      <style:table-row-properties style:row-height="14.25pt" style:use-optimal-row-height="true" fo:break-before="auto"/>
    </style:style>
    <style:style style:name="ro9" style:family="table-row">
      <style:table-row-properties style:row-height="20pt" style:use-optimal-row-height="true" fo:break-before="auto"/>
    </style:style>
    <style:style style:name="ro10" style:family="table-row">
      <style:table-row-properties style:row-height="22.5pt" style:use-optimal-row-height="false" fo:break-before="auto"/>
    </style:style>
    <style:style style:name="ro11" style:family="table-row">
      <style:table-row-properties style:row-height="30pt" style:use-optimal-row-height="false" fo:break-before="auto"/>
    </style:style>
    <style:style style:name="ro12" style:family="table-row">
      <style:table-row-properties style:row-height="26pt" style:use-optimal-row-height="true" fo:break-before="auto"/>
    </style:style>
    <style:style style:name="ro13" style:family="table-row">
      <style:table-row-properties style:row-height="12.5pt" style:use-optimal-row-height="true" fo:break-before="auto"/>
    </style:style>
    <style:style style:name="ro14" style:family="table-row">
      <style:table-row-properties style:row-height="14.25pt" style:use-optimal-row-height="false" fo:break-before="auto"/>
    </style:style>
    <style:style style:name="ro15" style:family="table-row">
      <style:table-row-properties style:row-height="19.5pt" style:use-optimal-row-height="false" fo:break-before="auto"/>
    </style:style>
    <style:style style:name="ro16" style:family="table-row">
      <style:table-row-properties style:row-height="15.75pt" style:use-optimal-row-height="false" fo:break-before="auto"/>
    </style:style>
    <style:style style:name="ro17" style:family="table-row">
      <style:table-row-properties style:row-height="75.75pt" style:use-optimal-row-height="false" fo:break-before="auto"/>
    </style:style>
    <style:style style:name="ro18" style:family="table-row">
      <style:table-row-properties style:row-height="22pt" style:use-optimal-row-height="false" fo:break-before="auto"/>
    </style:style>
    <style:style style:name="ro19" style:family="table-row">
      <style:table-row-properties style:row-height="39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1">
      <style:table-properties table:display="false" style:writing-mode="lr-tb"/>
    </style:style>
    <style:style style:name="ta4" style:family="table" style:master-page-name="mp3">
      <style:table-properties table:display="true" style:writing-mode="lr-tb"/>
    </style:style>
    <style:style style:name="ta5" style:family="table" style:master-page-name="mp3">
      <style:table-properties table:display="false" style:writing-mode="lr-tb"/>
    </style:style>
    <style:style style:name="ce5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1" style:font-name-asian="Arial1" style:font-name-complex="Arial1" fo:font-size="16pt" style:font-size-asian="16pt" style:font-size-complex="16pt" fo:font-weight="bold" style:font-weight-asian="bold" style:font-weight-complex="bold"/>
      <style:map style:condition="of:is-true-formula(AND(COUNTIF([.$A$1:.$A$6]; [.A1])&gt;1;NOT(ISBLANK([.A1]))))" style:apply-style-name="cf4" style:base-cell-address="Indexed_series.A1"/>
    </style:style>
    <style:style style:name="ce5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1" style:font-name-asian="Arial1" style:font-name-complex="Arial1" fo:font-size="12pt" style:font-size-asian="12pt" style:font-size-complex="12pt"/>
      <style:map style:condition="of:is-true-formula(AND(COUNTIF([.$A$1:.$A$6]; [.A1])&gt;1;NOT(ISBLANK([.A1]))))" style:apply-style-name="cf4" style:base-cell-address="Indexed_series.A1"/>
    </style:style>
    <style:style style:name="ce59" style:family="table-cell" style:parent-style-name="Default" style:data-style-name="N0">
      <style:table-cell-properties fo:border-top="thin solid #FFFFFF" fo:border-bottom="none" fo:border-left="thin solid #FFFFFF" fo:border-right="thin solid #FFFFFF" style:vertical-align="middle" style:repeat-content="false"/>
      <style:paragraph-properties fo:text-align="start" fo:margin-left="0cm"/>
      <style:text-properties style:font-name="Arial1" style:font-name-asian="Arial1" style:font-name-complex="Arial1" fo:font-size="12pt" style:font-size-asian="12pt" style:font-size-complex="12pt"/>
      <style:map style:condition="of:is-true-formula(AND(COUNTIF([.$A$1:.$A$6]; [.A1])&gt;1;NOT(ISBLANK([.A1]))))" style:apply-style-name="cf4" style:base-cell-address="Indexed_series.A1"/>
    </style:style>
    <style:style style:name="ce60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Arial1" style:font-name-asian="Arial1" style:font-name-complex="Arial1" fo:font-size="12pt" style:font-size-asian="12pt" style:font-size-complex="12pt"/>
      <style:map style:condition="of:is-true-formula(AND(COUNTIF([.$A$1:.$A$6]; [.A1])&gt;1;NOT(ISBLANK([.A1]))))" style:apply-style-name="cf4" style:base-cell-address="Indexed_series.A1"/>
    </style:style>
    <style:style style:name="ce6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  <style:map style:condition="of:is-true-formula(AND(COUNTIF([.$A$7:.$A$7]; [.A7])&gt;1;NOT(ISBLANK([.A7]))))" style:apply-style-name="cf4" style:base-cell-address="Indexed_series.A7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/>
      <style:text-properties style:font-name="Arial1" style:font-name-asian="Arial1" style:font-name-complex="Arial1" fo:font-weight="bold" style:font-weight-asian="bold" style:font-weight-complex="bold"/>
      <style:map style:condition="of:is-true-formula(AND(COUNTIF([.$A$8:.$A$40]; [.A8])&gt;1;NOT(ISBLANK([.A8]))))" style:apply-style-name="cf4" style:base-cell-address="Indexed_series.A8"/>
    </style:style>
    <style:style style:name="ce63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/>
      <style:map style:condition="of:is-true-formula(AND(COUNTIF([.$A$8:.$A$40]; [.A8])&gt;1;NOT(ISBLANK([.A8]))))" style:apply-style-name="cf4" style:base-cell-address="Indexed_series.A8"/>
    </style:style>
    <style:style style:name="ce64" style:family="table-cell" style:parent-style-name="Default" style:data-style-name="N36">
      <style:table-cell-properties style:vertical-align="automatic" fo:background-color="#D3D3D3" style:repeat-content="false"/>
      <style:paragraph-properties fo:text-align="start" fo:margin-left="0cm"/>
      <style:text-properties style:font-name="Arial" style:font-name-asian="Arial" style:font-name-complex="Arial"/>
      <style:map style:condition="of:is-true-formula(AND(COUNTIF([.$A$8:.$A$40]; [.A8])&gt;1;NOT(ISBLANK([.A8]))))" style:apply-style-name="cf4" style:base-cell-address="Indexed_series.A8"/>
    </style:style>
    <style:style style:name="ce65" style:family="table-cell" style:parent-style-name="Default" style:data-style-name="N36">
      <style:table-cell-properties fo:border-top="none" fo:border-bottom="thin solid #000000" fo:border-left="none" fo:border-right="none" style:vertical-align="automatic" fo:background-color="#D3D3D3" style:repeat-content="false"/>
      <style:paragraph-properties fo:text-align="start" fo:margin-left="0cm"/>
      <style:text-properties style:font-name="Arial" style:font-name-asian="Arial" style:font-name-complex="Arial"/>
      <style:map style:condition="of:is-true-formula(AND(COUNTIF([.$A$8:.$A$40]; [.A8])&gt;1;NOT(ISBLANK([.A8]))))" style:apply-style-name="cf4" style:base-cell-address="Indexed_series.A8"/>
    </style:style>
    <style:style style:name="ce66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/>
      <style:map style:condition="of:is-true-formula(AND(COUNTIF([.$A$783:.$A$801]; [.A783])&gt;1;NOT(ISBLANK([.A783]))))" style:apply-style-name="cf4" style:base-cell-address="YoY_-_fake_calendar.A783"/>
    </style:style>
    <style:style style:name="ce67" style:family="table-cell" style:parent-style-name="Default" style:data-style-name="N36">
      <style:table-cell-properties style:vertical-align="automatic" fo:background-color="#D3D3D3" style:repeat-content="false"/>
      <style:paragraph-properties fo:text-align="start" fo:margin-left="0cm"/>
      <style:text-properties style:font-name="Arial" style:font-name-asian="Arial" style:font-name-complex="Arial"/>
      <style:map style:condition="of:is-true-formula(AND(COUNTIF([.$A$783:.$A$801]; [.A783])&gt;1;NOT(ISBLANK([.A783]))))" style:apply-style-name="cf4" style:base-cell-address="YoY_-_fake_calendar.A783"/>
    </style:style>
    <style:style style:name="ce6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  <style:map style:condition="of:is-true-formula(AND(COUNTIF([.$A$7:.$A$7]; [.A7])&gt;1;NOT(ISBLANK([.A7]))))" style:apply-style-name="cf4" style:base-cell-address="Year-on-year.A7"/>
    </style:style>
    <style:style style:family="graphic" style:name="a0">
      <style:graphic-properties/>
    </style:style>
    <style:style style:family="graphic" style:name="a1">
      <style:graphic-properties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ver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style-name="ce2">
            <text:p>Proof of concept - planned changes to the daily domestic transport use by mode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<text:a xlink:href="https://www.gov.uk/government/statistics/daily-domestic-transport-use-by-mode/planned-changes-to-the-daily-domestic-transport-use-by-mode-publication"><text:span text:style-name="T8">This workbook presents a proof-of-concept of how the daily domestic transport usage data would be visualised if the changes outlined in the<text:s/></text:span>Planned changes to the Daily domestic transport use by mode<text:span text:style-name="T8"><text:s/>document are implemented. See the document for further information about the planned changes.</text:span><text:line-break/><text:line-break/><text:span text:style-name="T8">The figures in this workbook are dummy data and should not be compared against the official statistics that are published.</text:span></text:a>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<text:a xlink:href="https://www.smartsurvey.co.uk/s/x-ABXX1B/"><text:span text:style-name="T8">If you have any feedback, views or are impacted by these changes, please provide your thoughts in the<text:s/></text:span>survey<text:span text:style-name="T8">.</text:span></text:a></text:p>
          </table:table-cell>
          <table:table-cell table:number-columns-repeated="16383"/>
        </table:table-row>
        <table:table-row table:style-name="ro4">
          <table:table-cell office:value-type="string" table:style-name="ce4">
            <text:p>Timing</text:p>
          </table:table-cell>
          <table:table-cell table:number-columns-repeated="16383"/>
        </table:table-row>
        <table:table-row table:style-name="ro5">
          <table:table-cell office:value-type="string" table:style-name="ce5">
            <text:p>Last updated: 10 June 2026</text:p>
          </table:table-cell>
          <table:table-cell table:number-columns-repeated="16383"/>
        </table:table-row>
        <table:table-row table:style-name="ro6">
          <table:table-cell office:value-type="string" table:style-name="ce4">
            <text:p>Further information</text:p>
          </table:table-cell>
          <table:table-cell table:number-columns-repeated="16383"/>
        </table:table-row>
        <table:table-row table:style-name="ro7">
          <table:table-cell office:value-type="string" table:style-name="ce6">
            <text:p><text:a xlink:href="https://www.gov.uk/government/statistics/daily-domestic-transport-use-by-mode/planned-changes-to-the-daily-domestic-transport-use-by-mode-publication">Planned changes to the Daily domestic transport use by mode publication</text:a></text:p>
          </table:table-cell>
          <table:table-cell table:number-columns-repeated="16383"/>
        </table:table-row>
        <table:table-row table:style-name="ro5">
          <table:table-cell office:value-type="string" table:style-name="ce6">
            <text:p><text:a xlink:href="https://www.gov.uk/government/statistics/transport-use-during-the-coronavirus-covid-19-pandemic">Daily domestic transport use by mode collection page</text:a></text:p>
          </table:table-cell>
          <table:table-cell table:number-columns-repeated="16383"/>
        </table:table-row>
        <table:table-row table:style-name="ro5">
          <table:table-cell office:value-type="string" table:style-name="ce6">
            <text:p><text:a xlink:href="https://code.statisticsauthority.gov.uk/the-code/">Code of Practice for Statistics</text:a></text:p>
          </table:table-cell>
          <table:table-cell table:number-columns-repeated="16383"/>
        </table:table-row>
        <table:table-row table:style-name="ro5">
          <table:table-cell office:value-type="string" table:style-name="ce6">
            <text:p><text:a xlink:href="https://osr.statisticsauthority.gov.uk/policies/official-statistics-policies/official-statistics-policy/">Official Statistics Policy – Office for Statistics Regulation</text:a></text:p>
          </table:table-cell>
          <table:table-cell table:number-columns-repeated="16383"/>
        </table:table-row>
        <table:table-row table:style-name="ro4">
          <table:table-cell office:value-type="string" table:style-name="ce4">
            <text:p>Contact information</text:p>
          </table:table-cell>
          <table:table-cell table:number-columns-repeated="16383"/>
        </table:table-row>
        <table:table-row table:style-name="ro7">
          <table:table-cell office:value-type="string" table:style-name="ce6">
            <text:p>transport.statistics@dft.gov.uk</text:p>
          </table:table-cell>
          <table:table-cell table:number-columns-repeated="16383"/>
        </table:table-row>
        <table:table-row table:number-rows-repeated="1048564" table:style-name="ro8">
          <table:table-cell table:number-columns-repeated="16384"/>
        </table:table-row>
      </table:table>
      <table:table table:name="Indexed_series" table:style-name="ta2"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16375" table:default-cell-style-name="ce1"/>
        <table:table-row table:style-name="ro9">
          <table:table-cell office:value-type="string" table:style-name="ce57">
            <text:p>Proof-of-concept - re-indexed series of daily usage of transport by mode: Great Britain, March 2024</text:p>
          </table:table-cell>
          <table:table-cell table:number-columns-repeated="8" table:style-name="ce1"/>
          <table:table-cell table:style-name="ce8"/>
          <table:table-cell table:number-columns-repeated="16374" table:style-name="ce1"/>
        </table:table-row>
        <table:table-row table:style-name="ro7">
          <table:table-cell office:value-type="string" table:style-name="ce58">
            <text:p>This worksheet contains 1 table.<text:s/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59">
            <text:p>All figures are based on rolling 7-day averages, and given as a percentage of the baseline, which is the average usage across the calendar year 2025.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1">
            <text:p><text:span text:style-name="T10">Example:</text:span><text:span text:style-name="T11"><text:s/>all</text:span><text:span text:style-name="T10"><text:s/></text:span>motor vehicle usage in the week ending Thursday 28 March 2024 were 102% of the average usage in 2025.</text:p>
          </table:table-cell>
          <table:table-cell table:number-columns-repeated="16383" table:style-name="ce1"/>
        </table:table-row>
        <table:table-row table:style-name="ro10">
          <table:table-cell office:value-type="string" table:style-name="ce12">
            <text:p><text:a xlink:href="https://www.gov.uk/government/statistics/daily-domestic-transport-use-by-mode/planned-changes-to-the-daily-domestic-transport-use-by-mode-publication"><text:span text:style-name="T8">Further information can be found in the<text:s/></text:span>Planned changes to the Daily domestic transport use by mode publication<text:span text:style-name="T8"><text:s/>document.</text:span></text:a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60">
            <text:p>Annotations in this table: [x] for data not available, [z] for not applicable, [r] for revised data, [p] for provisional data.</text:p>
          </table:table-cell>
          <table:table-cell table:number-columns-repeated="16383" table:style-name="ce1"/>
        </table:table-row>
        <table:table-row table:style-name="ro11">
          <table:table-cell office:value-type="string" table:style-name="ce61">
            <text:p>Data presented in this worksheet is dummy data and solely for illustrative purposes. It should not be used for further analysis.</text:p>
          </table:table-cell>
          <table:table-cell table:number-columns-repeated="16383" table:style-name="ce1"/>
        </table:table-row>
        <table:table-row table:style-name="ro12">
          <table:table-cell office:value-type="string" table:style-name="ce62">
            <text:p>Date</text:p>
            <text:p>[note 1]</text:p>
          </table:table-cell>
          <table:table-cell office:value-type="string" table:style-name="ce16">
            <text:p>Weekday</text:p>
          </table:table-cell>
          <table:table-cell office:value-type="string" table:style-name="ce17">
            <text:p>All motor vehicles</text:p>
          </table:table-cell>
          <table:table-cell office:value-type="string" table:style-name="ce18">
            <text:p>National Rail</text:p>
          </table:table-cell>
          <table:table-cell office:value-type="string" table:style-name="ce18">
            <text:p>Transport for London Tube</text:p>
          </table:table-cell>
          <table:table-cell office:value-type="string" table:style-name="ce19">
            <text:p>Transport for London Bus</text:p>
          </table:table-cell>
          <table:table-cell office:value-type="string" table:style-name="ce17">
            <text:p>Bus (excluding London)</text:p>
          </table:table-cell>
          <table:table-cell office:value-type="string" table:style-name="ce17">
            <text:p>Notes on data by day</text:p>
          </table:table-cell>
          <table:table-cell office:value-type="string" table:style-name="ce17">
            <text:p>Contextual notes by day</text:p>
          </table:table-cell>
          <table:table-cell table:number-columns-repeated="16375" table:style-name="ce1"/>
        </table:table-row>
        <table:table-row table:style-name="ro13">
          <table:table-cell office:value-type="date" office:date-value="2024-03-01T00:00:00" table:style-name="ce63">
            <text:p>01-Mar-2024</text:p>
          </table:table-cell>
          <table:table-cell office:value-type="string" table:style-name="ce21">
            <text:p>Fri</text:p>
          </table:table-cell>
          <table:table-cell office:value-type="percentage" office:value="0.997" table:style-name="ce22">
            <text:p>100%</text:p>
          </table:table-cell>
          <table:table-cell office:value-type="percentage" office:value="1.0318716139999999" table:style-name="ce23">
            <text:p>103%</text:p>
          </table:table-cell>
          <table:table-cell office:value-type="percentage" office:value="1.022478939" table:style-name="ce23">
            <text:p>102%</text:p>
          </table:table-cell>
          <table:table-cell office:value-type="percentage" office:value="1.0502372390000001" table:style-name="ce22">
            <text:p>105%</text:p>
          </table:table-cell>
          <table:table-cell office:value-type="percentage" office:value="1.07" table:style-name="ce22">
            <text:p>107%</text:p>
          </table:table-cell>
          <table:table-cell table:number-columns-repeated="2" table:style-name="ce24"/>
          <table:table-cell table:style-name="ce1"/>
          <table:table-cell table:number-columns-repeated="5" table:style-name="ce25"/>
          <table:table-cell table:number-columns-repeated="16369"/>
        </table:table-row>
        <table:table-row table:style-name="ro13">
          <table:table-cell office:value-type="date" office:date-value="2024-03-02T00:00:00" table:style-name="ce64">
            <text:p>02-Mar-2024</text:p>
          </table:table-cell>
          <table:table-cell office:value-type="string" table:style-name="ce27">
            <text:p>Sat</text:p>
          </table:table-cell>
          <table:table-cell office:value-type="percentage" office:value="0.995" table:style-name="ce28">
            <text:p>100%</text:p>
          </table:table-cell>
          <table:table-cell office:value-type="percentage" office:value="1.0359030410000001" table:style-name="ce29">
            <text:p>104%</text:p>
          </table:table-cell>
          <table:table-cell office:value-type="percentage" office:value="1.0200269019999999" table:style-name="ce29">
            <text:p>102%</text:p>
          </table:table-cell>
          <table:table-cell office:value-type="percentage" office:value="1.045271053" table:style-name="ce28">
            <text:p>105%</text:p>
          </table:table-cell>
          <table:table-cell office:value-type="percentage" office:value="1.01" table:style-name="ce28">
            <text:p>101%</text:p>
          </table:table-cell>
          <table:table-cell table:number-columns-repeated="2" table:style-name="ce30"/>
          <table:table-cell table:style-name="ce1"/>
          <table:table-cell table:number-columns-repeated="5" table:style-name="ce25"/>
          <table:table-cell table:number-columns-repeated="16369"/>
        </table:table-row>
        <table:table-row table:style-name="ro13">
          <table:table-cell office:value-type="date" office:date-value="2024-03-03T00:00:00" table:style-name="ce64">
            <text:p>03-Mar-2024</text:p>
          </table:table-cell>
          <table:table-cell office:value-type="string" table:style-name="ce27">
            <text:p>Sun</text:p>
          </table:table-cell>
          <table:table-cell office:value-type="percentage" office:value="0.99900000000000011" table:style-name="ce28">
            <text:p>100%</text:p>
          </table:table-cell>
          <table:table-cell office:value-type="percentage" office:value="1.0449806109999999" table:style-name="ce29">
            <text:p>104%</text:p>
          </table:table-cell>
          <table:table-cell office:value-type="percentage" office:value="1.0210612640000001" table:style-name="ce29">
            <text:p>102%</text:p>
          </table:table-cell>
          <table:table-cell office:value-type="percentage" office:value="1.048586419" table:style-name="ce28">
            <text:p>105%</text:p>
          </table:table-cell>
          <table:table-cell office:value-type="percentage" office:value="1.0900000000000001" table:style-name="ce28">
            <text:p>109%</text:p>
          </table:table-cell>
          <table:table-cell table:number-columns-repeated="2" table:style-name="ce30"/>
          <table:table-cell table:style-name="ce1"/>
          <table:table-cell table:number-columns-repeated="5" table:style-name="ce25"/>
          <table:table-cell table:number-columns-repeated="16369"/>
        </table:table-row>
        <table:table-row table:style-name="ro13">
          <table:table-cell office:value-type="date" office:date-value="2024-03-04T00:00:00" table:style-name="ce63">
            <text:p>04-Mar-2024</text:p>
          </table:table-cell>
          <table:table-cell office:value-type="string" table:style-name="ce21">
            <text:p>Mon</text:p>
          </table:table-cell>
          <table:table-cell office:value-type="percentage" office:value="0.99900000000000011" table:style-name="ce22">
            <text:p>100%</text:p>
          </table:table-cell>
          <table:table-cell office:value-type="percentage" office:value="1.0467051789999999" table:style-name="ce23">
            <text:p>105%</text:p>
          </table:table-cell>
          <table:table-cell office:value-type="percentage" office:value="1.0201029109999999" table:style-name="ce23">
            <text:p>102%</text:p>
          </table:table-cell>
          <table:table-cell office:value-type="percentage" office:value="1.0516301109999999" table:style-name="ce22">
            <text:p>105%</text:p>
          </table:table-cell>
          <table:table-cell office:value-type="percentage" office:value="1.2" table:style-name="ce22">
            <text:p>120%</text:p>
          </table:table-cell>
          <table:table-cell table:number-columns-repeated="2" table:style-name="ce24"/>
          <table:table-cell table:style-name="ce1"/>
          <table:table-cell table:number-columns-repeated="5" table:style-name="ce25"/>
          <table:table-cell table:number-columns-repeated="16369"/>
        </table:table-row>
        <table:table-row table:style-name="ro13">
          <table:table-cell office:value-type="date" office:date-value="2024-03-05T00:00:00" table:style-name="ce63">
            <text:p>05-Mar-2024</text:p>
          </table:table-cell>
          <table:table-cell office:value-type="string" table:style-name="ce21">
            <text:p>Tue</text:p>
          </table:table-cell>
          <table:table-cell office:value-type="percentage" office:value="1.0009999999999999" table:style-name="ce22">
            <text:p>100%</text:p>
          </table:table-cell>
          <table:table-cell office:value-type="percentage" office:value="1.0477832600000001" table:style-name="ce23">
            <text:p>105%</text:p>
          </table:table-cell>
          <table:table-cell office:value-type="percentage" office:value="1.0194284140000001" table:style-name="ce23">
            <text:p>102%</text:p>
          </table:table-cell>
          <table:table-cell office:value-type="percentage" office:value="1.051466775" table:style-name="ce22">
            <text:p>105%</text:p>
          </table:table-cell>
          <table:table-cell office:value-type="percentage" office:value="1.1200000000000001" table:style-name="ce22">
            <text:p>112%</text:p>
          </table:table-cell>
          <table:table-cell table:number-columns-repeated="2" table:style-name="ce24"/>
          <table:table-cell table:style-name="ce1"/>
          <table:table-cell table:number-columns-repeated="5" table:style-name="ce25"/>
          <table:table-cell table:number-columns-repeated="16369"/>
        </table:table-row>
        <table:table-row table:style-name="ro13">
          <table:table-cell office:value-type="date" office:date-value="2024-03-06T00:00:00" table:style-name="ce63">
            <text:p>06-Mar-2024</text:p>
          </table:table-cell>
          <table:table-cell office:value-type="string" table:style-name="ce21">
            <text:p>Wed</text:p>
          </table:table-cell>
          <table:table-cell office:value-type="percentage" office:value="1.0029999999999999" table:style-name="ce22">
            <text:p>100%</text:p>
          </table:table-cell>
          <table:table-cell office:value-type="percentage" office:value="1.0467696209999999" table:style-name="ce23">
            <text:p>105%</text:p>
          </table:table-cell>
          <table:table-cell office:value-type="percentage" office:value="1.0203833179999999" table:style-name="ce23">
            <text:p>102%</text:p>
          </table:table-cell>
          <table:table-cell office:value-type="percentage" office:value="1.0533495310000001" table:style-name="ce22">
            <text:p>105%</text:p>
          </table:table-cell>
          <table:table-cell office:value-type="percentage" office:value="1.1200000000000001" table:style-name="ce22">
            <text:p>112%</text:p>
          </table:table-cell>
          <table:table-cell table:number-columns-repeated="2" table:style-name="ce24"/>
          <table:table-cell table:style-name="ce1"/>
          <table:table-cell table:number-columns-repeated="5" table:style-name="ce25"/>
          <table:table-cell table:number-columns-repeated="16369"/>
        </table:table-row>
        <table:table-row table:style-name="ro13">
          <table:table-cell office:value-type="date" office:date-value="2024-03-07T00:00:00" table:style-name="ce63">
            <text:p>07-Mar-2024</text:p>
          </table:table-cell>
          <table:table-cell office:value-type="string" table:style-name="ce21">
            <text:p>Thu</text:p>
          </table:table-cell>
          <table:table-cell office:value-type="percentage" office:value="1.0049999999999999" table:style-name="ce22">
            <text:p>101%</text:p>
          </table:table-cell>
          <table:table-cell office:value-type="percentage" office:value="1.023201193" table:style-name="ce23">
            <text:p>102%</text:p>
          </table:table-cell>
          <table:table-cell office:value-type="percentage" office:value="1.020172391" table:style-name="ce23">
            <text:p>102%</text:p>
          </table:table-cell>
          <table:table-cell office:value-type="percentage" office:value="1.055577679" table:style-name="ce22">
            <text:p>106%</text:p>
          </table:table-cell>
          <table:table-cell office:value-type="percentage" office:value="1.1100000000000001" table:style-name="ce22">
            <text:p>111%</text:p>
          </table:table-cell>
          <table:table-cell table:number-columns-repeated="2" table:style-name="ce24"/>
          <table:table-cell table:style-name="ce1"/>
          <table:table-cell table:number-columns-repeated="5" table:style-name="ce25"/>
          <table:table-cell table:number-columns-repeated="16369"/>
        </table:table-row>
        <table:table-row table:style-name="ro13">
          <table:table-cell office:value-type="date" office:date-value="2024-03-08T00:00:00" table:style-name="ce63">
            <text:p>08-Mar-2024</text:p>
          </table:table-cell>
          <table:table-cell office:value-type="string" table:style-name="ce21">
            <text:p>Fri</text:p>
          </table:table-cell>
          <table:table-cell office:value-type="percentage" office:value="1.0090000000000001" table:style-name="ce22">
            <text:p>101%</text:p>
          </table:table-cell>
          <table:table-cell office:value-type="percentage" office:value="0.98952403300000003" table:style-name="ce23">
            <text:p>99%</text:p>
          </table:table-cell>
          <table:table-cell office:value-type="percentage" office:value="1.0257404379999999" table:style-name="ce23">
            <text:p>103%</text:p>
          </table:table-cell>
          <table:table-cell office:value-type="percentage" office:value="1.059670383" table:style-name="ce22">
            <text:p>106%</text:p>
          </table:table-cell>
          <table:table-cell office:value-type="percentage" office:value="1.1200000000000001" table:style-name="ce22">
            <text:p>112%</text:p>
          </table:table-cell>
          <table:table-cell table:number-columns-repeated="2" table:style-name="ce24"/>
          <table:table-cell table:style-name="ce1"/>
          <table:table-cell table:number-columns-repeated="5" table:style-name="ce25"/>
          <table:table-cell table:number-columns-repeated="16369"/>
        </table:table-row>
        <table:table-row table:style-name="ro13">
          <table:table-cell office:value-type="date" office:date-value="2024-03-09T00:00:00" table:style-name="ce64">
            <text:p>09-Mar-2024</text:p>
          </table:table-cell>
          <table:table-cell office:value-type="string" table:style-name="ce27">
            <text:p>Sat</text:p>
          </table:table-cell>
          <table:table-cell office:value-type="percentage" office:value="1.018" table:style-name="ce28">
            <text:p>102%</text:p>
          </table:table-cell>
          <table:table-cell office:value-type="percentage" office:value="0.99781028100000002" table:style-name="ce29">
            <text:p>100%</text:p>
          </table:table-cell>
          <table:table-cell office:value-type="percentage" office:value="1.028060594" table:style-name="ce29">
            <text:p>103%</text:p>
          </table:table-cell>
          <table:table-cell office:value-type="percentage" office:value="1.064953773" table:style-name="ce28">
            <text:p>106%</text:p>
          </table:table-cell>
          <table:table-cell office:value-type="percentage" office:value="1.04" table:style-name="ce28">
            <text:p>104%</text:p>
          </table:table-cell>
          <table:table-cell table:number-columns-repeated="2" table:style-name="ce30"/>
          <table:table-cell table:style-name="ce1"/>
          <table:table-cell table:number-columns-repeated="5" table:style-name="ce25"/>
          <table:table-cell table:number-columns-repeated="16369"/>
        </table:table-row>
        <table:table-row table:style-name="ro13">
          <table:table-cell office:value-type="date" office:date-value="2024-03-10T00:00:00" table:style-name="ce64">
            <text:p>10-Mar-2024</text:p>
          </table:table-cell>
          <table:table-cell office:value-type="string" table:style-name="ce27">
            <text:p>Sun</text:p>
          </table:table-cell>
          <table:table-cell office:value-type="percentage" office:value="1.0209999999999999" table:style-name="ce28">
            <text:p>102%</text:p>
          </table:table-cell>
          <table:table-cell office:value-type="percentage" office:value="0.99270826999999995" table:style-name="ce29">
            <text:p>99%</text:p>
          </table:table-cell>
          <table:table-cell office:value-type="percentage" office:value="1.020778459" table:style-name="ce29">
            <text:p>102%</text:p>
          </table:table-cell>
          <table:table-cell office:value-type="percentage" office:value="1.0586397540000001" table:style-name="ce28">
            <text:p>106%</text:p>
          </table:table-cell>
          <table:table-cell office:value-type="percentage" office:value="0.99" table:style-name="ce28">
            <text:p>99%</text:p>
          </table:table-cell>
          <table:table-cell table:number-columns-repeated="2" table:style-name="ce30"/>
          <table:table-cell table:style-name="ce1"/>
          <table:table-cell table:number-columns-repeated="5" table:style-name="ce25"/>
          <table:table-cell table:number-columns-repeated="16369"/>
        </table:table-row>
        <table:table-row table:style-name="ro13">
          <table:table-cell office:value-type="date" office:date-value="2024-03-11T00:00:00" table:style-name="ce63">
            <text:p>11-Mar-2024</text:p>
          </table:table-cell>
          <table:table-cell office:value-type="string" table:style-name="ce21">
            <text:p>Mon</text:p>
          </table:table-cell>
          <table:table-cell office:value-type="percentage" office:value="1.0209999999999999" table:style-name="ce22">
            <text:p>102%</text:p>
          </table:table-cell>
          <table:table-cell office:value-type="percentage" office:value="0.99172201199999999" table:style-name="ce23">
            <text:p>99%</text:p>
          </table:table-cell>
          <table:table-cell office:value-type="percentage" office:value="1.0210456459999999" table:style-name="ce23">
            <text:p>102%</text:p>
          </table:table-cell>
          <table:table-cell office:value-type="percentage" office:value="1.0535608780000001" table:style-name="ce22">
            <text:p>105%</text:p>
          </table:table-cell>
          <table:table-cell office:value-type="percentage" office:value="1.17" table:style-name="ce22">
            <text:p>117%</text:p>
          </table:table-cell>
          <table:table-cell table:number-columns-repeated="2" table:style-name="ce24"/>
          <table:table-cell table:style-name="ce1"/>
          <table:table-cell table:number-columns-repeated="5" table:style-name="ce25"/>
          <table:table-cell table:number-columns-repeated="16369"/>
        </table:table-row>
        <table:table-row table:style-name="ro13">
          <table:table-cell office:value-type="date" office:date-value="2024-03-12T00:00:00" table:style-name="ce63">
            <text:p>12-Mar-2024</text:p>
          </table:table-cell>
          <table:table-cell office:value-type="string" table:style-name="ce21">
            <text:p>Tue</text:p>
          </table:table-cell>
          <table:table-cell office:value-type="percentage" office:value="1.018" table:style-name="ce22">
            <text:p>102%</text:p>
          </table:table-cell>
          <table:table-cell office:value-type="percentage" office:value="0.989933905" table:style-name="ce23">
            <text:p>99%</text:p>
          </table:table-cell>
          <table:table-cell office:value-type="percentage" office:value="1.0223233810000001" table:style-name="ce23">
            <text:p>102%</text:p>
          </table:table-cell>
          <table:table-cell office:value-type="percentage" office:value="1.0489668000000001" table:style-name="ce22">
            <text:p>105%</text:p>
          </table:table-cell>
          <table:table-cell office:value-type="percentage" office:value="1.08" table:style-name="ce22">
            <text:p>108%</text:p>
          </table:table-cell>
          <table:table-cell table:number-columns-repeated="2" table:style-name="ce24"/>
          <table:table-cell table:style-name="ce1"/>
          <table:table-cell table:number-columns-repeated="5" table:style-name="ce25"/>
          <table:table-cell table:number-columns-repeated="16369"/>
        </table:table-row>
        <table:table-row table:style-name="ro13">
          <table:table-cell office:value-type="date" office:date-value="2024-03-13T00:00:00" table:style-name="ce63">
            <text:p>13-Mar-2024</text:p>
          </table:table-cell>
          <table:table-cell office:value-type="string" table:style-name="ce21">
            <text:p>Wed</text:p>
          </table:table-cell>
          <table:table-cell office:value-type="percentage" office:value="1.0149999999999999" table:style-name="ce22">
            <text:p>102%</text:p>
          </table:table-cell>
          <table:table-cell office:value-type="percentage" office:value="1.0157577600000001" table:style-name="ce23">
            <text:p>102%</text:p>
          </table:table-cell>
          <table:table-cell office:value-type="percentage" office:value="1.019924155" table:style-name="ce23">
            <text:p>102%</text:p>
          </table:table-cell>
          <table:table-cell office:value-type="percentage" office:value="1.046702529" table:style-name="ce22">
            <text:p>105%</text:p>
          </table:table-cell>
          <table:table-cell office:value-type="percentage" office:value="1.1000000000000001" table:style-name="ce22">
            <text:p>110%</text:p>
          </table:table-cell>
          <table:table-cell table:number-columns-repeated="2" table:style-name="ce24"/>
          <table:table-cell table:style-name="ce1"/>
          <table:table-cell table:number-columns-repeated="5" table:style-name="ce25"/>
          <table:table-cell table:number-columns-repeated="16369"/>
        </table:table-row>
        <table:table-row table:style-name="ro13">
          <table:table-cell office:value-type="date" office:date-value="2024-03-14T00:00:00" table:style-name="ce63">
            <text:p>14-Mar-2024</text:p>
          </table:table-cell>
          <table:table-cell office:value-type="string" table:style-name="ce21">
            <text:p>Thu</text:p>
          </table:table-cell>
          <table:table-cell office:value-type="percentage" office:value="1.012" table:style-name="ce22">
            <text:p>101%</text:p>
          </table:table-cell>
          <table:table-cell office:value-type="percentage" office:value="1.014828869" table:style-name="ce23">
            <text:p>101%</text:p>
          </table:table-cell>
          <table:table-cell office:value-type="percentage" office:value="1.0172924480000001" table:style-name="ce23">
            <text:p>102%</text:p>
          </table:table-cell>
          <table:table-cell office:value-type="percentage" office:value="1.0462992310000001" table:style-name="ce22">
            <text:p>105%</text:p>
          </table:table-cell>
          <table:table-cell office:value-type="percentage" office:value="1.1000000000000001" table:style-name="ce22">
            <text:p>110%</text:p>
          </table:table-cell>
          <table:table-cell table:number-columns-repeated="2" table:style-name="ce24"/>
          <table:table-cell table:style-name="ce1"/>
          <table:table-cell table:number-columns-repeated="5" table:style-name="ce25"/>
          <table:table-cell table:number-columns-repeated="16369"/>
        </table:table-row>
        <table:table-row table:style-name="ro13">
          <table:table-cell office:value-type="date" office:date-value="2024-03-15T00:00:00" table:style-name="ce63">
            <text:p>15-Mar-2024</text:p>
          </table:table-cell>
          <table:table-cell office:value-type="string" table:style-name="ce21">
            <text:p>Fri</text:p>
          </table:table-cell>
          <table:table-cell office:value-type="percentage" office:value="1.0090000000000001" table:style-name="ce22">
            <text:p>101%</text:p>
          </table:table-cell>
          <table:table-cell office:value-type="percentage" office:value="1.013131555" table:style-name="ce23">
            <text:p>101%</text:p>
          </table:table-cell>
          <table:table-cell office:value-type="percentage" office:value="1.014528197" table:style-name="ce23">
            <text:p>101%</text:p>
          </table:table-cell>
          <table:table-cell office:value-type="percentage" office:value="1.043450494" table:style-name="ce22">
            <text:p>104%</text:p>
          </table:table-cell>
          <table:table-cell office:value-type="percentage" office:value="1.1000000000000001" table:style-name="ce22">
            <text:p>110%</text:p>
          </table:table-cell>
          <table:table-cell table:number-columns-repeated="2" table:style-name="ce24"/>
          <table:table-cell table:style-name="ce1"/>
          <table:table-cell table:number-columns-repeated="5" table:style-name="ce25"/>
          <table:table-cell table:number-columns-repeated="16369"/>
        </table:table-row>
        <table:table-row table:style-name="ro13">
          <table:table-cell office:value-type="date" office:date-value="2024-03-16T00:00:00" table:style-name="ce64">
            <text:p>16-Mar-2024</text:p>
          </table:table-cell>
          <table:table-cell office:value-type="string" table:style-name="ce27">
            <text:p>Sat</text:p>
          </table:table-cell>
          <table:table-cell office:value-type="percentage" office:value="1.004" table:style-name="ce28">
            <text:p>100%</text:p>
          </table:table-cell>
          <table:table-cell office:value-type="percentage" office:value="1.0079005400000001" table:style-name="ce29">
            <text:p>101%</text:p>
          </table:table-cell>
          <table:table-cell office:value-type="percentage" office:value="1.0084074190000001" table:style-name="ce29">
            <text:p>101%</text:p>
          </table:table-cell>
          <table:table-cell office:value-type="percentage" office:value="1.043275975" table:style-name="ce28">
            <text:p>104%</text:p>
          </table:table-cell>
          <table:table-cell office:value-type="percentage" office:value="1.06" table:style-name="ce28">
            <text:p>106%</text:p>
          </table:table-cell>
          <table:table-cell table:number-columns-repeated="2" table:style-name="ce30"/>
          <table:table-cell table:style-name="ce1"/>
          <table:table-cell table:number-columns-repeated="5" table:style-name="ce25"/>
          <table:table-cell table:number-columns-repeated="16369"/>
        </table:table-row>
        <table:table-row table:style-name="ro13">
          <table:table-cell office:value-type="date" office:date-value="2024-03-17T00:00:00" table:style-name="ce64">
            <text:p>17-Mar-2024</text:p>
          </table:table-cell>
          <table:table-cell office:value-type="string" table:style-name="ce27">
            <text:p>Sun</text:p>
          </table:table-cell>
          <table:table-cell office:value-type="percentage" office:value="0.997" table:style-name="ce28">
            <text:p>100%</text:p>
          </table:table-cell>
          <table:table-cell office:value-type="percentage" office:value="1.012045511" table:style-name="ce29">
            <text:p>101%</text:p>
          </table:table-cell>
          <table:table-cell office:value-type="percentage" office:value="1.012735108" table:style-name="ce29">
            <text:p>101%</text:p>
          </table:table-cell>
          <table:table-cell office:value-type="percentage" office:value="1.0472627910000001" table:style-name="ce28">
            <text:p>105%</text:p>
          </table:table-cell>
          <table:table-cell office:value-type="percentage" office:value="1.08" table:style-name="ce28">
            <text:p>108%</text:p>
          </table:table-cell>
          <table:table-cell table:number-columns-repeated="2" table:style-name="ce30"/>
          <table:table-cell table:style-name="ce1"/>
          <table:table-cell table:number-columns-repeated="5" table:style-name="ce25"/>
          <table:table-cell table:number-columns-repeated="16369"/>
        </table:table-row>
        <table:table-row table:style-name="ro13">
          <table:table-cell office:value-type="date" office:date-value="2024-03-18T00:00:00" table:style-name="ce63">
            <text:p>18-Mar-2024</text:p>
          </table:table-cell>
          <table:table-cell office:value-type="string" table:style-name="ce21">
            <text:p>Mon</text:p>
          </table:table-cell>
          <table:table-cell office:value-type="percentage" office:value="0.99900000000000011" table:style-name="ce22">
            <text:p>100%</text:p>
          </table:table-cell>
          <table:table-cell office:value-type="percentage" office:value="1.013619619" table:style-name="ce23">
            <text:p>101%</text:p>
          </table:table-cell>
          <table:table-cell office:value-type="percentage" office:value="1.0130923469999999" table:style-name="ce23">
            <text:p>101%</text:p>
          </table:table-cell>
          <table:table-cell office:value-type="percentage" office:value="1.050586644" table:style-name="ce22">
            <text:p>105%</text:p>
          </table:table-cell>
          <table:table-cell office:value-type="percentage" office:value="1.2" table:style-name="ce22">
            <text:p>120%</text:p>
          </table:table-cell>
          <table:table-cell table:number-columns-repeated="2" table:style-name="ce24"/>
          <table:table-cell table:style-name="ce1"/>
          <table:table-cell table:number-columns-repeated="5" table:style-name="ce25"/>
          <table:table-cell table:number-columns-repeated="16369"/>
        </table:table-row>
        <table:table-row table:style-name="ro13">
          <table:table-cell office:value-type="date" office:date-value="2024-03-19T00:00:00" table:style-name="ce63">
            <text:p>19-Mar-2024</text:p>
          </table:table-cell>
          <table:table-cell office:value-type="string" table:style-name="ce21">
            <text:p>Tue</text:p>
          </table:table-cell>
          <table:table-cell office:value-type="percentage" office:value="1.0029999999999999" table:style-name="ce22">
            <text:p>100%</text:p>
          </table:table-cell>
          <table:table-cell office:value-type="percentage" office:value="1.014782906" table:style-name="ce23">
            <text:p>101%</text:p>
          </table:table-cell>
          <table:table-cell office:value-type="percentage" office:value="1.012444975" table:style-name="ce23">
            <text:p>101%</text:p>
          </table:table-cell>
          <table:table-cell office:value-type="percentage" office:value="1.0542316540000001" table:style-name="ce22">
            <text:p>105%</text:p>
          </table:table-cell>
          <table:table-cell office:value-type="percentage" office:value="1.1200000000000001" table:style-name="ce22">
            <text:p>112%</text:p>
          </table:table-cell>
          <table:table-cell table:number-columns-repeated="2" table:style-name="ce24"/>
          <table:table-cell table:style-name="ce1"/>
          <table:table-cell table:number-columns-repeated="5" table:style-name="ce25"/>
          <table:table-cell table:number-columns-repeated="16369"/>
        </table:table-row>
        <table:table-row table:style-name="ro13">
          <table:table-cell office:value-type="date" office:date-value="2024-03-20T00:00:00" table:style-name="ce63">
            <text:p>20-Mar-2024</text:p>
          </table:table-cell>
          <table:table-cell office:value-type="string" table:style-name="ce21">
            <text:p>Wed</text:p>
          </table:table-cell>
          <table:table-cell office:value-type="percentage" office:value="1.0049999999999999" table:style-name="ce22">
            <text:p>101%</text:p>
          </table:table-cell>
          <table:table-cell office:value-type="percentage" office:value="1.0069440409999999" table:style-name="ce23">
            <text:p>101%</text:p>
          </table:table-cell>
          <table:table-cell office:value-type="percentage" office:value="1.012465387" table:style-name="ce23">
            <text:p>101%</text:p>
          </table:table-cell>
          <table:table-cell office:value-type="percentage" office:value="1.0558641520000001" table:style-name="ce22">
            <text:p>106%</text:p>
          </table:table-cell>
          <table:table-cell office:value-type="percentage" office:value="1.0900000000000001" table:style-name="ce22">
            <text:p>109%</text:p>
          </table:table-cell>
          <table:table-cell table:number-columns-repeated="2" table:style-name="ce24"/>
          <table:table-cell table:style-name="ce1"/>
          <table:table-cell table:number-columns-repeated="5" table:style-name="ce25"/>
          <table:table-cell table:number-columns-repeated="16369"/>
        </table:table-row>
        <table:table-row table:style-name="ro13">
          <table:table-cell office:value-type="date" office:date-value="2024-03-21T00:00:00" table:style-name="ce63">
            <text:p>21-Mar-2024</text:p>
          </table:table-cell>
          <table:table-cell office:value-type="string" table:style-name="ce21">
            <text:p>Thu</text:p>
          </table:table-cell>
          <table:table-cell office:value-type="percentage" office:value="1.0090000000000001" table:style-name="ce22">
            <text:p>101%</text:p>
          </table:table-cell>
          <table:table-cell office:value-type="percentage" office:value="1.0053540729999999" table:style-name="ce23">
            <text:p>101%</text:p>
          </table:table-cell>
          <table:table-cell office:value-type="percentage" office:value="1.013295192" table:style-name="ce23">
            <text:p>101%</text:p>
          </table:table-cell>
          <table:table-cell office:value-type="percentage" office:value="1.0551189240000001" table:style-name="ce22">
            <text:p>106%</text:p>
          </table:table-cell>
          <table:table-cell office:value-type="percentage" office:value="1.1000000000000001" table:style-name="ce22">
            <text:p>110%</text:p>
          </table:table-cell>
          <table:table-cell table:number-columns-repeated="2" table:style-name="ce24"/>
          <table:table-cell table:style-name="ce1"/>
          <table:table-cell table:number-columns-repeated="5" table:style-name="ce25"/>
          <table:table-cell table:number-columns-repeated="16369"/>
        </table:table-row>
        <table:table-row table:style-name="ro13">
          <table:table-cell office:value-type="date" office:date-value="2024-03-22T00:00:00" table:style-name="ce63">
            <text:p>22-Mar-2024</text:p>
          </table:table-cell>
          <table:table-cell office:value-type="string" table:style-name="ce21">
            <text:p>Fri</text:p>
          </table:table-cell>
          <table:table-cell office:value-type="percentage" office:value="1.012" table:style-name="ce22">
            <text:p>101%</text:p>
          </table:table-cell>
          <table:table-cell office:value-type="percentage" office:value="1.0045106020000001" table:style-name="ce23">
            <text:p>100%</text:p>
          </table:table-cell>
          <table:table-cell office:value-type="percentage" office:value="1.0119514030000001" table:style-name="ce23">
            <text:p>101%</text:p>
          </table:table-cell>
          <table:table-cell office:value-type="percentage" office:value="1.0535577840000001" table:style-name="ce22">
            <text:p>105%</text:p>
          </table:table-cell>
          <table:table-cell office:value-type="percentage" office:value="1.1000000000000001" table:style-name="ce22">
            <text:p>110%</text:p>
          </table:table-cell>
          <table:table-cell table:number-columns-repeated="2" table:style-name="ce24"/>
          <table:table-cell table:style-name="ce1"/>
          <table:table-cell table:number-columns-repeated="5" table:style-name="ce25"/>
          <table:table-cell table:number-columns-repeated="16369"/>
        </table:table-row>
        <table:table-row table:style-name="ro13">
          <table:table-cell office:value-type="date" office:date-value="2024-03-23T00:00:00" table:style-name="ce64">
            <text:p>23-Mar-2024</text:p>
          </table:table-cell>
          <table:table-cell office:value-type="string" table:style-name="ce27">
            <text:p>Sat</text:p>
          </table:table-cell>
          <table:table-cell office:value-type="percentage" office:value="1.0129999999999999" table:style-name="ce28">
            <text:p>101%</text:p>
          </table:table-cell>
          <table:table-cell office:value-type="percentage" office:value="1.0040835429999999" table:style-name="ce29">
            <text:p>100%</text:p>
          </table:table-cell>
          <table:table-cell office:value-type="percentage" office:value="1.019545522" table:style-name="ce29">
            <text:p>102%</text:p>
          </table:table-cell>
          <table:table-cell office:value-type="percentage" office:value="1.0525705700000001" table:style-name="ce28">
            <text:p>105%</text:p>
          </table:table-cell>
          <table:table-cell office:value-type="percentage" office:value="1.01" table:style-name="ce28">
            <text:p>101%</text:p>
          </table:table-cell>
          <table:table-cell table:number-columns-repeated="2" table:style-name="ce30"/>
          <table:table-cell table:style-name="ce1"/>
          <table:table-cell table:number-columns-repeated="5" table:style-name="ce25"/>
          <table:table-cell table:number-columns-repeated="16369"/>
        </table:table-row>
        <table:table-row table:style-name="ro13">
          <table:table-cell office:value-type="date" office:date-value="2024-03-24T00:00:00" table:style-name="ce64">
            <text:p>24-Mar-2024</text:p>
          </table:table-cell>
          <table:table-cell office:value-type="string" table:style-name="ce27">
            <text:p>Sun</text:p>
          </table:table-cell>
          <table:table-cell office:value-type="percentage" office:value="1.018" table:style-name="ce28">
            <text:p>102%</text:p>
          </table:table-cell>
          <table:table-cell office:value-type="percentage" office:value="0.99986671199999999" table:style-name="ce29">
            <text:p>100%</text:p>
          </table:table-cell>
          <table:table-cell office:value-type="percentage" office:value="1.020880521" table:style-name="ce29">
            <text:p>102%</text:p>
          </table:table-cell>
          <table:table-cell office:value-type="percentage" office:value="1.0551402480000001" table:style-name="ce28">
            <text:p>106%</text:p>
          </table:table-cell>
          <table:table-cell office:value-type="percentage" office:value="1.08" table:style-name="ce28">
            <text:p>108%</text:p>
          </table:table-cell>
          <table:table-cell table:number-columns-repeated="2" table:style-name="ce30"/>
          <table:table-cell table:style-name="ce1"/>
          <table:table-cell table:number-columns-repeated="5" table:style-name="ce25"/>
          <table:table-cell table:number-columns-repeated="16369"/>
        </table:table-row>
        <table:table-row table:style-name="ro13">
          <table:table-cell office:value-type="date" office:date-value="2024-03-25T00:00:00" table:style-name="ce63">
            <text:p>25-Mar-2024</text:p>
          </table:table-cell>
          <table:table-cell office:value-type="string" table:style-name="ce21">
            <text:p>Mon</text:p>
          </table:table-cell>
          <table:table-cell office:value-type="percentage" office:value="1.0170000000000001" table:style-name="ce22">
            <text:p>102%</text:p>
          </table:table-cell>
          <table:table-cell office:value-type="percentage" office:value="0.99279057900000001" table:style-name="ce23">
            <text:p>99%</text:p>
          </table:table-cell>
          <table:table-cell office:value-type="percentage" office:value="1.021174399" table:style-name="ce23">
            <text:p>102%</text:p>
          </table:table-cell>
          <table:table-cell office:value-type="percentage" office:value="1.053820634" table:style-name="ce22">
            <text:p>105%</text:p>
          </table:table-cell>
          <table:table-cell office:value-type="percentage" office:value="1.08" table:style-name="ce22">
            <text:p>108%</text:p>
          </table:table-cell>
          <table:table-cell table:number-columns-repeated="2" table:style-name="ce24"/>
          <table:table-cell table:style-name="ce1"/>
          <table:table-cell table:number-columns-repeated="5" table:style-name="ce25"/>
          <table:table-cell table:number-columns-repeated="16369"/>
        </table:table-row>
        <table:table-row table:style-name="ro13">
          <table:table-cell office:value-type="date" office:date-value="2024-03-26T00:00:00" table:style-name="ce63">
            <text:p>26-Mar-2024</text:p>
          </table:table-cell>
          <table:table-cell office:value-type="string" table:style-name="ce21">
            <text:p>Tue</text:p>
          </table:table-cell>
          <table:table-cell office:value-type="percentage" office:value="1.016" table:style-name="ce22">
            <text:p>102%</text:p>
          </table:table-cell>
          <table:table-cell office:value-type="percentage" office:value="0.98922708500000001" table:style-name="ce23">
            <text:p>99%</text:p>
          </table:table-cell>
          <table:table-cell office:value-type="percentage" office:value="1.024078088" table:style-name="ce23">
            <text:p>102%</text:p>
          </table:table-cell>
          <table:table-cell office:value-type="percentage" office:value="1.054765658" table:style-name="ce22">
            <text:p>105%</text:p>
          </table:table-cell>
          <table:table-cell office:value-type="percentage" office:value="1.05" table:style-name="ce22">
            <text:p>105%</text:p>
          </table:table-cell>
          <table:table-cell table:number-columns-repeated="2" table:style-name="ce24"/>
          <table:table-cell table:style-name="ce1"/>
          <table:table-cell table:number-columns-repeated="5" table:style-name="ce25"/>
          <table:table-cell table:number-columns-repeated="16369"/>
        </table:table-row>
        <table:table-row table:style-name="ro13">
          <table:table-cell office:value-type="date" office:date-value="2024-03-27T00:00:00" table:style-name="ce63">
            <text:p>27-Mar-2024</text:p>
          </table:table-cell>
          <table:table-cell office:value-type="string" table:style-name="ce21">
            <text:p>Wed</text:p>
          </table:table-cell>
          <table:table-cell office:value-type="percentage" office:value="1.0170000000000001" table:style-name="ce22">
            <text:p>102%</text:p>
          </table:table-cell>
          <table:table-cell office:value-type="percentage" office:value="0.98155684899999995" table:style-name="ce23">
            <text:p>98%</text:p>
          </table:table-cell>
          <table:table-cell office:value-type="percentage" office:value="1.0222306350000001" table:style-name="ce23">
            <text:p>102%</text:p>
          </table:table-cell>
          <table:table-cell office:value-type="percentage" office:value="1.0536785310000001" table:style-name="ce22">
            <text:p>105%</text:p>
          </table:table-cell>
          <table:table-cell office:value-type="percentage" office:value="1.01" table:style-name="ce22">
            <text:p>101%</text:p>
          </table:table-cell>
          <table:table-cell table:number-columns-repeated="2" table:style-name="ce24"/>
          <table:table-cell table:style-name="ce1"/>
          <table:table-cell table:number-columns-repeated="5" table:style-name="ce25"/>
          <table:table-cell table:number-columns-repeated="16369"/>
        </table:table-row>
        <table:table-row table:style-name="ro13">
          <table:table-cell office:value-type="date" office:date-value="2024-03-28T00:00:00" table:style-name="ce63">
            <text:p>28-Mar-2024</text:p>
          </table:table-cell>
          <table:table-cell office:value-type="string" table:style-name="ce21">
            <text:p>Thu</text:p>
          </table:table-cell>
          <table:table-cell office:value-type="percentage" office:value="1.024" table:style-name="ce22">
            <text:p>102%</text:p>
          </table:table-cell>
          <table:table-cell office:value-type="percentage" office:value="0.97616891400000005" table:style-name="ce23">
            <text:p>98%</text:p>
          </table:table-cell>
          <table:table-cell office:value-type="percentage" office:value="1.011185826" table:style-name="ce23">
            <text:p>101%</text:p>
          </table:table-cell>
          <table:table-cell office:value-type="percentage" office:value="1.0534590960000001" table:style-name="ce22">
            <text:p>105%</text:p>
          </table:table-cell>
          <table:table-cell office:value-type="percentage" office:value="1.02" table:style-name="ce22">
            <text:p>102%</text:p>
          </table:table-cell>
          <table:table-cell table:number-columns-repeated="2" table:style-name="ce24"/>
          <table:table-cell table:style-name="ce1"/>
          <table:table-cell table:number-columns-repeated="5" table:style-name="ce25"/>
          <table:table-cell table:number-columns-repeated="16369"/>
        </table:table-row>
        <table:table-row table:style-name="ro13">
          <table:table-cell office:value-type="date" office:date-value="2024-03-29T00:00:00" table:style-name="ce64">
            <text:p>29-Mar-2024</text:p>
          </table:table-cell>
          <table:table-cell office:value-type="string" table:style-name="ce27">
            <text:p>Fri (BH)</text:p>
          </table:table-cell>
          <table:table-cell office:value-type="percentage" office:value="0.995" table:style-name="ce28">
            <text:p>100%</text:p>
          </table:table-cell>
          <table:table-cell office:value-type="percentage" office:value="0.95676306300000002" table:style-name="ce29">
            <text:p>96%</text:p>
          </table:table-cell>
          <table:table-cell office:value-type="percentage" office:value="0.97178960700000006" table:style-name="ce29">
            <text:p>97%</text:p>
          </table:table-cell>
          <table:table-cell office:value-type="percentage" office:value="1.0105931079999999" table:style-name="ce28">
            <text:p>101%</text:p>
          </table:table-cell>
          <table:table-cell office:value-type="percentage" office:value="0.59" table:style-name="ce28">
            <text:p>59%</text:p>
          </table:table-cell>
          <table:table-cell table:number-columns-repeated="2" table:style-name="ce30"/>
          <table:table-cell table:style-name="ce1"/>
          <table:table-cell table:number-columns-repeated="5" table:style-name="ce25"/>
          <table:table-cell table:number-columns-repeated="16369"/>
        </table:table-row>
        <table:table-row table:style-name="ro13">
          <table:table-cell office:value-type="date" office:date-value="2024-03-30T00:00:00" table:style-name="ce64">
            <text:p>30-Mar-2024</text:p>
          </table:table-cell>
          <table:table-cell office:value-type="string" table:style-name="ce27">
            <text:p>Sat</text:p>
          </table:table-cell>
          <table:table-cell office:value-type="percentage" office:value="0.99400000000000011" table:style-name="ce28">
            <text:p>99%</text:p>
          </table:table-cell>
          <table:table-cell office:value-type="percentage" office:value="0.94270451499999997" table:style-name="ce29">
            <text:p>94%</text:p>
          </table:table-cell>
          <table:table-cell office:value-type="percentage" office:value="0.95528360800000001" table:style-name="ce29">
            <text:p>96%</text:p>
          </table:table-cell>
          <table:table-cell office:value-type="percentage" office:value="1.00473481" table:style-name="ce28">
            <text:p>100%</text:p>
          </table:table-cell>
          <table:table-cell office:value-type="percentage" office:value="1.05" table:style-name="ce28">
            <text:p>105%</text:p>
          </table:table-cell>
          <table:table-cell table:number-columns-repeated="2" table:style-name="ce30"/>
          <table:table-cell table:style-name="ce1"/>
          <table:table-cell table:number-columns-repeated="5" table:style-name="ce25"/>
          <table:table-cell table:number-columns-repeated="16369"/>
        </table:table-row>
        <table:table-row table:style-name="ro13">
          <table:table-cell office:value-type="date" office:date-value="2024-03-31T00:00:00" table:style-name="ce64">
            <text:p>31-Mar-2024</text:p>
          </table:table-cell>
          <table:table-cell office:value-type="string" table:style-name="ce27">
            <text:p>Sun</text:p>
          </table:table-cell>
          <table:table-cell office:value-type="percentage" office:value="0.98" table:style-name="ce28">
            <text:p>98%</text:p>
          </table:table-cell>
          <table:table-cell office:value-type="percentage" office:value="0.92442550899999998" table:style-name="ce29">
            <text:p>92%</text:p>
          </table:table-cell>
          <table:table-cell office:value-type="percentage" office:value="0.94183233499999996" table:style-name="ce29">
            <text:p>94%</text:p>
          </table:table-cell>
          <table:table-cell office:value-type="percentage" office:value="0.99092000800000002" table:style-name="ce28">
            <text:p>99%</text:p>
          </table:table-cell>
          <table:table-cell office:value-type="percentage" office:value="0.85" table:style-name="ce28">
            <text:p>85%</text:p>
          </table:table-cell>
          <table:table-cell table:number-columns-repeated="2" table:style-name="ce30"/>
          <table:table-cell table:style-name="ce1"/>
          <table:table-cell table:number-columns-repeated="5" table:style-name="ce25"/>
          <table:table-cell table:number-columns-repeated="16369"/>
        </table:table-row>
        <table:table-row table:style-name="ro13">
          <table:table-cell office:value-type="date" office:date-value="2024-04-01T00:00:00" table:style-name="ce65">
            <text:p>01-Apr-2024</text:p>
          </table:table-cell>
          <table:table-cell office:value-type="string" table:style-name="ce32">
            <text:p>Mon (BH)</text:p>
          </table:table-cell>
          <table:table-cell office:value-type="percentage" office:value="0.95" table:style-name="ce33">
            <text:p>95%</text:p>
          </table:table-cell>
          <table:table-cell office:value-type="percentage" office:value="0.85743014799999995" table:style-name="ce34">
            <text:p>86%</text:p>
          </table:table-cell>
          <table:table-cell office:value-type="percentage" office:value="0.88918362500000003" table:style-name="ce34">
            <text:p>89%</text:p>
          </table:table-cell>
          <table:table-cell office:value-type="percentage" office:value="0.93489038400000002" table:style-name="ce33">
            <text:p>93%</text:p>
          </table:table-cell>
          <table:table-cell office:value-type="percentage" office:value="0.44" table:style-name="ce33">
            <text:p>44%</text:p>
          </table:table-cell>
          <table:table-cell table:number-columns-repeated="2" table:style-name="ce35"/>
          <table:table-cell table:style-name="ce1"/>
          <table:table-cell table:number-columns-repeated="5" table:style-name="ce25"/>
          <table:table-cell table:number-columns-repeated="16369"/>
        </table:table-row>
        <table:table-row table:number-rows-repeated="8" table:style-name="ro13">
          <table:table-cell table:number-columns-repeated="16384" table:style-name="ce1"/>
        </table:table-row>
        <table:table-row table:number-rows-repeated="266" table:style-name="ro13">
          <table:table-cell table:number-columns-repeated="16384"/>
        </table:table-row>
        <table:table-row table:number-rows-repeated="1048262" table:style-name="ro14">
          <table:table-cell table:number-columns-repeated="16384"/>
        </table:table-row>
      </table:table>
      <table:table table:name="YoY_-_fake_calendar" table:style-name="ta3">
        <table:table-column table:style-name="co14" table:default-cell-style-name="ce1"/>
        <table:table-column table:style-name="co15" table:number-columns-repeated="3" table:default-cell-style-name="ce1"/>
        <table:table-column table:style-name="co16" table:default-cell-style-name="ce1"/>
        <table:table-column table:style-name="co15" table:number-columns-repeated="4" table:default-cell-style-name="ce1"/>
        <table:table-column table:style-name="co4" table:number-columns-repeated="16375" table:default-cell-style-name="ce1"/>
        <table:table-row table:style-name="ro15">
          <table:table-cell office:value-type="string" table:style-name="ce7">
            <text:p>Daily usage of transport by mode: Great Britain, since 1 March 2020 [notes a,b]</text:p>
          </table:table-cell>
          <table:table-cell table:style-name="ce36"/>
          <table:table-cell table:number-columns-repeated="7" table:style-name="ce37"/>
          <table:table-cell table:number-columns-repeated="16375" table:style-name="ce1"/>
        </table:table-row>
        <table:table-row table:style-name="ro5">
          <table:table-cell office:value-type="string" table:style-name="ce9">
            <text:p>This worksheet contains 1 table. Notes are used throughout this table, please see the notes tab to find the related notes text.</text:p>
          </table:table-cell>
          <table:table-cell table:style-name="ce36"/>
          <table:table-cell table:number-columns-repeated="7" table:style-name="ce37"/>
          <table:table-cell table:number-columns-repeated="16375" table:style-name="ce1"/>
        </table:table-row>
        <table:table-row table:style-name="ro5">
          <table:table-cell office:value-type="string" table:style-name="ce38">
            <text:p>All figures are given as a percentage of the baseline equivalent day or week.</text:p>
          </table:table-cell>
          <table:table-cell table:style-name="ce39"/>
          <table:table-cell table:number-columns-repeated="7" table:style-name="ce37"/>
          <table:table-cell table:number-columns-repeated="16375" table:style-name="ce1"/>
        </table:table-row>
        <table:table-row table:style-name="ro16">
          <table:table-cell office:value-type="string" table:style-name="ce40">
            <text:p>Annotations in this table: [x] for data not available, [z] for not applicable, [r] for revised data, [p] for provisional data.</text:p>
          </table:table-cell>
          <table:table-cell table:style-name="ce41"/>
          <table:table-cell table:number-columns-repeated="7" table:style-name="ce42"/>
          <table:table-cell table:number-columns-repeated="16375" table:style-name="ce1"/>
        </table:table-row>
        <table:table-row table:style-name="ro17">
          <table:table-cell office:value-type="string" table:style-name="ce43">
            <text:p>Date</text:p>
            <text:p>[note 1]</text:p>
          </table:table-cell>
          <table:table-cell office:value-type="string" table:style-name="ce16">
            <text:p>Weekday</text:p>
          </table:table-cell>
          <table:table-cell office:value-type="string" table:style-name="ce19">
            <text:p>All motor vehicles</text:p>
          </table:table-cell>
          <table:table-cell office:value-type="string" table:style-name="ce44">
            <text:p>National Rail</text:p>
          </table:table-cell>
          <table:table-cell office:value-type="string" table:style-name="ce44">
            <text:p>Transport for London Tube</text:p>
          </table:table-cell>
          <table:table-cell office:value-type="string" table:style-name="ce19">
            <text:p>Transport for London Bus</text:p>
          </table:table-cell>
          <table:table-cell office:value-type="string" table:style-name="ce17">
            <text:p>Bus (excluding London)</text:p>
          </table:table-cell>
          <table:table-cell office:value-type="string" table:style-name="ce17">
            <text:p>Notes on data by day</text:p>
          </table:table-cell>
          <table:table-cell office:value-type="string" table:style-name="ce44">
            <text:p>Contextual notes by day</text:p>
          </table:table-cell>
          <table:table-cell table:number-columns-repeated="16375" table:style-name="ce1"/>
        </table:table-row>
        <table:table-row table:style-name="ro13">
          <table:table-cell office:value-type="date" office:date-value="2024-01-01T00:00:00" table:style-name="ce26">
            <text:p>01-Jan-2024</text:p>
          </table:table-cell>
          <table:table-cell office:value-type="string" table:style-name="ce27">
            <text:p>Mon (BH)</text:p>
          </table:table-cell>
          <table:table-cell table:style-name="ce45"/>
          <table:table-cell office:value-type="percentage" office:value="0.14910000000000001" table:style-name="ce29">
            <text:p>15%</text:p>
          </table:table-cell>
          <table:table-cell office:value-type="percentage" office:value="7.1599999999999997E-2" table:style-name="ce29">
            <text:p>7%</text:p>
          </table:table-cell>
          <table:table-cell office:value-type="percentage" office:value="3.85E-2" table:style-name="ce28">
            <text:p>4%</text:p>
          </table:table-cell>
          <table:table-cell table:style-name="ce28"/>
          <table:table-cell table:number-columns-repeated="2" table:style-name="ce30"/>
          <table:table-cell table:number-columns-repeated="16375" table:style-name="ce1"/>
        </table:table-row>
        <table:table-row table:style-name="ro13">
          <table:table-cell office:value-type="date" office:date-value="2024-01-02T00:00:00" table:style-name="ce20">
            <text:p>02-Jan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0.18990000000000001" table:style-name="ce23">
            <text:p>19%</text:p>
          </table:table-cell>
          <table:table-cell office:value-type="percentage" office:value="7.8600000000000003E-2" table:style-name="ce23">
            <text:p>8%</text:p>
          </table:table-cell>
          <table:table-cell office:value-type="percentage" office:value="0.0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 table:style-name="ce1"/>
        </table:table-row>
        <table:table-row table:style-name="ro13">
          <table:table-cell office:value-type="date" office:date-value="2024-01-03T00:00:00" table:style-name="ce20">
            <text:p>03-Jan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0.26" table:style-name="ce23">
            <text:p>26%</text:p>
          </table:table-cell>
          <table:table-cell office:value-type="percentage" office:value="9.3899999999999997E-2" table:style-name="ce23">
            <text:p>9%</text:p>
          </table:table-cell>
          <table:table-cell office:value-type="percentage" office:value="3.2000000000000002E-3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 table:style-name="ce1"/>
        </table:table-row>
        <table:table-row table:style-name="ro13">
          <table:table-cell office:value-type="date" office:date-value="2024-01-04T00:00:00" table:style-name="ce20">
            <text:p>04-Jan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0.3201" table:style-name="ce23">
            <text:p>32%</text:p>
          </table:table-cell>
          <table:table-cell office:value-type="percentage" office:value="0.1144" table:style-name="ce23">
            <text:p>11%</text:p>
          </table:table-cell>
          <table:table-cell office:value-type="percentage" office:value="-1.03E-2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 table:style-name="ce1"/>
        </table:table-row>
        <table:table-row table:style-name="ro13">
          <table:table-cell office:value-type="date" office:date-value="2024-01-05T00:00:00" table:style-name="ce20">
            <text:p>05-Jan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0.37009999999999998" table:style-name="ce23">
            <text:p>37%</text:p>
          </table:table-cell>
          <table:table-cell office:value-type="percentage" office:value="0.1169" table:style-name="ce23">
            <text:p>12%</text:p>
          </table:table-cell>
          <table:table-cell office:value-type="percentage" office:value="-3.6299999999999999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 table:style-name="ce1"/>
        </table:table-row>
        <table:table-row table:style-name="ro13">
          <table:table-cell office:value-type="date" office:date-value="2024-01-06T00:00:00" table:style-name="ce26">
            <text:p>06-Jan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0.39450000000000002" table:style-name="ce29">
            <text:p>39%</text:p>
          </table:table-cell>
          <table:table-cell office:value-type="percentage" office:value="0.13109999999999999" table:style-name="ce29">
            <text:p>13%</text:p>
          </table:table-cell>
          <table:table-cell office:value-type="percentage" office:value="-4.6100000000000002E-2" table:style-name="ce28">
            <text:p>-5%</text:p>
          </table:table-cell>
          <table:table-cell table:style-name="ce28"/>
          <table:table-cell table:number-columns-repeated="2" table:style-name="ce30"/>
          <table:table-cell table:style-name="ce1"/>
          <table:table-cell table:style-name="ce47"/>
          <table:table-cell table:number-columns-repeated="16373"/>
        </table:table-row>
        <table:table-row table:style-name="ro13">
          <table:table-cell office:value-type="date" office:date-value="2024-01-07T00:00:00" table:style-name="ce26">
            <text:p>07-Jan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0.35970000000000002" table:style-name="ce29">
            <text:p>36%</text:p>
          </table:table-cell>
          <table:table-cell office:value-type="percentage" office:value="7.5999999999999998E-2" table:style-name="ce29">
            <text:p>8%</text:p>
          </table:table-cell>
          <table:table-cell office:value-type="percentage" office:value="-7.1599999999999997E-2" table:style-name="ce28">
            <text:p>-7%</text:p>
          </table:table-cell>
          <table:table-cell table:style-name="ce28"/>
          <table:table-cell table:number-columns-repeated="2" table:style-name="ce30"/>
          <table:table-cell table:number-columns-repeated="16375" table:style-name="ce1"/>
        </table:table-row>
        <table:table-row table:style-name="ro13">
          <table:table-cell office:value-type="date" office:date-value="2024-01-08T00:00:00" table:style-name="ce20">
            <text:p>08-Jan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0.35160000000000002" table:style-name="ce23">
            <text:p>35%</text:p>
          </table:table-cell>
          <table:table-cell office:value-type="percentage" office:value="7.0400000000000004E-2" table:style-name="ce23">
            <text:p>7%</text:p>
          </table:table-cell>
          <table:table-cell office:value-type="percentage" office:value="-5.9799999999999999E-2" table:style-name="ce22">
            <text:p>-6%</text:p>
          </table:table-cell>
          <table:table-cell table:style-name="ce22"/>
          <table:table-cell table:number-columns-repeated="2" table:style-name="ce24"/>
          <table:table-cell table:number-columns-repeated="16375" table:style-name="ce1"/>
        </table:table-row>
        <table:table-row table:style-name="ro13">
          <table:table-cell office:value-type="date" office:date-value="2024-01-09T00:00:00" table:style-name="ce20">
            <text:p>09-Jan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0.28960000000000002" table:style-name="ce23">
            <text:p>29%</text:p>
          </table:table-cell>
          <table:table-cell office:value-type="percentage" office:value="4.7199999999999999E-2" table:style-name="ce23">
            <text:p>5%</text:p>
          </table:table-cell>
          <table:table-cell office:value-type="percentage" office:value="-4.2299999999999997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 table:style-name="ce1"/>
        </table:table-row>
        <table:table-row table:style-name="ro13">
          <table:table-cell office:value-type="date" office:date-value="2024-01-10T00:00:00" table:style-name="ce20">
            <text:p>10-Jan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0.21360000000000001" table:style-name="ce23">
            <text:p>21%</text:p>
          </table:table-cell>
          <table:table-cell office:value-type="percentage" office:value="2.01E-2" table:style-name="ce23">
            <text:p>2%</text:p>
          </table:table-cell>
          <table:table-cell office:value-type="percentage" office:value="-2.87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 table:style-name="ce1"/>
        </table:table-row>
        <table:table-row table:style-name="ro13">
          <table:table-cell office:value-type="date" office:date-value="2024-01-11T00:00:00" table:style-name="ce20">
            <text:p>11-Jan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0.15049999999999999" table:style-name="ce23">
            <text:p>15%</text:p>
          </table:table-cell>
          <table:table-cell office:value-type="percentage" office:value="-1.01E-2" table:style-name="ce23">
            <text:p>-1%</text:p>
          </table:table-cell>
          <table:table-cell office:value-type="percentage" office:value="-1.04E-2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 table:style-name="ce1"/>
        </table:table-row>
        <table:table-row table:style-name="ro13">
          <table:table-cell office:value-type="date" office:date-value="2024-01-12T00:00:00" table:style-name="ce20">
            <text:p>12-Jan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7.6799999999999993E-2" table:style-name="ce23">
            <text:p>8%</text:p>
          </table:table-cell>
          <table:table-cell office:value-type="percentage" office:value="-2.8899999999999999E-2" table:style-name="ce23">
            <text:p>-3%</text:p>
          </table:table-cell>
          <table:table-cell office:value-type="percentage" office:value="6.4000000000000003E-3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1-13T00:00:00" table:style-name="ce26">
            <text:p>13-Jan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2.23E-2" table:style-name="ce29">
            <text:p>2%</text:p>
          </table:table-cell>
          <table:table-cell office:value-type="percentage" office:value="-3.5200000000000002E-2" table:style-name="ce29">
            <text:p>-4%</text:p>
          </table:table-cell>
          <table:table-cell office:value-type="percentage" office:value="0.01" table:style-name="ce28">
            <text:p>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1-14T00:00:00" table:style-name="ce26">
            <text:p>14-Jan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1.11E-2" table:style-name="ce29">
            <text:p>1%</text:p>
          </table:table-cell>
          <table:table-cell office:value-type="percentage" office:value="-3.9399999999999998E-2" table:style-name="ce29">
            <text:p>-4%</text:p>
          </table:table-cell>
          <table:table-cell office:value-type="percentage" office:value="3.3E-3" table:style-name="ce28">
            <text:p>0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1-15T00:00:00" table:style-name="ce20">
            <text:p>15-Jan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2.8299999999999999E-2" table:style-name="ce23">
            <text:p>3%</text:p>
          </table:table-cell>
          <table:table-cell office:value-type="percentage" office:value="-1.67E-2" table:style-name="ce23">
            <text:p>-2%</text:p>
          </table:table-cell>
          <table:table-cell office:value-type="percentage" office:value="1.8599999999999998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1-16T00:00:00" table:style-name="ce20">
            <text:p>16-Jan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3.8199999999999998E-2" table:style-name="ce23">
            <text:p>4%</text:p>
          </table:table-cell>
          <table:table-cell office:value-type="percentage" office:value="-1.5E-3" table:style-name="ce23">
            <text:p>0%</text:p>
          </table:table-cell>
          <table:table-cell office:value-type="percentage" office:value="1.4999999999999999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1-17T00:00:00" table:style-name="ce20">
            <text:p>17-Jan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3.85E-2" table:style-name="ce23">
            <text:p>4%</text:p>
          </table:table-cell>
          <table:table-cell office:value-type="percentage" office:value="8.6999999999999994E-3" table:style-name="ce23">
            <text:p>1%</text:p>
          </table:table-cell>
          <table:table-cell office:value-type="percentage" office:value="1.61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1-18T00:00:00" table:style-name="ce20">
            <text:p>18-Jan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3.73E-2" table:style-name="ce23">
            <text:p>4%</text:p>
          </table:table-cell>
          <table:table-cell office:value-type="percentage" office:value="1.89E-2" table:style-name="ce23">
            <text:p>2%</text:p>
          </table:table-cell>
          <table:table-cell office:value-type="percentage" office:value="1.6199999999999999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1-19T00:00:00" table:style-name="ce20">
            <text:p>19-Jan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3.8399999999999997E-2" table:style-name="ce23">
            <text:p>4%</text:p>
          </table:table-cell>
          <table:table-cell office:value-type="percentage" office:value="2.3300000000000001E-2" table:style-name="ce23">
            <text:p>2%</text:p>
          </table:table-cell>
          <table:table-cell office:value-type="percentage" office:value="2.0500000000000001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1-20T00:00:00" table:style-name="ce26">
            <text:p>20-Jan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3.0599999999999999E-2" table:style-name="ce29">
            <text:p>3%</text:p>
          </table:table-cell>
          <table:table-cell office:value-type="percentage" office:value="1.5599999999999999E-2" table:style-name="ce29">
            <text:p>2%</text:p>
          </table:table-cell>
          <table:table-cell office:value-type="percentage" office:value="1.9400000000000001E-2" table:style-name="ce28">
            <text:p>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1-21T00:00:00" table:style-name="ce26">
            <text:p>21-Jan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2.75E-2" table:style-name="ce29">
            <text:p>3%</text:p>
          </table:table-cell>
          <table:table-cell office:value-type="percentage" office:value="1.7399999999999999E-2" table:style-name="ce29">
            <text:p>2%</text:p>
          </table:table-cell>
          <table:table-cell office:value-type="percentage" office:value="1.95E-2" table:style-name="ce28">
            <text:p>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1-22T00:00:00" table:style-name="ce20">
            <text:p>22-Jan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1.17E-2" table:style-name="ce23">
            <text:p>1%</text:p>
          </table:table-cell>
          <table:table-cell office:value-type="percentage" office:value="1.9199999999999998E-2" table:style-name="ce23">
            <text:p>2%</text:p>
          </table:table-cell>
          <table:table-cell office:value-type="percentage" office:value="1.55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1-23T00:00:00" table:style-name="ce20">
            <text:p>23-Jan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1.24E-2" table:style-name="ce23">
            <text:p>1%</text:p>
          </table:table-cell>
          <table:table-cell office:value-type="percentage" office:value="1.6500000000000001E-2" table:style-name="ce23">
            <text:p>2%</text:p>
          </table:table-cell>
          <table:table-cell office:value-type="percentage" office:value="1.32E-2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1-24T00:00:00" table:style-name="ce20">
            <text:p>24-Jan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1.4800000000000001E-2" table:style-name="ce23">
            <text:p>1%</text:p>
          </table:table-cell>
          <table:table-cell office:value-type="percentage" office:value="1.7000000000000001E-2" table:style-name="ce23">
            <text:p>2%</text:p>
          </table:table-cell>
          <table:table-cell office:value-type="percentage" office:value="1.9900000000000001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1-25T00:00:00" table:style-name="ce20">
            <text:p>25-Jan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1.32E-2" table:style-name="ce23">
            <text:p>1%</text:p>
          </table:table-cell>
          <table:table-cell office:value-type="percentage" office:value="1.7000000000000001E-2" table:style-name="ce23">
            <text:p>2%</text:p>
          </table:table-cell>
          <table:table-cell office:value-type="percentage" office:value="2.1100000000000001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1-26T00:00:00" table:style-name="ce20">
            <text:p>26-Jan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1.9300000000000001E-2" table:style-name="ce23">
            <text:p>2%</text:p>
          </table:table-cell>
          <table:table-cell office:value-type="percentage" office:value="2.3199999999999998E-2" table:style-name="ce23">
            <text:p>2%</text:p>
          </table:table-cell>
          <table:table-cell office:value-type="percentage" office:value="2.3199999999999998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1-27T00:00:00" table:style-name="ce26">
            <text:p>27-Jan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2.7799999999999998E-2" table:style-name="ce29">
            <text:p>3%</text:p>
          </table:table-cell>
          <table:table-cell office:value-type="percentage" office:value="2.5700000000000001E-2" table:style-name="ce29">
            <text:p>3%</text:p>
          </table:table-cell>
          <table:table-cell office:value-type="percentage" office:value="2.3099999999999999E-2" table:style-name="ce28">
            <text:p>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1-28T00:00:00" table:style-name="ce26">
            <text:p>28-Jan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4.2599999999999999E-2" table:style-name="ce29">
            <text:p>4%</text:p>
          </table:table-cell>
          <table:table-cell office:value-type="percentage" office:value="3.44E-2" table:style-name="ce29">
            <text:p>3%</text:p>
          </table:table-cell>
          <table:table-cell office:value-type="percentage" office:value="2.7099999999999999E-2" table:style-name="ce28">
            <text:p>3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1-29T00:00:00" table:style-name="ce20">
            <text:p>29-Jan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5.4800000000000001E-2" table:style-name="ce23">
            <text:p>5%</text:p>
          </table:table-cell>
          <table:table-cell office:value-type="percentage" office:value="3.3099999999999997E-2" table:style-name="ce23">
            <text:p>3%</text:p>
          </table:table-cell>
          <table:table-cell office:value-type="percentage" office:value="2.7300000000000001E-2" table:style-name="ce22">
            <text:p>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1-30T00:00:00" table:style-name="ce20">
            <text:p>30-Jan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1.0699999999999999E-2" table:style-name="ce23">
            <text:p>1%</text:p>
          </table:table-cell>
          <table:table-cell office:value-type="percentage" office:value="2.01E-2" table:style-name="ce23">
            <text:p>2%</text:p>
          </table:table-cell>
          <table:table-cell office:value-type="percentage" office:value="3.4799999999999998E-2" table:style-name="ce22">
            <text:p>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1-31T00:00:00" table:style-name="ce20">
            <text:p>31-Jan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6.8599999999999994E-2" table:style-name="ce23">
            <text:p>7%</text:p>
          </table:table-cell>
          <table:table-cell office:value-type="percentage" office:value="5.16E-2" table:style-name="ce23">
            <text:p>5%</text:p>
          </table:table-cell>
          <table:table-cell office:value-type="percentage" office:value="4.41E-2" table:style-name="ce22">
            <text:p>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2-01T00:00:00" table:style-name="ce20">
            <text:p>01-Feb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7.5600000000000001E-2" table:style-name="ce23">
            <text:p>8%</text:p>
          </table:table-cell>
          <table:table-cell office:value-type="percentage" office:value="6.1100000000000002E-2" table:style-name="ce23">
            <text:p>6%</text:p>
          </table:table-cell>
          <table:table-cell office:value-type="percentage" office:value="4.48E-2" table:style-name="ce22">
            <text:p>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2-02T00:00:00" table:style-name="ce20">
            <text:p>02-Feb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0.1145" table:style-name="ce23">
            <text:p>11%</text:p>
          </table:table-cell>
          <table:table-cell office:value-type="percentage" office:value="6.7699999999999996E-2" table:style-name="ce23">
            <text:p>7%</text:p>
          </table:table-cell>
          <table:table-cell office:value-type="percentage" office:value="4.2299999999999997E-2" table:style-name="ce22">
            <text:p>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2-03T00:00:00" table:style-name="ce26">
            <text:p>03-Feb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0.1056" table:style-name="ce29">
            <text:p>11%</text:p>
          </table:table-cell>
          <table:table-cell office:value-type="percentage" office:value="5.7299999999999997E-2" table:style-name="ce29">
            <text:p>6%</text:p>
          </table:table-cell>
          <table:table-cell office:value-type="percentage" office:value="4.2799999999999998E-2" table:style-name="ce28">
            <text:p>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2-04T00:00:00" table:style-name="ce26">
            <text:p>04-Feb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0.1008" table:style-name="ce29">
            <text:p>10%</text:p>
          </table:table-cell>
          <table:table-cell office:value-type="percentage" office:value="4.8800000000000003E-2" table:style-name="ce29">
            <text:p>5%</text:p>
          </table:table-cell>
          <table:table-cell office:value-type="percentage" office:value="3.9E-2" table:style-name="ce28">
            <text:p>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2-05T00:00:00" table:style-name="ce20">
            <text:p>05-Feb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0.09" table:style-name="ce23">
            <text:p>9%</text:p>
          </table:table-cell>
          <table:table-cell office:value-type="percentage" office:value="4.7699999999999999E-2" table:style-name="ce23">
            <text:p>5%</text:p>
          </table:table-cell>
          <table:table-cell office:value-type="percentage" office:value="4.1599999999999998E-2" table:style-name="ce22">
            <text:p>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2-06T00:00:00" table:style-name="ce20">
            <text:p>06-Feb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0.1244" table:style-name="ce23">
            <text:p>12%</text:p>
          </table:table-cell>
          <table:table-cell office:value-type="percentage" office:value="6.1400000000000003E-2" table:style-name="ce23">
            <text:p>6%</text:p>
          </table:table-cell>
          <table:table-cell office:value-type="percentage" office:value="3.9899999999999998E-2" table:style-name="ce22">
            <text:p>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2-07T00:00:00" table:style-name="ce20">
            <text:p>07-Feb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6.4699999999999994E-2" table:style-name="ce23">
            <text:p>6%</text:p>
          </table:table-cell>
          <table:table-cell office:value-type="percentage" office:value="3.1099999999999999E-2" table:style-name="ce23">
            <text:p>3%</text:p>
          </table:table-cell>
          <table:table-cell office:value-type="percentage" office:value="2.6499999999999999E-2" table:style-name="ce22">
            <text:p>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2-08T00:00:00" table:style-name="ce20">
            <text:p>08-Feb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5.0999999999999997E-2" table:style-name="ce23">
            <text:p>5%</text:p>
          </table:table-cell>
          <table:table-cell office:value-type="percentage" office:value="2.5399999999999999E-2" table:style-name="ce23">
            <text:p>3%</text:p>
          </table:table-cell>
          <table:table-cell office:value-type="percentage" office:value="2.29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2-09T00:00:00" table:style-name="ce20">
            <text:p>09-Feb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2.2000000000000001E-3" table:style-name="ce23">
            <text:p>0%</text:p>
          </table:table-cell>
          <table:table-cell office:value-type="percentage" office:value="1.7600000000000001E-2" table:style-name="ce23">
            <text:p>2%</text:p>
          </table:table-cell>
          <table:table-cell office:value-type="percentage" office:value="2.6700000000000002E-2" table:style-name="ce22">
            <text:p>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2-10T00:00:00" table:style-name="ce26">
            <text:p>10-Feb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1.3599999999999999E-2" table:style-name="ce29">
            <text:p>1%</text:p>
          </table:table-cell>
          <table:table-cell office:value-type="percentage" office:value="2.5700000000000001E-2" table:style-name="ce29">
            <text:p>3%</text:p>
          </table:table-cell>
          <table:table-cell office:value-type="percentage" office:value="3.1699999999999999E-2" table:style-name="ce28">
            <text:p>3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2-11T00:00:00" table:style-name="ce26">
            <text:p>11-Feb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1.78E-2" table:style-name="ce29">
            <text:p>2%</text:p>
          </table:table-cell>
          <table:table-cell office:value-type="percentage" office:value="3.6900000000000002E-2" table:style-name="ce29">
            <text:p>4%</text:p>
          </table:table-cell>
          <table:table-cell office:value-type="percentage" office:value="3.7699999999999997E-2" table:style-name="ce28">
            <text:p>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2-12T00:00:00" table:style-name="ce20">
            <text:p>12-Feb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3.27E-2" table:style-name="ce23">
            <text:p>3%</text:p>
          </table:table-cell>
          <table:table-cell office:value-type="percentage" office:value="4.2099999999999999E-2" table:style-name="ce23">
            <text:p>4%</text:p>
          </table:table-cell>
          <table:table-cell office:value-type="percentage" office:value="4.0899999999999999E-2" table:style-name="ce22">
            <text:p>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2-13T00:00:00" table:style-name="ce20">
            <text:p>13-Feb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4.5900000000000003E-2" table:style-name="ce23">
            <text:p>5%</text:p>
          </table:table-cell>
          <table:table-cell office:value-type="percentage" office:value="3.9600000000000003E-2" table:style-name="ce23">
            <text:p>4%</text:p>
          </table:table-cell>
          <table:table-cell office:value-type="percentage" office:value="3.6900000000000002E-2" table:style-name="ce22">
            <text:p>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2-14T00:00:00" table:style-name="ce20">
            <text:p>14-Feb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4.87E-2" table:style-name="ce23">
            <text:p>5%</text:p>
          </table:table-cell>
          <table:table-cell office:value-type="percentage" office:value="3.8699999999999998E-2" table:style-name="ce23">
            <text:p>4%</text:p>
          </table:table-cell>
          <table:table-cell office:value-type="percentage" office:value="4.2799999999999998E-2" table:style-name="ce22">
            <text:p>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2-15T00:00:00" table:style-name="ce20">
            <text:p>15-Feb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5.3999999999999999E-2" table:style-name="ce23">
            <text:p>5%</text:p>
          </table:table-cell>
          <table:table-cell office:value-type="percentage" office:value="4.1599999999999998E-2" table:style-name="ce23">
            <text:p>4%</text:p>
          </table:table-cell>
          <table:table-cell office:value-type="percentage" office:value="5.1200000000000002E-2" table:style-name="ce22">
            <text:p>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2-16T00:00:00" table:style-name="ce20">
            <text:p>16-Feb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5.8200000000000002E-2" table:style-name="ce23">
            <text:p>6%</text:p>
          </table:table-cell>
          <table:table-cell office:value-type="percentage" office:value="4.4999999999999998E-2" table:style-name="ce23">
            <text:p>5%</text:p>
          </table:table-cell>
          <table:table-cell office:value-type="percentage" office:value="5.2499999999999998E-2" table:style-name="ce22">
            <text:p>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2-17T00:00:00" table:style-name="ce26">
            <text:p>17-Feb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5.7000000000000002E-2" table:style-name="ce29">
            <text:p>6%</text:p>
          </table:table-cell>
          <table:table-cell office:value-type="percentage" office:value="6.0999999999999999E-2" table:style-name="ce29">
            <text:p>6%</text:p>
          </table:table-cell>
          <table:table-cell office:value-type="percentage" office:value="0.05" table:style-name="ce28">
            <text:p>5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2-18T00:00:00" table:style-name="ce26">
            <text:p>18-Feb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4.8099999999999997E-2" table:style-name="ce29">
            <text:p>5%</text:p>
          </table:table-cell>
          <table:table-cell office:value-type="percentage" office:value="5.7099999999999998E-2" table:style-name="ce29">
            <text:p>6%</text:p>
          </table:table-cell>
          <table:table-cell office:value-type="percentage" office:value="4.3299999999999998E-2" table:style-name="ce28">
            <text:p>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2-19T00:00:00" table:style-name="ce20">
            <text:p>19-Feb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3.9199999999999999E-2" table:style-name="ce23">
            <text:p>4%</text:p>
          </table:table-cell>
          <table:table-cell office:value-type="percentage" office:value="5.1499999999999997E-2" table:style-name="ce23">
            <text:p>5%</text:p>
          </table:table-cell>
          <table:table-cell office:value-type="percentage" office:value="3.8699999999999998E-2" table:style-name="ce22">
            <text:p>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2-20T00:00:00" table:style-name="ce20">
            <text:p>20-Feb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2.6700000000000002E-2" table:style-name="ce23">
            <text:p>3%</text:p>
          </table:table-cell>
          <table:table-cell office:value-type="percentage" office:value="5.2900000000000003E-2" table:style-name="ce23">
            <text:p>5%</text:p>
          </table:table-cell>
          <table:table-cell office:value-type="percentage" office:value="0.04" table:style-name="ce22">
            <text:p>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2-21T00:00:00" table:style-name="ce20">
            <text:p>21-Feb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2.3199999999999998E-2" table:style-name="ce23">
            <text:p>2%</text:p>
          </table:table-cell>
          <table:table-cell office:value-type="percentage" office:value="5.2200000000000003E-2" table:style-name="ce23">
            <text:p>5%</text:p>
          </table:table-cell>
          <table:table-cell office:value-type="percentage" office:value="2.8799999999999999E-2" table:style-name="ce22">
            <text:p>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2-22T00:00:00" table:style-name="ce20">
            <text:p>22-Feb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1.5800000000000002E-2" table:style-name="ce23">
            <text:p>2%</text:p>
          </table:table-cell>
          <table:table-cell office:value-type="percentage" office:value="4.7300000000000002E-2" table:style-name="ce23">
            <text:p>5%</text:p>
          </table:table-cell>
          <table:table-cell office:value-type="percentage" office:value="1.7100000000000001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2-23T00:00:00" table:style-name="ce20">
            <text:p>23-Feb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1.09E-2" table:style-name="ce23">
            <text:p>1%</text:p>
          </table:table-cell>
          <table:table-cell office:value-type="percentage" office:value="4.1599999999999998E-2" table:style-name="ce23">
            <text:p>4%</text:p>
          </table:table-cell>
          <table:table-cell office:value-type="percentage" office:value="1.32E-2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2-24T00:00:00" table:style-name="ce26">
            <text:p>24-Feb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2.3999999999999998E-3" table:style-name="ce29">
            <text:p>0%</text:p>
          </table:table-cell>
          <table:table-cell office:value-type="percentage" office:value="2.63E-2" table:style-name="ce29">
            <text:p>3%</text:p>
          </table:table-cell>
          <table:table-cell office:value-type="percentage" office:value="1.2999999999999999E-2" table:style-name="ce28">
            <text:p>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2-25T00:00:00" table:style-name="ce26">
            <text:p>25-Feb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3.2000000000000002E-3" table:style-name="ce29">
            <text:p>0%</text:p>
          </table:table-cell>
          <table:table-cell office:value-type="percentage" office:value="2.0500000000000001E-2" table:style-name="ce29">
            <text:p>2%</text:p>
          </table:table-cell>
          <table:table-cell office:value-type="percentage" office:value="1.46E-2" table:style-name="ce28">
            <text:p>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2-26T00:00:00" table:style-name="ce20">
            <text:p>26-Feb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6.7999999999999996E-3" table:style-name="ce23">
            <text:p>1%</text:p>
          </table:table-cell>
          <table:table-cell office:value-type="percentage" office:value="2.3199999999999998E-2" table:style-name="ce23">
            <text:p>2%</text:p>
          </table:table-cell>
          <table:table-cell office:value-type="percentage" office:value="1.5299999999999999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2-27T00:00:00" table:style-name="ce20">
            <text:p>27-Feb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4.4000000000000003E-3" table:style-name="ce23">
            <text:p>0%</text:p>
          </table:table-cell>
          <table:table-cell office:value-type="percentage" office:value="2.3400000000000001E-2" table:style-name="ce23">
            <text:p>2%</text:p>
          </table:table-cell>
          <table:table-cell office:value-type="percentage" office:value="1.7000000000000001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2-28T00:00:00" table:style-name="ce20">
            <text:p>28-Feb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-1.9099999999999999E-2" table:style-name="ce23">
            <text:p>-2%</text:p>
          </table:table-cell>
          <table:table-cell office:value-type="percentage" office:value="2.4299999999999999E-2" table:style-name="ce23">
            <text:p>2%</text:p>
          </table:table-cell>
          <table:table-cell office:value-type="percentage" office:value="2.2200000000000001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2-29T00:00:00" table:style-name="ce20">
            <text:p>29-Feb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1.01E-2" table:style-name="ce23">
            <text:p>1%</text:p>
          </table:table-cell>
          <table:table-cell office:value-type="percentage" office:value="2.9600000000000001E-2" table:style-name="ce23">
            <text:p>3%</text:p>
          </table:table-cell>
          <table:table-cell office:value-type="percentage" office:value="3.4099999999999998E-2" table:style-name="ce22">
            <text:p>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01T00:00:00" table:style-name="ce20">
            <text:p>01-Mar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4.7000000000000002E-3" table:style-name="ce23">
            <text:p>0%</text:p>
          </table:table-cell>
          <table:table-cell office:value-type="percentage" office:value="3.0099999999999998E-2" table:style-name="ce23">
            <text:p>3%</text:p>
          </table:table-cell>
          <table:table-cell office:value-type="percentage" office:value="3.5700000000000003E-2" table:style-name="ce22">
            <text:p>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02T00:00:00" table:style-name="ce26">
            <text:p>02-Mar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2.8999999999999998E-3" table:style-name="ce29">
            <text:p>0%</text:p>
          </table:table-cell>
          <table:table-cell office:value-type="percentage" office:value="2.8400000000000002E-2" table:style-name="ce29">
            <text:p>3%</text:p>
          </table:table-cell>
          <table:table-cell office:value-type="percentage" office:value="3.3799999999999997E-2" table:style-name="ce28">
            <text:p>3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3-03T00:00:00" table:style-name="ce26">
            <text:p>03-Mar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1.2500000000000001E-2" table:style-name="ce29">
            <text:p>1%</text:p>
          </table:table-cell>
          <table:table-cell office:value-type="percentage" office:value="3.7499999999999999E-2" table:style-name="ce29">
            <text:p>4%</text:p>
          </table:table-cell>
          <table:table-cell office:value-type="percentage" office:value="3.9300000000000002E-2" table:style-name="ce28">
            <text:p>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3-04T00:00:00" table:style-name="ce20">
            <text:p>04-Mar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1.41E-2" table:style-name="ce23">
            <text:p>1%</text:p>
          </table:table-cell>
          <table:table-cell office:value-type="percentage" office:value="3.5999999999999997E-2" table:style-name="ce23">
            <text:p>4%</text:p>
          </table:table-cell>
          <table:table-cell office:value-type="percentage" office:value="4.1500000000000002E-2" table:style-name="ce22">
            <text:p>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05T00:00:00" table:style-name="ce20">
            <text:p>05-Mar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1.9900000000000001E-2" table:style-name="ce23">
            <text:p>2%</text:p>
          </table:table-cell>
          <table:table-cell office:value-type="percentage" office:value="3.4700000000000002E-2" table:style-name="ce23">
            <text:p>3%</text:p>
          </table:table-cell>
          <table:table-cell office:value-type="percentage" office:value="4.2700000000000002E-2" table:style-name="ce22">
            <text:p>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06T00:00:00" table:style-name="ce20">
            <text:p>06-Mar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5.1900000000000002E-2" table:style-name="ce23">
            <text:p>5%</text:p>
          </table:table-cell>
          <table:table-cell office:value-type="percentage" office:value="3.8300000000000001E-2" table:style-name="ce23">
            <text:p>4%</text:p>
          </table:table-cell>
          <table:table-cell office:value-type="percentage" office:value="5.0799999999999998E-2" table:style-name="ce22">
            <text:p>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07T00:00:00" table:style-name="ce20">
            <text:p>07-Mar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3.5099999999999999E-2" table:style-name="ce23">
            <text:p>4%</text:p>
          </table:table-cell>
          <table:table-cell office:value-type="percentage" office:value="3.9300000000000002E-2" table:style-name="ce23">
            <text:p>4%</text:p>
          </table:table-cell>
          <table:table-cell office:value-type="percentage" office:value="4.8899999999999999E-2" table:style-name="ce22">
            <text:p>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08T00:00:00" table:style-name="ce20">
            <text:p>08-Mar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4.48E-2" table:style-name="ce23">
            <text:p>4%</text:p>
          </table:table-cell>
          <table:table-cell office:value-type="percentage" office:value="4.48E-2" table:style-name="ce23">
            <text:p>4%</text:p>
          </table:table-cell>
          <table:table-cell office:value-type="percentage" office:value="5.3699999999999998E-2" table:style-name="ce22">
            <text:p>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09T00:00:00" table:style-name="ce26">
            <text:p>09-Mar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6.4699999999999994E-2" table:style-name="ce29">
            <text:p>6%</text:p>
          </table:table-cell>
          <table:table-cell office:value-type="percentage" office:value="4.9500000000000002E-2" table:style-name="ce29">
            <text:p>5%</text:p>
          </table:table-cell>
          <table:table-cell office:value-type="percentage" office:value="5.6599999999999998E-2" table:style-name="ce28">
            <text:p>6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3-10T00:00:00" table:style-name="ce26">
            <text:p>10-Mar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6.4399999999999999E-2" table:style-name="ce29">
            <text:p>6%</text:p>
          </table:table-cell>
          <table:table-cell office:value-type="percentage" office:value="3.61E-2" table:style-name="ce29">
            <text:p>4%</text:p>
          </table:table-cell>
          <table:table-cell office:value-type="percentage" office:value="4.8899999999999999E-2" table:style-name="ce28">
            <text:p>5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3-11T00:00:00" table:style-name="ce20">
            <text:p>11-Mar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6.9000000000000006E-2" table:style-name="ce23">
            <text:p>7%</text:p>
          </table:table-cell>
          <table:table-cell office:value-type="percentage" office:value="3.3599999999999998E-2" table:style-name="ce23">
            <text:p>3%</text:p>
          </table:table-cell>
          <table:table-cell office:value-type="percentage" office:value="4.36E-2" table:style-name="ce22">
            <text:p>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12T00:00:00" table:style-name="ce20">
            <text:p>12-Mar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6.7000000000000004E-2" table:style-name="ce23">
            <text:p>7%</text:p>
          </table:table-cell>
          <table:table-cell office:value-type="percentage" office:value="3.0099999999999998E-2" table:style-name="ce23">
            <text:p>3%</text:p>
          </table:table-cell>
          <table:table-cell office:value-type="percentage" office:value="3.4500000000000003E-2" table:style-name="ce22">
            <text:p>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13T00:00:00" table:style-name="ce20">
            <text:p>13-Mar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9.0499999999999997E-2" table:style-name="ce23">
            <text:p>9%</text:p>
          </table:table-cell>
          <table:table-cell office:value-type="percentage" office:value="0.16520000000000001" table:style-name="ce23">
            <text:p>17%</text:p>
          </table:table-cell>
          <table:table-cell office:value-type="percentage" office:value="1.6799999999999999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14T00:00:00" table:style-name="ce20">
            <text:p>14-Mar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0.14749999999999999" table:style-name="ce23">
            <text:p>15%</text:p>
          </table:table-cell>
          <table:table-cell office:value-type="percentage" office:value="0.20760000000000001" table:style-name="ce23">
            <text:p>21%</text:p>
          </table:table-cell>
          <table:table-cell office:value-type="percentage" office:value="1.49E-2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15T00:00:00" table:style-name="ce20">
            <text:p>15-Mar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0.14729999999999999" table:style-name="ce23">
            <text:p>15%</text:p>
          </table:table-cell>
          <table:table-cell office:value-type="percentage" office:value="0.20419999999999999" table:style-name="ce23">
            <text:p>20%</text:p>
          </table:table-cell>
          <table:table-cell office:value-type="percentage" office:value="8.6E-3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16T00:00:00" table:style-name="ce26">
            <text:p>16-Mar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0.18459999999999999" table:style-name="ce29">
            <text:p>18%</text:p>
          </table:table-cell>
          <table:table-cell office:value-type="percentage" office:value="0.2102" table:style-name="ce29">
            <text:p>21%</text:p>
          </table:table-cell>
          <table:table-cell office:value-type="percentage" office:value="2.3999999999999998E-3" table:style-name="ce28">
            <text:p>0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3-17T00:00:00" table:style-name="ce26">
            <text:p>17-Mar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0.18340000000000001" table:style-name="ce29">
            <text:p>18%</text:p>
          </table:table-cell>
          <table:table-cell office:value-type="percentage" office:value="0.21340000000000001" table:style-name="ce29">
            <text:p>21%</text:p>
          </table:table-cell>
          <table:table-cell office:value-type="percentage" office:value="3.7000000000000002E-3" table:style-name="ce28">
            <text:p>0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3-18T00:00:00" table:style-name="ce20">
            <text:p>18-Mar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0.1749" table:style-name="ce23">
            <text:p>17%</text:p>
          </table:table-cell>
          <table:table-cell office:value-type="percentage" office:value="0.2152" table:style-name="ce23">
            <text:p>22%</text:p>
          </table:table-cell>
          <table:table-cell office:value-type="percentage" office:value="6.1999999999999998E-3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19T00:00:00" table:style-name="ce20">
            <text:p>19-Mar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0.17269999999999999" table:style-name="ce23">
            <text:p>17%</text:p>
          </table:table-cell>
          <table:table-cell office:value-type="percentage" office:value="0.218" table:style-name="ce23">
            <text:p>22%</text:p>
          </table:table-cell>
          <table:table-cell office:value-type="percentage" office:value="1.06E-2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20T00:00:00" table:style-name="ce20">
            <text:p>20-Mar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0.1416" table:style-name="ce23">
            <text:p>14%</text:p>
          </table:table-cell>
          <table:table-cell office:value-type="percentage" office:value="7.7499999999999999E-2" table:style-name="ce23">
            <text:p>8%</text:p>
          </table:table-cell>
          <table:table-cell office:value-type="percentage" office:value="1.95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21T00:00:00" table:style-name="ce20">
            <text:p>21-Mar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7.6600000000000001E-2" table:style-name="ce23">
            <text:p>8%</text:p>
          </table:table-cell>
          <table:table-cell office:value-type="percentage" office:value="2.8299999999999999E-2" table:style-name="ce23">
            <text:p>3%</text:p>
          </table:table-cell>
          <table:table-cell office:value-type="percentage" office:value="1.6299999999999999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22T00:00:00" table:style-name="ce20">
            <text:p>22-Mar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6.6299999999999998E-2" table:style-name="ce23">
            <text:p>7%</text:p>
          </table:table-cell>
          <table:table-cell office:value-type="percentage" office:value="2.7E-2" table:style-name="ce23">
            <text:p>3%</text:p>
          </table:table-cell>
          <table:table-cell office:value-type="percentage" office:value="1.7999999999999999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23T00:00:00" table:style-name="ce26">
            <text:p>23-Mar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9.2999999999999992E-3" table:style-name="ce29">
            <text:p>1%</text:p>
          </table:table-cell>
          <table:table-cell office:value-type="percentage" office:value="2.5999999999999999E-2" table:style-name="ce29">
            <text:p>3%</text:p>
          </table:table-cell>
          <table:table-cell office:value-type="percentage" office:value="2.0199999999999999E-2" table:style-name="ce28">
            <text:p>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3-24T00:00:00" table:style-name="ce26">
            <text:p>24-Mar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3.3999999999999998E-3" table:style-name="ce29">
            <text:p>0%</text:p>
          </table:table-cell>
          <table:table-cell office:value-type="percentage" office:value="3.5000000000000003E-2" table:style-name="ce29">
            <text:p>4%</text:p>
          </table:table-cell>
          <table:table-cell office:value-type="percentage" office:value="3.0099999999999998E-2" table:style-name="ce28">
            <text:p>3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3-25T00:00:00" table:style-name="ce20">
            <text:p>25-Mar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-8.0000000000000004E-4" table:style-name="ce23">
            <text:p>0%</text:p>
          </table:table-cell>
          <table:table-cell office:value-type="percentage" office:value="3.8100000000000002E-2" table:style-name="ce23">
            <text:p>4%</text:p>
          </table:table-cell>
          <table:table-cell office:value-type="percentage" office:value="2.9499999999999998E-2" table:style-name="ce22">
            <text:p>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26T00:00:00" table:style-name="ce20">
            <text:p>26-Mar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-2.3999999999999998E-3" table:style-name="ce23">
            <text:p>0%</text:p>
          </table:table-cell>
          <table:table-cell office:value-type="percentage" office:value="4.41E-2" table:style-name="ce23">
            <text:p>4%</text:p>
          </table:table-cell>
          <table:table-cell office:value-type="percentage" office:value="3.6499999999999998E-2" table:style-name="ce22">
            <text:p>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27T00:00:00" table:style-name="ce20">
            <text:p>27-Mar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-8.3999999999999995E-3" table:style-name="ce23">
            <text:p>-1%</text:p>
          </table:table-cell>
          <table:table-cell office:value-type="percentage" office:value="4.5999999999999999E-2" table:style-name="ce23">
            <text:p>5%</text:p>
          </table:table-cell>
          <table:table-cell office:value-type="percentage" office:value="3.9199999999999999E-2" table:style-name="ce22">
            <text:p>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28T00:00:00" table:style-name="ce20">
            <text:p>28-Mar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-5.1000000000000004E-3" table:style-name="ce23">
            <text:p>-1%</text:p>
          </table:table-cell>
          <table:table-cell office:value-type="percentage" office:value="0.05" table:style-name="ce23">
            <text:p>5%</text:p>
          </table:table-cell>
          <table:table-cell office:value-type="percentage" office:value="4.1000000000000002E-2" table:style-name="ce22">
            <text:p>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29T00:00:00" table:style-name="ce26">
            <text:p>29-Mar-2024</text:p>
          </table:table-cell>
          <table:table-cell office:value-type="string" table:style-name="ce27">
            <text:p>Fri (BH)</text:p>
          </table:table-cell>
          <table:table-cell table:style-name="ce45"/>
          <table:table-cell office:value-type="percentage" office:value="4.6800000000000001E-2" table:style-name="ce29">
            <text:p>5%</text:p>
          </table:table-cell>
          <table:table-cell office:value-type="percentage" office:value="2.7099999999999999E-2" table:style-name="ce29">
            <text:p>3%</text:p>
          </table:table-cell>
          <table:table-cell office:value-type="percentage" office:value="9.64E-2" table:style-name="ce28">
            <text:p>10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3-30T00:00:00" table:style-name="ce26">
            <text:p>30-Mar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4.3799999999999999E-2" table:style-name="ce29">
            <text:p>4%</text:p>
          </table:table-cell>
          <table:table-cell office:value-type="percentage" office:value="2.1999999999999999E-2" table:style-name="ce29">
            <text:p>2%</text:p>
          </table:table-cell>
          <table:table-cell office:value-type="percentage" office:value="9.2999999999999999E-2" table:style-name="ce28">
            <text:p>9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3-31T00:00:00" table:style-name="ce26">
            <text:p>31-Mar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4.6899999999999997E-2" table:style-name="ce29">
            <text:p>5%</text:p>
          </table:table-cell>
          <table:table-cell office:value-type="percentage" office:value="3.0300000000000001E-2" table:style-name="ce29">
            <text:p>3%</text:p>
          </table:table-cell>
          <table:table-cell office:value-type="percentage" office:value="8.6400000000000005E-2" table:style-name="ce28">
            <text:p>9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4-01T00:00:00" table:style-name="ce26">
            <text:p>01-Apr-2024</text:p>
          </table:table-cell>
          <table:table-cell office:value-type="string" table:style-name="ce27">
            <text:p>Mon (BH)</text:p>
          </table:table-cell>
          <table:table-cell table:style-name="ce45"/>
          <table:table-cell office:value-type="percentage" office:value="4.65E-2" table:style-name="ce29">
            <text:p>5%</text:p>
          </table:table-cell>
          <table:table-cell office:value-type="percentage" office:value="3.3000000000000002E-2" table:style-name="ce29">
            <text:p>3%</text:p>
          </table:table-cell>
          <table:table-cell office:value-type="percentage" office:value="7.8600000000000003E-2" table:style-name="ce28">
            <text:p>8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4-02T00:00:00" table:style-name="ce20">
            <text:p>02-Apr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-0.1341" table:style-name="ce23">
            <text:p>-13%</text:p>
          </table:table-cell>
          <table:table-cell office:value-type="percentage" office:value="-0.1057" table:style-name="ce23">
            <text:p>-11%</text:p>
          </table:table-cell>
          <table:table-cell office:value-type="percentage" office:value="-6.8599999999999994E-2" table:style-name="ce22">
            <text:p>-7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4-03T00:00:00" table:style-name="ce20">
            <text:p>03-Apr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-0.13969999999999999" table:style-name="ce23">
            <text:p>-14%</text:p>
          </table:table-cell>
          <table:table-cell office:value-type="percentage" office:value="-0.11799999999999999" table:style-name="ce23">
            <text:p>-12%</text:p>
          </table:table-cell>
          <table:table-cell office:value-type="percentage" office:value="-7.4700000000000003E-2" table:style-name="ce22">
            <text:p>-7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4-04T00:00:00" table:style-name="ce20">
            <text:p>04-Apr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-0.15690000000000001" table:style-name="ce23">
            <text:p>-16%</text:p>
          </table:table-cell>
          <table:table-cell office:value-type="percentage" office:value="-0.12720000000000001" table:style-name="ce23">
            <text:p>-13%</text:p>
          </table:table-cell>
          <table:table-cell office:value-type="percentage" office:value="-7.9500000000000001E-2" table:style-name="ce22">
            <text:p>-8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4-05T00:00:00" table:style-name="ce20">
            <text:p>05-Apr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-0.18870000000000001" table:style-name="ce23">
            <text:p>-19%</text:p>
          </table:table-cell>
          <table:table-cell office:value-type="percentage" office:value="-7.7600000000000002E-2" table:style-name="ce23">
            <text:p>-8%</text:p>
          </table:table-cell>
          <table:table-cell office:value-type="percentage" office:value="-0.114" table:style-name="ce22">
            <text:p>-1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4-06T00:00:00" table:style-name="ce26">
            <text:p>06-Apr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-0.18290000000000001" table:style-name="ce29">
            <text:p>-18%</text:p>
          </table:table-cell>
          <table:table-cell office:value-type="percentage" office:value="-7.9100000000000004E-2" table:style-name="ce29">
            <text:p>-8%</text:p>
          </table:table-cell>
          <table:table-cell office:value-type="percentage" office:value="-0.1042" table:style-name="ce28">
            <text:p>-10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4-07T00:00:00" table:style-name="ce26">
            <text:p>07-Apr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-0.1711" table:style-name="ce29">
            <text:p>-17%</text:p>
          </table:table-cell>
          <table:table-cell office:value-type="percentage" office:value="-8.1199999999999994E-2" table:style-name="ce29">
            <text:p>-8%</text:p>
          </table:table-cell>
          <table:table-cell office:value-type="percentage" office:value="-9.6600000000000005E-2" table:style-name="ce28">
            <text:p>-10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4-08T00:00:00" table:style-name="ce20">
            <text:p>08-Apr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-0.1409" table:style-name="ce23">
            <text:p>-14%</text:p>
          </table:table-cell>
          <table:table-cell office:value-type="percentage" office:value="-5.1400000000000001E-2" table:style-name="ce23">
            <text:p>-5%</text:p>
          </table:table-cell>
          <table:table-cell office:value-type="percentage" office:value="-3.6999999999999998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4-09T00:00:00" table:style-name="ce20">
            <text:p>09-Apr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4.0800000000000003E-2" table:style-name="ce23">
            <text:p>4%</text:p>
          </table:table-cell>
          <table:table-cell office:value-type="percentage" office:value="9.1200000000000003E-2" table:style-name="ce23">
            <text:p>9%</text:p>
          </table:table-cell>
          <table:table-cell office:value-type="percentage" office:value="0.10730000000000001" table:style-name="ce22">
            <text:p>1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4-10T00:00:00" table:style-name="ce20">
            <text:p>10-Apr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5.5E-2" table:style-name="ce23">
            <text:p>6%</text:p>
          </table:table-cell>
          <table:table-cell office:value-type="percentage" office:value="0.1048" table:style-name="ce23">
            <text:p>10%</text:p>
          </table:table-cell>
          <table:table-cell office:value-type="percentage" office:value="0.1172" table:style-name="ce22">
            <text:p>1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4-11T00:00:00" table:style-name="ce20">
            <text:p>11-Apr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7.3300000000000004E-2" table:style-name="ce23">
            <text:p>7%</text:p>
          </table:table-cell>
          <table:table-cell office:value-type="percentage" office:value="0.11219999999999999" table:style-name="ce23">
            <text:p>11%</text:p>
          </table:table-cell>
          <table:table-cell office:value-type="percentage" office:value="0.1198" table:style-name="ce22">
            <text:p>1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4-12T00:00:00" table:style-name="ce20">
            <text:p>12-Apr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5.8200000000000002E-2" table:style-name="ce23">
            <text:p>6%</text:p>
          </table:table-cell>
          <table:table-cell office:value-type="percentage" office:value="9.0999999999999998E-2" table:style-name="ce23">
            <text:p>9%</text:p>
          </table:table-cell>
          <table:table-cell office:value-type="percentage" office:value="0.10489999999999999" table:style-name="ce22">
            <text:p>1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4-13T00:00:00" table:style-name="ce26">
            <text:p>13-Apr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6.3700000000000007E-2" table:style-name="ce29">
            <text:p>6%</text:p>
          </table:table-cell>
          <table:table-cell office:value-type="percentage" office:value="9.0300000000000005E-2" table:style-name="ce29">
            <text:p>9%</text:p>
          </table:table-cell>
          <table:table-cell office:value-type="percentage" office:value="0.10199999999999999" table:style-name="ce28">
            <text:p>10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4-14T00:00:00" table:style-name="ce26">
            <text:p>14-Apr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5.4899999999999997E-2" table:style-name="ce29">
            <text:p>5%</text:p>
          </table:table-cell>
          <table:table-cell office:value-type="percentage" office:value="8.1699999999999995E-2" table:style-name="ce29">
            <text:p>8%</text:p>
          </table:table-cell>
          <table:table-cell office:value-type="percentage" office:value="9.5000000000000001E-2" table:style-name="ce28">
            <text:p>10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4-15T00:00:00" table:style-name="ce20">
            <text:p>15-Apr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2.5899999999999999E-2" table:style-name="ce23">
            <text:p>3%</text:p>
          </table:table-cell>
          <table:table-cell office:value-type="percentage" office:value="4.2299999999999997E-2" table:style-name="ce23">
            <text:p>4%</text:p>
          </table:table-cell>
          <table:table-cell office:value-type="percentage" office:value="4.2700000000000002E-2" table:style-name="ce22">
            <text:p>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4-16T00:00:00" table:style-name="ce20">
            <text:p>16-Apr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2.4899999999999999E-2" table:style-name="ce23">
            <text:p>2%</text:p>
          </table:table-cell>
          <table:table-cell office:value-type="percentage" office:value="3.0800000000000001E-2" table:style-name="ce23">
            <text:p>3%</text:p>
          </table:table-cell>
          <table:table-cell office:value-type="percentage" office:value="4.1300000000000003E-2" table:style-name="ce22">
            <text:p>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4-17T00:00:00" table:style-name="ce20">
            <text:p>17-Apr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1.15E-2" table:style-name="ce23">
            <text:p>1%</text:p>
          </table:table-cell>
          <table:table-cell office:value-type="percentage" office:value="2.76E-2" table:style-name="ce23">
            <text:p>3%</text:p>
          </table:table-cell>
          <table:table-cell office:value-type="percentage" office:value="3.4700000000000002E-2" table:style-name="ce22">
            <text:p>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4-18T00:00:00" table:style-name="ce20">
            <text:p>18-Apr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1.0699999999999999E-2" table:style-name="ce23">
            <text:p>1%</text:p>
          </table:table-cell>
          <table:table-cell office:value-type="percentage" office:value="2.0400000000000001E-2" table:style-name="ce23">
            <text:p>2%</text:p>
          </table:table-cell>
          <table:table-cell office:value-type="percentage" office:value="3.2500000000000001E-2" table:style-name="ce22">
            <text:p>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4-19T00:00:00" table:style-name="ce20">
            <text:p>19-Apr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7.1999999999999998E-3" table:style-name="ce23">
            <text:p>1%</text:p>
          </table:table-cell>
          <table:table-cell office:value-type="percentage" office:value="1.0999999999999999E-2" table:style-name="ce23">
            <text:p>1%</text:p>
          </table:table-cell>
          <table:table-cell office:value-type="percentage" office:value="3.0099999999999998E-2" table:style-name="ce22">
            <text:p>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4-20T00:00:00" table:style-name="ce26">
            <text:p>20-Apr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5.3E-3" table:style-name="ce29">
            <text:p>1%</text:p>
          </table:table-cell>
          <table:table-cell office:value-type="percentage" office:value="1.04E-2" table:style-name="ce29">
            <text:p>1%</text:p>
          </table:table-cell>
          <table:table-cell office:value-type="percentage" office:value="2.9000000000000001E-2" table:style-name="ce28">
            <text:p>3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4-21T00:00:00" table:style-name="ce26">
            <text:p>21-Apr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2.8E-3" table:style-name="ce29">
            <text:p>0%</text:p>
          </table:table-cell>
          <table:table-cell office:value-type="percentage" office:value="9.2999999999999992E-3" table:style-name="ce29">
            <text:p>1%</text:p>
          </table:table-cell>
          <table:table-cell office:value-type="percentage" office:value="2.8400000000000002E-2" table:style-name="ce28">
            <text:p>3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4-22T00:00:00" table:style-name="ce20">
            <text:p>22-Apr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3.8999999999999998E-3" table:style-name="ce23">
            <text:p>0%</text:p>
          </table:table-cell>
          <table:table-cell office:value-type="percentage" office:value="8.6E-3" table:style-name="ce23">
            <text:p>1%</text:p>
          </table:table-cell>
          <table:table-cell office:value-type="percentage" office:value="2.8500000000000001E-2" table:style-name="ce22">
            <text:p>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4-23T00:00:00" table:style-name="ce20">
            <text:p>23-Apr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4.0000000000000002E-4" table:style-name="ce23">
            <text:p>0%</text:p>
          </table:table-cell>
          <table:table-cell office:value-type="percentage" office:value="8.3999999999999995E-3" table:style-name="ce23">
            <text:p>1%</text:p>
          </table:table-cell>
          <table:table-cell office:value-type="percentage" office:value="2.3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4-24T00:00:00" table:style-name="ce20">
            <text:p>24-Apr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4.8999999999999998E-3" table:style-name="ce23">
            <text:p>0%</text:p>
          </table:table-cell>
          <table:table-cell office:value-type="percentage" office:value="2.8999999999999998E-3" table:style-name="ce23">
            <text:p>0%</text:p>
          </table:table-cell>
          <table:table-cell office:value-type="percentage" office:value="2.2100000000000002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4-25T00:00:00" table:style-name="ce20">
            <text:p>25-Apr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-4.1999999999999997E-3" table:style-name="ce23">
            <text:p>0%</text:p>
          </table:table-cell>
          <table:table-cell office:value-type="percentage" office:value="7.7000000000000002E-3" table:style-name="ce23">
            <text:p>1%</text:p>
          </table:table-cell>
          <table:table-cell office:value-type="percentage" office:value="0.03" table:style-name="ce22">
            <text:p>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4-26T00:00:00" table:style-name="ce20">
            <text:p>26-Apr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-9.1999999999999998E-3" table:style-name="ce23">
            <text:p>-1%</text:p>
          </table:table-cell>
          <table:table-cell office:value-type="percentage" office:value="9.1999999999999998E-3" table:style-name="ce23">
            <text:p>1%</text:p>
          </table:table-cell>
          <table:table-cell office:value-type="percentage" office:value="2.6100000000000002E-2" table:style-name="ce22">
            <text:p>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4-27T00:00:00" table:style-name="ce26">
            <text:p>27-Apr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-1.9800000000000002E-2" table:style-name="ce29">
            <text:p>-2%</text:p>
          </table:table-cell>
          <table:table-cell office:value-type="percentage" office:value="5.4000000000000003E-3" table:style-name="ce29">
            <text:p>1%</text:p>
          </table:table-cell>
          <table:table-cell office:value-type="percentage" office:value="1.2999999999999999E-2" table:style-name="ce28">
            <text:p>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4-28T00:00:00" table:style-name="ce26">
            <text:p>28-Apr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-2.87E-2" table:style-name="ce29">
            <text:p>-3%</text:p>
          </table:table-cell>
          <table:table-cell office:value-type="percentage" office:value="-7.6E-3" table:style-name="ce29">
            <text:p>-1%</text:p>
          </table:table-cell>
          <table:table-cell office:value-type="percentage" office:value="-2.8E-3" table:style-name="ce28">
            <text:p>0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4-29T00:00:00" table:style-name="ce20">
            <text:p>29-Apr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5.0000000000000001E-4" table:style-name="ce23">
            <text:p>0%</text:p>
          </table:table-cell>
          <table:table-cell office:value-type="percentage" office:value="-5.7999999999999996E-3" table:style-name="ce23">
            <text:p>-1%</text:p>
          </table:table-cell>
          <table:table-cell office:value-type="percentage" office:value="3.5700000000000003E-2" table:style-name="ce22">
            <text:p>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4-30T00:00:00" table:style-name="ce20">
            <text:p>30-Apr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3.4799999999999998E-2" table:style-name="ce23">
            <text:p>3%</text:p>
          </table:table-cell>
          <table:table-cell office:value-type="percentage" office:value="4.9700000000000001E-2" table:style-name="ce23">
            <text:p>5%</text:p>
          </table:table-cell>
          <table:table-cell office:value-type="percentage" office:value="6.6600000000000006E-2" table:style-name="ce22">
            <text:p>7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5-01T00:00:00" table:style-name="ce20">
            <text:p>01-May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3.6900000000000002E-2" table:style-name="ce23">
            <text:p>4%</text:p>
          </table:table-cell>
          <table:table-cell office:value-type="percentage" office:value="5.9900000000000002E-2" table:style-name="ce23">
            <text:p>6%</text:p>
          </table:table-cell>
          <table:table-cell office:value-type="percentage" office:value="6.2700000000000006E-2" table:style-name="ce22">
            <text:p>6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5-02T00:00:00" table:style-name="ce20">
            <text:p>02-May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3.85E-2" table:style-name="ce23">
            <text:p>4%</text:p>
          </table:table-cell>
          <table:table-cell office:value-type="percentage" office:value="6.3399999999999998E-2" table:style-name="ce23">
            <text:p>6%</text:p>
          </table:table-cell>
          <table:table-cell office:value-type="percentage" office:value="5.3699999999999998E-2" table:style-name="ce22">
            <text:p>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5-03T00:00:00" table:style-name="ce20">
            <text:p>03-May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4.1700000000000001E-2" table:style-name="ce23">
            <text:p>4%</text:p>
          </table:table-cell>
          <table:table-cell office:value-type="percentage" office:value="6.3200000000000006E-2" table:style-name="ce23">
            <text:p>6%</text:p>
          </table:table-cell>
          <table:table-cell office:value-type="percentage" office:value="4.7600000000000003E-2" table:style-name="ce22">
            <text:p>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5-04T00:00:00" table:style-name="ce26">
            <text:p>04-May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7.9299999999999995E-2" table:style-name="ce29">
            <text:p>8%</text:p>
          </table:table-cell>
          <table:table-cell office:value-type="percentage" office:value="7.9299999999999995E-2" table:style-name="ce29">
            <text:p>8%</text:p>
          </table:table-cell>
          <table:table-cell office:value-type="percentage" office:value="8.4000000000000005E-2" table:style-name="ce28">
            <text:p>8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5-05T00:00:00" table:style-name="ce26">
            <text:p>05-May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8.8900000000000007E-2" table:style-name="ce29">
            <text:p>9%</text:p>
          </table:table-cell>
          <table:table-cell office:value-type="percentage" office:value="8.6099999999999996E-2" table:style-name="ce29">
            <text:p>9%</text:p>
          </table:table-cell>
          <table:table-cell office:value-type="percentage" office:value="9.7500000000000003E-2" table:style-name="ce28">
            <text:p>10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5-06T00:00:00" table:style-name="ce26">
            <text:p>06-May-2024</text:p>
          </table:table-cell>
          <table:table-cell office:value-type="string" table:style-name="ce27">
            <text:p>Mon (BH)</text:p>
          </table:table-cell>
          <table:table-cell table:style-name="ce45"/>
          <table:table-cell office:value-type="percentage" office:value="-8.5699999999999998E-2" table:style-name="ce29">
            <text:p>-9%</text:p>
          </table:table-cell>
          <table:table-cell office:value-type="percentage" office:value="-3.6400000000000002E-2" table:style-name="ce29">
            <text:p>-4%</text:p>
          </table:table-cell>
          <table:table-cell office:value-type="percentage" office:value="-1E-4" table:style-name="ce28">
            <text:p>0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5-07T00:00:00" table:style-name="ce20">
            <text:p>07-May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-2.29E-2" table:style-name="ce23">
            <text:p>-2%</text:p>
          </table:table-cell>
          <table:table-cell office:value-type="percentage" office:value="1.6799999999999999E-2" table:style-name="ce23">
            <text:p>2%</text:p>
          </table:table-cell>
          <table:table-cell office:value-type="percentage" office:value="3.8600000000000002E-2" table:style-name="ce22">
            <text:p>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5-08T00:00:00" table:style-name="ce20">
            <text:p>08-May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-3.9100000000000003E-2" table:style-name="ce23">
            <text:p>-4%</text:p>
          </table:table-cell>
          <table:table-cell office:value-type="percentage" office:value="8.0999999999999996E-3" table:style-name="ce23">
            <text:p>1%</text:p>
          </table:table-cell>
          <table:table-cell office:value-type="percentage" office:value="4.53E-2" table:style-name="ce22">
            <text:p>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5-09T00:00:00" table:style-name="ce20">
            <text:p>09-May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-4.2200000000000001E-2" table:style-name="ce23">
            <text:p>-4%</text:p>
          </table:table-cell>
          <table:table-cell office:value-type="percentage" office:value="5.5999999999999999E-3" table:style-name="ce23">
            <text:p>1%</text:p>
          </table:table-cell>
          <table:table-cell office:value-type="percentage" office:value="5.16E-2" table:style-name="ce22">
            <text:p>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5-10T00:00:00" table:style-name="ce20">
            <text:p>10-May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1.3899999999999999E-2" table:style-name="ce23">
            <text:p>1%</text:p>
          </table:table-cell>
          <table:table-cell office:value-type="percentage" office:value="2.7699999999999999E-2" table:style-name="ce23">
            <text:p>3%</text:p>
          </table:table-cell>
          <table:table-cell office:value-type="percentage" office:value="5.6800000000000003E-2" table:style-name="ce22">
            <text:p>6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5-11T00:00:00" table:style-name="ce26">
            <text:p>11-May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2.7699999999999999E-2" table:style-name="ce29">
            <text:p>3%</text:p>
          </table:table-cell>
          <table:table-cell office:value-type="percentage" office:value="2.8899999999999999E-2" table:style-name="ce29">
            <text:p>3%</text:p>
          </table:table-cell>
          <table:table-cell office:value-type="percentage" office:value="3.2599999999999997E-2" table:style-name="ce28">
            <text:p>3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5-12T00:00:00" table:style-name="ce26">
            <text:p>12-May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2.6200000000000001E-2" table:style-name="ce29">
            <text:p>3%</text:p>
          </table:table-cell>
          <table:table-cell office:value-type="percentage" office:value="3.32E-2" table:style-name="ce29">
            <text:p>3%</text:p>
          </table:table-cell>
          <table:table-cell office:value-type="percentage" office:value="3.2599999999999997E-2" table:style-name="ce28">
            <text:p>3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5-13T00:00:00" table:style-name="ce20">
            <text:p>13-May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3.3099999999999997E-2" table:style-name="ce23">
            <text:p>3%</text:p>
          </table:table-cell>
          <table:table-cell office:value-type="percentage" office:value="4.07E-2" table:style-name="ce23">
            <text:p>4%</text:p>
          </table:table-cell>
          <table:table-cell office:value-type="percentage" office:value="3.5400000000000001E-2" table:style-name="ce22">
            <text:p>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5-14T00:00:00" table:style-name="ce20">
            <text:p>14-May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8.5300000000000001E-2" table:style-name="ce23">
            <text:p>9%</text:p>
          </table:table-cell>
          <table:table-cell office:value-type="percentage" office:value="5.16E-2" table:style-name="ce23">
            <text:p>5%</text:p>
          </table:table-cell>
          <table:table-cell office:value-type="percentage" office:value="2.46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5-15T00:00:00" table:style-name="ce20">
            <text:p>15-May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0.1065" table:style-name="ce23">
            <text:p>11%</text:p>
          </table:table-cell>
          <table:table-cell office:value-type="percentage" office:value="5.8500000000000003E-2" table:style-name="ce23">
            <text:p>6%</text:p>
          </table:table-cell>
          <table:table-cell office:value-type="percentage" office:value="2.3800000000000002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5-16T00:00:00" table:style-name="ce20">
            <text:p>16-May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0.11070000000000001" table:style-name="ce23">
            <text:p>11%</text:p>
          </table:table-cell>
          <table:table-cell office:value-type="percentage" office:value="5.2600000000000001E-2" table:style-name="ce23">
            <text:p>5%</text:p>
          </table:table-cell>
          <table:table-cell office:value-type="percentage" office:value="1.7999999999999999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5-17T00:00:00" table:style-name="ce20">
            <text:p>17-May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5.6500000000000002E-2" table:style-name="ce23">
            <text:p>6%</text:p>
          </table:table-cell>
          <table:table-cell office:value-type="percentage" office:value="2.4500000000000001E-2" table:style-name="ce23">
            <text:p>2%</text:p>
          </table:table-cell>
          <table:table-cell office:value-type="percentage" office:value="1.66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5-18T00:00:00" table:style-name="ce26">
            <text:p>18-May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1.2500000000000001E-2" table:style-name="ce29">
            <text:p>1%</text:p>
          </table:table-cell>
          <table:table-cell office:value-type="percentage" office:value="5.7000000000000002E-3" table:style-name="ce29">
            <text:p>1%</text:p>
          </table:table-cell>
          <table:table-cell office:value-type="percentage" office:value="1.29E-2" table:style-name="ce28">
            <text:p>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5-19T00:00:00" table:style-name="ce26">
            <text:p>19-May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1.6500000000000001E-2" table:style-name="ce29">
            <text:p>2%</text:p>
          </table:table-cell>
          <table:table-cell office:value-type="percentage" office:value="1.11E-2" table:style-name="ce29">
            <text:p>1%</text:p>
          </table:table-cell>
          <table:table-cell office:value-type="percentage" office:value="1.72E-2" table:style-name="ce28">
            <text:p>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5-20T00:00:00" table:style-name="ce20">
            <text:p>20-May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2.2599999999999999E-2" table:style-name="ce23">
            <text:p>2%</text:p>
          </table:table-cell>
          <table:table-cell office:value-type="percentage" office:value="1.5100000000000001E-2" table:style-name="ce23">
            <text:p>2%</text:p>
          </table:table-cell>
          <table:table-cell office:value-type="percentage" office:value="1.9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5-21T00:00:00" table:style-name="ce20">
            <text:p>21-May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2.5000000000000001E-2" table:style-name="ce23">
            <text:p>3%</text:p>
          </table:table-cell>
          <table:table-cell office:value-type="percentage" office:value="1.72E-2" table:style-name="ce23">
            <text:p>2%</text:p>
          </table:table-cell>
          <table:table-cell office:value-type="percentage" office:value="1.9300000000000001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5-22T00:00:00" table:style-name="ce20">
            <text:p>22-May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2.1000000000000001E-2" table:style-name="ce23">
            <text:p>2%</text:p>
          </table:table-cell>
          <table:table-cell office:value-type="percentage" office:value="1.49E-2" table:style-name="ce23">
            <text:p>1%</text:p>
          </table:table-cell>
          <table:table-cell office:value-type="percentage" office:value="1.55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5-23T00:00:00" table:style-name="ce20">
            <text:p>23-May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2.4400000000000002E-2" table:style-name="ce23">
            <text:p>2%</text:p>
          </table:table-cell>
          <table:table-cell office:value-type="percentage" office:value="1.9599999999999999E-2" table:style-name="ce23">
            <text:p>2%</text:p>
          </table:table-cell>
          <table:table-cell office:value-type="percentage" office:value="1.9099999999999999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5-24T00:00:00" table:style-name="ce20">
            <text:p>24-May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2.7E-2" table:style-name="ce23">
            <text:p>3%</text:p>
          </table:table-cell>
          <table:table-cell office:value-type="percentage" office:value="2.5999999999999999E-2" table:style-name="ce23">
            <text:p>3%</text:p>
          </table:table-cell>
          <table:table-cell office:value-type="percentage" office:value="1.9900000000000001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5-25T00:00:00" table:style-name="ce26">
            <text:p>25-May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3.0300000000000001E-2" table:style-name="ce29">
            <text:p>3%</text:p>
          </table:table-cell>
          <table:table-cell office:value-type="percentage" office:value="2.46E-2" table:style-name="ce29">
            <text:p>2%</text:p>
          </table:table-cell>
          <table:table-cell office:value-type="percentage" office:value="2.3699999999999999E-2" table:style-name="ce28">
            <text:p>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5-26T00:00:00" table:style-name="ce26">
            <text:p>26-May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2.2499999999999999E-2" table:style-name="ce29">
            <text:p>2%</text:p>
          </table:table-cell>
          <table:table-cell office:value-type="percentage" office:value="8.0999999999999996E-3" table:style-name="ce29">
            <text:p>1%</text:p>
          </table:table-cell>
          <table:table-cell office:value-type="percentage" office:value="1.5699999999999999E-2" table:style-name="ce28">
            <text:p>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5-27T00:00:00" table:style-name="ce26">
            <text:p>27-May-2024</text:p>
          </table:table-cell>
          <table:table-cell office:value-type="string" table:style-name="ce27">
            <text:p>Mon (BH)</text:p>
          </table:table-cell>
          <table:table-cell table:style-name="ce45"/>
          <table:table-cell office:value-type="percentage" office:value="1.4800000000000001E-2" table:style-name="ce29">
            <text:p>1%</text:p>
          </table:table-cell>
          <table:table-cell office:value-type="percentage" office:value="-8.9999999999999993E-3" table:style-name="ce29">
            <text:p>-1%</text:p>
          </table:table-cell>
          <table:table-cell office:value-type="percentage" office:value="1.34E-2" table:style-name="ce28">
            <text:p>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5-28T00:00:00" table:style-name="ce20">
            <text:p>28-May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1.4500000000000001E-2" table:style-name="ce23">
            <text:p>1%</text:p>
          </table:table-cell>
          <table:table-cell office:value-type="percentage" office:value="-1.9300000000000001E-2" table:style-name="ce23">
            <text:p>-2%</text:p>
          </table:table-cell>
          <table:table-cell office:value-type="percentage" office:value="1.2200000000000001E-2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5-29T00:00:00" table:style-name="ce20">
            <text:p>29-May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8.0600000000000005E-2" table:style-name="ce23">
            <text:p>8%</text:p>
          </table:table-cell>
          <table:table-cell office:value-type="percentage" office:value="0" table:style-name="ce23">
            <text:p>0%</text:p>
          </table:table-cell>
          <table:table-cell office:value-type="percentage" office:value="1.29E-2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5-30T00:00:00" table:style-name="ce20">
            <text:p>30-May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8.4900000000000003E-2" table:style-name="ce23">
            <text:p>8%</text:p>
          </table:table-cell>
          <table:table-cell office:value-type="percentage" office:value="-1.6000000000000001E-3" table:style-name="ce23">
            <text:p>0%</text:p>
          </table:table-cell>
          <table:table-cell office:value-type="percentage" office:value="8.0000000000000002E-3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5-31T00:00:00" table:style-name="ce20">
            <text:p>31-May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0.13700000000000001" table:style-name="ce23">
            <text:p>14%</text:p>
          </table:table-cell>
          <table:table-cell office:value-type="percentage" office:value="7.4999999999999997E-3" table:style-name="ce23">
            <text:p>1%</text:p>
          </table:table-cell>
          <table:table-cell office:value-type="percentage" office:value="-1.8E-3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6-01T00:00:00" table:style-name="ce26">
            <text:p>01-Jun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0.18390000000000001" table:style-name="ce29">
            <text:p>18%</text:p>
          </table:table-cell>
          <table:table-cell office:value-type="percentage" office:value="2.7699999999999999E-2" table:style-name="ce29">
            <text:p>3%</text:p>
          </table:table-cell>
          <table:table-cell office:value-type="percentage" office:value="-1.0500000000000001E-2" table:style-name="ce28">
            <text:p>-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6-02T00:00:00" table:style-name="ce26">
            <text:p>02-Jun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0.18410000000000001" table:style-name="ce29">
            <text:p>18%</text:p>
          </table:table-cell>
          <table:table-cell office:value-type="percentage" office:value="4.24E-2" table:style-name="ce29">
            <text:p>4%</text:p>
          </table:table-cell>
          <table:table-cell office:value-type="percentage" office:value="-8.5000000000000006E-3" table:style-name="ce28">
            <text:p>-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6-03T00:00:00" table:style-name="ce20">
            <text:p>03-Jun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0.18679999999999999" table:style-name="ce23">
            <text:p>19%</text:p>
          </table:table-cell>
          <table:table-cell office:value-type="percentage" office:value="5.4100000000000002E-2" table:style-name="ce23">
            <text:p>5%</text:p>
          </table:table-cell>
          <table:table-cell office:value-type="percentage" office:value="-9.1000000000000004E-3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6-04T00:00:00" table:style-name="ce20">
            <text:p>04-Jun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0.1847" table:style-name="ce23">
            <text:p>18%</text:p>
          </table:table-cell>
          <table:table-cell office:value-type="percentage" office:value="5.8200000000000002E-2" table:style-name="ce23">
            <text:p>6%</text:p>
          </table:table-cell>
          <table:table-cell office:value-type="percentage" office:value="-7.4999999999999997E-3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6-05T00:00:00" table:style-name="ce20">
            <text:p>05-Jun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0.1195" table:style-name="ce23">
            <text:p>12%</text:p>
          </table:table-cell>
          <table:table-cell office:value-type="percentage" office:value="3.3500000000000002E-2" table:style-name="ce23">
            <text:p>3%</text:p>
          </table:table-cell>
          <table:table-cell office:value-type="percentage" office:value="-9.1000000000000004E-3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6-06T00:00:00" table:style-name="ce20">
            <text:p>06-Jun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0.11559999999999999" table:style-name="ce23">
            <text:p>12%</text:p>
          </table:table-cell>
          <table:table-cell office:value-type="percentage" office:value="3.4000000000000002E-2" table:style-name="ce23">
            <text:p>3%</text:p>
          </table:table-cell>
          <table:table-cell office:value-type="percentage" office:value="-5.1999999999999998E-3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6-07T00:00:00" table:style-name="ce20">
            <text:p>07-Jun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7.3499999999999996E-2" table:style-name="ce23">
            <text:p>7%</text:p>
          </table:table-cell>
          <table:table-cell office:value-type="percentage" office:value="2.7099999999999999E-2" table:style-name="ce23">
            <text:p>3%</text:p>
          </table:table-cell>
          <table:table-cell office:value-type="percentage" office:value="3.3E-3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6-08T00:00:00" table:style-name="ce26">
            <text:p>08-Jun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3.32E-2" table:style-name="ce29">
            <text:p>3%</text:p>
          </table:table-cell>
          <table:table-cell office:value-type="percentage" office:value="2.2100000000000002E-2" table:style-name="ce29">
            <text:p>2%</text:p>
          </table:table-cell>
          <table:table-cell office:value-type="percentage" office:value="7.6E-3" table:style-name="ce28">
            <text:p>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6-09T00:00:00" table:style-name="ce26">
            <text:p>09-Jun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3.8899999999999997E-2" table:style-name="ce29">
            <text:p>4%</text:p>
          </table:table-cell>
          <table:table-cell office:value-type="percentage" office:value="2.0899999999999998E-2" table:style-name="ce29">
            <text:p>2%</text:p>
          </table:table-cell>
          <table:table-cell office:value-type="percentage" office:value="9.1999999999999998E-3" table:style-name="ce28">
            <text:p>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6-10T00:00:00" table:style-name="ce20">
            <text:p>10-Jun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4.1700000000000001E-2" table:style-name="ce23">
            <text:p>4%</text:p>
          </table:table-cell>
          <table:table-cell office:value-type="percentage" office:value="2.4899999999999999E-2" table:style-name="ce23">
            <text:p>2%</text:p>
          </table:table-cell>
          <table:table-cell office:value-type="percentage" office:value="9.9000000000000008E-3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6-11T00:00:00" table:style-name="ce20">
            <text:p>11-Jun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4.0899999999999999E-2" table:style-name="ce23">
            <text:p>4%</text:p>
          </table:table-cell>
          <table:table-cell office:value-type="percentage" office:value="2.3400000000000001E-2" table:style-name="ce23">
            <text:p>2%</text:p>
          </table:table-cell>
          <table:table-cell office:value-type="percentage" office:value="1.0200000000000001E-2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6-12T00:00:00" table:style-name="ce20">
            <text:p>12-Jun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1.8700000000000001E-2" table:style-name="ce23">
            <text:p>2%</text:p>
          </table:table-cell>
          <table:table-cell office:value-type="percentage" office:value="2.0500000000000001E-2" table:style-name="ce23">
            <text:p>2%</text:p>
          </table:table-cell>
          <table:table-cell office:value-type="percentage" office:value="8.3999999999999995E-3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6-13T00:00:00" table:style-name="ce20">
            <text:p>13-Jun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3.9699999999999999E-2" table:style-name="ce23">
            <text:p>4%</text:p>
          </table:table-cell>
          <table:table-cell office:value-type="percentage" office:value="1.72E-2" table:style-name="ce23">
            <text:p>2%</text:p>
          </table:table-cell>
          <table:table-cell office:value-type="percentage" office:value="6.4999999999999997E-3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6-14T00:00:00" table:style-name="ce20">
            <text:p>14-Jun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2.75E-2" table:style-name="ce23">
            <text:p>3%</text:p>
          </table:table-cell>
          <table:table-cell office:value-type="percentage" office:value="5.4000000000000003E-3" table:style-name="ce23">
            <text:p>1%</text:p>
          </table:table-cell>
          <table:table-cell office:value-type="percentage" office:value="6.1000000000000004E-3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6-15T00:00:00" table:style-name="ce26">
            <text:p>15-Jun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1.2200000000000001E-2" table:style-name="ce29">
            <text:p>1%</text:p>
          </table:table-cell>
          <table:table-cell office:value-type="percentage" office:value="-2.5499999999999998E-2" table:style-name="ce29">
            <text:p>-3%</text:p>
          </table:table-cell>
          <table:table-cell office:value-type="percentage" office:value="4.7000000000000002E-3" table:style-name="ce28">
            <text:p>0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6-16T00:00:00" table:style-name="ce26">
            <text:p>16-Jun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1.14E-2" table:style-name="ce29">
            <text:p>1%</text:p>
          </table:table-cell>
          <table:table-cell office:value-type="percentage" office:value="-2.8000000000000001E-2" table:style-name="ce29">
            <text:p>-3%</text:p>
          </table:table-cell>
          <table:table-cell office:value-type="percentage" office:value="1.26E-2" table:style-name="ce28">
            <text:p>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6-17T00:00:00" table:style-name="ce20">
            <text:p>17-Jun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7.3000000000000001E-3" table:style-name="ce23">
            <text:p>1%</text:p>
          </table:table-cell>
          <table:table-cell office:value-type="percentage" office:value="-3.2500000000000001E-2" table:style-name="ce23">
            <text:p>-3%</text:p>
          </table:table-cell>
          <table:table-cell office:value-type="percentage" office:value="8.6E-3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6-18T00:00:00" table:style-name="ce20">
            <text:p>18-Jun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9.1000000000000004E-3" table:style-name="ce23">
            <text:p>1%</text:p>
          </table:table-cell>
          <table:table-cell office:value-type="percentage" office:value="-2.8299999999999999E-2" table:style-name="ce23">
            <text:p>-3%</text:p>
          </table:table-cell>
          <table:table-cell office:value-type="percentage" office:value="1.03E-2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6-19T00:00:00" table:style-name="ce20">
            <text:p>19-Jun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3.2000000000000001E-2" table:style-name="ce23">
            <text:p>3%</text:p>
          </table:table-cell>
          <table:table-cell office:value-type="percentage" office:value="-1.8499999999999999E-2" table:style-name="ce23">
            <text:p>-2%</text:p>
          </table:table-cell>
          <table:table-cell office:value-type="percentage" office:value="1.43E-2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6-20T00:00:00" table:style-name="ce20">
            <text:p>20-Jun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1.47E-2" table:style-name="ce23">
            <text:p>1%</text:p>
          </table:table-cell>
          <table:table-cell office:value-type="percentage" office:value="-8.5000000000000006E-3" table:style-name="ce23">
            <text:p>-1%</text:p>
          </table:table-cell>
          <table:table-cell office:value-type="percentage" office:value="1.9300000000000001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6-21T00:00:00" table:style-name="ce20">
            <text:p>21-Jun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2.5000000000000001E-2" table:style-name="ce23">
            <text:p>3%</text:p>
          </table:table-cell>
          <table:table-cell office:value-type="percentage" office:value="1.09E-2" table:style-name="ce23">
            <text:p>1%</text:p>
          </table:table-cell>
          <table:table-cell office:value-type="percentage" office:value="1.9599999999999999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6-22T00:00:00" table:style-name="ce26">
            <text:p>22-Jun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3.9199999999999999E-2" table:style-name="ce29">
            <text:p>4%</text:p>
          </table:table-cell>
          <table:table-cell office:value-type="percentage" office:value="4.4900000000000002E-2" table:style-name="ce29">
            <text:p>4%</text:p>
          </table:table-cell>
          <table:table-cell office:value-type="percentage" office:value="2.4500000000000001E-2" table:style-name="ce28">
            <text:p>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6-23T00:00:00" table:style-name="ce26">
            <text:p>23-Jun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3.4599999999999999E-2" table:style-name="ce29">
            <text:p>3%</text:p>
          </table:table-cell>
          <table:table-cell office:value-type="percentage" office:value="4.9099999999999998E-2" table:style-name="ce29">
            <text:p>5%</text:p>
          </table:table-cell>
          <table:table-cell office:value-type="percentage" office:value="1.9199999999999998E-2" table:style-name="ce28">
            <text:p>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6-24T00:00:00" table:style-name="ce20">
            <text:p>24-Jun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3.6999999999999998E-2" table:style-name="ce23">
            <text:p>4%</text:p>
          </table:table-cell>
          <table:table-cell office:value-type="percentage" office:value="4.9599999999999998E-2" table:style-name="ce23">
            <text:p>5%</text:p>
          </table:table-cell>
          <table:table-cell office:value-type="percentage" office:value="2.1700000000000001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6-25T00:00:00" table:style-name="ce20">
            <text:p>25-Jun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3.9300000000000002E-2" table:style-name="ce23">
            <text:p>4%</text:p>
          </table:table-cell>
          <table:table-cell office:value-type="percentage" office:value="4.87E-2" table:style-name="ce23">
            <text:p>5%</text:p>
          </table:table-cell>
          <table:table-cell office:value-type="percentage" office:value="2.0400000000000001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6-26T00:00:00" table:style-name="ce20">
            <text:p>26-Jun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3.85E-2" table:style-name="ce23">
            <text:p>4%</text:p>
          </table:table-cell>
          <table:table-cell office:value-type="percentage" office:value="4.2700000000000002E-2" table:style-name="ce23">
            <text:p>4%</text:p>
          </table:table-cell>
          <table:table-cell office:value-type="percentage" office:value="1.9599999999999999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6-27T00:00:00" table:style-name="ce20">
            <text:p>27-Jun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3.2000000000000001E-2" table:style-name="ce23">
            <text:p>3%</text:p>
          </table:table-cell>
          <table:table-cell office:value-type="percentage" office:value="2.8799999999999999E-2" table:style-name="ce23">
            <text:p>3%</text:p>
          </table:table-cell>
          <table:table-cell office:value-type="percentage" office:value="1.43E-2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6-28T00:00:00" table:style-name="ce20">
            <text:p>28-Jun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2.4299999999999999E-2" table:style-name="ce23">
            <text:p>2%</text:p>
          </table:table-cell>
          <table:table-cell office:value-type="percentage" office:value="7.4000000000000003E-3" table:style-name="ce23">
            <text:p>1%</text:p>
          </table:table-cell>
          <table:table-cell office:value-type="percentage" office:value="1.2999999999999999E-2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6-29T00:00:00" table:style-name="ce26">
            <text:p>29-Jun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1.7500000000000002E-2" table:style-name="ce29">
            <text:p>2%</text:p>
          </table:table-cell>
          <table:table-cell office:value-type="percentage" office:value="-1.2999999999999999E-2" table:style-name="ce29">
            <text:p>-1%</text:p>
          </table:table-cell>
          <table:table-cell office:value-type="percentage" office:value="1.1299999999999999E-2" table:style-name="ce28">
            <text:p>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6-30T00:00:00" table:style-name="ce26">
            <text:p>30-Jun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1.6400000000000001E-2" table:style-name="ce29">
            <text:p>2%</text:p>
          </table:table-cell>
          <table:table-cell office:value-type="percentage" office:value="-2.5899999999999999E-2" table:style-name="ce29">
            <text:p>-3%</text:p>
          </table:table-cell>
          <table:table-cell office:value-type="percentage" office:value="5.0000000000000001E-3" table:style-name="ce28">
            <text:p>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7-01T00:00:00" table:style-name="ce20">
            <text:p>01-Jul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1.95E-2" table:style-name="ce23">
            <text:p>2%</text:p>
          </table:table-cell>
          <table:table-cell office:value-type="percentage" office:value="-3.0800000000000001E-2" table:style-name="ce23">
            <text:p>-3%</text:p>
          </table:table-cell>
          <table:table-cell office:value-type="percentage" office:value="2.3999999999999998E-3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7-02T00:00:00" table:style-name="ce20">
            <text:p>02-Jul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2.2200000000000001E-2" table:style-name="ce23">
            <text:p>2%</text:p>
          </table:table-cell>
          <table:table-cell office:value-type="percentage" office:value="-3.4099999999999998E-2" table:style-name="ce23">
            <text:p>-3%</text:p>
          </table:table-cell>
          <table:table-cell office:value-type="percentage" office:value="2.0999999999999999E-3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7-03T00:00:00" table:style-name="ce20">
            <text:p>03-Jul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2.4799999999999999E-2" table:style-name="ce23">
            <text:p>2%</text:p>
          </table:table-cell>
          <table:table-cell office:value-type="percentage" office:value="-3.0200000000000001E-2" table:style-name="ce23">
            <text:p>-3%</text:p>
          </table:table-cell>
          <table:table-cell office:value-type="percentage" office:value="7.3000000000000001E-3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7-04T00:00:00" table:style-name="ce20">
            <text:p>04-Jul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2.6700000000000002E-2" table:style-name="ce23">
            <text:p>3%</text:p>
          </table:table-cell>
          <table:table-cell office:value-type="percentage" office:value="-2.7699999999999999E-2" table:style-name="ce23">
            <text:p>-3%</text:p>
          </table:table-cell>
          <table:table-cell office:value-type="percentage" office:value="7.9000000000000008E-3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7-05T00:00:00" table:style-name="ce20">
            <text:p>05-Jul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2.1000000000000001E-2" table:style-name="ce23">
            <text:p>2%</text:p>
          </table:table-cell>
          <table:table-cell office:value-type="percentage" office:value="-2.8799999999999999E-2" table:style-name="ce23">
            <text:p>-3%</text:p>
          </table:table-cell>
          <table:table-cell office:value-type="percentage" office:value="7.7999999999999996E-3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7-06T00:00:00" table:style-name="ce26">
            <text:p>06-Jul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0.02" table:style-name="ce29">
            <text:p>2%</text:p>
          </table:table-cell>
          <table:table-cell office:value-type="percentage" office:value="-3.56E-2" table:style-name="ce29">
            <text:p>-4%</text:p>
          </table:table-cell>
          <table:table-cell office:value-type="percentage" office:value="7.7999999999999996E-3" table:style-name="ce28">
            <text:p>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7-07T00:00:00" table:style-name="ce26">
            <text:p>07-Jul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2.18E-2" table:style-name="ce29">
            <text:p>2%</text:p>
          </table:table-cell>
          <table:table-cell office:value-type="percentage" office:value="-3.4099999999999998E-2" table:style-name="ce29">
            <text:p>-3%</text:p>
          </table:table-cell>
          <table:table-cell office:value-type="percentage" office:value="8.8999999999999999E-3" table:style-name="ce28">
            <text:p>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7-08T00:00:00" table:style-name="ce20">
            <text:p>08-Jul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2.06E-2" table:style-name="ce23">
            <text:p>2%</text:p>
          </table:table-cell>
          <table:table-cell office:value-type="percentage" office:value="-2.7400000000000001E-2" table:style-name="ce23">
            <text:p>-3%</text:p>
          </table:table-cell>
          <table:table-cell office:value-type="percentage" office:value="1.1299999999999999E-2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7-09T00:00:00" table:style-name="ce20">
            <text:p>09-Jul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1.49E-2" table:style-name="ce23">
            <text:p>1%</text:p>
          </table:table-cell>
          <table:table-cell office:value-type="percentage" office:value="-2.3699999999999999E-2" table:style-name="ce23">
            <text:p>-2%</text:p>
          </table:table-cell>
          <table:table-cell office:value-type="percentage" office:value="7.3000000000000001E-3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7-10T00:00:00" table:style-name="ce20">
            <text:p>10-Jul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1.77E-2" table:style-name="ce23">
            <text:p>2%</text:p>
          </table:table-cell>
          <table:table-cell office:value-type="percentage" office:value="-2.1899999999999999E-2" table:style-name="ce23">
            <text:p>-2%</text:p>
          </table:table-cell>
          <table:table-cell office:value-type="percentage" office:value="4.4999999999999997E-3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7-11T00:00:00" table:style-name="ce20">
            <text:p>11-Jul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2.3300000000000001E-2" table:style-name="ce23">
            <text:p>2%</text:p>
          </table:table-cell>
          <table:table-cell office:value-type="percentage" office:value="-1.1900000000000001E-2" table:style-name="ce23">
            <text:p>-1%</text:p>
          </table:table-cell>
          <table:table-cell office:value-type="percentage" office:value="6.0000000000000001E-3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7-12T00:00:00" table:style-name="ce20">
            <text:p>12-Jul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4.41E-2" table:style-name="ce23">
            <text:p>4%</text:p>
          </table:table-cell>
          <table:table-cell office:value-type="percentage" office:value="0.01" table:style-name="ce23">
            <text:p>1%</text:p>
          </table:table-cell>
          <table:table-cell office:value-type="percentage" office:value="1.23E-2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7-13T00:00:00" table:style-name="ce26">
            <text:p>13-Jul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5.7799999999999997E-2" table:style-name="ce29">
            <text:p>6%</text:p>
          </table:table-cell>
          <table:table-cell office:value-type="percentage" office:value="3.2199999999999999E-2" table:style-name="ce29">
            <text:p>3%</text:p>
          </table:table-cell>
          <table:table-cell office:value-type="percentage" office:value="1.4999999999999999E-2" table:style-name="ce28">
            <text:p>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7-14T00:00:00" table:style-name="ce26">
            <text:p>14-Jul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6.7799999999999999E-2" table:style-name="ce29">
            <text:p>7%</text:p>
          </table:table-cell>
          <table:table-cell office:value-type="percentage" office:value="5.0700000000000002E-2" table:style-name="ce29">
            <text:p>5%</text:p>
          </table:table-cell>
          <table:table-cell office:value-type="percentage" office:value="2.5399999999999999E-2" table:style-name="ce28">
            <text:p>3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7-15T00:00:00" table:style-name="ce20">
            <text:p>15-Jul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6.9900000000000004E-2" table:style-name="ce23">
            <text:p>7%</text:p>
          </table:table-cell>
          <table:table-cell office:value-type="percentage" office:value="4.6300000000000001E-2" table:style-name="ce23">
            <text:p>5%</text:p>
          </table:table-cell>
          <table:table-cell office:value-type="percentage" office:value="2.1700000000000001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7-16T00:00:00" table:style-name="ce20">
            <text:p>16-Jul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7.7799999999999994E-2" table:style-name="ce23">
            <text:p>8%</text:p>
          </table:table-cell>
          <table:table-cell office:value-type="percentage" office:value="4.41E-2" table:style-name="ce23">
            <text:p>4%</text:p>
          </table:table-cell>
          <table:table-cell office:value-type="percentage" office:value="2.5600000000000001E-2" table:style-name="ce22">
            <text:p>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7-17T00:00:00" table:style-name="ce20">
            <text:p>17-Jul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8.5900000000000004E-2" table:style-name="ce23">
            <text:p>9%</text:p>
          </table:table-cell>
          <table:table-cell office:value-type="percentage" office:value="4.3700000000000003E-2" table:style-name="ce23">
            <text:p>4%</text:p>
          </table:table-cell>
          <table:table-cell office:value-type="percentage" office:value="2.46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7-18T00:00:00" table:style-name="ce20">
            <text:p>18-Jul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0.13750000000000001" table:style-name="ce23">
            <text:p>14%</text:p>
          </table:table-cell>
          <table:table-cell office:value-type="percentage" office:value="6.0499999999999998E-2" table:style-name="ce23">
            <text:p>6%</text:p>
          </table:table-cell>
          <table:table-cell office:value-type="percentage" office:value="2.2200000000000001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7-19T00:00:00" table:style-name="ce20">
            <text:p>19-Jul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0.1401" table:style-name="ce23">
            <text:p>14%</text:p>
          </table:table-cell>
          <table:table-cell office:value-type="percentage" office:value="4.9799999999999997E-2" table:style-name="ce23">
            <text:p>5%</text:p>
          </table:table-cell>
          <table:table-cell office:value-type="percentage" office:value="1.7899999999999999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7-20T00:00:00" table:style-name="ce26">
            <text:p>20-Jul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0.18240000000000001" table:style-name="ce29">
            <text:p>18%</text:p>
          </table:table-cell>
          <table:table-cell office:value-type="percentage" office:value="5.0099999999999999E-2" table:style-name="ce29">
            <text:p>5%</text:p>
          </table:table-cell>
          <table:table-cell office:value-type="percentage" office:value="1.9300000000000001E-2" table:style-name="ce28">
            <text:p>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7-21T00:00:00" table:style-name="ce26">
            <text:p>21-Jul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0.1832" table:style-name="ce29">
            <text:p>18%</text:p>
          </table:table-cell>
          <table:table-cell office:value-type="percentage" office:value="3.8699999999999998E-2" table:style-name="ce29">
            <text:p>4%</text:p>
          </table:table-cell>
          <table:table-cell office:value-type="percentage" office:value="1.0800000000000001E-2" table:style-name="ce28">
            <text:p>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7-22T00:00:00" table:style-name="ce20">
            <text:p>22-Jul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0.1857" table:style-name="ce23">
            <text:p>19%</text:p>
          </table:table-cell>
          <table:table-cell office:value-type="percentage" office:value="4.7899999999999998E-2" table:style-name="ce23">
            <text:p>5%</text:p>
          </table:table-cell>
          <table:table-cell office:value-type="percentage" office:value="2.2200000000000001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7-23T00:00:00" table:style-name="ce20">
            <text:p>23-Jul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0.18679999999999999" table:style-name="ce23">
            <text:p>19%</text:p>
          </table:table-cell>
          <table:table-cell office:value-type="percentage" office:value="5.7700000000000001E-2" table:style-name="ce23">
            <text:p>6%</text:p>
          </table:table-cell>
          <table:table-cell office:value-type="percentage" office:value="2.58E-2" table:style-name="ce22">
            <text:p>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7-24T00:00:00" table:style-name="ce20">
            <text:p>24-Jul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0.18590000000000001" table:style-name="ce23">
            <text:p>19%</text:p>
          </table:table-cell>
          <table:table-cell office:value-type="percentage" office:value="6.2E-2" table:style-name="ce23">
            <text:p>6%</text:p>
          </table:table-cell>
          <table:table-cell office:value-type="percentage" office:value="2.8899999999999999E-2" table:style-name="ce22">
            <text:p>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7-25T00:00:00" table:style-name="ce20">
            <text:p>25-Jul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0.14030000000000001" table:style-name="ce23">
            <text:p>14%</text:p>
          </table:table-cell>
          <table:table-cell office:value-type="percentage" office:value="5.2400000000000002E-2" table:style-name="ce23">
            <text:p>5%</text:p>
          </table:table-cell>
          <table:table-cell office:value-type="percentage" office:value="3.1800000000000002E-2" table:style-name="ce22">
            <text:p>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7-26T00:00:00" table:style-name="ce20">
            <text:p>26-Jul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0.1381" table:style-name="ce23">
            <text:p>14%</text:p>
          </table:table-cell>
          <table:table-cell office:value-type="percentage" office:value="5.8999999999999997E-2" table:style-name="ce23">
            <text:p>6%</text:p>
          </table:table-cell>
          <table:table-cell office:value-type="percentage" office:value="3.3399999999999999E-2" table:style-name="ce22">
            <text:p>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7-27T00:00:00" table:style-name="ce26">
            <text:p>27-Jul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0.12939999999999999" table:style-name="ce29">
            <text:p>13%</text:p>
          </table:table-cell>
          <table:table-cell office:value-type="percentage" office:value="6.3500000000000001E-2" table:style-name="ce29">
            <text:p>6%</text:p>
          </table:table-cell>
          <table:table-cell office:value-type="percentage" office:value="2.29E-2" table:style-name="ce28">
            <text:p>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7-28T00:00:00" table:style-name="ce26">
            <text:p>28-Jul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0.12959999999999999" table:style-name="ce29">
            <text:p>13%</text:p>
          </table:table-cell>
          <table:table-cell office:value-type="percentage" office:value="6.5100000000000005E-2" table:style-name="ce29">
            <text:p>7%</text:p>
          </table:table-cell>
          <table:table-cell office:value-type="percentage" office:value="2.52E-2" table:style-name="ce28">
            <text:p>3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7-29T00:00:00" table:style-name="ce20">
            <text:p>29-Jul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0.12970000000000001" table:style-name="ce23">
            <text:p>13%</text:p>
          </table:table-cell>
          <table:table-cell office:value-type="percentage" office:value="6.1600000000000002E-2" table:style-name="ce23">
            <text:p>6%</text:p>
          </table:table-cell>
          <table:table-cell office:value-type="percentage" office:value="1.9300000000000001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7-30T00:00:00" table:style-name="ce20">
            <text:p>30-Jul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0.1215" table:style-name="ce23">
            <text:p>12%</text:p>
          </table:table-cell>
          <table:table-cell office:value-type="percentage" office:value="5.3600000000000002E-2" table:style-name="ce23">
            <text:p>5%</text:p>
          </table:table-cell>
          <table:table-cell office:value-type="percentage" office:value="1.11E-2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7-31T00:00:00" table:style-name="ce20">
            <text:p>31-Jul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0.11749999999999999" table:style-name="ce23">
            <text:p>12%</text:p>
          </table:table-cell>
          <table:table-cell office:value-type="percentage" office:value="4.3299999999999998E-2" table:style-name="ce23">
            <text:p>4%</text:p>
          </table:table-cell>
          <table:table-cell office:value-type="percentage" office:value="1.23E-2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8-01T00:00:00" table:style-name="ce20">
            <text:p>01-Aug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0.10979999999999999" table:style-name="ce23">
            <text:p>11%</text:p>
          </table:table-cell>
          <table:table-cell office:value-type="percentage" office:value="2.52E-2" table:style-name="ce23">
            <text:p>3%</text:p>
          </table:table-cell>
          <table:table-cell office:value-type="percentage" office:value="5.8999999999999999E-3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8-02T00:00:00" table:style-name="ce20">
            <text:p>02-Aug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0.10340000000000001" table:style-name="ce23">
            <text:p>10%</text:p>
          </table:table-cell>
          <table:table-cell office:value-type="percentage" office:value="1.78E-2" table:style-name="ce23">
            <text:p>2%</text:p>
          </table:table-cell>
          <table:table-cell office:value-type="percentage" office:value="3.2000000000000002E-3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8-03T00:00:00" table:style-name="ce26">
            <text:p>03-Aug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7.7499999999999999E-2" table:style-name="ce29">
            <text:p>8%</text:p>
          </table:table-cell>
          <table:table-cell office:value-type="percentage" office:value="3.8999999999999998E-3" table:style-name="ce29">
            <text:p>0%</text:p>
          </table:table-cell>
          <table:table-cell office:value-type="percentage" office:value="1.7000000000000001E-2" table:style-name="ce28">
            <text:p>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8-04T00:00:00" table:style-name="ce26">
            <text:p>04-Aug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6.3200000000000006E-2" table:style-name="ce29">
            <text:p>6%</text:p>
          </table:table-cell>
          <table:table-cell office:value-type="percentage" office:value="-1.12E-2" table:style-name="ce29">
            <text:p>-1%</text:p>
          </table:table-cell>
          <table:table-cell office:value-type="percentage" office:value="1.2200000000000001E-2" table:style-name="ce28">
            <text:p>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8-05T00:00:00" table:style-name="ce20">
            <text:p>05-Aug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5.6800000000000003E-2" table:style-name="ce23">
            <text:p>6%</text:p>
          </table:table-cell>
          <table:table-cell office:value-type="percentage" office:value="-1.52E-2" table:style-name="ce23">
            <text:p>-2%</text:p>
          </table:table-cell>
          <table:table-cell office:value-type="percentage" office:value="8.5000000000000006E-3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8-06T00:00:00" table:style-name="ce20">
            <text:p>06-Aug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5.6500000000000002E-2" table:style-name="ce23">
            <text:p>6%</text:p>
          </table:table-cell>
          <table:table-cell office:value-type="percentage" office:value="-1.9599999999999999E-2" table:style-name="ce23">
            <text:p>-2%</text:p>
          </table:table-cell>
          <table:table-cell office:value-type="percentage" office:value="1.49E-2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8-07T00:00:00" table:style-name="ce20">
            <text:p>07-Aug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4.0099999999999997E-2" table:style-name="ce23">
            <text:p>4%</text:p>
          </table:table-cell>
          <table:table-cell office:value-type="percentage" office:value="-2.5000000000000001E-2" table:style-name="ce23">
            <text:p>-3%</text:p>
          </table:table-cell>
          <table:table-cell office:value-type="percentage" office:value="-2.7000000000000001E-3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8-08T00:00:00" table:style-name="ce20">
            <text:p>08-Aug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2.8899999999999999E-2" table:style-name="ce23">
            <text:p>3%</text:p>
          </table:table-cell>
          <table:table-cell office:value-type="percentage" office:value="-2.6499999999999999E-2" table:style-name="ce23">
            <text:p>-3%</text:p>
          </table:table-cell>
          <table:table-cell office:value-type="percentage" office:value="-6.3E-3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8-09T00:00:00" table:style-name="ce20">
            <text:p>09-Aug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2.58E-2" table:style-name="ce23">
            <text:p>3%</text:p>
          </table:table-cell>
          <table:table-cell office:value-type="percentage" office:value="-2.5600000000000001E-2" table:style-name="ce23">
            <text:p>-3%</text:p>
          </table:table-cell>
          <table:table-cell office:value-type="percentage" office:value="-6.1000000000000004E-3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8-10T00:00:00" table:style-name="ce26">
            <text:p>10-Aug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8.5000000000000006E-3" table:style-name="ce29">
            <text:p>1%</text:p>
          </table:table-cell>
          <table:table-cell office:value-type="percentage" office:value="-2.3800000000000002E-2" table:style-name="ce29">
            <text:p>-2%</text:p>
          </table:table-cell>
          <table:table-cell office:value-type="percentage" office:value="-1.5699999999999999E-2" table:style-name="ce28">
            <text:p>-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8-11T00:00:00" table:style-name="ce26">
            <text:p>11-Aug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1.8700000000000001E-2" table:style-name="ce29">
            <text:p>2%</text:p>
          </table:table-cell>
          <table:table-cell office:value-type="percentage" office:value="-4.7000000000000002E-3" table:style-name="ce29">
            <text:p>0%</text:p>
          </table:table-cell>
          <table:table-cell office:value-type="percentage" office:value="-1.44E-2" table:style-name="ce28">
            <text:p>-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8-12T00:00:00" table:style-name="ce20">
            <text:p>12-Aug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2.1700000000000001E-2" table:style-name="ce23">
            <text:p>2%</text:p>
          </table:table-cell>
          <table:table-cell office:value-type="percentage" office:value="-1.15E-2" table:style-name="ce23">
            <text:p>-1%</text:p>
          </table:table-cell>
          <table:table-cell office:value-type="percentage" office:value="-2.2599999999999999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8-13T00:00:00" table:style-name="ce20">
            <text:p>13-Aug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2.1399999999999999E-2" table:style-name="ce23">
            <text:p>2%</text:p>
          </table:table-cell>
          <table:table-cell office:value-type="percentage" office:value="-1.21E-2" table:style-name="ce23">
            <text:p>-1%</text:p>
          </table:table-cell>
          <table:table-cell office:value-type="percentage" office:value="-2.92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8-14T00:00:00" table:style-name="ce20">
            <text:p>14-Aug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3.4299999999999997E-2" table:style-name="ce23">
            <text:p>3%</text:p>
          </table:table-cell>
          <table:table-cell office:value-type="percentage" office:value="-3.8E-3" table:style-name="ce23">
            <text:p>0%</text:p>
          </table:table-cell>
          <table:table-cell office:value-type="percentage" office:value="-1.95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8-15T00:00:00" table:style-name="ce20">
            <text:p>15-Aug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4.0500000000000001E-2" table:style-name="ce23">
            <text:p>4%</text:p>
          </table:table-cell>
          <table:table-cell office:value-type="percentage" office:value="8.8000000000000005E-3" table:style-name="ce23">
            <text:p>1%</text:p>
          </table:table-cell>
          <table:table-cell office:value-type="percentage" office:value="-1.21E-2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8-16T00:00:00" table:style-name="ce20">
            <text:p>16-Aug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3.5799999999999998E-2" table:style-name="ce23">
            <text:p>4%</text:p>
          </table:table-cell>
          <table:table-cell office:value-type="percentage" office:value="1.6500000000000001E-2" table:style-name="ce23">
            <text:p>2%</text:p>
          </table:table-cell>
          <table:table-cell office:value-type="percentage" office:value="-8.8999999999999999E-3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8-17T00:00:00" table:style-name="ce26">
            <text:p>17-Aug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4.3700000000000003E-2" table:style-name="ce29">
            <text:p>4%</text:p>
          </table:table-cell>
          <table:table-cell office:value-type="percentage" office:value="2.5100000000000001E-2" table:style-name="ce29">
            <text:p>3%</text:p>
          </table:table-cell>
          <table:table-cell office:value-type="percentage" office:value="-7.3000000000000001E-3" table:style-name="ce28">
            <text:p>-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8-18T00:00:00" table:style-name="ce26">
            <text:p>18-Aug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4.3499999999999997E-2" table:style-name="ce29">
            <text:p>4%</text:p>
          </table:table-cell>
          <table:table-cell office:value-type="percentage" office:value="2.6499999999999999E-2" table:style-name="ce29">
            <text:p>3%</text:p>
          </table:table-cell>
          <table:table-cell office:value-type="percentage" office:value="-5.7999999999999996E-3" table:style-name="ce28">
            <text:p>-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8-19T00:00:00" table:style-name="ce20">
            <text:p>19-Aug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4.19E-2" table:style-name="ce23">
            <text:p>4%</text:p>
          </table:table-cell>
          <table:table-cell office:value-type="percentage" office:value="4.1700000000000001E-2" table:style-name="ce23">
            <text:p>4%</text:p>
          </table:table-cell>
          <table:table-cell office:value-type="percentage" office:value="4.3E-3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8-20T00:00:00" table:style-name="ce20">
            <text:p>20-Aug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4.6899999999999997E-2" table:style-name="ce23">
            <text:p>5%</text:p>
          </table:table-cell>
          <table:table-cell office:value-type="percentage" office:value="5.21E-2" table:style-name="ce23">
            <text:p>5%</text:p>
          </table:table-cell>
          <table:table-cell office:value-type="percentage" office:value="8.5000000000000006E-3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8-21T00:00:00" table:style-name="ce20">
            <text:p>21-Aug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4.5400000000000003E-2" table:style-name="ce23">
            <text:p>5%</text:p>
          </table:table-cell>
          <table:table-cell office:value-type="percentage" office:value="5.6399999999999999E-2" table:style-name="ce23">
            <text:p>6%</text:p>
          </table:table-cell>
          <table:table-cell office:value-type="percentage" office:value="1.04E-2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8-22T00:00:00" table:style-name="ce20">
            <text:p>22-Aug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4.9799999999999997E-2" table:style-name="ce23">
            <text:p>5%</text:p>
          </table:table-cell>
          <table:table-cell office:value-type="percentage" office:value="5.3900000000000003E-2" table:style-name="ce23">
            <text:p>5%</text:p>
          </table:table-cell>
          <table:table-cell office:value-type="percentage" office:value="9.1999999999999998E-3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8-23T00:00:00" table:style-name="ce20">
            <text:p>23-Aug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5.0700000000000002E-2" table:style-name="ce23">
            <text:p>5%</text:p>
          </table:table-cell>
          <table:table-cell office:value-type="percentage" office:value="4.3400000000000001E-2" table:style-name="ce23">
            <text:p>4%</text:p>
          </table:table-cell>
          <table:table-cell office:value-type="percentage" office:value="5.4000000000000003E-3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8-24T00:00:00" table:style-name="ce26">
            <text:p>24-Aug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7.4499999999999997E-2" table:style-name="ce29">
            <text:p>7%</text:p>
          </table:table-cell>
          <table:table-cell office:value-type="percentage" office:value="3.0499999999999999E-2" table:style-name="ce29">
            <text:p>3%</text:p>
          </table:table-cell>
          <table:table-cell office:value-type="percentage" office:value="-7.4000000000000003E-3" table:style-name="ce28">
            <text:p>-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8-25T00:00:00" table:style-name="ce26">
            <text:p>25-Aug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7.1499999999999994E-2" table:style-name="ce29">
            <text:p>7%</text:p>
          </table:table-cell>
          <table:table-cell office:value-type="percentage" office:value="2.1100000000000001E-2" table:style-name="ce29">
            <text:p>2%</text:p>
          </table:table-cell>
          <table:table-cell office:value-type="percentage" office:value="-8.6999999999999994E-3" table:style-name="ce28">
            <text:p>-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8-26T00:00:00" table:style-name="ce26">
            <text:p>26-Aug-2024</text:p>
          </table:table-cell>
          <table:table-cell office:value-type="string" table:style-name="ce27">
            <text:p>Mon (BH)</text:p>
          </table:table-cell>
          <table:table-cell table:style-name="ce45"/>
          <table:table-cell office:value-type="percentage" office:value="6.9599999999999995E-2" table:style-name="ce29">
            <text:p>7%</text:p>
          </table:table-cell>
          <table:table-cell office:value-type="percentage" office:value="9.5999999999999992E-3" table:style-name="ce29">
            <text:p>1%</text:p>
          </table:table-cell>
          <table:table-cell office:value-type="percentage" office:value="-9.4000000000000004E-3" table:style-name="ce28">
            <text:p>-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8-27T00:00:00" table:style-name="ce20">
            <text:p>27-Aug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6.6799999999999998E-2" table:style-name="ce23">
            <text:p>7%</text:p>
          </table:table-cell>
          <table:table-cell office:value-type="percentage" office:value="2.7000000000000001E-3" table:style-name="ce23">
            <text:p>0%</text:p>
          </table:table-cell>
          <table:table-cell office:value-type="percentage" office:value="-7.7000000000000002E-3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8-28T00:00:00" table:style-name="ce20">
            <text:p>28-Aug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8.7599999999999997E-2" table:style-name="ce23">
            <text:p>9%</text:p>
          </table:table-cell>
          <table:table-cell office:value-type="percentage" office:value="-2.7000000000000001E-3" table:style-name="ce23">
            <text:p>0%</text:p>
          </table:table-cell>
          <table:table-cell office:value-type="percentage" office:value="-9.7000000000000003E-3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8-29T00:00:00" table:style-name="ce20">
            <text:p>29-Aug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7.1499999999999994E-2" table:style-name="ce23">
            <text:p>7%</text:p>
          </table:table-cell>
          <table:table-cell office:value-type="percentage" office:value="-6.0000000000000001E-3" table:style-name="ce23">
            <text:p>-1%</text:p>
          </table:table-cell>
          <table:table-cell office:value-type="percentage" office:value="-6.8999999999999999E-3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8-30T00:00:00" table:style-name="ce20">
            <text:p>30-Aug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0.14050000000000001" table:style-name="ce23">
            <text:p>14%</text:p>
          </table:table-cell>
          <table:table-cell office:value-type="percentage" office:value="1.38E-2" table:style-name="ce23">
            <text:p>1%</text:p>
          </table:table-cell>
          <table:table-cell office:value-type="percentage" office:value="-1.21E-2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8-31T00:00:00" table:style-name="ce26">
            <text:p>31-Aug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0.15629999999999999" table:style-name="ce29">
            <text:p>16%</text:p>
          </table:table-cell>
          <table:table-cell office:value-type="percentage" office:value="2.8199999999999999E-2" table:style-name="ce29">
            <text:p>3%</text:p>
          </table:table-cell>
          <table:table-cell office:value-type="percentage" office:value="-7.4999999999999997E-3" table:style-name="ce28">
            <text:p>-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9-01T00:00:00" table:style-name="ce26">
            <text:p>01-Sep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0.1588" table:style-name="ce29">
            <text:p>16%</text:p>
          </table:table-cell>
          <table:table-cell office:value-type="percentage" office:value="3.0300000000000001E-2" table:style-name="ce29">
            <text:p>3%</text:p>
          </table:table-cell>
          <table:table-cell office:value-type="percentage" office:value="-9.4999999999999998E-3" table:style-name="ce28">
            <text:p>-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9-02T00:00:00" table:style-name="ce20">
            <text:p>02-Sep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0.15279999999999999" table:style-name="ce23">
            <text:p>15%</text:p>
          </table:table-cell>
          <table:table-cell office:value-type="percentage" office:value="3.3799999999999997E-2" table:style-name="ce23">
            <text:p>3%</text:p>
          </table:table-cell>
          <table:table-cell office:value-type="percentage" office:value="-1.4999999999999999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9-03T00:00:00" table:style-name="ce20">
            <text:p>03-Sep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0.1487" table:style-name="ce23">
            <text:p>15%</text:p>
          </table:table-cell>
          <table:table-cell office:value-type="percentage" office:value="3.5799999999999998E-2" table:style-name="ce23">
            <text:p>4%</text:p>
          </table:table-cell>
          <table:table-cell office:value-type="percentage" office:value="-0.0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9-04T00:00:00" table:style-name="ce20">
            <text:p>04-Sep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9.8500000000000004E-2" table:style-name="ce23">
            <text:p>10%</text:p>
          </table:table-cell>
          <table:table-cell office:value-type="percentage" office:value="3.8600000000000002E-2" table:style-name="ce23">
            <text:p>4%</text:p>
          </table:table-cell>
          <table:table-cell office:value-type="percentage" office:value="-1.9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9-05T00:00:00" table:style-name="ce20">
            <text:p>05-Sep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0.1084" table:style-name="ce23">
            <text:p>11%</text:p>
          </table:table-cell>
          <table:table-cell office:value-type="percentage" office:value="3.8800000000000001E-2" table:style-name="ce23">
            <text:p>4%</text:p>
          </table:table-cell>
          <table:table-cell office:value-type="percentage" office:value="-2.6800000000000001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9-06T00:00:00" table:style-name="ce20">
            <text:p>06-Sep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3.9E-2" table:style-name="ce23">
            <text:p>4%</text:p>
          </table:table-cell>
          <table:table-cell office:value-type="percentage" office:value="2.4299999999999999E-2" table:style-name="ce23">
            <text:p>2%</text:p>
          </table:table-cell>
          <table:table-cell office:value-type="percentage" office:value="-2.3099999999999999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9-07T00:00:00" table:style-name="ce26">
            <text:p>07-Sep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-1.2500000000000001E-2" table:style-name="ce29">
            <text:p>-1%</text:p>
          </table:table-cell>
          <table:table-cell office:value-type="percentage" office:value="1.9800000000000002E-2" table:style-name="ce29">
            <text:p>2%</text:p>
          </table:table-cell>
          <table:table-cell office:value-type="percentage" office:value="-1.26E-2" table:style-name="ce28">
            <text:p>-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9-08T00:00:00" table:style-name="ce26">
            <text:p>08-Sep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-2.01E-2" table:style-name="ce29">
            <text:p>-2%</text:p>
          </table:table-cell>
          <table:table-cell office:value-type="percentage" office:value="2.2499999999999999E-2" table:style-name="ce29">
            <text:p>2%</text:p>
          </table:table-cell>
          <table:table-cell office:value-type="percentage" office:value="-8.8999999999999999E-3" table:style-name="ce28">
            <text:p>-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9-09T00:00:00" table:style-name="ce20">
            <text:p>09-Sep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-1.41E-2" table:style-name="ce23">
            <text:p>-1%</text:p>
          </table:table-cell>
          <table:table-cell office:value-type="percentage" office:value="2.5700000000000001E-2" table:style-name="ce23">
            <text:p>3%</text:p>
          </table:table-cell>
          <table:table-cell office:value-type="percentage" office:value="-5.1999999999999998E-3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9-10T00:00:00" table:style-name="ce20">
            <text:p>10-Sep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-1.18E-2" table:style-name="ce23">
            <text:p>-1%</text:p>
          </table:table-cell>
          <table:table-cell office:value-type="percentage" office:value="2.98E-2" table:style-name="ce23">
            <text:p>3%</text:p>
          </table:table-cell>
          <table:table-cell office:value-type="percentage" office:value="-5.7999999999999996E-3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9-11T00:00:00" table:style-name="ce20">
            <text:p>11-Sep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-1.3899999999999999E-2" table:style-name="ce23">
            <text:p>-1%</text:p>
          </table:table-cell>
          <table:table-cell office:value-type="percentage" office:value="3.0099999999999998E-2" table:style-name="ce23">
            <text:p>3%</text:p>
          </table:table-cell>
          <table:table-cell office:value-type="percentage" office:value="-8.0999999999999996E-3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9-12T00:00:00" table:style-name="ce20">
            <text:p>12-Sep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-1.3100000000000001E-2" table:style-name="ce23">
            <text:p>-1%</text:p>
          </table:table-cell>
          <table:table-cell office:value-type="percentage" office:value="3.1199999999999999E-2" table:style-name="ce23">
            <text:p>3%</text:p>
          </table:table-cell>
          <table:table-cell office:value-type="percentage" office:value="-6.0000000000000001E-3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9-13T00:00:00" table:style-name="ce20">
            <text:p>13-Sep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2.4500000000000001E-2" table:style-name="ce23">
            <text:p>2%</text:p>
          </table:table-cell>
          <table:table-cell office:value-type="percentage" office:value="2.8199999999999999E-2" table:style-name="ce23">
            <text:p>3%</text:p>
          </table:table-cell>
          <table:table-cell office:value-type="percentage" office:value="-8.9999999999999993E-3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9-14T00:00:00" table:style-name="ce26">
            <text:p>14-Sep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2.4500000000000001E-2" table:style-name="ce29">
            <text:p>2%</text:p>
          </table:table-cell>
          <table:table-cell office:value-type="percentage" office:value="1.8200000000000001E-2" table:style-name="ce29">
            <text:p>2%</text:p>
          </table:table-cell>
          <table:table-cell office:value-type="percentage" office:value="-1.1299999999999999E-2" table:style-name="ce28">
            <text:p>-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9-15T00:00:00" table:style-name="ce26">
            <text:p>15-Sep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3.2899999999999999E-2" table:style-name="ce29">
            <text:p>3%</text:p>
          </table:table-cell>
          <table:table-cell office:value-type="percentage" office:value="1.8800000000000001E-2" table:style-name="ce29">
            <text:p>2%</text:p>
          </table:table-cell>
          <table:table-cell office:value-type="percentage" office:value="-8.3000000000000001E-3" table:style-name="ce28">
            <text:p>-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9-16T00:00:00" table:style-name="ce20">
            <text:p>16-Sep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3.4799999999999998E-2" table:style-name="ce23">
            <text:p>3%</text:p>
          </table:table-cell>
          <table:table-cell office:value-type="percentage" office:value="2.0199999999999999E-2" table:style-name="ce23">
            <text:p>2%</text:p>
          </table:table-cell>
          <table:table-cell office:value-type="percentage" office:value="-9.5999999999999992E-3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9-17T00:00:00" table:style-name="ce20">
            <text:p>17-Sep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3.73E-2" table:style-name="ce23">
            <text:p>4%</text:p>
          </table:table-cell>
          <table:table-cell office:value-type="percentage" office:value="1.6E-2" table:style-name="ce23">
            <text:p>2%</text:p>
          </table:table-cell>
          <table:table-cell office:value-type="percentage" office:value="-5.8999999999999999E-3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9-18T00:00:00" table:style-name="ce20">
            <text:p>18-Sep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7.1999999999999995E-2" table:style-name="ce23">
            <text:p>7%</text:p>
          </table:table-cell>
          <table:table-cell office:value-type="percentage" office:value="1.52E-2" table:style-name="ce23">
            <text:p>2%</text:p>
          </table:table-cell>
          <table:table-cell office:value-type="percentage" office:value="-1.8E-3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9-19T00:00:00" table:style-name="ce20">
            <text:p>19-Sep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7.6300000000000007E-2" table:style-name="ce23">
            <text:p>8%</text:p>
          </table:table-cell>
          <table:table-cell office:value-type="percentage" office:value="1.32E-2" table:style-name="ce23">
            <text:p>1%</text:p>
          </table:table-cell>
          <table:table-cell office:value-type="percentage" office:value="6.9999999999999999E-4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9-20T00:00:00" table:style-name="ce20">
            <text:p>20-Sep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4.3700000000000003E-2" table:style-name="ce23">
            <text:p>4%</text:p>
          </table:table-cell>
          <table:table-cell office:value-type="percentage" office:value="1.4E-2" table:style-name="ce23">
            <text:p>1%</text:p>
          </table:table-cell>
          <table:table-cell office:value-type="percentage" office:value="8.0000000000000004E-4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9-21T00:00:00" table:style-name="ce26">
            <text:p>21-Sep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5.6599999999999998E-2" table:style-name="ce29">
            <text:p>6%</text:p>
          </table:table-cell>
          <table:table-cell office:value-type="percentage" office:value="1.7999999999999999E-2" table:style-name="ce29">
            <text:p>2%</text:p>
          </table:table-cell>
          <table:table-cell office:value-type="percentage" office:value="-8.9999999999999998E-4" table:style-name="ce28">
            <text:p>0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9-22T00:00:00" table:style-name="ce26">
            <text:p>22-Sep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5.1900000000000002E-2" table:style-name="ce29">
            <text:p>5%</text:p>
          </table:table-cell>
          <table:table-cell office:value-type="percentage" office:value="7.6E-3" table:style-name="ce29">
            <text:p>1%</text:p>
          </table:table-cell>
          <table:table-cell office:value-type="percentage" office:value="-1.04E-2" table:style-name="ce28">
            <text:p>-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9-23T00:00:00" table:style-name="ce20">
            <text:p>23-Sep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4.9399999999999999E-2" table:style-name="ce23">
            <text:p>5%</text:p>
          </table:table-cell>
          <table:table-cell office:value-type="percentage" office:value="3.3999999999999998E-3" table:style-name="ce23">
            <text:p>0%</text:p>
          </table:table-cell>
          <table:table-cell office:value-type="percentage" office:value="-1.12E-2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9-24T00:00:00" table:style-name="ce20">
            <text:p>24-Sep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5.0099999999999999E-2" table:style-name="ce23">
            <text:p>5%</text:p>
          </table:table-cell>
          <table:table-cell office:value-type="percentage" office:value="5.3E-3" table:style-name="ce23">
            <text:p>1%</text:p>
          </table:table-cell>
          <table:table-cell office:value-type="percentage" office:value="-1.67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9-25T00:00:00" table:style-name="ce20">
            <text:p>25-Sep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2.5499999999999998E-2" table:style-name="ce23">
            <text:p>3%</text:p>
          </table:table-cell>
          <table:table-cell office:value-type="percentage" office:value="5.1999999999999998E-3" table:style-name="ce23">
            <text:p>1%</text:p>
          </table:table-cell>
          <table:table-cell office:value-type="percentage" office:value="-2.07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9-26T00:00:00" table:style-name="ce20">
            <text:p>26-Sep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2.41E-2" table:style-name="ce23">
            <text:p>2%</text:p>
          </table:table-cell>
          <table:table-cell office:value-type="percentage" office:value="8.8999999999999999E-3" table:style-name="ce23">
            <text:p>1%</text:p>
          </table:table-cell>
          <table:table-cell office:value-type="percentage" office:value="-2.29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9-27T00:00:00" table:style-name="ce20">
            <text:p>27-Sep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2.75E-2" table:style-name="ce23">
            <text:p>3%</text:p>
          </table:table-cell>
          <table:table-cell office:value-type="percentage" office:value="8.3000000000000001E-3" table:style-name="ce23">
            <text:p>1%</text:p>
          </table:table-cell>
          <table:table-cell office:value-type="percentage" office:value="-2.8500000000000001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9-28T00:00:00" table:style-name="ce26">
            <text:p>28-Sep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7.9899999999999999E-2" table:style-name="ce29">
            <text:p>8%</text:p>
          </table:table-cell>
          <table:table-cell office:value-type="percentage" office:value="2.1899999999999999E-2" table:style-name="ce29">
            <text:p>2%</text:p>
          </table:table-cell>
          <table:table-cell office:value-type="percentage" office:value="-3.5099999999999999E-2" table:style-name="ce28">
            <text:p>-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9-29T00:00:00" table:style-name="ce26">
            <text:p>29-Sep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7.3800000000000004E-2" table:style-name="ce29">
            <text:p>7%</text:p>
          </table:table-cell>
          <table:table-cell office:value-type="percentage" office:value="2.2100000000000002E-2" table:style-name="ce29">
            <text:p>2%</text:p>
          </table:table-cell>
          <table:table-cell office:value-type="percentage" office:value="-3.3700000000000001E-2" table:style-name="ce28">
            <text:p>-3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9-30T00:00:00" table:style-name="ce20">
            <text:p>30-Sep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7.9600000000000004E-2" table:style-name="ce23">
            <text:p>8%</text:p>
          </table:table-cell>
          <table:table-cell office:value-type="percentage" office:value="2.0299999999999999E-2" table:style-name="ce23">
            <text:p>2%</text:p>
          </table:table-cell>
          <table:table-cell office:value-type="percentage" office:value="-3.3500000000000002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0-01T00:00:00" table:style-name="ce20">
            <text:p>01-Oct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8.4599999999999995E-2" table:style-name="ce23">
            <text:p>8%</text:p>
          </table:table-cell>
          <table:table-cell office:value-type="percentage" office:value="1.9E-2" table:style-name="ce23">
            <text:p>2%</text:p>
          </table:table-cell>
          <table:table-cell office:value-type="percentage" office:value="-3.7699999999999997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0-02T00:00:00" table:style-name="ce20">
            <text:p>02-Oct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0.15040000000000001" table:style-name="ce23">
            <text:p>15%</text:p>
          </table:table-cell>
          <table:table-cell office:value-type="percentage" office:value="6.1400000000000003E-2" table:style-name="ce23">
            <text:p>6%</text:p>
          </table:table-cell>
          <table:table-cell office:value-type="percentage" office:value="-4.3299999999999998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0-03T00:00:00" table:style-name="ce20">
            <text:p>03-Oct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0.1522" table:style-name="ce23">
            <text:p>15%</text:p>
          </table:table-cell>
          <table:table-cell office:value-type="percentage" office:value="5.91E-2" table:style-name="ce23">
            <text:p>6%</text:p>
          </table:table-cell>
          <table:table-cell office:value-type="percentage" office:value="-4.6600000000000003E-2" table:style-name="ce22">
            <text:p>-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0-04T00:00:00" table:style-name="ce20">
            <text:p>04-Oct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0.1522" table:style-name="ce23">
            <text:p>15%</text:p>
          </table:table-cell>
          <table:table-cell office:value-type="percentage" office:value="6.8099999999999994E-2" table:style-name="ce23">
            <text:p>7%</text:p>
          </table:table-cell>
          <table:table-cell office:value-type="percentage" office:value="-4.2500000000000003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0-05T00:00:00" table:style-name="ce26">
            <text:p>05-Oct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0.1007" table:style-name="ce29">
            <text:p>10%</text:p>
          </table:table-cell>
          <table:table-cell office:value-type="percentage" office:value="5.8200000000000002E-2" table:style-name="ce29">
            <text:p>6%</text:p>
          </table:table-cell>
          <table:table-cell office:value-type="percentage" office:value="-4.1099999999999998E-2" table:style-name="ce28">
            <text:p>-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10-06T00:00:00" table:style-name="ce26">
            <text:p>06-Oct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0.11409999999999999" table:style-name="ce29">
            <text:p>11%</text:p>
          </table:table-cell>
          <table:table-cell office:value-type="percentage" office:value="5.5199999999999999E-2" table:style-name="ce29">
            <text:p>6%</text:p>
          </table:table-cell>
          <table:table-cell office:value-type="percentage" office:value="-4.6199999999999998E-2" table:style-name="ce28">
            <text:p>-5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10-07T00:00:00" table:style-name="ce20">
            <text:p>07-Oct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0.1169" table:style-name="ce23">
            <text:p>12%</text:p>
          </table:table-cell>
          <table:table-cell office:value-type="percentage" office:value="5.6000000000000001E-2" table:style-name="ce23">
            <text:p>6%</text:p>
          </table:table-cell>
          <table:table-cell office:value-type="percentage" office:value="-4.8300000000000003E-2" table:style-name="ce22">
            <text:p>-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0-08T00:00:00" table:style-name="ce20">
            <text:p>08-Oct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0.13420000000000001" table:style-name="ce23">
            <text:p>13%</text:p>
          </table:table-cell>
          <table:table-cell office:value-type="percentage" office:value="5.5800000000000002E-2" table:style-name="ce23">
            <text:p>6%</text:p>
          </table:table-cell>
          <table:table-cell office:value-type="percentage" office:value="-4.7500000000000001E-2" table:style-name="ce22">
            <text:p>-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0-09T00:00:00" table:style-name="ce20">
            <text:p>09-Oct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7.9899999999999999E-2" table:style-name="ce23">
            <text:p>8%</text:p>
          </table:table-cell>
          <table:table-cell office:value-type="percentage" office:value="1.2500000000000001E-2" table:style-name="ce23">
            <text:p>1%</text:p>
          </table:table-cell>
          <table:table-cell office:value-type="percentage" office:value="-4.5400000000000003E-2" table:style-name="ce22">
            <text:p>-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0-10T00:00:00" table:style-name="ce20">
            <text:p>10-Oct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0.1048" table:style-name="ce23">
            <text:p>10%</text:p>
          </table:table-cell>
          <table:table-cell office:value-type="percentage" office:value="1.6899999999999998E-2" table:style-name="ce23">
            <text:p>2%</text:p>
          </table:table-cell>
          <table:table-cell office:value-type="percentage" office:value="-4.36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0-11T00:00:00" table:style-name="ce20">
            <text:p>11-Oct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9.9000000000000005E-2" table:style-name="ce23">
            <text:p>10%</text:p>
          </table:table-cell>
          <table:table-cell office:value-type="percentage" office:value="1.2999999999999999E-2" table:style-name="ce23">
            <text:p>1%</text:p>
          </table:table-cell>
          <table:table-cell office:value-type="percentage" office:value="-4.0899999999999999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0-12T00:00:00" table:style-name="ce26">
            <text:p>12-Oct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8.6800000000000002E-2" table:style-name="ce29">
            <text:p>9%</text:p>
          </table:table-cell>
          <table:table-cell office:value-type="percentage" office:value="5.5999999999999999E-3" table:style-name="ce29">
            <text:p>1%</text:p>
          </table:table-cell>
          <table:table-cell office:value-type="percentage" office:value="-3.8699999999999998E-2" table:style-name="ce28">
            <text:p>-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10-13T00:00:00" table:style-name="ce26">
            <text:p>13-Oct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8.0600000000000005E-2" table:style-name="ce29">
            <text:p>8%</text:p>
          </table:table-cell>
          <table:table-cell office:value-type="percentage" office:value="1.5800000000000002E-2" table:style-name="ce29">
            <text:p>2%</text:p>
          </table:table-cell>
          <table:table-cell office:value-type="percentage" office:value="-3.5999999999999997E-2" table:style-name="ce28">
            <text:p>-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10-14T00:00:00" table:style-name="ce20">
            <text:p>14-Oct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7.5999999999999998E-2" table:style-name="ce23">
            <text:p>8%</text:p>
          </table:table-cell>
          <table:table-cell office:value-type="percentage" office:value="2.07E-2" table:style-name="ce23">
            <text:p>2%</text:p>
          </table:table-cell>
          <table:table-cell office:value-type="percentage" office:value="-3.8600000000000002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0-15T00:00:00" table:style-name="ce20">
            <text:p>15-Oct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5.3999999999999999E-2" table:style-name="ce23">
            <text:p>5%</text:p>
          </table:table-cell>
          <table:table-cell office:value-type="percentage" office:value="1.95E-2" table:style-name="ce23">
            <text:p>2%</text:p>
          </table:table-cell>
          <table:table-cell office:value-type="percentage" office:value="-3.5999999999999997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0-16T00:00:00" table:style-name="ce20">
            <text:p>16-Oct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6.6900000000000001E-2" table:style-name="ce23">
            <text:p>7%</text:p>
          </table:table-cell>
          <table:table-cell office:value-type="percentage" office:value="2.0199999999999999E-2" table:style-name="ce23">
            <text:p>2%</text:p>
          </table:table-cell>
          <table:table-cell office:value-type="percentage" office:value="-3.15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0-17T00:00:00" table:style-name="ce20">
            <text:p>17-Oct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4.7800000000000002E-2" table:style-name="ce23">
            <text:p>5%</text:p>
          </table:table-cell>
          <table:table-cell office:value-type="percentage" office:value="1.8700000000000001E-2" table:style-name="ce23">
            <text:p>2%</text:p>
          </table:table-cell>
          <table:table-cell office:value-type="percentage" office:value="-3.1099999999999999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0-18T00:00:00" table:style-name="ce20">
            <text:p>18-Oct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0.06" table:style-name="ce23">
            <text:p>6%</text:p>
          </table:table-cell>
          <table:table-cell office:value-type="percentage" office:value="2.0299999999999999E-2" table:style-name="ce23">
            <text:p>2%</text:p>
          </table:table-cell>
          <table:table-cell office:value-type="percentage" office:value="-2.7400000000000001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0-19T00:00:00" table:style-name="ce26">
            <text:p>19-Oct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7.6100000000000001E-2" table:style-name="ce29">
            <text:p>8%</text:p>
          </table:table-cell>
          <table:table-cell office:value-type="percentage" office:value="2.2100000000000002E-2" table:style-name="ce29">
            <text:p>2%</text:p>
          </table:table-cell>
          <table:table-cell office:value-type="percentage" office:value="-2.12E-2" table:style-name="ce28">
            <text:p>-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10-20T00:00:00" table:style-name="ce26">
            <text:p>20-Oct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7.4399999999999994E-2" table:style-name="ce29">
            <text:p>7%</text:p>
          </table:table-cell>
          <table:table-cell office:value-type="percentage" office:value="1.7100000000000001E-2" table:style-name="ce29">
            <text:p>2%</text:p>
          </table:table-cell>
          <table:table-cell office:value-type="percentage" office:value="-2.8000000000000001E-2" table:style-name="ce28">
            <text:p>-3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10-21T00:00:00" table:style-name="ce20">
            <text:p>21-Oct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7.7200000000000005E-2" table:style-name="ce23">
            <text:p>8%</text:p>
          </table:table-cell>
          <table:table-cell office:value-type="percentage" office:value="1.67E-2" table:style-name="ce23">
            <text:p>2%</text:p>
          </table:table-cell>
          <table:table-cell office:value-type="percentage" office:value="-1.43E-2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0-22T00:00:00" table:style-name="ce20">
            <text:p>22-Oct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8.1000000000000003E-2" table:style-name="ce23">
            <text:p>8%</text:p>
          </table:table-cell>
          <table:table-cell office:value-type="percentage" office:value="2.18E-2" table:style-name="ce23">
            <text:p>2%</text:p>
          </table:table-cell>
          <table:table-cell office:value-type="percentage" office:value="-2.2000000000000001E-3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0-23T00:00:00" table:style-name="ce20">
            <text:p>23-Oct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0.08" table:style-name="ce23">
            <text:p>8%</text:p>
          </table:table-cell>
          <table:table-cell office:value-type="percentage" office:value="2.1999999999999999E-2" table:style-name="ce23">
            <text:p>2%</text:p>
          </table:table-cell>
          <table:table-cell office:value-type="percentage" office:value="5.1000000000000004E-3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0-24T00:00:00" table:style-name="ce20">
            <text:p>24-Oct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7.6300000000000007E-2" table:style-name="ce23">
            <text:p>8%</text:p>
          </table:table-cell>
          <table:table-cell office:value-type="percentage" office:value="2.2599999999999999E-2" table:style-name="ce23">
            <text:p>2%</text:p>
          </table:table-cell>
          <table:table-cell office:value-type="percentage" office:value="1.5900000000000001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0-25T00:00:00" table:style-name="ce20">
            <text:p>25-Oct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6.6100000000000006E-2" table:style-name="ce23">
            <text:p>7%</text:p>
          </table:table-cell>
          <table:table-cell office:value-type="percentage" office:value="1.8200000000000001E-2" table:style-name="ce23">
            <text:p>2%</text:p>
          </table:table-cell>
          <table:table-cell office:value-type="percentage" office:value="1.4800000000000001E-2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0-26T00:00:00" table:style-name="ce26">
            <text:p>26-Oct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5.6800000000000003E-2" table:style-name="ce29">
            <text:p>6%</text:p>
          </table:table-cell>
          <table:table-cell office:value-type="percentage" office:value="1.3899999999999999E-2" table:style-name="ce29">
            <text:p>1%</text:p>
          </table:table-cell>
          <table:table-cell office:value-type="percentage" office:value="8.8000000000000005E-3" table:style-name="ce28">
            <text:p>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10-27T00:00:00" table:style-name="ce26">
            <text:p>27-Oct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6.9400000000000003E-2" table:style-name="ce29">
            <text:p>7%</text:p>
          </table:table-cell>
          <table:table-cell office:value-type="percentage" office:value="3.44E-2" table:style-name="ce29">
            <text:p>3%</text:p>
          </table:table-cell>
          <table:table-cell office:value-type="percentage" office:value="2.93E-2" table:style-name="ce28">
            <text:p>3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10-28T00:00:00" table:style-name="ce20">
            <text:p>28-Oct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6.2E-2" table:style-name="ce23">
            <text:p>6%</text:p>
          </table:table-cell>
          <table:table-cell office:value-type="percentage" office:value="3.6200000000000003E-2" table:style-name="ce23">
            <text:p>4%</text:p>
          </table:table-cell>
          <table:table-cell office:value-type="percentage" office:value="7.1999999999999998E-3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0-29T00:00:00" table:style-name="ce20">
            <text:p>29-Oct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5.0700000000000002E-2" table:style-name="ce23">
            <text:p>5%</text:p>
          </table:table-cell>
          <table:table-cell office:value-type="percentage" office:value="3.3700000000000001E-2" table:style-name="ce23">
            <text:p>3%</text:p>
          </table:table-cell>
          <table:table-cell office:value-type="percentage" office:value="-2.0500000000000001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0-30T00:00:00" table:style-name="ce20">
            <text:p>30-Oct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4.24E-2" table:style-name="ce23">
            <text:p>4%</text:p>
          </table:table-cell>
          <table:table-cell office:value-type="percentage" office:value="3.2599999999999997E-2" table:style-name="ce23">
            <text:p>3%</text:p>
          </table:table-cell>
          <table:table-cell office:value-type="percentage" office:value="-4.3200000000000002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0-31T00:00:00" table:style-name="ce20">
            <text:p>31-Oct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4.4499999999999998E-2" table:style-name="ce23">
            <text:p>4%</text:p>
          </table:table-cell>
          <table:table-cell office:value-type="percentage" office:value="3.2000000000000001E-2" table:style-name="ce23">
            <text:p>3%</text:p>
          </table:table-cell>
          <table:table-cell office:value-type="percentage" office:value="-5.9400000000000001E-2" table:style-name="ce22">
            <text:p>-6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1-01T00:00:00" table:style-name="ce20">
            <text:p>01-Nov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4.2500000000000003E-2" table:style-name="ce23">
            <text:p>4%</text:p>
          </table:table-cell>
          <table:table-cell office:value-type="percentage" office:value="2.9700000000000001E-2" table:style-name="ce23">
            <text:p>3%</text:p>
          </table:table-cell>
          <table:table-cell office:value-type="percentage" office:value="-8.09E-2" table:style-name="ce22">
            <text:p>-8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1-02T00:00:00" table:style-name="ce26">
            <text:p>02-Nov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5.2299999999999999E-2" table:style-name="ce29">
            <text:p>5%</text:p>
          </table:table-cell>
          <table:table-cell office:value-type="percentage" office:value="3.6299999999999999E-2" table:style-name="ce29">
            <text:p>4%</text:p>
          </table:table-cell>
          <table:table-cell office:value-type="percentage" office:value="-7.9500000000000001E-2" table:style-name="ce28">
            <text:p>-8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11-03T00:00:00" table:style-name="ce26">
            <text:p>03-Nov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4.4999999999999998E-2" table:style-name="ce29">
            <text:p>5%</text:p>
          </table:table-cell>
          <table:table-cell office:value-type="percentage" office:value="1.5800000000000002E-2" table:style-name="ce29">
            <text:p>2%</text:p>
          </table:table-cell>
          <table:table-cell office:value-type="percentage" office:value="-9.4100000000000003E-2" table:style-name="ce28">
            <text:p>-9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11-04T00:00:00" table:style-name="ce20">
            <text:p>04-Nov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4.3499999999999997E-2" table:style-name="ce23">
            <text:p>4%</text:p>
          </table:table-cell>
          <table:table-cell office:value-type="percentage" office:value="8.8999999999999999E-3" table:style-name="ce23">
            <text:p>1%</text:p>
          </table:table-cell>
          <table:table-cell office:value-type="percentage" office:value="-9.11E-2" table:style-name="ce22">
            <text:p>-9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1-05T00:00:00" table:style-name="ce20">
            <text:p>05-Nov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4.2999999999999997E-2" table:style-name="ce23">
            <text:p>4%</text:p>
          </table:table-cell>
          <table:table-cell office:value-type="percentage" office:value="-2.5999999999999999E-3" table:style-name="ce23">
            <text:p>0%</text:p>
          </table:table-cell>
          <table:table-cell office:value-type="percentage" office:value="-8.3900000000000002E-2" table:style-name="ce22">
            <text:p>-8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1-06T00:00:00" table:style-name="ce20">
            <text:p>06-Nov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3.4099999999999998E-2" table:style-name="ce23">
            <text:p>3%</text:p>
          </table:table-cell>
          <table:table-cell office:value-type="percentage" office:value="-0.01" table:style-name="ce23">
            <text:p>-1%</text:p>
          </table:table-cell>
          <table:table-cell office:value-type="percentage" office:value="-7.5999999999999998E-2" table:style-name="ce22">
            <text:p>-8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1-07T00:00:00" table:style-name="ce20">
            <text:p>07-Nov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1.95E-2" table:style-name="ce23">
            <text:p>2%</text:p>
          </table:table-cell>
          <table:table-cell office:value-type="percentage" office:value="-2.9700000000000001E-2" table:style-name="ce23">
            <text:p>-3%</text:p>
          </table:table-cell>
          <table:table-cell office:value-type="percentage" office:value="-0.08" table:style-name="ce22">
            <text:p>-8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1-08T00:00:00" table:style-name="ce20">
            <text:p>08-Nov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2.1100000000000001E-2" table:style-name="ce23">
            <text:p>2%</text:p>
          </table:table-cell>
          <table:table-cell office:value-type="percentage" office:value="-2.92E-2" table:style-name="ce23">
            <text:p>-3%</text:p>
          </table:table-cell>
          <table:table-cell office:value-type="percentage" office:value="-6.7000000000000004E-2" table:style-name="ce22">
            <text:p>-7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1-09T00:00:00" table:style-name="ce26">
            <text:p>09-Nov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8.0000000000000002E-3" table:style-name="ce29">
            <text:p>1%</text:p>
          </table:table-cell>
          <table:table-cell office:value-type="percentage" office:value="-2.64E-2" table:style-name="ce29">
            <text:p>-3%</text:p>
          </table:table-cell>
          <table:table-cell office:value-type="percentage" office:value="-7.5600000000000001E-2" table:style-name="ce28">
            <text:p>-8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11-10T00:00:00" table:style-name="ce26">
            <text:p>10-Nov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8.8999999999999999E-3" table:style-name="ce29">
            <text:p>1%</text:p>
          </table:table-cell>
          <table:table-cell office:value-type="percentage" office:value="-1.5699999999999999E-2" table:style-name="ce29">
            <text:p>-2%</text:p>
          </table:table-cell>
          <table:table-cell office:value-type="percentage" office:value="-7.22E-2" table:style-name="ce28">
            <text:p>-7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11-11T00:00:00" table:style-name="ce20">
            <text:p>11-Nov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1.8200000000000001E-2" table:style-name="ce23">
            <text:p>2%</text:p>
          </table:table-cell>
          <table:table-cell office:value-type="percentage" office:value="-8.8999999999999999E-3" table:style-name="ce23">
            <text:p>-1%</text:p>
          </table:table-cell>
          <table:table-cell office:value-type="percentage" office:value="-6.5600000000000006E-2" table:style-name="ce22">
            <text:p>-7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1-12T00:00:00" table:style-name="ce20">
            <text:p>12-Nov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2.41E-2" table:style-name="ce23">
            <text:p>2%</text:p>
          </table:table-cell>
          <table:table-cell office:value-type="percentage" office:value="1.1999999999999999E-3" table:style-name="ce23">
            <text:p>0%</text:p>
          </table:table-cell>
          <table:table-cell office:value-type="percentage" office:value="-5.5199999999999999E-2" table:style-name="ce22">
            <text:p>-6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1-13T00:00:00" table:style-name="ce20">
            <text:p>13-Nov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3.6799999999999999E-2" table:style-name="ce23">
            <text:p>4%</text:p>
          </table:table-cell>
          <table:table-cell office:value-type="percentage" office:value="9.7000000000000003E-3" table:style-name="ce23">
            <text:p>1%</text:p>
          </table:table-cell>
          <table:table-cell office:value-type="percentage" office:value="-5.5399999999999998E-2" table:style-name="ce22">
            <text:p>-6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1-14T00:00:00" table:style-name="ce20">
            <text:p>14-Nov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4.6800000000000001E-2" table:style-name="ce23">
            <text:p>5%</text:p>
          </table:table-cell>
          <table:table-cell office:value-type="percentage" office:value="2.9100000000000001E-2" table:style-name="ce23">
            <text:p>3%</text:p>
          </table:table-cell>
          <table:table-cell office:value-type="percentage" office:value="-4.8000000000000001E-2" table:style-name="ce22">
            <text:p>-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1-15T00:00:00" table:style-name="ce20">
            <text:p>15-Nov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4.5400000000000003E-2" table:style-name="ce23">
            <text:p>5%</text:p>
          </table:table-cell>
          <table:table-cell office:value-type="percentage" office:value="2.5600000000000001E-2" table:style-name="ce23">
            <text:p>3%</text:p>
          </table:table-cell>
          <table:table-cell office:value-type="percentage" office:value="-0.05" table:style-name="ce22">
            <text:p>-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1-16T00:00:00" table:style-name="ce26">
            <text:p>16-Nov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4.5900000000000003E-2" table:style-name="ce29">
            <text:p>5%</text:p>
          </table:table-cell>
          <table:table-cell office:value-type="percentage" office:value="2.8799999999999999E-2" table:style-name="ce29">
            <text:p>3%</text:p>
          </table:table-cell>
          <table:table-cell office:value-type="percentage" office:value="-4.07E-2" table:style-name="ce28">
            <text:p>-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11-17T00:00:00" table:style-name="ce26">
            <text:p>17-Nov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6.3700000000000007E-2" table:style-name="ce29">
            <text:p>6%</text:p>
          </table:table-cell>
          <table:table-cell office:value-type="percentage" office:value="2.7E-2" table:style-name="ce29">
            <text:p>3%</text:p>
          </table:table-cell>
          <table:table-cell office:value-type="percentage" office:value="-4.1599999999999998E-2" table:style-name="ce28">
            <text:p>-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11-18T00:00:00" table:style-name="ce20">
            <text:p>18-Nov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5.9200000000000003E-2" table:style-name="ce23">
            <text:p>6%</text:p>
          </table:table-cell>
          <table:table-cell office:value-type="percentage" office:value="2.2599999999999999E-2" table:style-name="ce23">
            <text:p>2%</text:p>
          </table:table-cell>
          <table:table-cell office:value-type="percentage" office:value="-4.3499999999999997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1-19T00:00:00" table:style-name="ce20">
            <text:p>19-Nov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5.3900000000000003E-2" table:style-name="ce23">
            <text:p>5%</text:p>
          </table:table-cell>
          <table:table-cell office:value-type="percentage" office:value="2.1999999999999999E-2" table:style-name="ce23">
            <text:p>2%</text:p>
          </table:table-cell>
          <table:table-cell office:value-type="percentage" office:value="-5.2900000000000003E-2" table:style-name="ce22">
            <text:p>-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1-20T00:00:00" table:style-name="ce20">
            <text:p>20-Nov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5.0700000000000002E-2" table:style-name="ce23">
            <text:p>5%</text:p>
          </table:table-cell>
          <table:table-cell office:value-type="percentage" office:value="2.23E-2" table:style-name="ce23">
            <text:p>2%</text:p>
          </table:table-cell>
          <table:table-cell office:value-type="percentage" office:value="-5.2200000000000003E-2" table:style-name="ce22">
            <text:p>-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1-21T00:00:00" table:style-name="ce20">
            <text:p>21-Nov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4.48E-2" table:style-name="ce23">
            <text:p>4%</text:p>
          </table:table-cell>
          <table:table-cell office:value-type="percentage" office:value="1.7999999999999999E-2" table:style-name="ce23">
            <text:p>2%</text:p>
          </table:table-cell>
          <table:table-cell office:value-type="percentage" office:value="-5.79E-2" table:style-name="ce22">
            <text:p>-6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1-22T00:00:00" table:style-name="ce20">
            <text:p>22-Nov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3.4000000000000002E-2" table:style-name="ce23">
            <text:p>3%</text:p>
          </table:table-cell>
          <table:table-cell office:value-type="percentage" office:value="1.54E-2" table:style-name="ce23">
            <text:p>2%</text:p>
          </table:table-cell>
          <table:table-cell office:value-type="percentage" office:value="-5.8200000000000002E-2" table:style-name="ce22">
            <text:p>-6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1-23T00:00:00" table:style-name="ce26">
            <text:p>23-Nov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2.3300000000000001E-2" table:style-name="ce29">
            <text:p>2%</text:p>
          </table:table-cell>
          <table:table-cell office:value-type="percentage" office:value="-1.2200000000000001E-2" table:style-name="ce29">
            <text:p>-1%</text:p>
          </table:table-cell>
          <table:table-cell office:value-type="percentage" office:value="-7.1800000000000003E-2" table:style-name="ce28">
            <text:p>-7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11-24T00:00:00" table:style-name="ce26">
            <text:p>24-Nov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2.3E-3" table:style-name="ce29">
            <text:p>0%</text:p>
          </table:table-cell>
          <table:table-cell office:value-type="percentage" office:value="-2.6499999999999999E-2" table:style-name="ce29">
            <text:p>-3%</text:p>
          </table:table-cell>
          <table:table-cell office:value-type="percentage" office:value="-7.0800000000000002E-2" table:style-name="ce28">
            <text:p>-7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11-25T00:00:00" table:style-name="ce20">
            <text:p>25-Nov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8.9999999999999998E-4" table:style-name="ce23">
            <text:p>0%</text:p>
          </table:table-cell>
          <table:table-cell office:value-type="percentage" office:value="-2.5600000000000001E-2" table:style-name="ce23">
            <text:p>-3%</text:p>
          </table:table-cell>
          <table:table-cell office:value-type="percentage" office:value="-6.8000000000000005E-2" table:style-name="ce22">
            <text:p>-7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1-26T00:00:00" table:style-name="ce20">
            <text:p>26-Nov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-5.9999999999999995E-4" table:style-name="ce23">
            <text:p>0%</text:p>
          </table:table-cell>
          <table:table-cell office:value-type="percentage" office:value="-2.0899999999999998E-2" table:style-name="ce23">
            <text:p>-2%</text:p>
          </table:table-cell>
          <table:table-cell office:value-type="percentage" office:value="-6.2799999999999995E-2" table:style-name="ce22">
            <text:p>-6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1-27T00:00:00" table:style-name="ce20">
            <text:p>27-Nov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-6.3E-3" table:style-name="ce23">
            <text:p>-1%</text:p>
          </table:table-cell>
          <table:table-cell office:value-type="percentage" office:value="-1.9699999999999999E-2" table:style-name="ce23">
            <text:p>-2%</text:p>
          </table:table-cell>
          <table:table-cell office:value-type="percentage" office:value="-6.3500000000000001E-2" table:style-name="ce22">
            <text:p>-6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1-28T00:00:00" table:style-name="ce20">
            <text:p>28-Nov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2.8999999999999998E-3" table:style-name="ce23">
            <text:p>0%</text:p>
          </table:table-cell>
          <table:table-cell office:value-type="percentage" office:value="-1.3299999999999999E-2" table:style-name="ce23">
            <text:p>-1%</text:p>
          </table:table-cell>
          <table:table-cell office:value-type="percentage" office:value="-5.8700000000000002E-2" table:style-name="ce22">
            <text:p>-6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1-29T00:00:00" table:style-name="ce20">
            <text:p>29-Nov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2.69E-2" table:style-name="ce23">
            <text:p>3%</text:p>
          </table:table-cell>
          <table:table-cell office:value-type="percentage" office:value="-1.4E-3" table:style-name="ce23">
            <text:p>0%</text:p>
          </table:table-cell>
          <table:table-cell office:value-type="percentage" office:value="-5.16E-2" table:style-name="ce22">
            <text:p>-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1-30T00:00:00" table:style-name="ce26">
            <text:p>30-Nov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6.3399999999999998E-2" table:style-name="ce29">
            <text:p>6%</text:p>
          </table:table-cell>
          <table:table-cell office:value-type="percentage" office:value="2.5999999999999999E-2" table:style-name="ce29">
            <text:p>3%</text:p>
          </table:table-cell>
          <table:table-cell office:value-type="percentage" office:value="-3.78E-2" table:style-name="ce28">
            <text:p>-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12-01T00:00:00" table:style-name="ce26">
            <text:p>01-Dec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8.09E-2" table:style-name="ce29">
            <text:p>8%</text:p>
          </table:table-cell>
          <table:table-cell office:value-type="percentage" office:value="3.6400000000000002E-2" table:style-name="ce29">
            <text:p>4%</text:p>
          </table:table-cell>
          <table:table-cell office:value-type="percentage" office:value="-3.5499999999999997E-2" table:style-name="ce28">
            <text:p>-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12-02T00:00:00" table:style-name="ce20">
            <text:p>02-Dec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9.4E-2" table:style-name="ce23">
            <text:p>9%</text:p>
          </table:table-cell>
          <table:table-cell office:value-type="percentage" office:value="3.6200000000000003E-2" table:style-name="ce23">
            <text:p>4%</text:p>
          </table:table-cell>
          <table:table-cell office:value-type="percentage" office:value="-3.4700000000000002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2-03T00:00:00" table:style-name="ce20">
            <text:p>03-Dec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0.1158" table:style-name="ce23">
            <text:p>12%</text:p>
          </table:table-cell>
          <table:table-cell office:value-type="percentage" office:value="3.4099999999999998E-2" table:style-name="ce23">
            <text:p>3%</text:p>
          </table:table-cell>
          <table:table-cell office:value-type="percentage" office:value="-3.4099999999999998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2-04T00:00:00" table:style-name="ce20">
            <text:p>04-Dec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0.13389999999999999" table:style-name="ce23">
            <text:p>13%</text:p>
          </table:table-cell>
          <table:table-cell office:value-type="percentage" office:value="4.1599999999999998E-2" table:style-name="ce23">
            <text:p>4%</text:p>
          </table:table-cell>
          <table:table-cell office:value-type="percentage" office:value="-3.7999999999999999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2-05T00:00:00" table:style-name="ce20">
            <text:p>05-Dec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0.1401" table:style-name="ce23">
            <text:p>14%</text:p>
          </table:table-cell>
          <table:table-cell office:value-type="percentage" office:value="3.6999999999999998E-2" table:style-name="ce23">
            <text:p>4%</text:p>
          </table:table-cell>
          <table:table-cell office:value-type="percentage" office:value="-3.6700000000000003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2-06T00:00:00" table:style-name="ce20">
            <text:p>06-Dec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0.13619999999999999" table:style-name="ce23">
            <text:p>14%</text:p>
          </table:table-cell>
          <table:table-cell office:value-type="percentage" office:value="3.3599999999999998E-2" table:style-name="ce23">
            <text:p>3%</text:p>
          </table:table-cell>
          <table:table-cell office:value-type="percentage" office:value="-3.9600000000000003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2-07T00:00:00" table:style-name="ce26">
            <text:p>07-Dec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9.1499999999999998E-2" table:style-name="ce29">
            <text:p>9%</text:p>
          </table:table-cell>
          <table:table-cell office:value-type="percentage" office:value="1.11E-2" table:style-name="ce29">
            <text:p>1%</text:p>
          </table:table-cell>
          <table:table-cell office:value-type="percentage" office:value="-5.1299999999999998E-2" table:style-name="ce28">
            <text:p>-5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12-08T00:00:00" table:style-name="ce26">
            <text:p>08-Dec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3.8699999999999998E-2" table:style-name="ce29">
            <text:p>4%</text:p>
          </table:table-cell>
          <table:table-cell office:value-type="percentage" office:value="6.6E-3" table:style-name="ce29">
            <text:p>1%</text:p>
          </table:table-cell>
          <table:table-cell office:value-type="percentage" office:value="-5.8500000000000003E-2" table:style-name="ce28">
            <text:p>-6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12-09T00:00:00" table:style-name="ce20">
            <text:p>09-Dec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2.6599999999999999E-2" table:style-name="ce23">
            <text:p>3%</text:p>
          </table:table-cell>
          <table:table-cell office:value-type="percentage" office:value="9.1000000000000004E-3" table:style-name="ce23">
            <text:p>1%</text:p>
          </table:table-cell>
          <table:table-cell office:value-type="percentage" office:value="-6.1100000000000002E-2" table:style-name="ce22">
            <text:p>-6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2-10T00:00:00" table:style-name="ce20">
            <text:p>10-Dec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1.3899999999999999E-2" table:style-name="ce23">
            <text:p>1%</text:p>
          </table:table-cell>
          <table:table-cell office:value-type="percentage" office:value="1.21E-2" table:style-name="ce23">
            <text:p>1%</text:p>
          </table:table-cell>
          <table:table-cell office:value-type="percentage" office:value="-5.7799999999999997E-2" table:style-name="ce22">
            <text:p>-6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2-11T00:00:00" table:style-name="ce20">
            <text:p>11-Dec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7.7000000000000002E-3" table:style-name="ce23">
            <text:p>1%</text:p>
          </table:table-cell>
          <table:table-cell office:value-type="percentage" office:value="9.7999999999999997E-3" table:style-name="ce23">
            <text:p>1%</text:p>
          </table:table-cell>
          <table:table-cell office:value-type="percentage" office:value="-5.11E-2" table:style-name="ce22">
            <text:p>-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2-12T00:00:00" table:style-name="ce20">
            <text:p>12-Dec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-2.3E-3" table:style-name="ce23">
            <text:p>0%</text:p>
          </table:table-cell>
          <table:table-cell office:value-type="percentage" office:value="1.43E-2" table:style-name="ce23">
            <text:p>1%</text:p>
          </table:table-cell>
          <table:table-cell office:value-type="percentage" office:value="-5.11E-2" table:style-name="ce22">
            <text:p>-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2-13T00:00:00" table:style-name="ce20">
            <text:p>13-Dec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-8.9999999999999993E-3" table:style-name="ce23">
            <text:p>-1%</text:p>
          </table:table-cell>
          <table:table-cell office:value-type="percentage" office:value="1.7600000000000001E-2" table:style-name="ce23">
            <text:p>2%</text:p>
          </table:table-cell>
          <table:table-cell office:value-type="percentage" office:value="-5.1900000000000002E-2" table:style-name="ce22">
            <text:p>-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2-14T00:00:00" table:style-name="ce26">
            <text:p>14-Dec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1.24E-2" table:style-name="ce29">
            <text:p>1%</text:p>
          </table:table-cell>
          <table:table-cell office:value-type="percentage" office:value="4.2500000000000003E-2" table:style-name="ce29">
            <text:p>4%</text:p>
          </table:table-cell>
          <table:table-cell office:value-type="percentage" office:value="-3.7100000000000001E-2" table:style-name="ce28">
            <text:p>-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12-15T00:00:00" table:style-name="ce26">
            <text:p>15-Dec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4.1799999999999997E-2" table:style-name="ce29">
            <text:p>4%</text:p>
          </table:table-cell>
          <table:table-cell office:value-type="percentage" office:value="4.5100000000000001E-2" table:style-name="ce29">
            <text:p>5%</text:p>
          </table:table-cell>
          <table:table-cell office:value-type="percentage" office:value="-3.2800000000000003E-2" table:style-name="ce28">
            <text:p>-3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12-16T00:00:00" table:style-name="ce20">
            <text:p>16-Dec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4.8300000000000003E-2" table:style-name="ce23">
            <text:p>5%</text:p>
          </table:table-cell>
          <table:table-cell office:value-type="percentage" office:value="4.4900000000000002E-2" table:style-name="ce23">
            <text:p>4%</text:p>
          </table:table-cell>
          <table:table-cell office:value-type="percentage" office:value="-2.9600000000000001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2-17T00:00:00" table:style-name="ce20">
            <text:p>17-Dec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5.4699999999999999E-2" table:style-name="ce23">
            <text:p>5%</text:p>
          </table:table-cell>
          <table:table-cell office:value-type="percentage" office:value="4.7399999999999998E-2" table:style-name="ce23">
            <text:p>5%</text:p>
          </table:table-cell>
          <table:table-cell office:value-type="percentage" office:value="-2.3699999999999999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2-18T00:00:00" table:style-name="ce20">
            <text:p>18-Dec-2024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6.0999999999999999E-2" table:style-name="ce23">
            <text:p>6%</text:p>
          </table:table-cell>
          <table:table-cell office:value-type="percentage" office:value="5.3600000000000002E-2" table:style-name="ce23">
            <text:p>5%</text:p>
          </table:table-cell>
          <table:table-cell office:value-type="percentage" office:value="-2.0199999999999999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2-19T00:00:00" table:style-name="ce20">
            <text:p>19-Dec-2024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7.5700000000000003E-2" table:style-name="ce23">
            <text:p>8%</text:p>
          </table:table-cell>
          <table:table-cell office:value-type="percentage" office:value="6.8199999999999997E-2" table:style-name="ce23">
            <text:p>7%</text:p>
          </table:table-cell>
          <table:table-cell office:value-type="percentage" office:value="-1.0200000000000001E-2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2-20T00:00:00" table:style-name="ce20">
            <text:p>20-Dec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8.9599999999999999E-2" table:style-name="ce23">
            <text:p>9%</text:p>
          </table:table-cell>
          <table:table-cell office:value-type="percentage" office:value="8.0199999999999994E-2" table:style-name="ce23">
            <text:p>8%</text:p>
          </table:table-cell>
          <table:table-cell office:value-type="percentage" office:value="5.7999999999999996E-3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2-21T00:00:00" table:style-name="ce26">
            <text:p>21-Dec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0.10390000000000001" table:style-name="ce29">
            <text:p>10%</text:p>
          </table:table-cell>
          <table:table-cell office:value-type="percentage" office:value="9.2399999999999996E-2" table:style-name="ce29">
            <text:p>9%</text:p>
          </table:table-cell>
          <table:table-cell office:value-type="percentage" office:value="2.8E-3" table:style-name="ce28">
            <text:p>0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12-22T00:00:00" table:style-name="ce26">
            <text:p>22-Dec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-4.0099999999999997E-2" table:style-name="ce29">
            <text:p>-4%</text:p>
          </table:table-cell>
          <table:table-cell office:value-type="percentage" office:value="-8.8099999999999998E-2" table:style-name="ce29">
            <text:p>-9%</text:p>
          </table:table-cell>
          <table:table-cell office:value-type="percentage" office:value="-5.96E-2" table:style-name="ce28">
            <text:p>-6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12-23T00:00:00" table:style-name="ce20">
            <text:p>23-Dec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-6.5000000000000002E-2" table:style-name="ce23">
            <text:p>-7%</text:p>
          </table:table-cell>
          <table:table-cell office:value-type="percentage" office:value="-9.9900000000000003E-2" table:style-name="ce23">
            <text:p>-10%</text:p>
          </table:table-cell>
          <table:table-cell office:value-type="percentage" office:value="-6.8199999999999997E-2" table:style-name="ce22">
            <text:p>-7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2-24T00:00:00" table:style-name="ce20">
            <text:p>24-Dec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1.8499999999999999E-2" table:style-name="ce23">
            <text:p>2%</text:p>
          </table:table-cell>
          <table:table-cell office:value-type="percentage" office:value="2.0799999999999999E-2" table:style-name="ce23">
            <text:p>2%</text:p>
          </table:table-cell>
          <table:table-cell office:value-type="percentage" office:value="-4.3299999999999998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2-25T00:00:00" table:style-name="ce26">
            <text:p>25-Dec-2024</text:p>
          </table:table-cell>
          <table:table-cell office:value-type="string" table:style-name="ce27">
            <text:p>Wed (BH)</text:p>
          </table:table-cell>
          <table:table-cell table:style-name="ce45"/>
          <table:table-cell office:value-type="percentage" office:value="-1.41E-2" table:style-name="ce29">
            <text:p>-1%</text:p>
          </table:table-cell>
          <table:table-cell office:value-type="percentage" office:value="-1.9E-3" table:style-name="ce29">
            <text:p>0%</text:p>
          </table:table-cell>
          <table:table-cell office:value-type="percentage" office:value="-4.41E-2" table:style-name="ce28">
            <text:p>-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12-26T00:00:00" table:style-name="ce26">
            <text:p>26-Dec-2024</text:p>
          </table:table-cell>
          <table:table-cell office:value-type="string" table:style-name="ce27">
            <text:p>Thu (BH)</text:p>
          </table:table-cell>
          <table:table-cell table:style-name="ce45"/>
          <table:table-cell office:value-type="percentage" office:value="-2.4799999999999999E-2" table:style-name="ce29">
            <text:p>-2%</text:p>
          </table:table-cell>
          <table:table-cell office:value-type="percentage" office:value="-1.5699999999999999E-2" table:style-name="ce29">
            <text:p>-2%</text:p>
          </table:table-cell>
          <table:table-cell office:value-type="percentage" office:value="-5.3900000000000003E-2" table:style-name="ce28">
            <text:p>-5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12-27T00:00:00" table:style-name="ce20">
            <text:p>27-Dec-2024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5.62E-2" table:style-name="ce23">
            <text:p>6%</text:p>
          </table:table-cell>
          <table:table-cell office:value-type="percentage" office:value="2.41E-2" table:style-name="ce23">
            <text:p>2%</text:p>
          </table:table-cell>
          <table:table-cell office:value-type="percentage" office:value="3.2000000000000002E-3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2-28T00:00:00" table:style-name="ce26">
            <text:p>28-Dec-2024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3.7499999999999999E-2" table:style-name="ce29">
            <text:p>4%</text:p>
          </table:table-cell>
          <table:table-cell office:value-type="percentage" office:value="2.9999999999999997E-4" table:style-name="ce29">
            <text:p>0%</text:p>
          </table:table-cell>
          <table:table-cell office:value-type="percentage" office:value="-4.1999999999999997E-3" table:style-name="ce28">
            <text:p>0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12-29T00:00:00" table:style-name="ce26">
            <text:p>29-Dec-2024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-0.55759999999999998" table:style-name="ce29">
            <text:p>-56%</text:p>
          </table:table-cell>
          <table:table-cell office:value-type="percentage" office:value="-0.51939999999999997" table:style-name="ce29">
            <text:p>-52%</text:p>
          </table:table-cell>
          <table:table-cell office:value-type="percentage" office:value="-0.4163" table:style-name="ce28">
            <text:p>-4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12-30T00:00:00" table:style-name="ce20">
            <text:p>30-Dec-2024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-0.55089999999999995" table:style-name="ce23">
            <text:p>-55%</text:p>
          </table:table-cell>
          <table:table-cell office:value-type="percentage" office:value="-0.51060000000000005" table:style-name="ce23">
            <text:p>-51%</text:p>
          </table:table-cell>
          <table:table-cell office:value-type="percentage" office:value="-0.42530000000000001" table:style-name="ce22">
            <text:p>-4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12-31T00:00:00" table:style-name="ce20">
            <text:p>31-Dec-2024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1.83E-2" table:style-name="ce23">
            <text:p>2%</text:p>
          </table:table-cell>
          <table:table-cell office:value-type="percentage" office:value="-4.5999999999999999E-3" table:style-name="ce23">
            <text:p>0%</text:p>
          </table:table-cell>
          <table:table-cell office:value-type="percentage" office:value="-2.7099999999999999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1-01T00:00:00" table:style-name="ce26">
            <text:p>01-Jan-2025</text:p>
          </table:table-cell>
          <table:table-cell office:value-type="string" table:style-name="ce27">
            <text:p>Wed (BH)</text:p>
          </table:table-cell>
          <table:table-cell table:style-name="ce45"/>
          <table:table-cell office:value-type="percentage" office:value="1.1900000000000001E-2" table:style-name="ce48">
            <text:p>1%</text:p>
          </table:table-cell>
          <table:table-cell office:value-type="percentage" office:value="-9.4000000000000004E-3" table:style-name="ce48">
            <text:p>-1%</text:p>
          </table:table-cell>
          <table:table-cell office:value-type="percentage" office:value="-3.61E-2" table:style-name="ce49">
            <text:p>-4%</text:p>
          </table:table-cell>
          <table:table-cell table:style-name="ce49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1-02T00:00:00" table:style-name="ce20">
            <text:p>02-Jan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-7.6700000000000004E-2" table:style-name="ce50">
            <text:p>-8%</text:p>
          </table:table-cell>
          <table:table-cell office:value-type="percentage" office:value="-3.8699999999999998E-2" table:style-name="ce50">
            <text:p>-4%</text:p>
          </table:table-cell>
          <table:table-cell office:value-type="percentage" office:value="-6.2799999999999995E-2" table:style-name="ce51">
            <text:p>-6%</text:p>
          </table:table-cell>
          <table:table-cell table:style-name="ce51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1-03T00:00:00" table:style-name="ce20">
            <text:p>03-Jan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-7.1400000000000005E-2" table:style-name="ce50">
            <text:p>-7%</text:p>
          </table:table-cell>
          <table:table-cell office:value-type="percentage" office:value="-3.0200000000000001E-2" table:style-name="ce50">
            <text:p>-3%</text:p>
          </table:table-cell>
          <table:table-cell office:value-type="percentage" office:value="-6.0199999999999997E-2" table:style-name="ce51">
            <text:p>-6%</text:p>
          </table:table-cell>
          <table:table-cell table:style-name="ce51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1-04T00:00:00" table:style-name="ce26">
            <text:p>04-Jan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-7.0199999999999999E-2" table:style-name="ce48">
            <text:p>-7%</text:p>
          </table:table-cell>
          <table:table-cell office:value-type="percentage" office:value="-3.4599999999999999E-2" table:style-name="ce48">
            <text:p>-3%</text:p>
          </table:table-cell>
          <table:table-cell office:value-type="percentage" office:value="-6.2700000000000006E-2" table:style-name="ce49">
            <text:p>-6%</text:p>
          </table:table-cell>
          <table:table-cell table:style-name="ce49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1-05T00:00:00" table:style-name="ce26">
            <text:p>05-Jan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-7.5200000000000003E-2" table:style-name="ce48">
            <text:p>-8%</text:p>
          </table:table-cell>
          <table:table-cell office:value-type="percentage" office:value="-1.83E-2" table:style-name="ce48">
            <text:p>-2%</text:p>
          </table:table-cell>
          <table:table-cell office:value-type="percentage" office:value="-6.4899999999999999E-2" table:style-name="ce49">
            <text:p>-6%</text:p>
          </table:table-cell>
          <table:table-cell table:style-name="ce49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1-06T00:00:00" table:style-name="ce20">
            <text:p>06-Jan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-0.1154" table:style-name="ce50">
            <text:p>-12%</text:p>
          </table:table-cell>
          <table:table-cell office:value-type="percentage" office:value="-5.2299999999999999E-2" table:style-name="ce50">
            <text:p>-5%</text:p>
          </table:table-cell>
          <table:table-cell office:value-type="percentage" office:value="-0.12330000000000001" table:style-name="ce51">
            <text:p>-12%</text:p>
          </table:table-cell>
          <table:table-cell table:style-name="ce51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1-07T00:00:00" table:style-name="ce20">
            <text:p>07-Jan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-9.6600000000000005E-2" table:style-name="ce50">
            <text:p>-10%</text:p>
          </table:table-cell>
          <table:table-cell office:value-type="percentage" office:value="-6.1600000000000002E-2" table:style-name="ce50">
            <text:p>-6%</text:p>
          </table:table-cell>
          <table:table-cell office:value-type="percentage" office:value="-0.13469999999999999" table:style-name="ce51">
            <text:p>-13%</text:p>
          </table:table-cell>
          <table:table-cell table:style-name="ce51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1-08T00:00:00" table:style-name="ce20">
            <text:p>08-Jan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-5.0000000000000001E-4" table:style-name="ce23">
            <text:p>0%</text:p>
          </table:table-cell>
          <table:table-cell office:value-type="percentage" office:value="-5.9999999999999995E-4" table:style-name="ce23">
            <text:p>0%</text:p>
          </table:table-cell>
          <table:table-cell office:value-type="percentage" office:value="-7.3800000000000004E-2" table:style-name="ce22">
            <text:p>-7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1-09T00:00:00" table:style-name="ce20">
            <text:p>09-Jan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1.8700000000000001E-2" table:style-name="ce23">
            <text:p>2%</text:p>
          </table:table-cell>
          <table:table-cell office:value-type="percentage" office:value="1.55E-2" table:style-name="ce23">
            <text:p>2%</text:p>
          </table:table-cell>
          <table:table-cell office:value-type="percentage" office:value="-6.7199999999999996E-2" table:style-name="ce22">
            <text:p>-7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1-10T00:00:00" table:style-name="ce20">
            <text:p>10-Jan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2.0799999999999999E-2" table:style-name="ce23">
            <text:p>2%</text:p>
          </table:table-cell>
          <table:table-cell office:value-type="percentage" office:value="1.6E-2" table:style-name="ce23">
            <text:p>2%</text:p>
          </table:table-cell>
          <table:table-cell office:value-type="percentage" office:value="-6.3100000000000003E-2" table:style-name="ce22">
            <text:p>-6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1-11T00:00:00" table:style-name="ce26">
            <text:p>11-Jan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1.83E-2" table:style-name="ce29">
            <text:p>2%</text:p>
          </table:table-cell>
          <table:table-cell office:value-type="percentage" office:value="1.3899999999999999E-2" table:style-name="ce29">
            <text:p>1%</text:p>
          </table:table-cell>
          <table:table-cell office:value-type="percentage" office:value="-6.0100000000000001E-2" table:style-name="ce28">
            <text:p>-6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1-12T00:00:00" table:style-name="ce26">
            <text:p>12-Jan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2.4199999999999999E-2" table:style-name="ce29">
            <text:p>2%</text:p>
          </table:table-cell>
          <table:table-cell office:value-type="percentage" office:value="1.4E-2" table:style-name="ce29">
            <text:p>1%</text:p>
          </table:table-cell>
          <table:table-cell office:value-type="percentage" office:value="-5.6000000000000001E-2" table:style-name="ce28">
            <text:p>-6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1-13T00:00:00" table:style-name="ce20">
            <text:p>13-Jan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2.0400000000000001E-2" table:style-name="ce23">
            <text:p>2%</text:p>
          </table:table-cell>
          <table:table-cell office:value-type="percentage" office:value="-2.2000000000000001E-3" table:style-name="ce23">
            <text:p>0%</text:p>
          </table:table-cell>
          <table:table-cell office:value-type="percentage" office:value="-5.8500000000000003E-2" table:style-name="ce22">
            <text:p>-6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1-14T00:00:00" table:style-name="ce20">
            <text:p>14-Jan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3.9199999999999999E-2" table:style-name="ce23">
            <text:p>4%</text:p>
          </table:table-cell>
          <table:table-cell office:value-type="percentage" office:value="-6.4999999999999997E-3" table:style-name="ce23">
            <text:p>-1%</text:p>
          </table:table-cell>
          <table:table-cell office:value-type="percentage" office:value="-5.7599999999999998E-2" table:style-name="ce22">
            <text:p>-6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1-15T00:00:00" table:style-name="ce20">
            <text:p>15-Jan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5.8999999999999997E-2" table:style-name="ce23">
            <text:p>6%</text:p>
          </table:table-cell>
          <table:table-cell office:value-type="percentage" office:value="-3.7000000000000002E-3" table:style-name="ce23">
            <text:p>0%</text:p>
          </table:table-cell>
          <table:table-cell office:value-type="percentage" office:value="-5.3699999999999998E-2" table:style-name="ce22">
            <text:p>-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1-16T00:00:00" table:style-name="ce20">
            <text:p>16-Jan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6.5699999999999995E-2" table:style-name="ce23">
            <text:p>7%</text:p>
          </table:table-cell>
          <table:table-cell office:value-type="percentage" office:value="-3.8999999999999998E-3" table:style-name="ce23">
            <text:p>0%</text:p>
          </table:table-cell>
          <table:table-cell office:value-type="percentage" office:value="-5.2299999999999999E-2" table:style-name="ce22">
            <text:p>-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1-17T00:00:00" table:style-name="ce20">
            <text:p>17-Jan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7.3999999999999996E-2" table:style-name="ce23">
            <text:p>7%</text:p>
          </table:table-cell>
          <table:table-cell office:value-type="percentage" office:value="2.9999999999999997E-4" table:style-name="ce23">
            <text:p>0%</text:p>
          </table:table-cell>
          <table:table-cell office:value-type="percentage" office:value="-4.8800000000000003E-2" table:style-name="ce22">
            <text:p>-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1-18T00:00:00" table:style-name="ce26">
            <text:p>18-Jan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9.0200000000000002E-2" table:style-name="ce29">
            <text:p>9%</text:p>
          </table:table-cell>
          <table:table-cell office:value-type="percentage" office:value="6.1999999999999998E-3" table:style-name="ce29">
            <text:p>1%</text:p>
          </table:table-cell>
          <table:table-cell office:value-type="percentage" office:value="-4.53E-2" table:style-name="ce28">
            <text:p>-5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1-19T00:00:00" table:style-name="ce26">
            <text:p>19-Jan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0.1007" table:style-name="ce29">
            <text:p>10%</text:p>
          </table:table-cell>
          <table:table-cell office:value-type="percentage" office:value="4.5999999999999999E-3" table:style-name="ce29">
            <text:p>0%</text:p>
          </table:table-cell>
          <table:table-cell office:value-type="percentage" office:value="-3.8800000000000001E-2" table:style-name="ce28">
            <text:p>-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1-20T00:00:00" table:style-name="ce20">
            <text:p>20-Jan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0.12130000000000001" table:style-name="ce23">
            <text:p>12%</text:p>
          </table:table-cell>
          <table:table-cell office:value-type="percentage" office:value="8.8000000000000005E-3" table:style-name="ce23">
            <text:p>1%</text:p>
          </table:table-cell>
          <table:table-cell office:value-type="percentage" office:value="-3.7499999999999999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1-21T00:00:00" table:style-name="ce20">
            <text:p>21-Jan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0.1017" table:style-name="ce23">
            <text:p>10%</text:p>
          </table:table-cell>
          <table:table-cell office:value-type="percentage" office:value="8.8999999999999999E-3" table:style-name="ce23">
            <text:p>1%</text:p>
          </table:table-cell>
          <table:table-cell office:value-type="percentage" office:value="-3.3700000000000001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1-22T00:00:00" table:style-name="ce20">
            <text:p>22-Jan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9.0300000000000005E-2" table:style-name="ce23">
            <text:p>9%</text:p>
          </table:table-cell>
          <table:table-cell office:value-type="percentage" office:value="8.0999999999999996E-3" table:style-name="ce23">
            <text:p>1%</text:p>
          </table:table-cell>
          <table:table-cell office:value-type="percentage" office:value="-3.7100000000000001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1-23T00:00:00" table:style-name="ce20">
            <text:p>23-Jan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8.1799999999999998E-2" table:style-name="ce23">
            <text:p>8%</text:p>
          </table:table-cell>
          <table:table-cell office:value-type="percentage" office:value="8.8000000000000005E-3" table:style-name="ce23">
            <text:p>1%</text:p>
          </table:table-cell>
          <table:table-cell office:value-type="percentage" office:value="-4.1399999999999999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1-24T00:00:00" table:style-name="ce20">
            <text:p>24-Jan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5.4699999999999999E-2" table:style-name="ce23">
            <text:p>5%</text:p>
          </table:table-cell>
          <table:table-cell office:value-type="percentage" office:value="8.0000000000000004E-4" table:style-name="ce23">
            <text:p>0%</text:p>
          </table:table-cell>
          <table:table-cell office:value-type="percentage" office:value="-4.48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1-25T00:00:00" table:style-name="ce26">
            <text:p>25-Jan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2.2700000000000001E-2" table:style-name="ce29">
            <text:p>2%</text:p>
          </table:table-cell>
          <table:table-cell office:value-type="percentage" office:value="4.1999999999999997E-3" table:style-name="ce29">
            <text:p>0%</text:p>
          </table:table-cell>
          <table:table-cell office:value-type="percentage" office:value="-3.8199999999999998E-2" table:style-name="ce28">
            <text:p>-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1-26T00:00:00" table:style-name="ce26">
            <text:p>26-Jan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2.2000000000000001E-3" table:style-name="ce29">
            <text:p>0%</text:p>
          </table:table-cell>
          <table:table-cell office:value-type="percentage" office:value="4.1000000000000003E-3" table:style-name="ce29">
            <text:p>0%</text:p>
          </table:table-cell>
          <table:table-cell office:value-type="percentage" office:value="-4.3200000000000002E-2" table:style-name="ce28">
            <text:p>-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1-27T00:00:00" table:style-name="ce20">
            <text:p>27-Jan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-2.5000000000000001E-3" table:style-name="ce23">
            <text:p>0%</text:p>
          </table:table-cell>
          <table:table-cell office:value-type="percentage" office:value="5.1999999999999998E-3" table:style-name="ce23">
            <text:p>1%</text:p>
          </table:table-cell>
          <table:table-cell office:value-type="percentage" office:value="-4.3799999999999999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1-28T00:00:00" table:style-name="ce20">
            <text:p>28-Jan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2.9100000000000001E-2" table:style-name="ce23">
            <text:p>3%</text:p>
          </table:table-cell>
          <table:table-cell office:value-type="percentage" office:value="2.0400000000000001E-2" table:style-name="ce23">
            <text:p>2%</text:p>
          </table:table-cell>
          <table:table-cell office:value-type="percentage" office:value="-5.2699999999999997E-2" table:style-name="ce22">
            <text:p>-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1-29T00:00:00" table:style-name="ce20">
            <text:p>29-Jan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2.8000000000000001E-2" table:style-name="ce23">
            <text:p>3%</text:p>
          </table:table-cell>
          <table:table-cell office:value-type="percentage" office:value="2.2200000000000001E-2" table:style-name="ce23">
            <text:p>2%</text:p>
          </table:table-cell>
          <table:table-cell office:value-type="percentage" office:value="-4.9000000000000002E-2" table:style-name="ce22">
            <text:p>-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1-30T00:00:00" table:style-name="ce20">
            <text:p>30-Jan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3.9600000000000003E-2" table:style-name="ce23">
            <text:p>4%</text:p>
          </table:table-cell>
          <table:table-cell office:value-type="percentage" office:value="2.8000000000000001E-2" table:style-name="ce23">
            <text:p>3%</text:p>
          </table:table-cell>
          <table:table-cell office:value-type="percentage" office:value="-4.3700000000000003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1-31T00:00:00" table:style-name="ce20">
            <text:p>31-Jan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7.0099999999999996E-2" table:style-name="ce23">
            <text:p>7%</text:p>
          </table:table-cell>
          <table:table-cell office:value-type="percentage" office:value="4.2999999999999997E-2" table:style-name="ce23">
            <text:p>4%</text:p>
          </table:table-cell>
          <table:table-cell office:value-type="percentage" office:value="-4.2500000000000003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2-01T00:00:00" table:style-name="ce26">
            <text:p>01-Feb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0.10009999999999999" table:style-name="ce29">
            <text:p>10%</text:p>
          </table:table-cell>
          <table:table-cell office:value-type="percentage" office:value="5.4800000000000001E-2" table:style-name="ce29">
            <text:p>5%</text:p>
          </table:table-cell>
          <table:table-cell office:value-type="percentage" office:value="-4.9500000000000002E-2" table:style-name="ce28">
            <text:p>-5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2-02T00:00:00" table:style-name="ce26">
            <text:p>02-Feb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0.11600000000000001" table:style-name="ce29">
            <text:p>12%</text:p>
          </table:table-cell>
          <table:table-cell office:value-type="percentage" office:value="6.7400000000000002E-2" table:style-name="ce29">
            <text:p>7%</text:p>
          </table:table-cell>
          <table:table-cell office:value-type="percentage" office:value="-4.2700000000000002E-2" table:style-name="ce28">
            <text:p>-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2-03T00:00:00" table:style-name="ce20">
            <text:p>03-Feb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0.11169999999999999" table:style-name="ce23">
            <text:p>11%</text:p>
          </table:table-cell>
          <table:table-cell office:value-type="percentage" office:value="6.7599999999999993E-2" table:style-name="ce23">
            <text:p>7%</text:p>
          </table:table-cell>
          <table:table-cell office:value-type="percentage" office:value="-4.2700000000000002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2-04T00:00:00" table:style-name="ce20">
            <text:p>04-Feb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8.8999999999999996E-2" table:style-name="ce23">
            <text:p>9%</text:p>
          </table:table-cell>
          <table:table-cell office:value-type="percentage" office:value="5.1999999999999998E-2" table:style-name="ce23">
            <text:p>5%</text:p>
          </table:table-cell>
          <table:table-cell office:value-type="percentage" office:value="-3.85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2-05T00:00:00" table:style-name="ce20">
            <text:p>05-Feb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8.8499999999999995E-2" table:style-name="ce23">
            <text:p>9%</text:p>
          </table:table-cell>
          <table:table-cell office:value-type="percentage" office:value="4.8899999999999999E-2" table:style-name="ce23">
            <text:p>5%</text:p>
          </table:table-cell>
          <table:table-cell office:value-type="percentage" office:value="-3.8399999999999997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2-06T00:00:00" table:style-name="ce20">
            <text:p>06-Feb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9.0200000000000002E-2" table:style-name="ce23">
            <text:p>9%</text:p>
          </table:table-cell>
          <table:table-cell office:value-type="percentage" office:value="4.48E-2" table:style-name="ce23">
            <text:p>4%</text:p>
          </table:table-cell>
          <table:table-cell office:value-type="percentage" office:value="-3.6200000000000003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2-07T00:00:00" table:style-name="ce20">
            <text:p>07-Feb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8.43E-2" table:style-name="ce23">
            <text:p>8%</text:p>
          </table:table-cell>
          <table:table-cell office:value-type="percentage" office:value="3.9199999999999999E-2" table:style-name="ce23">
            <text:p>4%</text:p>
          </table:table-cell>
          <table:table-cell office:value-type="percentage" office:value="-3.7699999999999997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2-08T00:00:00" table:style-name="ce26">
            <text:p>08-Feb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6.9699999999999998E-2" table:style-name="ce29">
            <text:p>7%</text:p>
          </table:table-cell>
          <table:table-cell office:value-type="percentage" office:value="2.53E-2" table:style-name="ce29">
            <text:p>3%</text:p>
          </table:table-cell>
          <table:table-cell office:value-type="percentage" office:value="-4.4699999999999997E-2" table:style-name="ce28">
            <text:p>-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2-09T00:00:00" table:style-name="ce26">
            <text:p>09-Feb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5.5500000000000001E-2" table:style-name="ce29">
            <text:p>6%</text:p>
          </table:table-cell>
          <table:table-cell office:value-type="percentage" office:value="6.1999999999999998E-3" table:style-name="ce29">
            <text:p>1%</text:p>
          </table:table-cell>
          <table:table-cell office:value-type="percentage" office:value="-5.4600000000000003E-2" table:style-name="ce28">
            <text:p>-5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2-10T00:00:00" table:style-name="ce20">
            <text:p>10-Feb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4.3700000000000003E-2" table:style-name="ce23">
            <text:p>4%</text:p>
          </table:table-cell>
          <table:table-cell office:value-type="percentage" office:value="-1.1000000000000001E-3" table:style-name="ce23">
            <text:p>0%</text:p>
          </table:table-cell>
          <table:table-cell office:value-type="percentage" office:value="-4.4499999999999998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2-11T00:00:00" table:style-name="ce20">
            <text:p>11-Feb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3.27E-2" table:style-name="ce23">
            <text:p>3%</text:p>
          </table:table-cell>
          <table:table-cell office:value-type="percentage" office:value="-1.8E-3" table:style-name="ce23">
            <text:p>0%</text:p>
          </table:table-cell>
          <table:table-cell office:value-type="percentage" office:value="-2.87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2-12T00:00:00" table:style-name="ce20">
            <text:p>12-Feb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3.1099999999999999E-2" table:style-name="ce23">
            <text:p>3%</text:p>
          </table:table-cell>
          <table:table-cell office:value-type="percentage" office:value="-3.0999999999999999E-3" table:style-name="ce23">
            <text:p>0%</text:p>
          </table:table-cell>
          <table:table-cell office:value-type="percentage" office:value="-1.8200000000000001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2-13T00:00:00" table:style-name="ce20">
            <text:p>13-Feb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2.4500000000000001E-2" table:style-name="ce23">
            <text:p>2%</text:p>
          </table:table-cell>
          <table:table-cell office:value-type="percentage" office:value="-4.1000000000000003E-3" table:style-name="ce23">
            <text:p>0%</text:p>
          </table:table-cell>
          <table:table-cell office:value-type="percentage" office:value="-6.7999999999999996E-3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2-14T00:00:00" table:style-name="ce20">
            <text:p>14-Feb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2.52E-2" table:style-name="ce23">
            <text:p>3%</text:p>
          </table:table-cell>
          <table:table-cell office:value-type="percentage" office:value="-2.3E-3" table:style-name="ce23">
            <text:p>0%</text:p>
          </table:table-cell>
          <table:table-cell office:value-type="percentage" office:value="1.44E-2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2-15T00:00:00" table:style-name="ce26">
            <text:p>15-Feb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2.9000000000000001E-2" table:style-name="ce29">
            <text:p>3%</text:p>
          </table:table-cell>
          <table:table-cell office:value-type="percentage" office:value="-3.0999999999999999E-3" table:style-name="ce29">
            <text:p>0%</text:p>
          </table:table-cell>
          <table:table-cell office:value-type="percentage" office:value="1.8599999999999998E-2" table:style-name="ce28">
            <text:p>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2-16T00:00:00" table:style-name="ce26">
            <text:p>16-Feb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4.3400000000000001E-2" table:style-name="ce29">
            <text:p>4%</text:p>
          </table:table-cell>
          <table:table-cell office:value-type="percentage" office:value="1.7100000000000001E-2" table:style-name="ce29">
            <text:p>2%</text:p>
          </table:table-cell>
          <table:table-cell office:value-type="percentage" office:value="2.6100000000000002E-2" table:style-name="ce28">
            <text:p>3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2-17T00:00:00" table:style-name="ce20">
            <text:p>17-Feb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4.4699999999999997E-2" table:style-name="ce23">
            <text:p>4%</text:p>
          </table:table-cell>
          <table:table-cell office:value-type="percentage" office:value="2.7300000000000001E-2" table:style-name="ce23">
            <text:p>3%</text:p>
          </table:table-cell>
          <table:table-cell office:value-type="percentage" office:value="3.8E-3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2-18T00:00:00" table:style-name="ce20">
            <text:p>18-Feb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5.21E-2" table:style-name="ce23">
            <text:p>5%</text:p>
          </table:table-cell>
          <table:table-cell office:value-type="percentage" office:value="2.9899999999999999E-2" table:style-name="ce23">
            <text:p>3%</text:p>
          </table:table-cell>
          <table:table-cell office:value-type="percentage" office:value="-2.69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2-19T00:00:00" table:style-name="ce20">
            <text:p>19-Feb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4.9599999999999998E-2" table:style-name="ce23">
            <text:p>5%</text:p>
          </table:table-cell>
          <table:table-cell office:value-type="percentage" office:value="3.0599999999999999E-2" table:style-name="ce23">
            <text:p>3%</text:p>
          </table:table-cell>
          <table:table-cell office:value-type="percentage" office:value="-5.1799999999999999E-2" table:style-name="ce22">
            <text:p>-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2-20T00:00:00" table:style-name="ce20">
            <text:p>20-Feb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4.6600000000000003E-2" table:style-name="ce23">
            <text:p>5%</text:p>
          </table:table-cell>
          <table:table-cell office:value-type="percentage" office:value="2.7699999999999999E-2" table:style-name="ce23">
            <text:p>3%</text:p>
          </table:table-cell>
          <table:table-cell office:value-type="percentage" office:value="-8.2500000000000004E-2" table:style-name="ce22">
            <text:p>-8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2-21T00:00:00" table:style-name="ce20">
            <text:p>21-Feb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4.3799999999999999E-2" table:style-name="ce23">
            <text:p>4%</text:p>
          </table:table-cell>
          <table:table-cell office:value-type="percentage" office:value="2.4E-2" table:style-name="ce23">
            <text:p>2%</text:p>
          </table:table-cell>
          <table:table-cell office:value-type="percentage" office:value="-0.1177" table:style-name="ce22">
            <text:p>-1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2-22T00:00:00" table:style-name="ce26">
            <text:p>22-Feb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5.4199999999999998E-2" table:style-name="ce29">
            <text:p>5%</text:p>
          </table:table-cell>
          <table:table-cell office:value-type="percentage" office:value="2.7E-2" table:style-name="ce29">
            <text:p>3%</text:p>
          </table:table-cell>
          <table:table-cell office:value-type="percentage" office:value="-0.1215" table:style-name="ce28">
            <text:p>-1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2-23T00:00:00" table:style-name="ce26">
            <text:p>23-Feb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4.8399999999999999E-2" table:style-name="ce29">
            <text:p>5%</text:p>
          </table:table-cell>
          <table:table-cell office:value-type="percentage" office:value="1.3100000000000001E-2" table:style-name="ce29">
            <text:p>1%</text:p>
          </table:table-cell>
          <table:table-cell office:value-type="percentage" office:value="-0.1258" table:style-name="ce28">
            <text:p>-13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2-24T00:00:00" table:style-name="ce20">
            <text:p>24-Feb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4.7899999999999998E-2" table:style-name="ce23">
            <text:p>5%</text:p>
          </table:table-cell>
          <table:table-cell office:value-type="percentage" office:value="4.7000000000000002E-3" table:style-name="ce23">
            <text:p>0%</text:p>
          </table:table-cell>
          <table:table-cell office:value-type="percentage" office:value="-0.11509999999999999" table:style-name="ce22">
            <text:p>-1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2-25T00:00:00" table:style-name="ce20">
            <text:p>25-Feb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5.2200000000000003E-2" table:style-name="ce23">
            <text:p>5%</text:p>
          </table:table-cell>
          <table:table-cell office:value-type="percentage" office:value="5.7000000000000002E-3" table:style-name="ce23">
            <text:p>1%</text:p>
          </table:table-cell>
          <table:table-cell office:value-type="percentage" office:value="-9.8799999999999999E-2" table:style-name="ce22">
            <text:p>-1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2-26T00:00:00" table:style-name="ce20">
            <text:p>26-Feb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5.6000000000000001E-2" table:style-name="ce23">
            <text:p>6%</text:p>
          </table:table-cell>
          <table:table-cell office:value-type="percentage" office:value="1.11E-2" table:style-name="ce23">
            <text:p>1%</text:p>
          </table:table-cell>
          <table:table-cell office:value-type="percentage" office:value="-8.7900000000000006E-2" table:style-name="ce22">
            <text:p>-9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2-27T00:00:00" table:style-name="ce20">
            <text:p>27-Feb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7.5800000000000006E-2" table:style-name="ce23">
            <text:p>8%</text:p>
          </table:table-cell>
          <table:table-cell office:value-type="percentage" office:value="2.3099999999999999E-2" table:style-name="ce23">
            <text:p>2%</text:p>
          </table:table-cell>
          <table:table-cell office:value-type="percentage" office:value="-3.1899999999999998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2-28T00:00:00" table:style-name="ce20">
            <text:p>28-Feb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7.0099999999999996E-2" table:style-name="ce23">
            <text:p>7%</text:p>
          </table:table-cell>
          <table:table-cell office:value-type="percentage" office:value="2.3900000000000001E-2" table:style-name="ce23">
            <text:p>2%</text:p>
          </table:table-cell>
          <table:table-cell office:value-type="percentage" office:value="-4.9799999999999997E-2" table:style-name="ce22">
            <text:p>-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3-01T00:00:00" table:style-name="ce26">
            <text:p>01-Mar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6.9400000000000003E-2" table:style-name="ce29">
            <text:p>7%</text:p>
          </table:table-cell>
          <table:table-cell office:value-type="percentage" office:value="2.07E-2" table:style-name="ce29">
            <text:p>2%</text:p>
          </table:table-cell>
          <table:table-cell office:value-type="percentage" office:value="-4.1399999999999999E-2" table:style-name="ce28">
            <text:p>-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3-02T00:00:00" table:style-name="ce26">
            <text:p>02-Mar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6.9699999999999998E-2" table:style-name="ce29">
            <text:p>7%</text:p>
          </table:table-cell>
          <table:table-cell office:value-type="percentage" office:value="2.1100000000000001E-2" table:style-name="ce29">
            <text:p>2%</text:p>
          </table:table-cell>
          <table:table-cell office:value-type="percentage" office:value="-3.8899999999999997E-2" table:style-name="ce28">
            <text:p>-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3-03T00:00:00" table:style-name="ce20">
            <text:p>03-Mar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7.0999999999999994E-2" table:style-name="ce23">
            <text:p>7%</text:p>
          </table:table-cell>
          <table:table-cell office:value-type="percentage" office:value="2.3699999999999999E-2" table:style-name="ce23">
            <text:p>2%</text:p>
          </table:table-cell>
          <table:table-cell office:value-type="percentage" office:value="-3.8600000000000002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3-04T00:00:00" table:style-name="ce20">
            <text:p>04-Mar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6.7199999999999996E-2" table:style-name="ce23">
            <text:p>7%</text:p>
          </table:table-cell>
          <table:table-cell office:value-type="percentage" office:value="2.06E-2" table:style-name="ce23">
            <text:p>2%</text:p>
          </table:table-cell>
          <table:table-cell office:value-type="percentage" office:value="-3.9399999999999998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3-05T00:00:00" table:style-name="ce20">
            <text:p>05-Mar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6.5299999999999997E-2" table:style-name="ce23">
            <text:p>7%</text:p>
          </table:table-cell>
          <table:table-cell office:value-type="percentage" office:value="1.2999999999999999E-2" table:style-name="ce23">
            <text:p>1%</text:p>
          </table:table-cell>
          <table:table-cell office:value-type="percentage" office:value="-3.7499999999999999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3-06T00:00:00" table:style-name="ce20">
            <text:p>06-Mar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6.7100000000000007E-2" table:style-name="ce23">
            <text:p>7%</text:p>
          </table:table-cell>
          <table:table-cell office:value-type="percentage" office:value="8.9999999999999993E-3" table:style-name="ce23">
            <text:p>1%</text:p>
          </table:table-cell>
          <table:table-cell office:value-type="percentage" office:value="-4.1000000000000002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3-07T00:00:00" table:style-name="ce20">
            <text:p>07-Mar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6.3799999999999996E-2" table:style-name="ce23">
            <text:p>6%</text:p>
          </table:table-cell>
          <table:table-cell office:value-type="percentage" office:value="-1.6000000000000001E-3" table:style-name="ce23">
            <text:p>0%</text:p>
          </table:table-cell>
          <table:table-cell office:value-type="percentage" office:value="-4.7399999999999998E-2" table:style-name="ce22">
            <text:p>-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3-08T00:00:00" table:style-name="ce26">
            <text:p>08-Mar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5.8400000000000001E-2" table:style-name="ce29">
            <text:p>6%</text:p>
          </table:table-cell>
          <table:table-cell office:value-type="percentage" office:value="5.1999999999999998E-3" table:style-name="ce29">
            <text:p>1%</text:p>
          </table:table-cell>
          <table:table-cell office:value-type="percentage" office:value="-4.8000000000000001E-2" table:style-name="ce28">
            <text:p>-5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3-09T00:00:00" table:style-name="ce26">
            <text:p>09-Mar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6.6500000000000004E-2" table:style-name="ce29">
            <text:p>7%</text:p>
          </table:table-cell>
          <table:table-cell office:value-type="percentage" office:value="1.9300000000000001E-2" table:style-name="ce29">
            <text:p>2%</text:p>
          </table:table-cell>
          <table:table-cell office:value-type="percentage" office:value="-3.8899999999999997E-2" table:style-name="ce28">
            <text:p>-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3-10T00:00:00" table:style-name="ce20">
            <text:p>10-Mar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6.8199999999999997E-2" table:style-name="ce23">
            <text:p>7%</text:p>
          </table:table-cell>
          <table:table-cell office:value-type="percentage" office:value="2.12E-2" table:style-name="ce23">
            <text:p>2%</text:p>
          </table:table-cell>
          <table:table-cell office:value-type="percentage" office:value="-3.3399999999999999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3-11T00:00:00" table:style-name="ce20">
            <text:p>11-Mar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7.0300000000000001E-2" table:style-name="ce23">
            <text:p>7%</text:p>
          </table:table-cell>
          <table:table-cell office:value-type="percentage" office:value="2.0500000000000001E-2" table:style-name="ce23">
            <text:p>2%</text:p>
          </table:table-cell>
          <table:table-cell office:value-type="percentage" office:value="-2.8199999999999999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3-12T00:00:00" table:style-name="ce20">
            <text:p>12-Mar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7.6600000000000001E-2" table:style-name="ce23">
            <text:p>8%</text:p>
          </table:table-cell>
          <table:table-cell office:value-type="percentage" office:value="2.5700000000000001E-2" table:style-name="ce23">
            <text:p>3%</text:p>
          </table:table-cell>
          <table:table-cell office:value-type="percentage" office:value="-2.7199999999999998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3-13T00:00:00" table:style-name="ce20">
            <text:p>13-Mar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7.8200000000000006E-2" table:style-name="ce23">
            <text:p>8%</text:p>
          </table:table-cell>
          <table:table-cell office:value-type="percentage" office:value="2.8500000000000001E-2" table:style-name="ce23">
            <text:p>3%</text:p>
          </table:table-cell>
          <table:table-cell office:value-type="percentage" office:value="-2.7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3-14T00:00:00" table:style-name="ce20">
            <text:p>14-Mar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7.8299999999999995E-2" table:style-name="ce23">
            <text:p>8%</text:p>
          </table:table-cell>
          <table:table-cell office:value-type="percentage" office:value="3.15E-2" table:style-name="ce23">
            <text:p>3%</text:p>
          </table:table-cell>
          <table:table-cell office:value-type="percentage" office:value="-2.4799999999999999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3-15T00:00:00" table:style-name="ce26">
            <text:p>15-Mar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7.2300000000000003E-2" table:style-name="ce29">
            <text:p>7%</text:p>
          </table:table-cell>
          <table:table-cell office:value-type="percentage" office:value="3.2300000000000002E-2" table:style-name="ce29">
            <text:p>3%</text:p>
          </table:table-cell>
          <table:table-cell office:value-type="percentage" office:value="-2.7E-2" table:style-name="ce28">
            <text:p>-3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3-16T00:00:00" table:style-name="ce26">
            <text:p>16-Mar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6.0999999999999999E-2" table:style-name="ce29">
            <text:p>6%</text:p>
          </table:table-cell>
          <table:table-cell office:value-type="percentage" office:value="3.2199999999999999E-2" table:style-name="ce29">
            <text:p>3%</text:p>
          </table:table-cell>
          <table:table-cell office:value-type="percentage" office:value="-3.4000000000000002E-2" table:style-name="ce28">
            <text:p>-3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3-17T00:00:00" table:style-name="ce20">
            <text:p>17-Mar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5.7099999999999998E-2" table:style-name="ce23">
            <text:p>6%</text:p>
          </table:table-cell>
          <table:table-cell office:value-type="percentage" office:value="3.0700000000000002E-2" table:style-name="ce23">
            <text:p>3%</text:p>
          </table:table-cell>
          <table:table-cell office:value-type="percentage" office:value="-3.78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3-18T00:00:00" table:style-name="ce20">
            <text:p>18-Mar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5.4800000000000001E-2" table:style-name="ce23">
            <text:p>5%</text:p>
          </table:table-cell>
          <table:table-cell office:value-type="percentage" office:value="3.2500000000000001E-2" table:style-name="ce23">
            <text:p>3%</text:p>
          </table:table-cell>
          <table:table-cell office:value-type="percentage" office:value="-4.0500000000000001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3-19T00:00:00" table:style-name="ce20">
            <text:p>19-Mar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5.0900000000000001E-2" table:style-name="ce23">
            <text:p>5%</text:p>
          </table:table-cell>
          <table:table-cell office:value-type="percentage" office:value="3.1300000000000001E-2" table:style-name="ce23">
            <text:p>3%</text:p>
          </table:table-cell>
          <table:table-cell office:value-type="percentage" office:value="-4.1799999999999997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3-20T00:00:00" table:style-name="ce20">
            <text:p>20-Mar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5.16E-2" table:style-name="ce23">
            <text:p>5%</text:p>
          </table:table-cell>
          <table:table-cell office:value-type="percentage" office:value="3.1300000000000001E-2" table:style-name="ce23">
            <text:p>3%</text:p>
          </table:table-cell>
          <table:table-cell office:value-type="percentage" office:value="-3.8899999999999997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3-21T00:00:00" table:style-name="ce20">
            <text:p>21-Mar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5.16E-2" table:style-name="ce23">
            <text:p>5%</text:p>
          </table:table-cell>
          <table:table-cell office:value-type="percentage" office:value="3.5000000000000003E-2" table:style-name="ce23">
            <text:p>4%</text:p>
          </table:table-cell>
          <table:table-cell office:value-type="percentage" office:value="-3.8100000000000002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3-22T00:00:00" table:style-name="ce26">
            <text:p>22-Mar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5.7200000000000001E-2" table:style-name="ce29">
            <text:p>6%</text:p>
          </table:table-cell>
          <table:table-cell office:value-type="percentage" office:value="2.6700000000000002E-2" table:style-name="ce29">
            <text:p>3%</text:p>
          </table:table-cell>
          <table:table-cell office:value-type="percentage" office:value="-3.9199999999999999E-2" table:style-name="ce28">
            <text:p>-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3-23T00:00:00" table:style-name="ce26">
            <text:p>23-Mar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6.3299999999999995E-2" table:style-name="ce29">
            <text:p>6%</text:p>
          </table:table-cell>
          <table:table-cell office:value-type="percentage" office:value="1.32E-2" table:style-name="ce29">
            <text:p>1%</text:p>
          </table:table-cell>
          <table:table-cell office:value-type="percentage" office:value="-4.41E-2" table:style-name="ce28">
            <text:p>-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3-24T00:00:00" table:style-name="ce20">
            <text:p>24-Mar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7.2999999999999995E-2" table:style-name="ce23">
            <text:p>7%</text:p>
          </table:table-cell>
          <table:table-cell office:value-type="percentage" office:value="1.52E-2" table:style-name="ce23">
            <text:p>2%</text:p>
          </table:table-cell>
          <table:table-cell office:value-type="percentage" office:value="-4.2299999999999997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3-25T00:00:00" table:style-name="ce20">
            <text:p>25-Mar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7.8E-2" table:style-name="ce23">
            <text:p>8%</text:p>
          </table:table-cell>
          <table:table-cell office:value-type="percentage" office:value="1.1900000000000001E-2" table:style-name="ce23">
            <text:p>1%</text:p>
          </table:table-cell>
          <table:table-cell office:value-type="percentage" office:value="-4.4600000000000001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3-26T00:00:00" table:style-name="ce20">
            <text:p>26-Mar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8.4400000000000003E-2" table:style-name="ce23">
            <text:p>8%</text:p>
          </table:table-cell>
          <table:table-cell office:value-type="percentage" office:value="1.41E-2" table:style-name="ce23">
            <text:p>1%</text:p>
          </table:table-cell>
          <table:table-cell office:value-type="percentage" office:value="-4.2799999999999998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3-27T00:00:00" table:style-name="ce20">
            <text:p>27-Mar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9.0800000000000006E-2" table:style-name="ce23">
            <text:p>9%</text:p>
          </table:table-cell>
          <table:table-cell office:value-type="percentage" office:value="2.2700000000000001E-2" table:style-name="ce23">
            <text:p>2%</text:p>
          </table:table-cell>
          <table:table-cell office:value-type="percentage" office:value="-4.1799999999999997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3-28T00:00:00" table:style-name="ce20">
            <text:p>28-Mar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9.3200000000000005E-2" table:style-name="ce23">
            <text:p>9%</text:p>
          </table:table-cell>
          <table:table-cell office:value-type="percentage" office:value="2.06E-2" table:style-name="ce23">
            <text:p>2%</text:p>
          </table:table-cell>
          <table:table-cell office:value-type="percentage" office:value="-3.8800000000000001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3-29T00:00:00" table:style-name="ce26">
            <text:p>29-Mar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0.12130000000000001" table:style-name="ce29">
            <text:p>12%</text:p>
          </table:table-cell>
          <table:table-cell office:value-type="percentage" office:value="1.2699999999999999E-2" table:style-name="ce29">
            <text:p>1%</text:p>
          </table:table-cell>
          <table:table-cell office:value-type="percentage" office:value="-3.2500000000000001E-2" table:style-name="ce28">
            <text:p>-3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3-30T00:00:00" table:style-name="ce26">
            <text:p>30-Mar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0.10249999999999999" table:style-name="ce29">
            <text:p>10%</text:p>
          </table:table-cell>
          <table:table-cell office:value-type="percentage" office:value="1.72E-2" table:style-name="ce29">
            <text:p>2%</text:p>
          </table:table-cell>
          <table:table-cell office:value-type="percentage" office:value="-2.47E-2" table:style-name="ce28">
            <text:p>-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3-31T00:00:00" table:style-name="ce20">
            <text:p>31-Mar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4.4400000000000002E-2" table:style-name="ce23">
            <text:p>4%</text:p>
          </table:table-cell>
          <table:table-cell office:value-type="percentage" office:value="9.7000000000000003E-3" table:style-name="ce23">
            <text:p>1%</text:p>
          </table:table-cell>
          <table:table-cell office:value-type="percentage" office:value="-2.87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4-01T00:00:00" table:style-name="ce20">
            <text:p>01-Apr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0.25319999999999998" table:style-name="ce23">
            <text:p>25%</text:p>
          </table:table-cell>
          <table:table-cell office:value-type="percentage" office:value="0.1646" table:style-name="ce23">
            <text:p>16%</text:p>
          </table:table-cell>
          <table:table-cell office:value-type="percentage" office:value="0.1103" table:style-name="ce22">
            <text:p>1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4-02T00:00:00" table:style-name="ce20">
            <text:p>02-Apr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0.26329999999999998" table:style-name="ce23">
            <text:p>26%</text:p>
          </table:table-cell>
          <table:table-cell office:value-type="percentage" office:value="0.17319999999999999" table:style-name="ce23">
            <text:p>17%</text:p>
          </table:table-cell>
          <table:table-cell office:value-type="percentage" office:value="0.13020000000000001" table:style-name="ce22">
            <text:p>1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4-03T00:00:00" table:style-name="ce20">
            <text:p>03-Apr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0.27529999999999999" table:style-name="ce23">
            <text:p>28%</text:p>
          </table:table-cell>
          <table:table-cell office:value-type="percentage" office:value="0.17330000000000001" table:style-name="ce23">
            <text:p>17%</text:p>
          </table:table-cell>
          <table:table-cell office:value-type="percentage" office:value="0.14829999999999999" table:style-name="ce22">
            <text:p>1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4-04T00:00:00" table:style-name="ce20">
            <text:p>04-Apr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0.2505" table:style-name="ce23">
            <text:p>25%</text:p>
          </table:table-cell>
          <table:table-cell office:value-type="percentage" office:value="0.1396" table:style-name="ce23">
            <text:p>14%</text:p>
          </table:table-cell>
          <table:table-cell office:value-type="percentage" office:value="0.1234" table:style-name="ce22">
            <text:p>1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4-05T00:00:00" table:style-name="ce26">
            <text:p>05-Apr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0.2331" table:style-name="ce29">
            <text:p>23%</text:p>
          </table:table-cell>
          <table:table-cell office:value-type="percentage" office:value="0.1409" table:style-name="ce29">
            <text:p>14%</text:p>
          </table:table-cell>
          <table:table-cell office:value-type="percentage" office:value="0.11749999999999999" table:style-name="ce28">
            <text:p>1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4-06T00:00:00" table:style-name="ce26">
            <text:p>06-Apr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0.246" table:style-name="ce29">
            <text:p>25%</text:p>
          </table:table-cell>
          <table:table-cell office:value-type="percentage" office:value="0.13239999999999999" table:style-name="ce29">
            <text:p>13%</text:p>
          </table:table-cell>
          <table:table-cell office:value-type="percentage" office:value="9.8599999999999993E-2" table:style-name="ce28">
            <text:p>10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4-07T00:00:00" table:style-name="ce20">
            <text:p>07-Apr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0.2797" table:style-name="ce23">
            <text:p>28%</text:p>
          </table:table-cell>
          <table:table-cell office:value-type="percentage" office:value="0.10150000000000001" table:style-name="ce23">
            <text:p>10%</text:p>
          </table:table-cell>
          <table:table-cell office:value-type="percentage" office:value="4.5999999999999999E-2" table:style-name="ce22">
            <text:p>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4-08T00:00:00" table:style-name="ce20">
            <text:p>08-Apr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0.2094" table:style-name="ce23">
            <text:p>21%</text:p>
          </table:table-cell>
          <table:table-cell office:value-type="percentage" office:value="8.6900000000000005E-2" table:style-name="ce23">
            <text:p>9%</text:p>
          </table:table-cell>
          <table:table-cell office:value-type="percentage" office:value="3.1099999999999999E-2" table:style-name="ce22">
            <text:p>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4-09T00:00:00" table:style-name="ce20">
            <text:p>09-Apr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0.19320000000000001" table:style-name="ce23">
            <text:p>19%</text:p>
          </table:table-cell>
          <table:table-cell office:value-type="percentage" office:value="7.9000000000000001E-2" table:style-name="ce23">
            <text:p>8%</text:p>
          </table:table-cell>
          <table:table-cell office:value-type="percentage" office:value="1.15E-2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4-10T00:00:00" table:style-name="ce20">
            <text:p>10-Apr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0.17319999999999999" table:style-name="ce23">
            <text:p>17%</text:p>
          </table:table-cell>
          <table:table-cell office:value-type="percentage" office:value="6.9599999999999995E-2" table:style-name="ce23">
            <text:p>7%</text:p>
          </table:table-cell>
          <table:table-cell office:value-type="percentage" office:value="-7.4000000000000003E-3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4-11T00:00:00" table:style-name="ce20">
            <text:p>11-Apr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0.14940000000000001" table:style-name="ce23">
            <text:p>15%</text:p>
          </table:table-cell>
          <table:table-cell office:value-type="percentage" office:value="6.25E-2" table:style-name="ce23">
            <text:p>6%</text:p>
          </table:table-cell>
          <table:table-cell office:value-type="percentage" office:value="-2.6800000000000001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4-12T00:00:00" table:style-name="ce26">
            <text:p>12-Apr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0.123" table:style-name="ce29">
            <text:p>12%</text:p>
          </table:table-cell>
          <table:table-cell office:value-type="percentage" office:value="5.6599999999999998E-2" table:style-name="ce29">
            <text:p>6%</text:p>
          </table:table-cell>
          <table:table-cell office:value-type="percentage" office:value="-3.1300000000000001E-2" table:style-name="ce28">
            <text:p>-3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4-13T00:00:00" table:style-name="ce26">
            <text:p>13-Apr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0.1061" table:style-name="ce29">
            <text:p>11%</text:p>
          </table:table-cell>
          <table:table-cell office:value-type="percentage" office:value="5.9499999999999997E-2" table:style-name="ce29">
            <text:p>6%</text:p>
          </table:table-cell>
          <table:table-cell office:value-type="percentage" office:value="-3.2599999999999997E-2" table:style-name="ce28">
            <text:p>-3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4-14T00:00:00" table:style-name="ce20">
            <text:p>14-Apr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5.4600000000000003E-2" table:style-name="ce23">
            <text:p>5%</text:p>
          </table:table-cell>
          <table:table-cell office:value-type="percentage" office:value="4.7399999999999998E-2" table:style-name="ce23">
            <text:p>5%</text:p>
          </table:table-cell>
          <table:table-cell office:value-type="percentage" office:value="-4.4699999999999997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4-15T00:00:00" table:style-name="ce20">
            <text:p>15-Apr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3.4200000000000001E-2" table:style-name="ce23">
            <text:p>3%</text:p>
          </table:table-cell>
          <table:table-cell office:value-type="percentage" office:value="3.9600000000000003E-2" table:style-name="ce23">
            <text:p>4%</text:p>
          </table:table-cell>
          <table:table-cell office:value-type="percentage" office:value="-6.9400000000000003E-2" table:style-name="ce22">
            <text:p>-7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4-16T00:00:00" table:style-name="ce20">
            <text:p>16-Apr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4.19E-2" table:style-name="ce23">
            <text:p>4%</text:p>
          </table:table-cell>
          <table:table-cell office:value-type="percentage" office:value="3.3000000000000002E-2" table:style-name="ce23">
            <text:p>3%</text:p>
          </table:table-cell>
          <table:table-cell office:value-type="percentage" office:value="-8.6099999999999996E-2" table:style-name="ce22">
            <text:p>-9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4-17T00:00:00" table:style-name="ce20">
            <text:p>17-Apr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2.5100000000000001E-2" table:style-name="ce23">
            <text:p>3%</text:p>
          </table:table-cell>
          <table:table-cell office:value-type="percentage" office:value="1.8800000000000001E-2" table:style-name="ce23">
            <text:p>2%</text:p>
          </table:table-cell>
          <table:table-cell office:value-type="percentage" office:value="-0.1023" table:style-name="ce22">
            <text:p>-1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4-18T00:00:00" table:style-name="ce26">
            <text:p>18-Apr-2025</text:p>
          </table:table-cell>
          <table:table-cell office:value-type="string" table:style-name="ce27">
            <text:p>Fri (BH)</text:p>
          </table:table-cell>
          <table:table-cell table:style-name="ce45"/>
          <table:table-cell office:value-type="percentage" office:value="2.6100000000000002E-2" table:style-name="ce29">
            <text:p>3%</text:p>
          </table:table-cell>
          <table:table-cell office:value-type="percentage" office:value="-3.0999999999999999E-3" table:style-name="ce29">
            <text:p>0%</text:p>
          </table:table-cell>
          <table:table-cell office:value-type="percentage" office:value="-0.10589999999999999" table:style-name="ce28">
            <text:p>-1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4-19T00:00:00" table:style-name="ce26">
            <text:p>19-Apr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2.47E-2" table:style-name="ce29">
            <text:p>2%</text:p>
          </table:table-cell>
          <table:table-cell office:value-type="percentage" office:value="-4.8999999999999998E-3" table:style-name="ce29">
            <text:p>0%</text:p>
          </table:table-cell>
          <table:table-cell office:value-type="percentage" office:value="-0.1045" table:style-name="ce28">
            <text:p>-10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4-20T00:00:00" table:style-name="ce26">
            <text:p>20-Apr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3.1E-2" table:style-name="ce29">
            <text:p>3%</text:p>
          </table:table-cell>
          <table:table-cell office:value-type="percentage" office:value="-1.03E-2" table:style-name="ce29">
            <text:p>-1%</text:p>
          </table:table-cell>
          <table:table-cell office:value-type="percentage" office:value="-0.1024" table:style-name="ce28">
            <text:p>-10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4-21T00:00:00" table:style-name="ce26">
            <text:p>21-Apr-2025</text:p>
          </table:table-cell>
          <table:table-cell office:value-type="string" table:style-name="ce27">
            <text:p>Mon (BH)</text:p>
          </table:table-cell>
          <table:table-cell table:style-name="ce45"/>
          <table:table-cell office:value-type="percentage" office:value="3.6600000000000001E-2" table:style-name="ce29">
            <text:p>4%</text:p>
          </table:table-cell>
          <table:table-cell office:value-type="percentage" office:value="-1.44E-2" table:style-name="ce29">
            <text:p>-1%</text:p>
          </table:table-cell>
          <table:table-cell office:value-type="percentage" office:value="-8.7499999999999994E-2" table:style-name="ce28">
            <text:p>-9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4-22T00:00:00" table:style-name="ce20">
            <text:p>22-Apr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-0.15" table:style-name="ce23">
            <text:p>-15%</text:p>
          </table:table-cell>
          <table:table-cell office:value-type="percentage" office:value="-0.1837" table:style-name="ce23">
            <text:p>-18%</text:p>
          </table:table-cell>
          <table:table-cell office:value-type="percentage" office:value="-0.18859999999999999" table:style-name="ce22">
            <text:p>-19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4-23T00:00:00" table:style-name="ce20">
            <text:p>23-Apr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-0.184" table:style-name="ce23">
            <text:p>-18%</text:p>
          </table:table-cell>
          <table:table-cell office:value-type="percentage" office:value="-0.18690000000000001" table:style-name="ce23">
            <text:p>-19%</text:p>
          </table:table-cell>
          <table:table-cell office:value-type="percentage" office:value="-0.1782" table:style-name="ce22">
            <text:p>-18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4-24T00:00:00" table:style-name="ce20">
            <text:p>24-Apr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-0.15440000000000001" table:style-name="ce23">
            <text:p>-15%</text:p>
          </table:table-cell>
          <table:table-cell office:value-type="percentage" office:value="-0.18060000000000001" table:style-name="ce23">
            <text:p>-18%</text:p>
          </table:table-cell>
          <table:table-cell office:value-type="percentage" office:value="-0.1651" table:style-name="ce22">
            <text:p>-17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4-25T00:00:00" table:style-name="ce20">
            <text:p>25-Apr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-8.7599999999999997E-2" table:style-name="ce23">
            <text:p>-9%</text:p>
          </table:table-cell>
          <table:table-cell office:value-type="percentage" office:value="-0.14319999999999999" table:style-name="ce23">
            <text:p>-14%</text:p>
          </table:table-cell>
          <table:table-cell office:value-type="percentage" office:value="-0.12939999999999999" table:style-name="ce22">
            <text:p>-1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4-26T00:00:00" table:style-name="ce26">
            <text:p>26-Apr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-6.3200000000000006E-2" table:style-name="ce29">
            <text:p>-6%</text:p>
          </table:table-cell>
          <table:table-cell office:value-type="percentage" office:value="-0.108" table:style-name="ce29">
            <text:p>-11%</text:p>
          </table:table-cell>
          <table:table-cell office:value-type="percentage" office:value="-0.122" table:style-name="ce28">
            <text:p>-1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4-27T00:00:00" table:style-name="ce26">
            <text:p>27-Apr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-2.0899999999999998E-2" table:style-name="ce29">
            <text:p>-2%</text:p>
          </table:table-cell>
          <table:table-cell office:value-type="percentage" office:value="-4.7E-2" table:style-name="ce29">
            <text:p>-5%</text:p>
          </table:table-cell>
          <table:table-cell office:value-type="percentage" office:value="-0.1137" table:style-name="ce28">
            <text:p>-1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4-28T00:00:00" table:style-name="ce20">
            <text:p>28-Apr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5.4399999999999997E-2" table:style-name="ce23">
            <text:p>5%</text:p>
          </table:table-cell>
          <table:table-cell office:value-type="percentage" office:value="1.3899999999999999E-2" table:style-name="ce23">
            <text:p>1%</text:p>
          </table:table-cell>
          <table:table-cell office:value-type="percentage" office:value="-5.5899999999999998E-2" table:style-name="ce22">
            <text:p>-6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4-29T00:00:00" table:style-name="ce20">
            <text:p>29-Apr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6.5600000000000006E-2" table:style-name="ce23">
            <text:p>7%</text:p>
          </table:table-cell>
          <table:table-cell office:value-type="percentage" office:value="3.6900000000000002E-2" table:style-name="ce23">
            <text:p>4%</text:p>
          </table:table-cell>
          <table:table-cell office:value-type="percentage" office:value="-5.2200000000000003E-2" table:style-name="ce22">
            <text:p>-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4-30T00:00:00" table:style-name="ce20">
            <text:p>30-Apr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9.7000000000000003E-2" table:style-name="ce23">
            <text:p>10%</text:p>
          </table:table-cell>
          <table:table-cell office:value-type="percentage" office:value="4.5600000000000002E-2" table:style-name="ce23">
            <text:p>5%</text:p>
          </table:table-cell>
          <table:table-cell office:value-type="percentage" office:value="-4.4600000000000001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5-01T00:00:00" table:style-name="ce20">
            <text:p>01-May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9.0300000000000005E-2" table:style-name="ce23">
            <text:p>9%</text:p>
          </table:table-cell>
          <table:table-cell office:value-type="percentage" office:value="5.4600000000000003E-2" table:style-name="ce23">
            <text:p>5%</text:p>
          </table:table-cell>
          <table:table-cell office:value-type="percentage" office:value="-4.2099999999999999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5-02T00:00:00" table:style-name="ce20">
            <text:p>02-May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9.8000000000000004E-2" table:style-name="ce23">
            <text:p>10%</text:p>
          </table:table-cell>
          <table:table-cell office:value-type="percentage" office:value="5.9499999999999997E-2" table:style-name="ce23">
            <text:p>6%</text:p>
          </table:table-cell>
          <table:table-cell office:value-type="percentage" office:value="-3.32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5-03T00:00:00" table:style-name="ce26">
            <text:p>03-May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9.9900000000000003E-2" table:style-name="ce29">
            <text:p>10%</text:p>
          </table:table-cell>
          <table:table-cell office:value-type="percentage" office:value="5.6099999999999997E-2" table:style-name="ce29">
            <text:p>6%</text:p>
          </table:table-cell>
          <table:table-cell office:value-type="percentage" office:value="-3.15E-2" table:style-name="ce28">
            <text:p>-3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5-04T00:00:00" table:style-name="ce26">
            <text:p>04-May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8.3199999999999996E-2" table:style-name="ce29">
            <text:p>8%</text:p>
          </table:table-cell>
          <table:table-cell office:value-type="percentage" office:value="3.1199999999999999E-2" table:style-name="ce29">
            <text:p>3%</text:p>
          </table:table-cell>
          <table:table-cell office:value-type="percentage" office:value="-3.1800000000000002E-2" table:style-name="ce28">
            <text:p>-3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5-05T00:00:00" table:style-name="ce26">
            <text:p>05-May-2025</text:p>
          </table:table-cell>
          <table:table-cell office:value-type="string" table:style-name="ce27">
            <text:p>Mon (BH)</text:p>
          </table:table-cell>
          <table:table-cell table:style-name="ce45"/>
          <table:table-cell office:value-type="percentage" office:value="8.8099999999999998E-2" table:style-name="ce29">
            <text:p>9%</text:p>
          </table:table-cell>
          <table:table-cell office:value-type="percentage" office:value="3.9100000000000003E-2" table:style-name="ce29">
            <text:p>4%</text:p>
          </table:table-cell>
          <table:table-cell office:value-type="percentage" office:value="-2.4899999999999999E-2" table:style-name="ce28">
            <text:p>-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5-06T00:00:00" table:style-name="ce20">
            <text:p>06-May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0.13750000000000001" table:style-name="ce23">
            <text:p>14%</text:p>
          </table:table-cell>
          <table:table-cell office:value-type="percentage" office:value="4.9799999999999997E-2" table:style-name="ce23">
            <text:p>5%</text:p>
          </table:table-cell>
          <table:table-cell office:value-type="percentage" office:value="-3.4200000000000001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5-07T00:00:00" table:style-name="ce20">
            <text:p>07-May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0.15229999999999999" table:style-name="ce23">
            <text:p>15%</text:p>
          </table:table-cell>
          <table:table-cell office:value-type="percentage" office:value="5.3199999999999997E-2" table:style-name="ce23">
            <text:p>5%</text:p>
          </table:table-cell>
          <table:table-cell office:value-type="percentage" office:value="-4.1300000000000003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5-08T00:00:00" table:style-name="ce20">
            <text:p>08-May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0.1535" table:style-name="ce23">
            <text:p>15%</text:p>
          </table:table-cell>
          <table:table-cell office:value-type="percentage" office:value="4.9799999999999997E-2" table:style-name="ce23">
            <text:p>5%</text:p>
          </table:table-cell>
          <table:table-cell office:value-type="percentage" office:value="-4.65E-2" table:style-name="ce22">
            <text:p>-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5-09T00:00:00" table:style-name="ce20">
            <text:p>09-May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0.1482" table:style-name="ce23">
            <text:p>15%</text:p>
          </table:table-cell>
          <table:table-cell office:value-type="percentage" office:value="4.0099999999999997E-2" table:style-name="ce23">
            <text:p>4%</text:p>
          </table:table-cell>
          <table:table-cell office:value-type="percentage" office:value="-5.4100000000000002E-2" table:style-name="ce22">
            <text:p>-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5-10T00:00:00" table:style-name="ce26">
            <text:p>10-May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0.1467" table:style-name="ce29">
            <text:p>15%</text:p>
          </table:table-cell>
          <table:table-cell office:value-type="percentage" office:value="2.6200000000000001E-2" table:style-name="ce29">
            <text:p>3%</text:p>
          </table:table-cell>
          <table:table-cell office:value-type="percentage" office:value="-5.5800000000000002E-2" table:style-name="ce28">
            <text:p>-6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5-11T00:00:00" table:style-name="ce26">
            <text:p>11-May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0.1482" table:style-name="ce29">
            <text:p>15%</text:p>
          </table:table-cell>
          <table:table-cell office:value-type="percentage" office:value="1.84E-2" table:style-name="ce29">
            <text:p>2%</text:p>
          </table:table-cell>
          <table:table-cell office:value-type="percentage" office:value="-5.57E-2" table:style-name="ce28">
            <text:p>-6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5-12T00:00:00" table:style-name="ce20">
            <text:p>12-May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0.12230000000000001" table:style-name="ce23">
            <text:p>12%</text:p>
          </table:table-cell>
          <table:table-cell office:value-type="percentage" office:value="6.1000000000000004E-3" table:style-name="ce23">
            <text:p>1%</text:p>
          </table:table-cell>
          <table:table-cell office:value-type="percentage" office:value="-5.9700000000000003E-2" table:style-name="ce22">
            <text:p>-6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5-13T00:00:00" table:style-name="ce20">
            <text:p>13-May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6.8400000000000002E-2" table:style-name="ce23">
            <text:p>7%</text:p>
          </table:table-cell>
          <table:table-cell office:value-type="percentage" office:value="-8.6999999999999994E-3" table:style-name="ce23">
            <text:p>-1%</text:p>
          </table:table-cell>
          <table:table-cell office:value-type="percentage" office:value="-4.8099999999999997E-2" table:style-name="ce22">
            <text:p>-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5-14T00:00:00" table:style-name="ce20">
            <text:p>14-May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4.7800000000000002E-2" table:style-name="ce23">
            <text:p>5%</text:p>
          </table:table-cell>
          <table:table-cell office:value-type="percentage" office:value="-1.7100000000000001E-2" table:style-name="ce23">
            <text:p>-2%</text:p>
          </table:table-cell>
          <table:table-cell office:value-type="percentage" office:value="-4.5199999999999997E-2" table:style-name="ce22">
            <text:p>-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5-15T00:00:00" table:style-name="ce20">
            <text:p>15-May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4.0599999999999997E-2" table:style-name="ce23">
            <text:p>4%</text:p>
          </table:table-cell>
          <table:table-cell office:value-type="percentage" office:value="-1.61E-2" table:style-name="ce23">
            <text:p>-2%</text:p>
          </table:table-cell>
          <table:table-cell office:value-type="percentage" office:value="-4.2000000000000003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5-16T00:00:00" table:style-name="ce20">
            <text:p>16-May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4.0099999999999997E-2" table:style-name="ce23">
            <text:p>4%</text:p>
          </table:table-cell>
          <table:table-cell office:value-type="percentage" office:value="-9.2999999999999992E-3" table:style-name="ce23">
            <text:p>-1%</text:p>
          </table:table-cell>
          <table:table-cell office:value-type="percentage" office:value="-3.8100000000000002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5-17T00:00:00" table:style-name="ce26">
            <text:p>17-May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3.8199999999999998E-2" table:style-name="ce29">
            <text:p>4%</text:p>
          </table:table-cell>
          <table:table-cell office:value-type="percentage" office:value="-2E-3" table:style-name="ce29">
            <text:p>0%</text:p>
          </table:table-cell>
          <table:table-cell office:value-type="percentage" office:value="-3.5499999999999997E-2" table:style-name="ce28">
            <text:p>-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5-18T00:00:00" table:style-name="ce26">
            <text:p>18-May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3.9E-2" table:style-name="ce29">
            <text:p>4%</text:p>
          </table:table-cell>
          <table:table-cell office:value-type="percentage" office:value="-8.9999999999999998E-4" table:style-name="ce29">
            <text:p>0%</text:p>
          </table:table-cell>
          <table:table-cell office:value-type="percentage" office:value="-3.9300000000000002E-2" table:style-name="ce28">
            <text:p>-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5-19T00:00:00" table:style-name="ce20">
            <text:p>19-May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5.79E-2" table:style-name="ce23">
            <text:p>6%</text:p>
          </table:table-cell>
          <table:table-cell office:value-type="percentage" office:value="4.0000000000000002E-4" table:style-name="ce23">
            <text:p>0%</text:p>
          </table:table-cell>
          <table:table-cell office:value-type="percentage" office:value="-4.4299999999999999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5-20T00:00:00" table:style-name="ce20">
            <text:p>20-May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6.2700000000000006E-2" table:style-name="ce23">
            <text:p>6%</text:p>
          </table:table-cell>
          <table:table-cell office:value-type="percentage" office:value="2.9999999999999997E-4" table:style-name="ce23">
            <text:p>0%</text:p>
          </table:table-cell>
          <table:table-cell office:value-type="percentage" office:value="-4.2599999999999999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5-21T00:00:00" table:style-name="ce20">
            <text:p>21-May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6.5199999999999994E-2" table:style-name="ce23">
            <text:p>7%</text:p>
          </table:table-cell>
          <table:table-cell office:value-type="percentage" office:value="3.2000000000000002E-3" table:style-name="ce23">
            <text:p>0%</text:p>
          </table:table-cell>
          <table:table-cell office:value-type="percentage" office:value="-3.9199999999999999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5-22T00:00:00" table:style-name="ce20">
            <text:p>22-May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6.4399999999999999E-2" table:style-name="ce23">
            <text:p>6%</text:p>
          </table:table-cell>
          <table:table-cell office:value-type="percentage" office:value="-5.9999999999999995E-4" table:style-name="ce23">
            <text:p>0%</text:p>
          </table:table-cell>
          <table:table-cell office:value-type="percentage" office:value="-3.9600000000000003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5-23T00:00:00" table:style-name="ce20">
            <text:p>23-May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6.4199999999999993E-2" table:style-name="ce23">
            <text:p>6%</text:p>
          </table:table-cell>
          <table:table-cell office:value-type="percentage" office:value="-2.3999999999999998E-3" table:style-name="ce23">
            <text:p>0%</text:p>
          </table:table-cell>
          <table:table-cell office:value-type="percentage" office:value="-3.8699999999999998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5-24T00:00:00" table:style-name="ce26">
            <text:p>24-May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5.4100000000000002E-2" table:style-name="ce29">
            <text:p>5%</text:p>
          </table:table-cell>
          <table:table-cell office:value-type="percentage" office:value="-6.8999999999999999E-3" table:style-name="ce29">
            <text:p>-1%</text:p>
          </table:table-cell>
          <table:table-cell office:value-type="percentage" office:value="-4.6199999999999998E-2" table:style-name="ce28">
            <text:p>-5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5-25T00:00:00" table:style-name="ce26">
            <text:p>25-May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7.4800000000000005E-2" table:style-name="ce29">
            <text:p>7%</text:p>
          </table:table-cell>
          <table:table-cell office:value-type="percentage" office:value="-5.5999999999999999E-3" table:style-name="ce29">
            <text:p>-1%</text:p>
          </table:table-cell>
          <table:table-cell office:value-type="percentage" office:value="-3.6900000000000002E-2" table:style-name="ce28">
            <text:p>-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5-26T00:00:00" table:style-name="ce26">
            <text:p>26-May-2025</text:p>
          </table:table-cell>
          <table:table-cell office:value-type="string" table:style-name="ce27">
            <text:p>Mon (BH)</text:p>
          </table:table-cell>
          <table:table-cell table:style-name="ce45"/>
          <table:table-cell office:value-type="percentage" office:value="7.3599999999999999E-2" table:style-name="ce29">
            <text:p>7%</text:p>
          </table:table-cell>
          <table:table-cell office:value-type="percentage" office:value="-4.0000000000000001E-3" table:style-name="ce29">
            <text:p>0%</text:p>
          </table:table-cell>
          <table:table-cell office:value-type="percentage" office:value="-3.2099999999999997E-2" table:style-name="ce28">
            <text:p>-3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5-27T00:00:00" table:style-name="ce20">
            <text:p>27-May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6.7799999999999999E-2" table:style-name="ce23">
            <text:p>7%</text:p>
          </table:table-cell>
          <table:table-cell office:value-type="percentage" office:value="-2.3E-3" table:style-name="ce23">
            <text:p>0%</text:p>
          </table:table-cell>
          <table:table-cell office:value-type="percentage" office:value="-3.5200000000000002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5-28T00:00:00" table:style-name="ce20">
            <text:p>28-May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6.3200000000000006E-2" table:style-name="ce23">
            <text:p>6%</text:p>
          </table:table-cell>
          <table:table-cell office:value-type="percentage" office:value="-3.2000000000000002E-3" table:style-name="ce23">
            <text:p>0%</text:p>
          </table:table-cell>
          <table:table-cell office:value-type="percentage" office:value="-3.4799999999999998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5-29T00:00:00" table:style-name="ce20">
            <text:p>29-May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6.54E-2" table:style-name="ce23">
            <text:p>7%</text:p>
          </table:table-cell>
          <table:table-cell office:value-type="percentage" office:value="-8.0000000000000004E-4" table:style-name="ce23">
            <text:p>0%</text:p>
          </table:table-cell>
          <table:table-cell office:value-type="percentage" office:value="-2.9000000000000001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5-30T00:00:00" table:style-name="ce20">
            <text:p>30-May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6.88E-2" table:style-name="ce23">
            <text:p>7%</text:p>
          </table:table-cell>
          <table:table-cell office:value-type="percentage" office:value="1.9E-3" table:style-name="ce23">
            <text:p>0%</text:p>
          </table:table-cell>
          <table:table-cell office:value-type="percentage" office:value="-2.0799999999999999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5-31T00:00:00" table:style-name="ce26">
            <text:p>31-May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8.5300000000000001E-2" table:style-name="ce29">
            <text:p>9%</text:p>
          </table:table-cell>
          <table:table-cell office:value-type="percentage" office:value="-6.1000000000000004E-3" table:style-name="ce29">
            <text:p>-1%</text:p>
          </table:table-cell>
          <table:table-cell office:value-type="percentage" office:value="-6.6E-3" table:style-name="ce28">
            <text:p>-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6-01T00:00:00" table:style-name="ce26">
            <text:p>01-Jun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6.54E-2" table:style-name="ce29">
            <text:p>7%</text:p>
          </table:table-cell>
          <table:table-cell office:value-type="percentage" office:value="-1.0699999999999999E-2" table:style-name="ce29">
            <text:p>-1%</text:p>
          </table:table-cell>
          <table:table-cell office:value-type="percentage" office:value="-1.2800000000000001E-2" table:style-name="ce28">
            <text:p>-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6-02T00:00:00" table:style-name="ce20">
            <text:p>02-Jun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6.7599999999999993E-2" table:style-name="ce23">
            <text:p>7%</text:p>
          </table:table-cell>
          <table:table-cell office:value-type="percentage" office:value="-8.3999999999999995E-3" table:style-name="ce23">
            <text:p>-1%</text:p>
          </table:table-cell>
          <table:table-cell office:value-type="percentage" office:value="-1.4E-2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6-03T00:00:00" table:style-name="ce20">
            <text:p>03-Jun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7.0099999999999996E-2" table:style-name="ce23">
            <text:p>7%</text:p>
          </table:table-cell>
          <table:table-cell office:value-type="percentage" office:value="-6.4999999999999997E-3" table:style-name="ce23">
            <text:p>-1%</text:p>
          </table:table-cell>
          <table:table-cell office:value-type="percentage" office:value="-1.5900000000000001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6-04T00:00:00" table:style-name="ce20">
            <text:p>04-Jun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7.2999999999999995E-2" table:style-name="ce23">
            <text:p>7%</text:p>
          </table:table-cell>
          <table:table-cell office:value-type="percentage" office:value="-5.1000000000000004E-3" table:style-name="ce23">
            <text:p>-1%</text:p>
          </table:table-cell>
          <table:table-cell office:value-type="percentage" office:value="-1.4999999999999999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6-05T00:00:00" table:style-name="ce20">
            <text:p>05-Jun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7.0699999999999999E-2" table:style-name="ce23">
            <text:p>7%</text:p>
          </table:table-cell>
          <table:table-cell office:value-type="percentage" office:value="-5.4000000000000003E-3" table:style-name="ce23">
            <text:p>-1%</text:p>
          </table:table-cell>
          <table:table-cell office:value-type="percentage" office:value="-2.2499999999999999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6-06T00:00:00" table:style-name="ce20">
            <text:p>06-Jun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6.1600000000000002E-2" table:style-name="ce23">
            <text:p>6%</text:p>
          </table:table-cell>
          <table:table-cell office:value-type="percentage" office:value="-4.5999999999999999E-3" table:style-name="ce23">
            <text:p>0%</text:p>
          </table:table-cell>
          <table:table-cell office:value-type="percentage" office:value="-3.1199999999999999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6-07T00:00:00" table:style-name="ce26">
            <text:p>07-Jun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4.9099999999999998E-2" table:style-name="ce29">
            <text:p>5%</text:p>
          </table:table-cell>
          <table:table-cell office:value-type="percentage" office:value="9.5999999999999992E-3" table:style-name="ce29">
            <text:p>1%</text:p>
          </table:table-cell>
          <table:table-cell office:value-type="percentage" office:value="-4.5199999999999997E-2" table:style-name="ce28">
            <text:p>-5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6-08T00:00:00" table:style-name="ce26">
            <text:p>08-Jun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4.7100000000000003E-2" table:style-name="ce29">
            <text:p>5%</text:p>
          </table:table-cell>
          <table:table-cell office:value-type="percentage" office:value="2.1700000000000001E-2" table:style-name="ce29">
            <text:p>2%</text:p>
          </table:table-cell>
          <table:table-cell office:value-type="percentage" office:value="-4.1500000000000002E-2" table:style-name="ce28">
            <text:p>-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6-09T00:00:00" table:style-name="ce20">
            <text:p>09-Jun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4.65E-2" table:style-name="ce23">
            <text:p>5%</text:p>
          </table:table-cell>
          <table:table-cell office:value-type="percentage" office:value="2.2599999999999999E-2" table:style-name="ce23">
            <text:p>2%</text:p>
          </table:table-cell>
          <table:table-cell office:value-type="percentage" office:value="-3.7100000000000001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6-10T00:00:00" table:style-name="ce20">
            <text:p>10-Jun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4.8300000000000003E-2" table:style-name="ce23">
            <text:p>5%</text:p>
          </table:table-cell>
          <table:table-cell office:value-type="percentage" office:value="2.1899999999999999E-2" table:style-name="ce23">
            <text:p>2%</text:p>
          </table:table-cell>
          <table:table-cell office:value-type="percentage" office:value="-3.3099999999999997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6-11T00:00:00" table:style-name="ce20">
            <text:p>11-Jun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7.6399999999999996E-2" table:style-name="ce23">
            <text:p>8%</text:p>
          </table:table-cell>
          <table:table-cell office:value-type="percentage" office:value="2.5100000000000001E-2" table:style-name="ce23">
            <text:p>3%</text:p>
          </table:table-cell>
          <table:table-cell office:value-type="percentage" office:value="-3.04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6-12T00:00:00" table:style-name="ce20">
            <text:p>12-Jun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5.5E-2" table:style-name="ce23">
            <text:p>6%</text:p>
          </table:table-cell>
          <table:table-cell office:value-type="percentage" office:value="3.1099999999999999E-2" table:style-name="ce23">
            <text:p>3%</text:p>
          </table:table-cell>
          <table:table-cell office:value-type="percentage" office:value="-2.47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6-13T00:00:00" table:style-name="ce20">
            <text:p>13-Jun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5.7000000000000002E-2" table:style-name="ce23">
            <text:p>6%</text:p>
          </table:table-cell>
          <table:table-cell office:value-type="percentage" office:value="3.0099999999999998E-2" table:style-name="ce23">
            <text:p>3%</text:p>
          </table:table-cell>
          <table:table-cell office:value-type="percentage" office:value="-2.3800000000000002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6-14T00:00:00" table:style-name="ce26">
            <text:p>14-Jun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7.3499999999999996E-2" table:style-name="ce29">
            <text:p>7%</text:p>
          </table:table-cell>
          <table:table-cell office:value-type="percentage" office:value="4.4499999999999998E-2" table:style-name="ce29">
            <text:p>4%</text:p>
          </table:table-cell>
          <table:table-cell office:value-type="percentage" office:value="-1.29E-2" table:style-name="ce28">
            <text:p>-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6-15T00:00:00" table:style-name="ce26">
            <text:p>15-Jun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7.3200000000000001E-2" table:style-name="ce29">
            <text:p>7%</text:p>
          </table:table-cell>
          <table:table-cell office:value-type="percentage" office:value="4.02E-2" table:style-name="ce29">
            <text:p>4%</text:p>
          </table:table-cell>
          <table:table-cell office:value-type="percentage" office:value="-2.24E-2" table:style-name="ce28">
            <text:p>-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6-16T00:00:00" table:style-name="ce20">
            <text:p>16-Jun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7.4899999999999994E-2" table:style-name="ce23">
            <text:p>7%</text:p>
          </table:table-cell>
          <table:table-cell office:value-type="percentage" office:value="4.0099999999999997E-2" table:style-name="ce23">
            <text:p>4%</text:p>
          </table:table-cell>
          <table:table-cell office:value-type="percentage" office:value="-2.0500000000000001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6-17T00:00:00" table:style-name="ce20">
            <text:p>17-Jun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7.4300000000000005E-2" table:style-name="ce23">
            <text:p>7%</text:p>
          </table:table-cell>
          <table:table-cell office:value-type="percentage" office:value="4.1300000000000003E-2" table:style-name="ce23">
            <text:p>4%</text:p>
          </table:table-cell>
          <table:table-cell office:value-type="percentage" office:value="-2.0799999999999999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6-18T00:00:00" table:style-name="ce20">
            <text:p>18-Jun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4.7100000000000003E-2" table:style-name="ce23">
            <text:p>5%</text:p>
          </table:table-cell>
          <table:table-cell office:value-type="percentage" office:value="3.6299999999999999E-2" table:style-name="ce23">
            <text:p>4%</text:p>
          </table:table-cell>
          <table:table-cell office:value-type="percentage" office:value="-2.5999999999999999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6-19T00:00:00" table:style-name="ce20">
            <text:p>19-Jun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6.9000000000000006E-2" table:style-name="ce23">
            <text:p>7%</text:p>
          </table:table-cell>
          <table:table-cell office:value-type="percentage" office:value="2.7E-2" table:style-name="ce23">
            <text:p>3%</text:p>
          </table:table-cell>
          <table:table-cell office:value-type="percentage" office:value="-3.0700000000000002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6-20T00:00:00" table:style-name="ce20">
            <text:p>20-Jun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6.7500000000000004E-2" table:style-name="ce23">
            <text:p>7%</text:p>
          </table:table-cell>
          <table:table-cell office:value-type="percentage" office:value="2.1000000000000001E-2" table:style-name="ce23">
            <text:p>2%</text:p>
          </table:table-cell>
          <table:table-cell office:value-type="percentage" office:value="-3.2099999999999997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6-21T00:00:00" table:style-name="ce26">
            <text:p>21-Jun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5.8099999999999999E-2" table:style-name="ce29">
            <text:p>6%</text:p>
          </table:table-cell>
          <table:table-cell office:value-type="percentage" office:value="-3.5000000000000001E-3" table:style-name="ce29">
            <text:p>0%</text:p>
          </table:table-cell>
          <table:table-cell office:value-type="percentage" office:value="-0.04" table:style-name="ce28">
            <text:p>-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6-22T00:00:00" table:style-name="ce26">
            <text:p>22-Jun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6.4699999999999994E-2" table:style-name="ce29">
            <text:p>6%</text:p>
          </table:table-cell>
          <table:table-cell office:value-type="percentage" office:value="-1.24E-2" table:style-name="ce29">
            <text:p>-1%</text:p>
          </table:table-cell>
          <table:table-cell office:value-type="percentage" office:value="-3.6799999999999999E-2" table:style-name="ce28">
            <text:p>-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6-23T00:00:00" table:style-name="ce20">
            <text:p>23-Jun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6.2399999999999997E-2" table:style-name="ce23">
            <text:p>6%</text:p>
          </table:table-cell>
          <table:table-cell office:value-type="percentage" office:value="-1.5100000000000001E-2" table:style-name="ce23">
            <text:p>-2%</text:p>
          </table:table-cell>
          <table:table-cell office:value-type="percentage" office:value="-4.2099999999999999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6-24T00:00:00" table:style-name="ce20">
            <text:p>24-Jun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5.8999999999999997E-2" table:style-name="ce23">
            <text:p>6%</text:p>
          </table:table-cell>
          <table:table-cell office:value-type="percentage" office:value="-1.54E-2" table:style-name="ce23">
            <text:p>-2%</text:p>
          </table:table-cell>
          <table:table-cell office:value-type="percentage" office:value="-4.2999999999999997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6-25T00:00:00" table:style-name="ce20">
            <text:p>25-Jun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5.91E-2" table:style-name="ce23">
            <text:p>6%</text:p>
          </table:table-cell>
          <table:table-cell office:value-type="percentage" office:value="-1.18E-2" table:style-name="ce23">
            <text:p>-1%</text:p>
          </table:table-cell>
          <table:table-cell office:value-type="percentage" office:value="-3.8600000000000002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6-26T00:00:00" table:style-name="ce20">
            <text:p>26-Jun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6.3899999999999998E-2" table:style-name="ce23">
            <text:p>6%</text:p>
          </table:table-cell>
          <table:table-cell office:value-type="percentage" office:value="-4.1999999999999997E-3" table:style-name="ce23">
            <text:p>0%</text:p>
          </table:table-cell>
          <table:table-cell office:value-type="percentage" office:value="-3.3500000000000002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6-27T00:00:00" table:style-name="ce20">
            <text:p>27-Jun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6.4600000000000005E-2" table:style-name="ce23">
            <text:p>6%</text:p>
          </table:table-cell>
          <table:table-cell office:value-type="percentage" office:value="4.0000000000000001E-3" table:style-name="ce23">
            <text:p>0%</text:p>
          </table:table-cell>
          <table:table-cell office:value-type="percentage" office:value="-3.1399999999999997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6-28T00:00:00" table:style-name="ce26">
            <text:p>28-Jun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6.3200000000000006E-2" table:style-name="ce29">
            <text:p>6%</text:p>
          </table:table-cell>
          <table:table-cell office:value-type="percentage" office:value="7.1999999999999998E-3" table:style-name="ce29">
            <text:p>1%</text:p>
          </table:table-cell>
          <table:table-cell office:value-type="percentage" office:value="-2.8799999999999999E-2" table:style-name="ce28">
            <text:p>-3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6-29T00:00:00" table:style-name="ce26">
            <text:p>29-Jun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0.06" table:style-name="ce29">
            <text:p>6%</text:p>
          </table:table-cell>
          <table:table-cell office:value-type="percentage" office:value="1.8200000000000001E-2" table:style-name="ce29">
            <text:p>2%</text:p>
          </table:table-cell>
          <table:table-cell office:value-type="percentage" office:value="-2.6700000000000002E-2" table:style-name="ce28">
            <text:p>-3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6-30T00:00:00" table:style-name="ce20">
            <text:p>30-Jun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6.4799999999999996E-2" table:style-name="ce23">
            <text:p>6%</text:p>
          </table:table-cell>
          <table:table-cell office:value-type="percentage" office:value="1.6899999999999998E-2" table:style-name="ce23">
            <text:p>2%</text:p>
          </table:table-cell>
          <table:table-cell office:value-type="percentage" office:value="-3.0300000000000001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7-01T00:00:00" table:style-name="ce20">
            <text:p>01-Jul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6.7000000000000004E-2" table:style-name="ce23">
            <text:p>7%</text:p>
          </table:table-cell>
          <table:table-cell office:value-type="percentage" office:value="9.1999999999999998E-3" table:style-name="ce23">
            <text:p>1%</text:p>
          </table:table-cell>
          <table:table-cell office:value-type="percentage" office:value="-3.6299999999999999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7-02T00:00:00" table:style-name="ce20">
            <text:p>02-Jul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6.8000000000000005E-2" table:style-name="ce23">
            <text:p>7%</text:p>
          </table:table-cell>
          <table:table-cell office:value-type="percentage" office:value="3.3999999999999998E-3" table:style-name="ce23">
            <text:p>0%</text:p>
          </table:table-cell>
          <table:table-cell office:value-type="percentage" office:value="-3.9600000000000003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7-03T00:00:00" table:style-name="ce20">
            <text:p>03-Jul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7.2700000000000001E-2" table:style-name="ce23">
            <text:p>7%</text:p>
          </table:table-cell>
          <table:table-cell office:value-type="percentage" office:value="6.0000000000000001E-3" table:style-name="ce23">
            <text:p>1%</text:p>
          </table:table-cell>
          <table:table-cell office:value-type="percentage" office:value="-4.0899999999999999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7-04T00:00:00" table:style-name="ce20">
            <text:p>04-Jul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8.6099999999999996E-2" table:style-name="ce23">
            <text:p>9%</text:p>
          </table:table-cell>
          <table:table-cell office:value-type="percentage" office:value="1.5599999999999999E-2" table:style-name="ce23">
            <text:p>2%</text:p>
          </table:table-cell>
          <table:table-cell office:value-type="percentage" office:value="-3.4200000000000001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7-05T00:00:00" table:style-name="ce26">
            <text:p>05-Jul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9.7799999999999998E-2" table:style-name="ce29">
            <text:p>10%</text:p>
          </table:table-cell>
          <table:table-cell office:value-type="percentage" office:value="3.4799999999999998E-2" table:style-name="ce29">
            <text:p>3%</text:p>
          </table:table-cell>
          <table:table-cell office:value-type="percentage" office:value="-2.9600000000000001E-2" table:style-name="ce28">
            <text:p>-3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7-06T00:00:00" table:style-name="ce26">
            <text:p>06-Jul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9.7299999999999998E-2" table:style-name="ce29">
            <text:p>10%</text:p>
          </table:table-cell>
          <table:table-cell office:value-type="percentage" office:value="3.1699999999999999E-2" table:style-name="ce29">
            <text:p>3%</text:p>
          </table:table-cell>
          <table:table-cell office:value-type="percentage" office:value="-2.7300000000000001E-2" table:style-name="ce28">
            <text:p>-3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7-07T00:00:00" table:style-name="ce20">
            <text:p>07-Jul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9.6000000000000002E-2" table:style-name="ce23">
            <text:p>10%</text:p>
          </table:table-cell>
          <table:table-cell office:value-type="percentage" office:value="3.4000000000000002E-2" table:style-name="ce23">
            <text:p>3%</text:p>
          </table:table-cell>
          <table:table-cell office:value-type="percentage" office:value="-2.3900000000000001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7-08T00:00:00" table:style-name="ce20">
            <text:p>08-Jul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0.1047" table:style-name="ce23">
            <text:p>10%</text:p>
          </table:table-cell>
          <table:table-cell office:value-type="percentage" office:value="4.3700000000000003E-2" table:style-name="ce23">
            <text:p>4%</text:p>
          </table:table-cell>
          <table:table-cell office:value-type="percentage" office:value="-1.3299999999999999E-2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7-09T00:00:00" table:style-name="ce20">
            <text:p>09-Jul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0.10780000000000001" table:style-name="ce23">
            <text:p>11%</text:p>
          </table:table-cell>
          <table:table-cell office:value-type="percentage" office:value="4.4299999999999999E-2" table:style-name="ce23">
            <text:p>4%</text:p>
          </table:table-cell>
          <table:table-cell office:value-type="percentage" office:value="-1.67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7-10T00:00:00" table:style-name="ce20">
            <text:p>10-Jul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0.1008" table:style-name="ce23">
            <text:p>10%</text:p>
          </table:table-cell>
          <table:table-cell office:value-type="percentage" office:value="3.7699999999999997E-2" table:style-name="ce23">
            <text:p>4%</text:p>
          </table:table-cell>
          <table:table-cell office:value-type="percentage" office:value="-2.0799999999999999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7-11T00:00:00" table:style-name="ce20">
            <text:p>11-Jul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9.1200000000000003E-2" table:style-name="ce23">
            <text:p>9%</text:p>
          </table:table-cell>
          <table:table-cell office:value-type="percentage" office:value="2.3800000000000002E-2" table:style-name="ce23">
            <text:p>2%</text:p>
          </table:table-cell>
          <table:table-cell office:value-type="percentage" office:value="-3.1800000000000002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7-12T00:00:00" table:style-name="ce26">
            <text:p>12-Jul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8.6800000000000002E-2" table:style-name="ce29">
            <text:p>9%</text:p>
          </table:table-cell>
          <table:table-cell office:value-type="percentage" office:value="6.3E-3" table:style-name="ce29">
            <text:p>1%</text:p>
          </table:table-cell>
          <table:table-cell office:value-type="percentage" office:value="-4.3299999999999998E-2" table:style-name="ce28">
            <text:p>-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7-13T00:00:00" table:style-name="ce26">
            <text:p>13-Jul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8.6099999999999996E-2" table:style-name="ce29">
            <text:p>9%</text:p>
          </table:table-cell>
          <table:table-cell office:value-type="percentage" office:value="2.5999999999999999E-3" table:style-name="ce29">
            <text:p>0%</text:p>
          </table:table-cell>
          <table:table-cell office:value-type="percentage" office:value="-5.5500000000000001E-2" table:style-name="ce28">
            <text:p>-6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7-14T00:00:00" table:style-name="ce20">
            <text:p>14-Jul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8.8300000000000003E-2" table:style-name="ce23">
            <text:p>9%</text:p>
          </table:table-cell>
          <table:table-cell office:value-type="percentage" office:value="9.9000000000000008E-3" table:style-name="ce23">
            <text:p>1%</text:p>
          </table:table-cell>
          <table:table-cell office:value-type="percentage" office:value="-5.2200000000000003E-2" table:style-name="ce22">
            <text:p>-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7-15T00:00:00" table:style-name="ce20">
            <text:p>15-Jul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7.9500000000000001E-2" table:style-name="ce23">
            <text:p>8%</text:p>
          </table:table-cell>
          <table:table-cell office:value-type="percentage" office:value="1.04E-2" table:style-name="ce23">
            <text:p>1%</text:p>
          </table:table-cell>
          <table:table-cell office:value-type="percentage" office:value="-5.7500000000000002E-2" table:style-name="ce22">
            <text:p>-6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7-16T00:00:00" table:style-name="ce20">
            <text:p>16-Jul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7.4700000000000003E-2" table:style-name="ce23">
            <text:p>7%</text:p>
          </table:table-cell>
          <table:table-cell office:value-type="percentage" office:value="1.26E-2" table:style-name="ce23">
            <text:p>1%</text:p>
          </table:table-cell>
          <table:table-cell office:value-type="percentage" office:value="-5.4199999999999998E-2" table:style-name="ce22">
            <text:p>-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7-17T00:00:00" table:style-name="ce20">
            <text:p>17-Jul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7.0999999999999994E-2" table:style-name="ce23">
            <text:p>7%</text:p>
          </table:table-cell>
          <table:table-cell office:value-type="percentage" office:value="1.41E-2" table:style-name="ce23">
            <text:p>1%</text:p>
          </table:table-cell>
          <table:table-cell office:value-type="percentage" office:value="-5.2699999999999997E-2" table:style-name="ce22">
            <text:p>-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7-18T00:00:00" table:style-name="ce20">
            <text:p>18-Jul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7.0099999999999996E-2" table:style-name="ce23">
            <text:p>7%</text:p>
          </table:table-cell>
          <table:table-cell office:value-type="percentage" office:value="1.9E-2" table:style-name="ce23">
            <text:p>2%</text:p>
          </table:table-cell>
          <table:table-cell office:value-type="percentage" office:value="-4.6800000000000001E-2" table:style-name="ce22">
            <text:p>-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7-19T00:00:00" table:style-name="ce26">
            <text:p>19-Jul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6.0199999999999997E-2" table:style-name="ce29">
            <text:p>6%</text:p>
          </table:table-cell>
          <table:table-cell office:value-type="percentage" office:value="2.6800000000000001E-2" table:style-name="ce29">
            <text:p>3%</text:p>
          </table:table-cell>
          <table:table-cell office:value-type="percentage" office:value="-4.8599999999999997E-2" table:style-name="ce28">
            <text:p>-5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7-20T00:00:00" table:style-name="ce26">
            <text:p>20-Jul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5.8500000000000003E-2" table:style-name="ce29">
            <text:p>6%</text:p>
          </table:table-cell>
          <table:table-cell office:value-type="percentage" office:value="3.0700000000000002E-2" table:style-name="ce29">
            <text:p>3%</text:p>
          </table:table-cell>
          <table:table-cell office:value-type="percentage" office:value="-3.9100000000000003E-2" table:style-name="ce28">
            <text:p>-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7-21T00:00:00" table:style-name="ce20">
            <text:p>21-Jul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5.0099999999999999E-2" table:style-name="ce23">
            <text:p>5%</text:p>
          </table:table-cell>
          <table:table-cell office:value-type="percentage" office:value="1.9699999999999999E-2" table:style-name="ce23">
            <text:p>2%</text:p>
          </table:table-cell>
          <table:table-cell office:value-type="percentage" office:value="-4.1500000000000002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7-22T00:00:00" table:style-name="ce20">
            <text:p>22-Jul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5.1700000000000003E-2" table:style-name="ce23">
            <text:p>5%</text:p>
          </table:table-cell>
          <table:table-cell office:value-type="percentage" office:value="1.4200000000000001E-2" table:style-name="ce23">
            <text:p>1%</text:p>
          </table:table-cell>
          <table:table-cell office:value-type="percentage" office:value="-4.1599999999999998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7-23T00:00:00" table:style-name="ce20">
            <text:p>23-Jul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5.28E-2" table:style-name="ce23">
            <text:p>5%</text:p>
          </table:table-cell>
          <table:table-cell office:value-type="percentage" office:value="1.3899999999999999E-2" table:style-name="ce23">
            <text:p>1%</text:p>
          </table:table-cell>
          <table:table-cell office:value-type="percentage" office:value="-4.3700000000000003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7-24T00:00:00" table:style-name="ce20">
            <text:p>24-Jul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5.33E-2" table:style-name="ce23">
            <text:p>5%</text:p>
          </table:table-cell>
          <table:table-cell office:value-type="percentage" office:value="8.3999999999999995E-3" table:style-name="ce23">
            <text:p>1%</text:p>
          </table:table-cell>
          <table:table-cell office:value-type="percentage" office:value="-4.19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7-25T00:00:00" table:style-name="ce20">
            <text:p>25-Jul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5.3100000000000001E-2" table:style-name="ce23">
            <text:p>5%</text:p>
          </table:table-cell>
          <table:table-cell office:value-type="percentage" office:value="1.2200000000000001E-2" table:style-name="ce23">
            <text:p>1%</text:p>
          </table:table-cell>
          <table:table-cell office:value-type="percentage" office:value="-4.2900000000000001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7-26T00:00:00" table:style-name="ce26">
            <text:p>26-Jul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5.6500000000000002E-2" table:style-name="ce29">
            <text:p>6%</text:p>
          </table:table-cell>
          <table:table-cell office:value-type="percentage" office:value="1.38E-2" table:style-name="ce29">
            <text:p>1%</text:p>
          </table:table-cell>
          <table:table-cell office:value-type="percentage" office:value="-3.5200000000000002E-2" table:style-name="ce28">
            <text:p>-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7-27T00:00:00" table:style-name="ce26">
            <text:p>27-Jul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5.0799999999999998E-2" table:style-name="ce29">
            <text:p>5%</text:p>
          </table:table-cell>
          <table:table-cell office:value-type="percentage" office:value="1.7899999999999999E-2" table:style-name="ce29">
            <text:p>2%</text:p>
          </table:table-cell>
          <table:table-cell office:value-type="percentage" office:value="-3.6600000000000001E-2" table:style-name="ce28">
            <text:p>-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7-28T00:00:00" table:style-name="ce20">
            <text:p>28-Jul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5.33E-2" table:style-name="ce23">
            <text:p>5%</text:p>
          </table:table-cell>
          <table:table-cell office:value-type="percentage" office:value="2.2599999999999999E-2" table:style-name="ce23">
            <text:p>2%</text:p>
          </table:table-cell>
          <table:table-cell office:value-type="percentage" office:value="-3.6600000000000001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7-29T00:00:00" table:style-name="ce20">
            <text:p>29-Jul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5.6899999999999999E-2" table:style-name="ce23">
            <text:p>6%</text:p>
          </table:table-cell>
          <table:table-cell office:value-type="percentage" office:value="2.7400000000000001E-2" table:style-name="ce23">
            <text:p>3%</text:p>
          </table:table-cell>
          <table:table-cell office:value-type="percentage" office:value="-3.4099999999999998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7-30T00:00:00" table:style-name="ce20">
            <text:p>30-Jul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5.3999999999999999E-2" table:style-name="ce23">
            <text:p>5%</text:p>
          </table:table-cell>
          <table:table-cell office:value-type="percentage" office:value="3.4799999999999998E-2" table:style-name="ce23">
            <text:p>3%</text:p>
          </table:table-cell>
          <table:table-cell office:value-type="percentage" office:value="-3.1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7-31T00:00:00" table:style-name="ce20">
            <text:p>31-Jul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5.6800000000000003E-2" table:style-name="ce23">
            <text:p>6%</text:p>
          </table:table-cell>
          <table:table-cell office:value-type="percentage" office:value="4.5900000000000003E-2" table:style-name="ce23">
            <text:p>5%</text:p>
          </table:table-cell>
          <table:table-cell office:value-type="percentage" office:value="-2.98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8-01T00:00:00" table:style-name="ce20">
            <text:p>01-Aug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5.6000000000000001E-2" table:style-name="ce23">
            <text:p>6%</text:p>
          </table:table-cell>
          <table:table-cell office:value-type="percentage" office:value="4.2299999999999997E-2" table:style-name="ce23">
            <text:p>4%</text:p>
          </table:table-cell>
          <table:table-cell office:value-type="percentage" office:value="-2.9600000000000001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8-02T00:00:00" table:style-name="ce26">
            <text:p>02-Aug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6.3100000000000003E-2" table:style-name="ce29">
            <text:p>6%</text:p>
          </table:table-cell>
          <table:table-cell office:value-type="percentage" office:value="4.7899999999999998E-2" table:style-name="ce29">
            <text:p>5%</text:p>
          </table:table-cell>
          <table:table-cell office:value-type="percentage" office:value="-2.5000000000000001E-2" table:style-name="ce28">
            <text:p>-3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8-03T00:00:00" table:style-name="ce26">
            <text:p>03-Aug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7.4700000000000003E-2" table:style-name="ce29">
            <text:p>7%</text:p>
          </table:table-cell>
          <table:table-cell office:value-type="percentage" office:value="5.1900000000000002E-2" table:style-name="ce29">
            <text:p>5%</text:p>
          </table:table-cell>
          <table:table-cell office:value-type="percentage" office:value="-2.24E-2" table:style-name="ce28">
            <text:p>-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8-04T00:00:00" table:style-name="ce20">
            <text:p>04-Aug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6.9199999999999998E-2" table:style-name="ce23">
            <text:p>7%</text:p>
          </table:table-cell>
          <table:table-cell office:value-type="percentage" office:value="5.3199999999999997E-2" table:style-name="ce23">
            <text:p>5%</text:p>
          </table:table-cell>
          <table:table-cell office:value-type="percentage" office:value="-2.3300000000000001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8-05T00:00:00" table:style-name="ce20">
            <text:p>05-Aug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6.9699999999999998E-2" table:style-name="ce23">
            <text:p>7%</text:p>
          </table:table-cell>
          <table:table-cell office:value-type="percentage" office:value="5.8400000000000001E-2" table:style-name="ce23">
            <text:p>6%</text:p>
          </table:table-cell>
          <table:table-cell office:value-type="percentage" office:value="-1.9199999999999998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8-06T00:00:00" table:style-name="ce20">
            <text:p>06-Aug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7.9299999999999995E-2" table:style-name="ce23">
            <text:p>8%</text:p>
          </table:table-cell>
          <table:table-cell office:value-type="percentage" office:value="6.1100000000000002E-2" table:style-name="ce23">
            <text:p>6%</text:p>
          </table:table-cell>
          <table:table-cell office:value-type="percentage" office:value="-1.0200000000000001E-2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8-07T00:00:00" table:style-name="ce20">
            <text:p>07-Aug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8.5300000000000001E-2" table:style-name="ce23">
            <text:p>9%</text:p>
          </table:table-cell>
          <table:table-cell office:value-type="percentage" office:value="5.9200000000000003E-2" table:style-name="ce23">
            <text:p>6%</text:p>
          </table:table-cell>
          <table:table-cell office:value-type="percentage" office:value="-4.3E-3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8-08T00:00:00" table:style-name="ce20">
            <text:p>08-Aug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8.72E-2" table:style-name="ce23">
            <text:p>9%</text:p>
          </table:table-cell>
          <table:table-cell office:value-type="percentage" office:value="5.8500000000000003E-2" table:style-name="ce23">
            <text:p>6%</text:p>
          </table:table-cell>
          <table:table-cell office:value-type="percentage" office:value="-3.0000000000000001E-3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8-09T00:00:00" table:style-name="ce26">
            <text:p>09-Aug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8.9399999999999993E-2" table:style-name="ce29">
            <text:p>9%</text:p>
          </table:table-cell>
          <table:table-cell office:value-type="percentage" office:value="4.9700000000000001E-2" table:style-name="ce29">
            <text:p>5%</text:p>
          </table:table-cell>
          <table:table-cell office:value-type="percentage" office:value="-5.3E-3" table:style-name="ce28">
            <text:p>-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8-10T00:00:00" table:style-name="ce26">
            <text:p>10-Aug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8.8400000000000006E-2" table:style-name="ce29">
            <text:p>9%</text:p>
          </table:table-cell>
          <table:table-cell office:value-type="percentage" office:value="4.3299999999999998E-2" table:style-name="ce29">
            <text:p>4%</text:p>
          </table:table-cell>
          <table:table-cell office:value-type="percentage" office:value="-5.5999999999999999E-3" table:style-name="ce28">
            <text:p>-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8-11T00:00:00" table:style-name="ce20">
            <text:p>11-Aug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9.3899999999999997E-2" table:style-name="ce23">
            <text:p>9%</text:p>
          </table:table-cell>
          <table:table-cell office:value-type="percentage" office:value="4.9299999999999997E-2" table:style-name="ce23">
            <text:p>5%</text:p>
          </table:table-cell>
          <table:table-cell office:value-type="percentage" office:value="5.0000000000000001E-3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8-12T00:00:00" table:style-name="ce20">
            <text:p>12-Aug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8.6699999999999999E-2" table:style-name="ce23">
            <text:p>9%</text:p>
          </table:table-cell>
          <table:table-cell office:value-type="percentage" office:value="4.3200000000000002E-2" table:style-name="ce23">
            <text:p>4%</text:p>
          </table:table-cell>
          <table:table-cell office:value-type="percentage" office:value="6.9999999999999999E-4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8-13T00:00:00" table:style-name="ce20">
            <text:p>13-Aug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7.4700000000000003E-2" table:style-name="ce23">
            <text:p>7%</text:p>
          </table:table-cell>
          <table:table-cell office:value-type="percentage" office:value="3.09E-2" table:style-name="ce23">
            <text:p>3%</text:p>
          </table:table-cell>
          <table:table-cell office:value-type="percentage" office:value="-9.4999999999999998E-3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8-14T00:00:00" table:style-name="ce20">
            <text:p>14-Aug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6.2700000000000006E-2" table:style-name="ce23">
            <text:p>6%</text:p>
          </table:table-cell>
          <table:table-cell office:value-type="percentage" office:value="1.9599999999999999E-2" table:style-name="ce23">
            <text:p>2%</text:p>
          </table:table-cell>
          <table:table-cell office:value-type="percentage" office:value="-1.6299999999999999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8-15T00:00:00" table:style-name="ce20">
            <text:p>15-Aug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5.6099999999999997E-2" table:style-name="ce23">
            <text:p>6%</text:p>
          </table:table-cell>
          <table:table-cell office:value-type="percentage" office:value="9.4000000000000004E-3" table:style-name="ce23">
            <text:p>1%</text:p>
          </table:table-cell>
          <table:table-cell office:value-type="percentage" office:value="-2.01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8-16T00:00:00" table:style-name="ce26">
            <text:p>16-Aug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4.24E-2" table:style-name="ce29">
            <text:p>4%</text:p>
          </table:table-cell>
          <table:table-cell office:value-type="percentage" office:value="8.9999999999999998E-4" table:style-name="ce29">
            <text:p>0%</text:p>
          </table:table-cell>
          <table:table-cell office:value-type="percentage" office:value="-2.3599999999999999E-2" table:style-name="ce28">
            <text:p>-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8-17T00:00:00" table:style-name="ce26">
            <text:p>17-Aug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4.2799999999999998E-2" table:style-name="ce29">
            <text:p>4%</text:p>
          </table:table-cell>
          <table:table-cell office:value-type="percentage" office:value="-6.1000000000000004E-3" table:style-name="ce29">
            <text:p>-1%</text:p>
          </table:table-cell>
          <table:table-cell office:value-type="percentage" office:value="-2.47E-2" table:style-name="ce28">
            <text:p>-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8-18T00:00:00" table:style-name="ce20">
            <text:p>18-Aug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3.85E-2" table:style-name="ce23">
            <text:p>4%</text:p>
          </table:table-cell>
          <table:table-cell office:value-type="percentage" office:value="-2.47E-2" table:style-name="ce23">
            <text:p>-2%</text:p>
          </table:table-cell>
          <table:table-cell office:value-type="percentage" office:value="-3.6799999999999999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8-19T00:00:00" table:style-name="ce20">
            <text:p>19-Aug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3.4299999999999997E-2" table:style-name="ce23">
            <text:p>3%</text:p>
          </table:table-cell>
          <table:table-cell office:value-type="percentage" office:value="-3.44E-2" table:style-name="ce23">
            <text:p>-3%</text:p>
          </table:table-cell>
          <table:table-cell office:value-type="percentage" office:value="-3.8699999999999998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8-20T00:00:00" table:style-name="ce20">
            <text:p>20-Aug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3.5499999999999997E-2" table:style-name="ce23">
            <text:p>4%</text:p>
          </table:table-cell>
          <table:table-cell office:value-type="percentage" office:value="-3.3700000000000001E-2" table:style-name="ce23">
            <text:p>-3%</text:p>
          </table:table-cell>
          <table:table-cell office:value-type="percentage" office:value="-3.7699999999999997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8-21T00:00:00" table:style-name="ce20">
            <text:p>21-Aug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4.0300000000000002E-2" table:style-name="ce23">
            <text:p>4%</text:p>
          </table:table-cell>
          <table:table-cell office:value-type="percentage" office:value="-2.6599999999999999E-2" table:style-name="ce23">
            <text:p>-3%</text:p>
          </table:table-cell>
          <table:table-cell office:value-type="percentage" office:value="-3.5700000000000003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8-22T00:00:00" table:style-name="ce20">
            <text:p>22-Aug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4.7699999999999999E-2" table:style-name="ce23">
            <text:p>5%</text:p>
          </table:table-cell>
          <table:table-cell office:value-type="percentage" office:value="-1.35E-2" table:style-name="ce23">
            <text:p>-1%</text:p>
          </table:table-cell>
          <table:table-cell office:value-type="percentage" office:value="-3.5000000000000003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8-23T00:00:00" table:style-name="ce26">
            <text:p>23-Aug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6.2600000000000003E-2" table:style-name="ce29">
            <text:p>6%</text:p>
          </table:table-cell>
          <table:table-cell office:value-type="percentage" office:value="9.5999999999999992E-3" table:style-name="ce29">
            <text:p>1%</text:p>
          </table:table-cell>
          <table:table-cell office:value-type="percentage" office:value="-2.24E-2" table:style-name="ce28">
            <text:p>-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8-24T00:00:00" table:style-name="ce26">
            <text:p>24-Aug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6.0100000000000001E-2" table:style-name="ce29">
            <text:p>6%</text:p>
          </table:table-cell>
          <table:table-cell office:value-type="percentage" office:value="1.5100000000000001E-2" table:style-name="ce29">
            <text:p>2%</text:p>
          </table:table-cell>
          <table:table-cell office:value-type="percentage" office:value="-2.35E-2" table:style-name="ce28">
            <text:p>-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8-25T00:00:00" table:style-name="ce26">
            <text:p>25-Aug-2025</text:p>
          </table:table-cell>
          <table:table-cell office:value-type="string" table:style-name="ce27">
            <text:p>Mon (BH)</text:p>
          </table:table-cell>
          <table:table-cell table:style-name="ce45"/>
          <table:table-cell office:value-type="percentage" office:value="6.2300000000000001E-2" table:style-name="ce29">
            <text:p>6%</text:p>
          </table:table-cell>
          <table:table-cell office:value-type="percentage" office:value="2.5600000000000001E-2" table:style-name="ce29">
            <text:p>3%</text:p>
          </table:table-cell>
          <table:table-cell office:value-type="percentage" office:value="-2.0199999999999999E-2" table:style-name="ce28">
            <text:p>-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8-26T00:00:00" table:style-name="ce20">
            <text:p>26-Aug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6.7500000000000004E-2" table:style-name="ce23">
            <text:p>7%</text:p>
          </table:table-cell>
          <table:table-cell office:value-type="percentage" office:value="3.7900000000000003E-2" table:style-name="ce23">
            <text:p>4%</text:p>
          </table:table-cell>
          <table:table-cell office:value-type="percentage" office:value="-2.1100000000000001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8-27T00:00:00" table:style-name="ce20">
            <text:p>27-Aug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4.7699999999999999E-2" table:style-name="ce23">
            <text:p>5%</text:p>
          </table:table-cell>
          <table:table-cell office:value-type="percentage" office:value="4.2700000000000002E-2" table:style-name="ce23">
            <text:p>4%</text:p>
          </table:table-cell>
          <table:table-cell office:value-type="percentage" office:value="-2.1100000000000001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8-28T00:00:00" table:style-name="ce20">
            <text:p>28-Aug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5.8299999999999998E-2" table:style-name="ce23">
            <text:p>6%</text:p>
          </table:table-cell>
          <table:table-cell office:value-type="percentage" office:value="4.5499999999999999E-2" table:style-name="ce23">
            <text:p>5%</text:p>
          </table:table-cell>
          <table:table-cell office:value-type="percentage" office:value="-2.3300000000000001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8-29T00:00:00" table:style-name="ce20">
            <text:p>29-Aug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4.7E-2" table:style-name="ce23">
            <text:p>5%</text:p>
          </table:table-cell>
          <table:table-cell office:value-type="percentage" office:value="3.7600000000000001E-2" table:style-name="ce23">
            <text:p>4%</text:p>
          </table:table-cell>
          <table:table-cell office:value-type="percentage" office:value="-3.2399999999999998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8-30T00:00:00" table:style-name="ce26">
            <text:p>30-Aug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3.5900000000000001E-2" table:style-name="ce29">
            <text:p>4%</text:p>
          </table:table-cell>
          <table:table-cell office:value-type="percentage" office:value="2.87E-2" table:style-name="ce29">
            <text:p>3%</text:p>
          </table:table-cell>
          <table:table-cell office:value-type="percentage" office:value="-4.3900000000000002E-2" table:style-name="ce28">
            <text:p>-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8-31T00:00:00" table:style-name="ce26">
            <text:p>31-Aug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3.4700000000000002E-2" table:style-name="ce29">
            <text:p>3%</text:p>
          </table:table-cell>
          <table:table-cell office:value-type="percentage" office:value="3.5400000000000001E-2" table:style-name="ce29">
            <text:p>4%</text:p>
          </table:table-cell>
          <table:table-cell office:value-type="percentage" office:value="-4.2999999999999997E-2" table:style-name="ce28">
            <text:p>-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9-01T00:00:00" table:style-name="ce20">
            <text:p>01-Sep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3.7100000000000001E-2" table:style-name="ce23">
            <text:p>4%</text:p>
          </table:table-cell>
          <table:table-cell office:value-type="percentage" office:value="3.7100000000000001E-2" table:style-name="ce23">
            <text:p>4%</text:p>
          </table:table-cell>
          <table:table-cell office:value-type="percentage" office:value="-5.0200000000000002E-2" table:style-name="ce22">
            <text:p>-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9-02T00:00:00" table:style-name="ce20">
            <text:p>02-Sep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3.5000000000000003E-2" table:style-name="ce23">
            <text:p>4%</text:p>
          </table:table-cell>
          <table:table-cell office:value-type="percentage" office:value="2.9600000000000001E-2" table:style-name="ce23">
            <text:p>3%</text:p>
          </table:table-cell>
          <table:table-cell office:value-type="percentage" office:value="-5.1299999999999998E-2" table:style-name="ce22">
            <text:p>-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9-03T00:00:00" table:style-name="ce20">
            <text:p>03-Sep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7.4700000000000003E-2" table:style-name="ce23">
            <text:p>7%</text:p>
          </table:table-cell>
          <table:table-cell office:value-type="percentage" office:value="3.04E-2" table:style-name="ce23">
            <text:p>3%</text:p>
          </table:table-cell>
          <table:table-cell office:value-type="percentage" office:value="-5.5300000000000002E-2" table:style-name="ce22">
            <text:p>-6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9-04T00:00:00" table:style-name="ce20">
            <text:p>04-Sep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6.3500000000000001E-2" table:style-name="ce23">
            <text:p>6%</text:p>
          </table:table-cell>
          <table:table-cell office:value-type="percentage" office:value="3.61E-2" table:style-name="ce23">
            <text:p>4%</text:p>
          </table:table-cell>
          <table:table-cell office:value-type="percentage" office:value="-5.11E-2" table:style-name="ce22">
            <text:p>-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9-05T00:00:00" table:style-name="ce20">
            <text:p>05-Sep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7.1599999999999997E-2" table:style-name="ce23">
            <text:p>7%</text:p>
          </table:table-cell>
          <table:table-cell office:value-type="percentage" office:value="4.2299999999999997E-2" table:style-name="ce23">
            <text:p>4%</text:p>
          </table:table-cell>
          <table:table-cell office:value-type="percentage" office:value="-3.95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9-06T00:00:00" table:style-name="ce26">
            <text:p>06-Sep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8.0600000000000005E-2" table:style-name="ce29">
            <text:p>8%</text:p>
          </table:table-cell>
          <table:table-cell office:value-type="percentage" office:value="3.3099999999999997E-2" table:style-name="ce29">
            <text:p>3%</text:p>
          </table:table-cell>
          <table:table-cell office:value-type="percentage" office:value="-3.5900000000000001E-2" table:style-name="ce28">
            <text:p>-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9-07T00:00:00" table:style-name="ce26">
            <text:p>07-Sep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8.1600000000000006E-2" table:style-name="ce29">
            <text:p>8%</text:p>
          </table:table-cell>
          <table:table-cell office:value-type="percentage" office:value="-4.1999999999999997E-3" table:style-name="ce29">
            <text:p>0%</text:p>
          </table:table-cell>
          <table:table-cell office:value-type="percentage" office:value="-2.69E-2" table:style-name="ce28">
            <text:p>-3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9-08T00:00:00" table:style-name="ce20">
            <text:p>08-Sep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7.2999999999999995E-2" table:style-name="ce23">
            <text:p>7%</text:p>
          </table:table-cell>
          <table:table-cell office:value-type="percentage" office:value="-0.1212" table:style-name="ce52">
            <text:p>-12%</text:p>
          </table:table-cell>
          <table:table-cell office:value-type="percentage" office:value="1E-4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9-09T00:00:00" table:style-name="ce20">
            <text:p>09-Sep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6.2300000000000001E-2" table:style-name="ce23">
            <text:p>6%</text:p>
          </table:table-cell>
          <table:table-cell office:value-type="percentage" office:value="-0.25159999999999999" table:style-name="ce52">
            <text:p>-25%</text:p>
          </table:table-cell>
          <table:table-cell office:value-type="percentage" office:value="2.1600000000000001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9-10T00:00:00" table:style-name="ce20">
            <text:p>10-Sep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5.5199999999999999E-2" table:style-name="ce23">
            <text:p>6%</text:p>
          </table:table-cell>
          <table:table-cell office:value-type="percentage" office:value="-0.39240000000000003" table:style-name="ce52">
            <text:p>-39%</text:p>
          </table:table-cell>
          <table:table-cell office:value-type="percentage" office:value="3.9800000000000002E-2" table:style-name="ce22">
            <text:p>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9-11T00:00:00" table:style-name="ce20">
            <text:p>11-Sep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4.3400000000000001E-2" table:style-name="ce23">
            <text:p>4%</text:p>
          </table:table-cell>
          <table:table-cell office:value-type="percentage" office:value="-0.54330000000000001" table:style-name="ce52">
            <text:p>-54%</text:p>
          </table:table-cell>
          <table:table-cell office:value-type="percentage" office:value="5.2499999999999998E-2" table:style-name="ce22">
            <text:p>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9-12T00:00:00" table:style-name="ce20">
            <text:p>12-Sep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-1.1999999999999999E-3" table:style-name="ce23">
            <text:p>0%</text:p>
          </table:table-cell>
          <table:table-cell office:value-type="percentage" office:value="-0.57650000000000001" table:style-name="ce52">
            <text:p>-58%</text:p>
          </table:table-cell>
          <table:table-cell office:value-type="percentage" office:value="5.0500000000000003E-2" table:style-name="ce22">
            <text:p>5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9-13T00:00:00" table:style-name="ce26">
            <text:p>13-Sep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-1.6199999999999999E-2" table:style-name="ce29">
            <text:p>-2%</text:p>
          </table:table-cell>
          <table:table-cell office:value-type="percentage" office:value="-0.57799999999999996" table:style-name="ce52">
            <text:p>-58%</text:p>
          </table:table-cell>
          <table:table-cell office:value-type="percentage" office:value="3.6400000000000002E-2" table:style-name="ce28">
            <text:p>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9-14T00:00:00" table:style-name="ce26">
            <text:p>14-Sep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-2.46E-2" table:style-name="ce29">
            <text:p>-2%</text:p>
          </table:table-cell>
          <table:table-cell office:value-type="percentage" office:value="-0.55300000000000005" table:style-name="ce52">
            <text:p>-55%</text:p>
          </table:table-cell>
          <table:table-cell office:value-type="percentage" office:value="2.18E-2" table:style-name="ce28">
            <text:p>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9-15T00:00:00" table:style-name="ce20">
            <text:p>15-Sep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-1.8499999999999999E-2" table:style-name="ce23">
            <text:p>-2%</text:p>
          </table:table-cell>
          <table:table-cell office:value-type="percentage" office:value="-0.44169999999999998" table:style-name="ce52">
            <text:p>-44%</text:p>
          </table:table-cell>
          <table:table-cell office:value-type="percentage" office:value="-1.2999999999999999E-3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9-16T00:00:00" table:style-name="ce20">
            <text:p>16-Sep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-2.7000000000000001E-3" table:style-name="ce23">
            <text:p>0%</text:p>
          </table:table-cell>
          <table:table-cell office:value-type="percentage" office:value="-0.30859999999999999" table:style-name="ce23">
            <text:p>-31%</text:p>
          </table:table-cell>
          <table:table-cell office:value-type="percentage" office:value="-2.1499999999999998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9-17T00:00:00" table:style-name="ce20">
            <text:p>17-Sep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-1.67E-2" table:style-name="ce23">
            <text:p>-2%</text:p>
          </table:table-cell>
          <table:table-cell office:value-type="percentage" office:value="-0.1731" table:style-name="ce23">
            <text:p>-17%</text:p>
          </table:table-cell>
          <table:table-cell office:value-type="percentage" office:value="-4.19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9-18T00:00:00" table:style-name="ce20">
            <text:p>18-Sep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-8.0000000000000002E-3" table:style-name="ce23">
            <text:p>-1%</text:p>
          </table:table-cell>
          <table:table-cell office:value-type="percentage" office:value="-3.3099999999999997E-2" table:style-name="ce23">
            <text:p>-3%</text:p>
          </table:table-cell>
          <table:table-cell office:value-type="percentage" office:value="-6.0499999999999998E-2" table:style-name="ce22">
            <text:p>-6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9-19T00:00:00" table:style-name="ce20">
            <text:p>19-Sep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3.5000000000000003E-2" table:style-name="ce23">
            <text:p>4%</text:p>
          </table:table-cell>
          <table:table-cell office:value-type="percentage" office:value="-6.4999999999999997E-3" table:style-name="ce23">
            <text:p>-1%</text:p>
          </table:table-cell>
          <table:table-cell office:value-type="percentage" office:value="-6.0499999999999998E-2" table:style-name="ce22">
            <text:p>-6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9-20T00:00:00" table:style-name="ce26">
            <text:p>20-Sep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3.5900000000000001E-2" table:style-name="ce29">
            <text:p>4%</text:p>
          </table:table-cell>
          <table:table-cell office:value-type="percentage" office:value="-6.4999999999999997E-3" table:style-name="ce29">
            <text:p>-1%</text:p>
          </table:table-cell>
          <table:table-cell office:value-type="percentage" office:value="-5.2600000000000001E-2" table:style-name="ce28">
            <text:p>-5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9-21T00:00:00" table:style-name="ce26">
            <text:p>21-Sep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4.7800000000000002E-2" table:style-name="ce29">
            <text:p>5%</text:p>
          </table:table-cell>
          <table:table-cell office:value-type="percentage" office:value="5.3E-3" table:style-name="ce29">
            <text:p>1%</text:p>
          </table:table-cell>
          <table:table-cell office:value-type="percentage" office:value="-3.9899999999999998E-2" table:style-name="ce28">
            <text:p>-4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9-22T00:00:00" table:style-name="ce20">
            <text:p>22-Sep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5.3400000000000003E-2" table:style-name="ce23">
            <text:p>5%</text:p>
          </table:table-cell>
          <table:table-cell office:value-type="percentage" office:value="8.0000000000000002E-3" table:style-name="ce23">
            <text:p>1%</text:p>
          </table:table-cell>
          <table:table-cell office:value-type="percentage" office:value="-3.8600000000000002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9-23T00:00:00" table:style-name="ce20">
            <text:p>23-Sep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4.8800000000000003E-2" table:style-name="ce23">
            <text:p>5%</text:p>
          </table:table-cell>
          <table:table-cell office:value-type="percentage" office:value="1.4E-3" table:style-name="ce23">
            <text:p>0%</text:p>
          </table:table-cell>
          <table:table-cell office:value-type="percentage" office:value="-3.8399999999999997E-2" table:style-name="ce22">
            <text:p>-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9-24T00:00:00" table:style-name="ce20">
            <text:p>24-Sep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7.1499999999999994E-2" table:style-name="ce23">
            <text:p>7%</text:p>
          </table:table-cell>
          <table:table-cell office:value-type="percentage" office:value="-1.2999999999999999E-3" table:style-name="ce23">
            <text:p>0%</text:p>
          </table:table-cell>
          <table:table-cell office:value-type="percentage" office:value="-3.39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9-25T00:00:00" table:style-name="ce20">
            <text:p>25-Sep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7.8799999999999995E-2" table:style-name="ce23">
            <text:p>8%</text:p>
          </table:table-cell>
          <table:table-cell office:value-type="percentage" office:value="-4.5999999999999999E-3" table:style-name="ce23">
            <text:p>0%</text:p>
          </table:table-cell>
          <table:table-cell office:value-type="percentage" office:value="-3.09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9-26T00:00:00" table:style-name="ce20">
            <text:p>26-Sep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8.2799999999999999E-2" table:style-name="ce23">
            <text:p>8%</text:p>
          </table:table-cell>
          <table:table-cell office:value-type="percentage" office:value="-6.7000000000000002E-3" table:style-name="ce23">
            <text:p>-1%</text:p>
          </table:table-cell>
          <table:table-cell office:value-type="percentage" office:value="-2.9000000000000001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9-27T00:00:00" table:style-name="ce26">
            <text:p>27-Sep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0.09" table:style-name="ce29">
            <text:p>9%</text:p>
          </table:table-cell>
          <table:table-cell office:value-type="percentage" office:value="-4.4999999999999997E-3" table:style-name="ce29">
            <text:p>0%</text:p>
          </table:table-cell>
          <table:table-cell office:value-type="percentage" office:value="-2.3300000000000001E-2" table:style-name="ce28">
            <text:p>-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9-28T00:00:00" table:style-name="ce26">
            <text:p>28-Sep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9.2299999999999993E-2" table:style-name="ce29">
            <text:p>9%</text:p>
          </table:table-cell>
          <table:table-cell office:value-type="percentage" office:value="-3.2000000000000002E-3" table:style-name="ce29">
            <text:p>0%</text:p>
          </table:table-cell>
          <table:table-cell office:value-type="percentage" office:value="-2.8000000000000001E-2" table:style-name="ce28">
            <text:p>-3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09-29T00:00:00" table:style-name="ce20">
            <text:p>29-Sep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8.9499999999999996E-2" table:style-name="ce23">
            <text:p>9%</text:p>
          </table:table-cell>
          <table:table-cell office:value-type="percentage" office:value="-6.9999999999999999E-4" table:style-name="ce23">
            <text:p>0%</text:p>
          </table:table-cell>
          <table:table-cell office:value-type="percentage" office:value="-2.5000000000000001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09-30T00:00:00" table:style-name="ce20">
            <text:p>30-Sep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9.8799999999999999E-2" table:style-name="ce23">
            <text:p>10%</text:p>
          </table:table-cell>
          <table:table-cell office:value-type="percentage" office:value="2.2000000000000001E-3" table:style-name="ce23">
            <text:p>0%</text:p>
          </table:table-cell>
          <table:table-cell office:value-type="percentage" office:value="-1.6799999999999999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0-01T00:00:00" table:style-name="ce20">
            <text:p>01-Oct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0.10580000000000001" table:style-name="ce23">
            <text:p>11%</text:p>
          </table:table-cell>
          <table:table-cell office:value-type="percentage" office:value="4.7000000000000002E-3" table:style-name="ce23">
            <text:p>0%</text:p>
          </table:table-cell>
          <table:table-cell office:value-type="percentage" office:value="-1.29E-2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0-02T00:00:00" table:style-name="ce20">
            <text:p>02-Oct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0.1019" table:style-name="ce23">
            <text:p>10%</text:p>
          </table:table-cell>
          <table:table-cell office:value-type="percentage" office:value="4.3E-3" table:style-name="ce23">
            <text:p>0%</text:p>
          </table:table-cell>
          <table:table-cell office:value-type="percentage" office:value="-1.47E-2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0-03T00:00:00" table:style-name="ce20">
            <text:p>03-Oct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9.0899999999999995E-2" table:style-name="ce23">
            <text:p>9%</text:p>
          </table:table-cell>
          <table:table-cell office:value-type="percentage" office:value="5.7000000000000002E-3" table:style-name="ce23">
            <text:p>1%</text:p>
          </table:table-cell>
          <table:table-cell office:value-type="percentage" office:value="-2.0299999999999999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0-04T00:00:00" table:style-name="ce26">
            <text:p>04-Oct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7.6399999999999996E-2" table:style-name="ce29">
            <text:p>8%</text:p>
          </table:table-cell>
          <table:table-cell office:value-type="percentage" office:value="-4.1000000000000003E-3" table:style-name="ce29">
            <text:p>0%</text:p>
          </table:table-cell>
          <table:table-cell office:value-type="percentage" office:value="-1.95E-2" table:style-name="ce28">
            <text:p>-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10-05T00:00:00" table:style-name="ce26">
            <text:p>05-Oct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7.1499999999999994E-2" table:style-name="ce29">
            <text:p>7%</text:p>
          </table:table-cell>
          <table:table-cell office:value-type="percentage" office:value="-1.5900000000000001E-2" table:style-name="ce29">
            <text:p>-2%</text:p>
          </table:table-cell>
          <table:table-cell office:value-type="percentage" office:value="-1.49E-2" table:style-name="ce28">
            <text:p>-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10-06T00:00:00" table:style-name="ce20">
            <text:p>06-Oct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6.4500000000000002E-2" table:style-name="ce23">
            <text:p>6%</text:p>
          </table:table-cell>
          <table:table-cell office:value-type="percentage" office:value="-1.9800000000000002E-2" table:style-name="ce23">
            <text:p>-2%</text:p>
          </table:table-cell>
          <table:table-cell office:value-type="percentage" office:value="-1.54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0-07T00:00:00" table:style-name="ce20">
            <text:p>07-Oct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3.0800000000000001E-2" table:style-name="ce23">
            <text:p>3%</text:p>
          </table:table-cell>
          <table:table-cell office:value-type="percentage" office:value="-2.3099999999999999E-2" table:style-name="ce23">
            <text:p>-2%</text:p>
          </table:table-cell>
          <table:table-cell office:value-type="percentage" office:value="-0.0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0-08T00:00:00" table:style-name="ce20">
            <text:p>08-Oct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1.3599999999999999E-2" table:style-name="ce23">
            <text:p>1%</text:p>
          </table:table-cell>
          <table:table-cell office:value-type="percentage" office:value="-2.8799999999999999E-2" table:style-name="ce23">
            <text:p>-3%</text:p>
          </table:table-cell>
          <table:table-cell office:value-type="percentage" office:value="-2.1999999999999999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0-09T00:00:00" table:style-name="ce20">
            <text:p>09-Oct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-1.0800000000000001E-2" table:style-name="ce23">
            <text:p>-1%</text:p>
          </table:table-cell>
          <table:table-cell office:value-type="percentage" office:value="-2.8299999999999999E-2" table:style-name="ce23">
            <text:p>-3%</text:p>
          </table:table-cell>
          <table:table-cell office:value-type="percentage" office:value="-2.0199999999999999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0-10T00:00:00" table:style-name="ce20">
            <text:p>10-Oct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-5.4000000000000003E-3" table:style-name="ce23">
            <text:p>-1%</text:p>
          </table:table-cell>
          <table:table-cell office:value-type="percentage" office:value="-3.1600000000000003E-2" table:style-name="ce23">
            <text:p>-3%</text:p>
          </table:table-cell>
          <table:table-cell office:value-type="percentage" office:value="-1.55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0-11T00:00:00" table:style-name="ce26">
            <text:p>11-Oct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1.2800000000000001E-2" table:style-name="ce29">
            <text:p>1%</text:p>
          </table:table-cell>
          <table:table-cell office:value-type="percentage" office:value="-1.47E-2" table:style-name="ce29">
            <text:p>-1%</text:p>
          </table:table-cell>
          <table:table-cell office:value-type="percentage" office:value="-1.43E-2" table:style-name="ce28">
            <text:p>-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10-12T00:00:00" table:style-name="ce26">
            <text:p>12-Oct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1.1299999999999999E-2" table:style-name="ce29">
            <text:p>1%</text:p>
          </table:table-cell>
          <table:table-cell office:value-type="percentage" office:value="-5.4999999999999997E-3" table:style-name="ce29">
            <text:p>-1%</text:p>
          </table:table-cell>
          <table:table-cell office:value-type="percentage" office:value="-1.72E-2" table:style-name="ce28">
            <text:p>-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10-13T00:00:00" table:style-name="ce20">
            <text:p>13-Oct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1.6299999999999999E-2" table:style-name="ce23">
            <text:p>2%</text:p>
          </table:table-cell>
          <table:table-cell office:value-type="percentage" office:value="-4.4000000000000003E-3" table:style-name="ce23">
            <text:p>0%</text:p>
          </table:table-cell>
          <table:table-cell office:value-type="percentage" office:value="-1.3599999999999999E-2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0-14T00:00:00" table:style-name="ce20">
            <text:p>14-Oct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4.0099999999999997E-2" table:style-name="ce23">
            <text:p>4%</text:p>
          </table:table-cell>
          <table:table-cell office:value-type="percentage" office:value="0" table:style-name="ce23">
            <text:p>0%</text:p>
          </table:table-cell>
          <table:table-cell office:value-type="percentage" office:value="-1.4800000000000001E-2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0-15T00:00:00" table:style-name="ce20">
            <text:p>15-Oct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3.2000000000000001E-2" table:style-name="ce23">
            <text:p>3%</text:p>
          </table:table-cell>
          <table:table-cell office:value-type="percentage" office:value="8.8999999999999999E-3" table:style-name="ce23">
            <text:p>1%</text:p>
          </table:table-cell>
          <table:table-cell office:value-type="percentage" office:value="-1.35E-2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0-16T00:00:00" table:style-name="ce20">
            <text:p>16-Oct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5.7299999999999997E-2" table:style-name="ce23">
            <text:p>6%</text:p>
          </table:table-cell>
          <table:table-cell office:value-type="percentage" office:value="1.34E-2" table:style-name="ce23">
            <text:p>1%</text:p>
          </table:table-cell>
          <table:table-cell office:value-type="percentage" office:value="-1.09E-2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0-17T00:00:00" table:style-name="ce20">
            <text:p>17-Oct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5.7500000000000002E-2" table:style-name="ce23">
            <text:p>6%</text:p>
          </table:table-cell>
          <table:table-cell office:value-type="percentage" office:value="1.9800000000000002E-2" table:style-name="ce23">
            <text:p>2%</text:p>
          </table:table-cell>
          <table:table-cell office:value-type="percentage" office:value="-7.7999999999999996E-3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0-18T00:00:00" table:style-name="ce26">
            <text:p>18-Oct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5.4399999999999997E-2" table:style-name="ce29">
            <text:p>5%</text:p>
          </table:table-cell>
          <table:table-cell office:value-type="percentage" office:value="1.54E-2" table:style-name="ce29">
            <text:p>2%</text:p>
          </table:table-cell>
          <table:table-cell office:value-type="percentage" office:value="-1.04E-2" table:style-name="ce28">
            <text:p>-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10-19T00:00:00" table:style-name="ce26">
            <text:p>19-Oct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5.6399999999999999E-2" table:style-name="ce29">
            <text:p>6%</text:p>
          </table:table-cell>
          <table:table-cell office:value-type="percentage" office:value="1.38E-2" table:style-name="ce29">
            <text:p>1%</text:p>
          </table:table-cell>
          <table:table-cell office:value-type="percentage" office:value="-1.01E-2" table:style-name="ce28">
            <text:p>-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10-20T00:00:00" table:style-name="ce20">
            <text:p>20-Oct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5.57E-2" table:style-name="ce23">
            <text:p>6%</text:p>
          </table:table-cell>
          <table:table-cell office:value-type="percentage" office:value="1.3100000000000001E-2" table:style-name="ce23">
            <text:p>1%</text:p>
          </table:table-cell>
          <table:table-cell office:value-type="percentage" office:value="-1.26E-2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0-21T00:00:00" table:style-name="ce20">
            <text:p>21-Oct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5.79E-2" table:style-name="ce23">
            <text:p>6%</text:p>
          </table:table-cell>
          <table:table-cell office:value-type="percentage" office:value="9.1000000000000004E-3" table:style-name="ce23">
            <text:p>1%</text:p>
          </table:table-cell>
          <table:table-cell office:value-type="percentage" office:value="-5.8999999999999999E-3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0-22T00:00:00" table:style-name="ce20">
            <text:p>22-Oct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5.4100000000000002E-2" table:style-name="ce23">
            <text:p>5%</text:p>
          </table:table-cell>
          <table:table-cell office:value-type="percentage" office:value="2.8E-3" table:style-name="ce23">
            <text:p>0%</text:p>
          </table:table-cell>
          <table:table-cell office:value-type="percentage" office:value="-5.9999999999999995E-4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0-23T00:00:00" table:style-name="ce20">
            <text:p>23-Oct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4.7300000000000002E-2" table:style-name="ce23">
            <text:p>5%</text:p>
          </table:table-cell>
          <table:table-cell office:value-type="percentage" office:value="-5.1000000000000004E-3" table:style-name="ce23">
            <text:p>-1%</text:p>
          </table:table-cell>
          <table:table-cell office:value-type="percentage" office:value="-6.3E-3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0-24T00:00:00" table:style-name="ce20">
            <text:p>24-Oct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4.5199999999999997E-2" table:style-name="ce23">
            <text:p>5%</text:p>
          </table:table-cell>
          <table:table-cell office:value-type="percentage" office:value="-9.7999999999999997E-3" table:style-name="ce23">
            <text:p>-1%</text:p>
          </table:table-cell>
          <table:table-cell office:value-type="percentage" office:value="-4.3E-3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0-25T00:00:00" table:style-name="ce26">
            <text:p>25-Oct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4.1599999999999998E-2" table:style-name="ce29">
            <text:p>4%</text:p>
          </table:table-cell>
          <table:table-cell office:value-type="percentage" office:value="-1.38E-2" table:style-name="ce29">
            <text:p>-1%</text:p>
          </table:table-cell>
          <table:table-cell office:value-type="percentage" office:value="-3.0000000000000001E-3" table:style-name="ce28">
            <text:p>0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10-26T00:00:00" table:style-name="ce26">
            <text:p>26-Oct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3.15E-2" table:style-name="ce29">
            <text:p>3%</text:p>
          </table:table-cell>
          <table:table-cell office:value-type="percentage" office:value="-2.7699999999999999E-2" table:style-name="ce29">
            <text:p>-3%</text:p>
          </table:table-cell>
          <table:table-cell office:value-type="percentage" office:value="-8.0999999999999996E-3" table:style-name="ce28">
            <text:p>-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10-27T00:00:00" table:style-name="ce20">
            <text:p>27-Oct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3.2000000000000001E-2" table:style-name="ce23">
            <text:p>3%</text:p>
          </table:table-cell>
          <table:table-cell office:value-type="percentage" office:value="-2.7900000000000001E-2" table:style-name="ce23">
            <text:p>-3%</text:p>
          </table:table-cell>
          <table:table-cell office:value-type="percentage" office:value="-8.9999999999999993E-3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0-28T00:00:00" table:style-name="ce20">
            <text:p>28-Oct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3.5000000000000003E-2" table:style-name="ce23">
            <text:p>4%</text:p>
          </table:table-cell>
          <table:table-cell office:value-type="percentage" office:value="-2.4500000000000001E-2" table:style-name="ce23">
            <text:p>-2%</text:p>
          </table:table-cell>
          <table:table-cell office:value-type="percentage" office:value="-1.38E-2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0-29T00:00:00" table:style-name="ce20">
            <text:p>29-Oct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3.15E-2" table:style-name="ce23">
            <text:p>3%</text:p>
          </table:table-cell>
          <table:table-cell office:value-type="percentage" office:value="-2.24E-2" table:style-name="ce23">
            <text:p>-2%</text:p>
          </table:table-cell>
          <table:table-cell office:value-type="percentage" office:value="-2.4899999999999999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0-30T00:00:00" table:style-name="ce20">
            <text:p>30-Oct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4.1200000000000001E-2" table:style-name="ce23">
            <text:p>4%</text:p>
          </table:table-cell>
          <table:table-cell office:value-type="percentage" office:value="-1.41E-2" table:style-name="ce23">
            <text:p>-1%</text:p>
          </table:table-cell>
          <table:table-cell office:value-type="percentage" office:value="-2.24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0-31T00:00:00" table:style-name="ce20">
            <text:p>31-Oct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4.1599999999999998E-2" table:style-name="ce23">
            <text:p>4%</text:p>
          </table:table-cell>
          <table:table-cell office:value-type="percentage" office:value="-1.4500000000000001E-2" table:style-name="ce23">
            <text:p>-1%</text:p>
          </table:table-cell>
          <table:table-cell office:value-type="percentage" office:value="-2.3900000000000001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1-01T00:00:00" table:style-name="ce26">
            <text:p>01-Nov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4.6600000000000003E-2" table:style-name="ce29">
            <text:p>5%</text:p>
          </table:table-cell>
          <table:table-cell office:value-type="percentage" office:value="-1.2699999999999999E-2" table:style-name="ce29">
            <text:p>-1%</text:p>
          </table:table-cell>
          <table:table-cell office:value-type="percentage" office:value="-2.4199999999999999E-2" table:style-name="ce28">
            <text:p>-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11-02T00:00:00" table:style-name="ce26">
            <text:p>02-Nov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5.28E-2" table:style-name="ce29">
            <text:p>5%</text:p>
          </table:table-cell>
          <table:table-cell office:value-type="percentage" office:value="1.1000000000000001E-3" table:style-name="ce29">
            <text:p>0%</text:p>
          </table:table-cell>
          <table:table-cell office:value-type="percentage" office:value="-2.0400000000000001E-2" table:style-name="ce28">
            <text:p>-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11-03T00:00:00" table:style-name="ce20">
            <text:p>03-Nov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5.45E-2" table:style-name="ce23">
            <text:p>5%</text:p>
          </table:table-cell>
          <table:table-cell office:value-type="percentage" office:value="2.9999999999999997E-4" table:style-name="ce23">
            <text:p>0%</text:p>
          </table:table-cell>
          <table:table-cell office:value-type="percentage" office:value="-1.9900000000000001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1-04T00:00:00" table:style-name="ce20">
            <text:p>04-Nov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5.3800000000000001E-2" table:style-name="ce23">
            <text:p>5%</text:p>
          </table:table-cell>
          <table:table-cell office:value-type="percentage" office:value="8.6999999999999994E-3" table:style-name="ce23">
            <text:p>1%</text:p>
          </table:table-cell>
          <table:table-cell office:value-type="percentage" office:value="-1.7500000000000002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1-05T00:00:00" table:style-name="ce20">
            <text:p>05-Nov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6.1699999999999998E-2" table:style-name="ce23">
            <text:p>6%</text:p>
          </table:table-cell>
          <table:table-cell office:value-type="percentage" office:value="1.26E-2" table:style-name="ce23">
            <text:p>1%</text:p>
          </table:table-cell>
          <table:table-cell office:value-type="percentage" office:value="-6.8999999999999999E-3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1-06T00:00:00" table:style-name="ce20">
            <text:p>06-Nov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6.3899999999999998E-2" table:style-name="ce23">
            <text:p>6%</text:p>
          </table:table-cell>
          <table:table-cell office:value-type="percentage" office:value="2.18E-2" table:style-name="ce23">
            <text:p>2%</text:p>
          </table:table-cell>
          <table:table-cell office:value-type="percentage" office:value="-2.0000000000000001E-4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1-07T00:00:00" table:style-name="ce20">
            <text:p>07-Nov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6.5100000000000005E-2" table:style-name="ce23">
            <text:p>7%</text:p>
          </table:table-cell>
          <table:table-cell office:value-type="percentage" office:value="2.18E-2" table:style-name="ce23">
            <text:p>2%</text:p>
          </table:table-cell>
          <table:table-cell office:value-type="percentage" office:value="-2.9999999999999997E-4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1-08T00:00:00" table:style-name="ce26">
            <text:p>08-Nov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7.5700000000000003E-2" table:style-name="ce29">
            <text:p>8%</text:p>
          </table:table-cell>
          <table:table-cell office:value-type="percentage" office:value="2.64E-2" table:style-name="ce29">
            <text:p>3%</text:p>
          </table:table-cell>
          <table:table-cell office:value-type="percentage" office:value="3.0999999999999999E-3" table:style-name="ce28">
            <text:p>0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11-09T00:00:00" table:style-name="ce26">
            <text:p>09-Nov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6.2600000000000003E-2" table:style-name="ce29">
            <text:p>6%</text:p>
          </table:table-cell>
          <table:table-cell office:value-type="percentage" office:value="2.0899999999999998E-2" table:style-name="ce29">
            <text:p>2%</text:p>
          </table:table-cell>
          <table:table-cell office:value-type="percentage" office:value="4.4999999999999997E-3" table:style-name="ce28">
            <text:p>0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11-10T00:00:00" table:style-name="ce20">
            <text:p>10-Nov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5.9799999999999999E-2" table:style-name="ce23">
            <text:p>6%</text:p>
          </table:table-cell>
          <table:table-cell office:value-type="percentage" office:value="2.23E-2" table:style-name="ce23">
            <text:p>2%</text:p>
          </table:table-cell>
          <table:table-cell office:value-type="percentage" office:value="4.0000000000000001E-3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1-11T00:00:00" table:style-name="ce20">
            <text:p>11-Nov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5.67E-2" table:style-name="ce23">
            <text:p>6%</text:p>
          </table:table-cell>
          <table:table-cell office:value-type="percentage" office:value="1.72E-2" table:style-name="ce23">
            <text:p>2%</text:p>
          </table:table-cell>
          <table:table-cell office:value-type="percentage" office:value="5.7999999999999996E-3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1-12T00:00:00" table:style-name="ce20">
            <text:p>12-Nov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5.5100000000000003E-2" table:style-name="ce23">
            <text:p>6%</text:p>
          </table:table-cell>
          <table:table-cell office:value-type="percentage" office:value="1.2200000000000001E-2" table:style-name="ce23">
            <text:p>1%</text:p>
          </table:table-cell>
          <table:table-cell office:value-type="percentage" office:value="5.1999999999999998E-3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1-13T00:00:00" table:style-name="ce20">
            <text:p>13-Nov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4.8800000000000003E-2" table:style-name="ce23">
            <text:p>5%</text:p>
          </table:table-cell>
          <table:table-cell office:value-type="percentage" office:value="3.5000000000000001E-3" table:style-name="ce23">
            <text:p>0%</text:p>
          </table:table-cell>
          <table:table-cell office:value-type="percentage" office:value="6.4999999999999997E-3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1-14T00:00:00" table:style-name="ce20">
            <text:p>14-Nov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4.0599999999999997E-2" table:style-name="ce23">
            <text:p>4%</text:p>
          </table:table-cell>
          <table:table-cell office:value-type="percentage" office:value="1.6000000000000001E-3" table:style-name="ce23">
            <text:p>0%</text:p>
          </table:table-cell>
          <table:table-cell office:value-type="percentage" office:value="2.3E-3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1-15T00:00:00" table:style-name="ce26">
            <text:p>15-Nov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2.5399999999999999E-2" table:style-name="ce29">
            <text:p>3%</text:p>
          </table:table-cell>
          <table:table-cell office:value-type="percentage" office:value="1E-3" table:style-name="ce29">
            <text:p>0%</text:p>
          </table:table-cell>
          <table:table-cell office:value-type="percentage" office:value="1.8E-3" table:style-name="ce28">
            <text:p>0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11-16T00:00:00" table:style-name="ce26">
            <text:p>16-Nov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3.7400000000000003E-2" table:style-name="ce29">
            <text:p>4%</text:p>
          </table:table-cell>
          <table:table-cell office:value-type="percentage" office:value="8.0000000000000004E-4" table:style-name="ce29">
            <text:p>0%</text:p>
          </table:table-cell>
          <table:table-cell office:value-type="percentage" office:value="8.9999999999999998E-4" table:style-name="ce28">
            <text:p>0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11-17T00:00:00" table:style-name="ce20">
            <text:p>17-Nov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4.1099999999999998E-2" table:style-name="ce23">
            <text:p>4%</text:p>
          </table:table-cell>
          <table:table-cell office:value-type="percentage" office:value="3.3999999999999998E-3" table:style-name="ce23">
            <text:p>0%</text:p>
          </table:table-cell>
          <table:table-cell office:value-type="percentage" office:value="5.1000000000000004E-3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1-18T00:00:00" table:style-name="ce20">
            <text:p>18-Nov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4.3900000000000002E-2" table:style-name="ce23">
            <text:p>4%</text:p>
          </table:table-cell>
          <table:table-cell office:value-type="percentage" office:value="5.0000000000000001E-4" table:style-name="ce23">
            <text:p>0%</text:p>
          </table:table-cell>
          <table:table-cell office:value-type="percentage" office:value="6.8999999999999999E-3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1-19T00:00:00" table:style-name="ce20">
            <text:p>19-Nov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3.9100000000000003E-2" table:style-name="ce23">
            <text:p>4%</text:p>
          </table:table-cell>
          <table:table-cell office:value-type="percentage" office:value="-2.0000000000000001E-4" table:style-name="ce23">
            <text:p>0%</text:p>
          </table:table-cell>
          <table:table-cell office:value-type="percentage" office:value="1.6999999999999999E-3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1-20T00:00:00" table:style-name="ce20">
            <text:p>20-Nov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3.9100000000000003E-2" table:style-name="ce23">
            <text:p>4%</text:p>
          </table:table-cell>
          <table:table-cell office:value-type="percentage" office:value="-2.3999999999999998E-3" table:style-name="ce23">
            <text:p>0%</text:p>
          </table:table-cell>
          <table:table-cell office:value-type="percentage" office:value="-4.0000000000000002E-4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1-21T00:00:00" table:style-name="ce20">
            <text:p>21-Nov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4.8800000000000003E-2" table:style-name="ce23">
            <text:p>5%</text:p>
          </table:table-cell>
          <table:table-cell office:value-type="percentage" office:value="1.8E-3" table:style-name="ce23">
            <text:p>0%</text:p>
          </table:table-cell>
          <table:table-cell office:value-type="percentage" office:value="4.4000000000000003E-3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1-22T00:00:00" table:style-name="ce26">
            <text:p>22-Nov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5.4600000000000003E-2" table:style-name="ce29">
            <text:p>5%</text:p>
          </table:table-cell>
          <table:table-cell office:value-type="percentage" office:value="5.4999999999999997E-3" table:style-name="ce29">
            <text:p>1%</text:p>
          </table:table-cell>
          <table:table-cell office:value-type="percentage" office:value="5.1000000000000004E-3" table:style-name="ce28">
            <text:p>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11-23T00:00:00" table:style-name="ce26">
            <text:p>23-Nov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5.9799999999999999E-2" table:style-name="ce29">
            <text:p>6%</text:p>
          </table:table-cell>
          <table:table-cell office:value-type="percentage" office:value="1.9199999999999998E-2" table:style-name="ce29">
            <text:p>2%</text:p>
          </table:table-cell>
          <table:table-cell office:value-type="percentage" office:value="7.1999999999999998E-3" table:style-name="ce28">
            <text:p>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11-24T00:00:00" table:style-name="ce20">
            <text:p>24-Nov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5.8500000000000003E-2" table:style-name="ce23">
            <text:p>6%</text:p>
          </table:table-cell>
          <table:table-cell office:value-type="percentage" office:value="1.9300000000000001E-2" table:style-name="ce23">
            <text:p>2%</text:p>
          </table:table-cell>
          <table:table-cell office:value-type="percentage" office:value="4.1000000000000003E-3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1-25T00:00:00" table:style-name="ce20">
            <text:p>25-Nov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6.4000000000000001E-2" table:style-name="ce23">
            <text:p>6%</text:p>
          </table:table-cell>
          <table:table-cell office:value-type="percentage" office:value="1.8599999999999998E-2" table:style-name="ce23">
            <text:p>2%</text:p>
          </table:table-cell>
          <table:table-cell office:value-type="percentage" office:value="-6.9999999999999999E-4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1-26T00:00:00" table:style-name="ce20">
            <text:p>26-Nov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7.5499999999999998E-2" table:style-name="ce23">
            <text:p>8%</text:p>
          </table:table-cell>
          <table:table-cell office:value-type="percentage" office:value="2.5100000000000001E-2" table:style-name="ce23">
            <text:p>3%</text:p>
          </table:table-cell>
          <table:table-cell office:value-type="percentage" office:value="3.2000000000000002E-3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1-27T00:00:00" table:style-name="ce20">
            <text:p>27-Nov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7.2599999999999998E-2" table:style-name="ce23">
            <text:p>7%</text:p>
          </table:table-cell>
          <table:table-cell office:value-type="percentage" office:value="2.0299999999999999E-2" table:style-name="ce23">
            <text:p>2%</text:p>
          </table:table-cell>
          <table:table-cell office:value-type="percentage" office:value="5.0000000000000001E-4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1-28T00:00:00" table:style-name="ce20">
            <text:p>28-Nov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7.0300000000000001E-2" table:style-name="ce23">
            <text:p>7%</text:p>
          </table:table-cell>
          <table:table-cell office:value-type="percentage" office:value="1.8800000000000001E-2" table:style-name="ce23">
            <text:p>2%</text:p>
          </table:table-cell>
          <table:table-cell office:value-type="percentage" office:value="-1.1999999999999999E-3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1-29T00:00:00" table:style-name="ce26">
            <text:p>29-Nov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5.5199999999999999E-2" table:style-name="ce29">
            <text:p>6%</text:p>
          </table:table-cell>
          <table:table-cell office:value-type="percentage" office:value="1.03E-2" table:style-name="ce29">
            <text:p>1%</text:p>
          </table:table-cell>
          <table:table-cell office:value-type="percentage" office:value="-6.4999999999999997E-3" table:style-name="ce28">
            <text:p>-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11-30T00:00:00" table:style-name="ce26">
            <text:p>30-Nov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4.9399999999999999E-2" table:style-name="ce29">
            <text:p>5%</text:p>
          </table:table-cell>
          <table:table-cell office:value-type="percentage" office:value="8.6999999999999994E-3" table:style-name="ce29">
            <text:p>1%</text:p>
          </table:table-cell>
          <table:table-cell office:value-type="percentage" office:value="-2.8E-3" table:style-name="ce28">
            <text:p>0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12-01T00:00:00" table:style-name="ce20">
            <text:p>01-Dec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4.41E-2" table:style-name="ce23">
            <text:p>4%</text:p>
          </table:table-cell>
          <table:table-cell office:value-type="percentage" office:value="4.5999999999999999E-3" table:style-name="ce23">
            <text:p>0%</text:p>
          </table:table-cell>
          <table:table-cell office:value-type="percentage" office:value="-5.7999999999999996E-3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2-02T00:00:00" table:style-name="ce20">
            <text:p>02-Dec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3.39E-2" table:style-name="ce23">
            <text:p>3%</text:p>
          </table:table-cell>
          <table:table-cell office:value-type="percentage" office:value="5.4999999999999997E-3" table:style-name="ce23">
            <text:p>1%</text:p>
          </table:table-cell>
          <table:table-cell office:value-type="percentage" office:value="-4.7000000000000002E-3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2-03T00:00:00" table:style-name="ce20">
            <text:p>03-Dec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4.7500000000000001E-2" table:style-name="ce23">
            <text:p>5%</text:p>
          </table:table-cell>
          <table:table-cell office:value-type="percentage" office:value="5.9999999999999995E-4" table:style-name="ce23">
            <text:p>0%</text:p>
          </table:table-cell>
          <table:table-cell office:value-type="percentage" office:value="-4.4000000000000003E-3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2-04T00:00:00" table:style-name="ce20">
            <text:p>04-Dec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4.9200000000000001E-2" table:style-name="ce23">
            <text:p>5%</text:p>
          </table:table-cell>
          <table:table-cell office:value-type="percentage" office:value="3.8999999999999998E-3" table:style-name="ce23">
            <text:p>0%</text:p>
          </table:table-cell>
          <table:table-cell office:value-type="percentage" office:value="-8.5000000000000006E-3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2-05T00:00:00" table:style-name="ce20">
            <text:p>05-Dec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5.62E-2" table:style-name="ce23">
            <text:p>6%</text:p>
          </table:table-cell>
          <table:table-cell office:value-type="percentage" office:value="2.5999999999999999E-3" table:style-name="ce23">
            <text:p>0%</text:p>
          </table:table-cell>
          <table:table-cell office:value-type="percentage" office:value="-1.1299999999999999E-2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2-06T00:00:00" table:style-name="ce26">
            <text:p>06-Dec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0.1003" table:style-name="ce29">
            <text:p>10%</text:p>
          </table:table-cell>
          <table:table-cell office:value-type="percentage" office:value="2.4799999999999999E-2" table:style-name="ce29">
            <text:p>2%</text:p>
          </table:table-cell>
          <table:table-cell office:value-type="percentage" office:value="4.3E-3" table:style-name="ce28">
            <text:p>0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12-07T00:00:00" table:style-name="ce26">
            <text:p>07-Dec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0.1096" table:style-name="ce29">
            <text:p>11%</text:p>
          </table:table-cell>
          <table:table-cell office:value-type="percentage" office:value="1.8499999999999999E-2" table:style-name="ce29">
            <text:p>2%</text:p>
          </table:table-cell>
          <table:table-cell office:value-type="percentage" office:value="2.8999999999999998E-3" table:style-name="ce28">
            <text:p>0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12-08T00:00:00" table:style-name="ce20">
            <text:p>08-Dec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0.1198" table:style-name="ce23">
            <text:p>12%</text:p>
          </table:table-cell>
          <table:table-cell office:value-type="percentage" office:value="2.06E-2" table:style-name="ce23">
            <text:p>2%</text:p>
          </table:table-cell>
          <table:table-cell office:value-type="percentage" office:value="8.5000000000000006E-3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2-09T00:00:00" table:style-name="ce20">
            <text:p>09-Dec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0.12709999999999999" table:style-name="ce23">
            <text:p>13%</text:p>
          </table:table-cell>
          <table:table-cell office:value-type="percentage" office:value="2.1000000000000001E-2" table:style-name="ce23">
            <text:p>2%</text:p>
          </table:table-cell>
          <table:table-cell office:value-type="percentage" office:value="8.3000000000000001E-3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2-10T00:00:00" table:style-name="ce20">
            <text:p>10-Dec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0.1114" table:style-name="ce23">
            <text:p>11%</text:p>
          </table:table-cell>
          <table:table-cell office:value-type="percentage" office:value="2.1399999999999999E-2" table:style-name="ce23">
            <text:p>2%</text:p>
          </table:table-cell>
          <table:table-cell office:value-type="percentage" office:value="1.11E-2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2-11T00:00:00" table:style-name="ce20">
            <text:p>11-Dec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0.1191" table:style-name="ce23">
            <text:p>12%</text:p>
          </table:table-cell>
          <table:table-cell office:value-type="percentage" office:value="2.3800000000000002E-2" table:style-name="ce23">
            <text:p>2%</text:p>
          </table:table-cell>
          <table:table-cell office:value-type="percentage" office:value="1.67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2-12T00:00:00" table:style-name="ce20">
            <text:p>12-Dec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0.12139999999999999" table:style-name="ce23">
            <text:p>12%</text:p>
          </table:table-cell>
          <table:table-cell office:value-type="percentage" office:value="2.8299999999999999E-2" table:style-name="ce23">
            <text:p>3%</text:p>
          </table:table-cell>
          <table:table-cell office:value-type="percentage" office:value="1.9900000000000001E-2" table:style-name="ce22">
            <text:p>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2-13T00:00:00" table:style-name="ce26">
            <text:p>13-Dec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9.7100000000000006E-2" table:style-name="ce29">
            <text:p>10%</text:p>
          </table:table-cell>
          <table:table-cell office:value-type="percentage" office:value="1.26E-2" table:style-name="ce29">
            <text:p>1%</text:p>
          </table:table-cell>
          <table:table-cell office:value-type="percentage" office:value="5.5999999999999999E-3" table:style-name="ce28">
            <text:p>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12-14T00:00:00" table:style-name="ce26">
            <text:p>14-Dec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9.8799999999999999E-2" table:style-name="ce29">
            <text:p>10%</text:p>
          </table:table-cell>
          <table:table-cell office:value-type="percentage" office:value="1.0699999999999999E-2" table:style-name="ce29">
            <text:p>1%</text:p>
          </table:table-cell>
          <table:table-cell office:value-type="percentage" office:value="1.1000000000000001E-3" table:style-name="ce28">
            <text:p>0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12-15T00:00:00" table:style-name="ce20">
            <text:p>15-Dec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9.1700000000000004E-2" table:style-name="ce23">
            <text:p>9%</text:p>
          </table:table-cell>
          <table:table-cell office:value-type="percentage" office:value="1.15E-2" table:style-name="ce23">
            <text:p>1%</text:p>
          </table:table-cell>
          <table:table-cell office:value-type="percentage" office:value="-1.4E-3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2-16T00:00:00" table:style-name="ce20">
            <text:p>16-Dec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8.8099999999999998E-2" table:style-name="ce23">
            <text:p>9%</text:p>
          </table:table-cell>
          <table:table-cell office:value-type="percentage" office:value="1.3299999999999999E-2" table:style-name="ce23">
            <text:p>1%</text:p>
          </table:table-cell>
          <table:table-cell office:value-type="percentage" office:value="-2.2000000000000001E-3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2-17T00:00:00" table:style-name="ce20">
            <text:p>17-Dec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8.2400000000000001E-2" table:style-name="ce23">
            <text:p>8%</text:p>
          </table:table-cell>
          <table:table-cell office:value-type="percentage" office:value="1.38E-2" table:style-name="ce23">
            <text:p>1%</text:p>
          </table:table-cell>
          <table:table-cell office:value-type="percentage" office:value="-5.4000000000000003E-3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2-18T00:00:00" table:style-name="ce20">
            <text:p>18-Dec-2025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7.22E-2" table:style-name="ce23">
            <text:p>7%</text:p>
          </table:table-cell>
          <table:table-cell office:value-type="percentage" office:value="1.04E-2" table:style-name="ce23">
            <text:p>1%</text:p>
          </table:table-cell>
          <table:table-cell office:value-type="percentage" office:value="-1.54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2-19T00:00:00" table:style-name="ce20">
            <text:p>19-Dec-2025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6.9400000000000003E-2" table:style-name="ce23">
            <text:p>7%</text:p>
          </table:table-cell>
          <table:table-cell office:value-type="percentage" office:value="1.5900000000000001E-2" table:style-name="ce23">
            <text:p>2%</text:p>
          </table:table-cell>
          <table:table-cell office:value-type="percentage" office:value="-1.1299999999999999E-2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2-20T00:00:00" table:style-name="ce26">
            <text:p>20-Dec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7.2499999999999995E-2" table:style-name="ce29">
            <text:p>7%</text:p>
          </table:table-cell>
          <table:table-cell office:value-type="percentage" office:value="1.78E-2" table:style-name="ce29">
            <text:p>2%</text:p>
          </table:table-cell>
          <table:table-cell office:value-type="percentage" office:value="-6.8999999999999999E-3" table:style-name="ce28">
            <text:p>-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12-21T00:00:00" table:style-name="ce26">
            <text:p>21-Dec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6.4399999999999999E-2" table:style-name="ce29">
            <text:p>6%</text:p>
          </table:table-cell>
          <table:table-cell office:value-type="percentage" office:value="1.8599999999999998E-2" table:style-name="ce29">
            <text:p>2%</text:p>
          </table:table-cell>
          <table:table-cell office:value-type="percentage" office:value="-5.0000000000000001E-3" table:style-name="ce28">
            <text:p>-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12-22T00:00:00" table:style-name="ce20">
            <text:p>22-Dec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7.6399999999999996E-2" table:style-name="ce23">
            <text:p>8%</text:p>
          </table:table-cell>
          <table:table-cell office:value-type="percentage" office:value="2.9100000000000001E-2" table:style-name="ce23">
            <text:p>3%</text:p>
          </table:table-cell>
          <table:table-cell office:value-type="percentage" office:value="-3.5999999999999999E-3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2-23T00:00:00" table:style-name="ce20">
            <text:p>23-Dec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-6.8000000000000005E-2" table:style-name="ce23">
            <text:p>-7%</text:p>
          </table:table-cell>
          <table:table-cell office:value-type="percentage" office:value="-0.13719999999999999" table:style-name="ce23">
            <text:p>-14%</text:p>
          </table:table-cell>
          <table:table-cell office:value-type="percentage" office:value="-5.9700000000000003E-2" table:style-name="ce22">
            <text:p>-6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2-24T00:00:00" table:style-name="ce20">
            <text:p>24-Dec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2.8000000000000001E-2" table:style-name="ce23">
            <text:p>3%</text:p>
          </table:table-cell>
          <table:table-cell office:value-type="percentage" office:value="-9.7999999999999997E-3" table:style-name="ce23">
            <text:p>-1%</text:p>
          </table:table-cell>
          <table:table-cell office:value-type="percentage" office:value="-2.5399999999999999E-2" table:style-name="ce22">
            <text:p>-3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2-25T00:00:00" table:style-name="ce26">
            <text:p>25-Dec-2025</text:p>
          </table:table-cell>
          <table:table-cell office:value-type="string" table:style-name="ce27">
            <text:p>Thu (BH)</text:p>
          </table:table-cell>
          <table:table-cell table:style-name="ce45"/>
          <table:table-cell office:value-type="percentage" office:value="4.2000000000000003E-2" table:style-name="ce29">
            <text:p>4%</text:p>
          </table:table-cell>
          <table:table-cell office:value-type="percentage" office:value="-8.2000000000000007E-3" table:style-name="ce29">
            <text:p>-1%</text:p>
          </table:table-cell>
          <table:table-cell office:value-type="percentage" office:value="-1.7299999999999999E-2" table:style-name="ce28">
            <text:p>-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12-26T00:00:00" table:style-name="ce26">
            <text:p>26-Dec-2025</text:p>
          </table:table-cell>
          <table:table-cell office:value-type="string" table:style-name="ce27">
            <text:p>Fri (BH)</text:p>
          </table:table-cell>
          <table:table-cell table:style-name="ce45"/>
          <table:table-cell office:value-type="percentage" office:value="3.5700000000000003E-2" table:style-name="ce29">
            <text:p>4%</text:p>
          </table:table-cell>
          <table:table-cell office:value-type="percentage" office:value="-4.0000000000000002E-4" table:style-name="ce29">
            <text:p>0%</text:p>
          </table:table-cell>
          <table:table-cell office:value-type="percentage" office:value="-1.7299999999999999E-2" table:style-name="ce28">
            <text:p>-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12-27T00:00:00" table:style-name="ce26">
            <text:p>27-Dec-2025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7.1099999999999997E-2" table:style-name="ce29">
            <text:p>7%</text:p>
          </table:table-cell>
          <table:table-cell office:value-type="percentage" office:value="2.6200000000000001E-2" table:style-name="ce29">
            <text:p>3%</text:p>
          </table:table-cell>
          <table:table-cell office:value-type="percentage" office:value="2.3199999999999998E-2" table:style-name="ce28">
            <text:p>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12-28T00:00:00" table:style-name="ce26">
            <text:p>28-Dec-2025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6.4899999999999999E-2" table:style-name="ce29">
            <text:p>6%</text:p>
          </table:table-cell>
          <table:table-cell office:value-type="percentage" office:value="1.5100000000000001E-2" table:style-name="ce29">
            <text:p>2%</text:p>
          </table:table-cell>
          <table:table-cell office:value-type="percentage" office:value="1.9300000000000001E-2" table:style-name="ce28">
            <text:p>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5-12-29T00:00:00" table:style-name="ce20">
            <text:p>29-Dec-2025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4.9200000000000001E-2" table:style-name="ce23">
            <text:p>5%</text:p>
          </table:table-cell>
          <table:table-cell office:value-type="percentage" office:value="-1.8E-3" table:style-name="ce23">
            <text:p>0%</text:p>
          </table:table-cell>
          <table:table-cell office:value-type="percentage" office:value="1.47E-2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2-30T00:00:00" table:style-name="ce20">
            <text:p>30-Dec-2025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-0.54879999999999995" table:style-name="ce23">
            <text:p>-55%</text:p>
          </table:table-cell>
          <table:table-cell office:value-type="percentage" office:value="-0.54310000000000003" table:style-name="ce23">
            <text:p>-54%</text:p>
          </table:table-cell>
          <table:table-cell office:value-type="percentage" office:value="-0.39" table:style-name="ce22">
            <text:p>-39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5-12-31T00:00:00" table:style-name="ce20">
            <text:p>31-Dec-2025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3.0200000000000001E-2" table:style-name="ce23">
            <text:p>3%</text:p>
          </table:table-cell>
          <table:table-cell office:value-type="percentage" office:value="-5.0000000000000001E-3" table:style-name="ce23">
            <text:p>-1%</text:p>
          </table:table-cell>
          <table:table-cell office:value-type="percentage" office:value="4.8999999999999998E-3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6-01-01T00:00:00" table:style-name="ce26">
            <text:p>01-Jan-2026</text:p>
          </table:table-cell>
          <table:table-cell office:value-type="string" table:style-name="ce27">
            <text:p>Thu (BH)</text:p>
          </table:table-cell>
          <table:table-cell table:style-name="ce45"/>
          <table:table-cell office:value-type="percentage" office:value="3.44E-2" table:style-name="ce29">
            <text:p>3%</text:p>
          </table:table-cell>
          <table:table-cell office:value-type="percentage" office:value="3.0999999999999999E-3" table:style-name="ce29">
            <text:p>0%</text:p>
          </table:table-cell>
          <table:table-cell office:value-type="percentage" office:value="1.23E-2" table:style-name="ce28">
            <text:p>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6-01-02T00:00:00" table:style-name="ce20">
            <text:p>02-Jan-2026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-1.8200000000000001E-2" table:style-name="ce23">
            <text:p>-2%</text:p>
          </table:table-cell>
          <table:table-cell office:value-type="percentage" office:value="-1.03E-2" table:style-name="ce23">
            <text:p>-1%</text:p>
          </table:table-cell>
          <table:table-cell office:value-type="percentage" office:value="-5.7000000000000002E-3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6-01-03T00:00:00" table:style-name="ce26">
            <text:p>03-Jan-2026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-2.3199999999999998E-2" table:style-name="ce29">
            <text:p>-2%</text:p>
          </table:table-cell>
          <table:table-cell office:value-type="percentage" office:value="-2.3999999999999998E-3" table:style-name="ce29">
            <text:p>0%</text:p>
          </table:table-cell>
          <table:table-cell office:value-type="percentage" office:value="-4.3E-3" table:style-name="ce28">
            <text:p>0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6-01-04T00:00:00" table:style-name="ce26">
            <text:p>04-Jan-2026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-1.2E-2" table:style-name="ce29">
            <text:p>-1%</text:p>
          </table:table-cell>
          <table:table-cell office:value-type="percentage" office:value="1.8599999999999998E-2" table:style-name="ce29">
            <text:p>2%</text:p>
          </table:table-cell>
          <table:table-cell office:value-type="percentage" office:value="4.1000000000000003E-3" table:style-name="ce28">
            <text:p>0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6-01-05T00:00:00" table:style-name="ce20">
            <text:p>05-Jan-2026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-1.18E-2" table:style-name="ce23">
            <text:p>-1%</text:p>
          </table:table-cell>
          <table:table-cell office:value-type="percentage" office:value="2.0899999999999998E-2" table:style-name="ce23">
            <text:p>2%</text:p>
          </table:table-cell>
          <table:table-cell office:value-type="percentage" office:value="5.5999999999999999E-3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6-01-06T00:00:00" table:style-name="ce20">
            <text:p>06-Jan-2026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-2.2800000000000001E-2" table:style-name="ce23">
            <text:p>-2%</text:p>
          </table:table-cell>
          <table:table-cell office:value-type="percentage" office:value="1.78E-2" table:style-name="ce23">
            <text:p>2%</text:p>
          </table:table-cell>
          <table:table-cell office:value-type="percentage" office:value="-4.0000000000000001E-3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6-01-07T00:00:00" table:style-name="ce20">
            <text:p>07-Jan-2026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-7.7700000000000005E-2" table:style-name="ce23">
            <text:p>-8%</text:p>
          </table:table-cell>
          <table:table-cell office:value-type="percentage" office:value="-4.99E-2" table:style-name="ce23">
            <text:p>-5%</text:p>
          </table:table-cell>
          <table:table-cell office:value-type="percentage" office:value="-6.7400000000000002E-2" table:style-name="ce22">
            <text:p>-7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6-01-08T00:00:00" table:style-name="ce20">
            <text:p>08-Jan-2026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2.9999999999999997E-4" table:style-name="ce23">
            <text:p>0%</text:p>
          </table:table-cell>
          <table:table-cell office:value-type="percentage" office:value="-8.2000000000000007E-3" table:style-name="ce23">
            <text:p>-1%</text:p>
          </table:table-cell>
          <table:table-cell office:value-type="percentage" office:value="-2.1000000000000001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6-01-09T00:00:00" table:style-name="ce20">
            <text:p>09-Jan-2026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2.3900000000000001E-2" table:style-name="ce23">
            <text:p>2%</text:p>
          </table:table-cell>
          <table:table-cell office:value-type="percentage" office:value="-7.3000000000000001E-3" table:style-name="ce23">
            <text:p>-1%</text:p>
          </table:table-cell>
          <table:table-cell office:value-type="percentage" office:value="-1.9800000000000002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6-01-10T00:00:00" table:style-name="ce26">
            <text:p>10-Jan-2026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3.5499999999999997E-2" table:style-name="ce29">
            <text:p>4%</text:p>
          </table:table-cell>
          <table:table-cell office:value-type="percentage" office:value="-1.49E-2" table:style-name="ce29">
            <text:p>-1%</text:p>
          </table:table-cell>
          <table:table-cell office:value-type="percentage" office:value="-1.84E-2" table:style-name="ce28">
            <text:p>-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6-01-11T00:00:00" table:style-name="ce26">
            <text:p>11-Jan-2026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3.4200000000000001E-2" table:style-name="ce29">
            <text:p>3%</text:p>
          </table:table-cell>
          <table:table-cell office:value-type="percentage" office:value="-3.15E-2" table:style-name="ce29">
            <text:p>-3%</text:p>
          </table:table-cell>
          <table:table-cell office:value-type="percentage" office:value="-2.3199999999999998E-2" table:style-name="ce28">
            <text:p>-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6-01-12T00:00:00" table:style-name="ce20">
            <text:p>12-Jan-2026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4.5400000000000003E-2" table:style-name="ce23">
            <text:p>5%</text:p>
          </table:table-cell>
          <table:table-cell office:value-type="percentage" office:value="-3.09E-2" table:style-name="ce23">
            <text:p>-3%</text:p>
          </table:table-cell>
          <table:table-cell office:value-type="percentage" office:value="-2.1000000000000001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6-01-13T00:00:00" table:style-name="ce20">
            <text:p>13-Jan-2026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2.6800000000000001E-2" table:style-name="ce23">
            <text:p>3%</text:p>
          </table:table-cell>
          <table:table-cell office:value-type="percentage" office:value="-2.7300000000000001E-2" table:style-name="ce23">
            <text:p>-3%</text:p>
          </table:table-cell>
          <table:table-cell office:value-type="percentage" office:value="-1.84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6-01-14T00:00:00" table:style-name="ce20">
            <text:p>14-Jan-2026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2.1399999999999999E-2" table:style-name="ce23">
            <text:p>2%</text:p>
          </table:table-cell>
          <table:table-cell office:value-type="percentage" office:value="-2.3300000000000001E-2" table:style-name="ce23">
            <text:p>-2%</text:p>
          </table:table-cell>
          <table:table-cell office:value-type="percentage" office:value="-1.5900000000000001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6-01-15T00:00:00" table:style-name="ce20">
            <text:p>15-Jan-2026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1.7899999999999999E-2" table:style-name="ce23">
            <text:p>2%</text:p>
          </table:table-cell>
          <table:table-cell office:value-type="percentage" office:value="-2.06E-2" table:style-name="ce23">
            <text:p>-2%</text:p>
          </table:table-cell>
          <table:table-cell office:value-type="percentage" office:value="-1.54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6-01-16T00:00:00" table:style-name="ce20">
            <text:p>16-Jan-2026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1.9699999999999999E-2" table:style-name="ce23">
            <text:p>2%</text:p>
          </table:table-cell>
          <table:table-cell office:value-type="percentage" office:value="-1.34E-2" table:style-name="ce23">
            <text:p>-1%</text:p>
          </table:table-cell>
          <table:table-cell office:value-type="percentage" office:value="-8.2000000000000007E-3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6-01-17T00:00:00" table:style-name="ce26">
            <text:p>17-Jan-2026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9.1000000000000004E-3" table:style-name="ce29">
            <text:p>1%</text:p>
          </table:table-cell>
          <table:table-cell office:value-type="percentage" office:value="-1.6500000000000001E-2" table:style-name="ce29">
            <text:p>-2%</text:p>
          </table:table-cell>
          <table:table-cell office:value-type="percentage" office:value="-7.1999999999999998E-3" table:style-name="ce28">
            <text:p>-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6-01-18T00:00:00" table:style-name="ce26">
            <text:p>18-Jan-2026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1.2999999999999999E-3" table:style-name="ce29">
            <text:p>0%</text:p>
          </table:table-cell>
          <table:table-cell office:value-type="percentage" office:value="-1.2699999999999999E-2" table:style-name="ce29">
            <text:p>-1%</text:p>
          </table:table-cell>
          <table:table-cell office:value-type="percentage" office:value="-6.3E-3" table:style-name="ce28">
            <text:p>-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6-01-19T00:00:00" table:style-name="ce20">
            <text:p>19-Jan-2026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-1.34E-2" table:style-name="ce23">
            <text:p>-1%</text:p>
          </table:table-cell>
          <table:table-cell office:value-type="percentage" office:value="-1.09E-2" table:style-name="ce23">
            <text:p>-1%</text:p>
          </table:table-cell>
          <table:table-cell office:value-type="percentage" office:value="-7.1999999999999998E-3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6-01-20T00:00:00" table:style-name="ce20">
            <text:p>20-Jan-2026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7.3000000000000001E-3" table:style-name="ce23">
            <text:p>1%</text:p>
          </table:table-cell>
          <table:table-cell office:value-type="percentage" office:value="-4.1999999999999997E-3" table:style-name="ce23">
            <text:p>0%</text:p>
          </table:table-cell>
          <table:table-cell office:value-type="percentage" office:value="-1.9E-3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6-01-21T00:00:00" table:style-name="ce20">
            <text:p>21-Jan-2026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8.6999999999999994E-3" table:style-name="ce23">
            <text:p>1%</text:p>
          </table:table-cell>
          <table:table-cell office:value-type="percentage" office:value="-3.7000000000000002E-3" table:style-name="ce23">
            <text:p>0%</text:p>
          </table:table-cell>
          <table:table-cell office:value-type="percentage" office:value="-6.7000000000000002E-3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6-01-22T00:00:00" table:style-name="ce20">
            <text:p>22-Jan-2026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1.6500000000000001E-2" table:style-name="ce23">
            <text:p>2%</text:p>
          </table:table-cell>
          <table:table-cell office:value-type="percentage" office:value="-5.9999999999999995E-4" table:style-name="ce23">
            <text:p>0%</text:p>
          </table:table-cell>
          <table:table-cell office:value-type="percentage" office:value="-1E-4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6-01-23T00:00:00" table:style-name="ce20">
            <text:p>23-Jan-2026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3.4599999999999999E-2" table:style-name="ce23">
            <text:p>3%</text:p>
          </table:table-cell>
          <table:table-cell office:value-type="percentage" office:value="2.7000000000000001E-3" table:style-name="ce23">
            <text:p>0%</text:p>
          </table:table-cell>
          <table:table-cell office:value-type="percentage" office:value="-2.3999999999999998E-3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6-01-24T00:00:00" table:style-name="ce26">
            <text:p>24-Jan-2026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5.7099999999999998E-2" table:style-name="ce29">
            <text:p>6%</text:p>
          </table:table-cell>
          <table:table-cell office:value-type="percentage" office:value="9.1000000000000004E-3" table:style-name="ce29">
            <text:p>1%</text:p>
          </table:table-cell>
          <table:table-cell office:value-type="percentage" office:value="-1.01E-2" table:style-name="ce28">
            <text:p>-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6-01-25T00:00:00" table:style-name="ce26">
            <text:p>25-Jan-2026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6.7000000000000004E-2" table:style-name="ce29">
            <text:p>7%</text:p>
          </table:table-cell>
          <table:table-cell office:value-type="percentage" office:value="1.1599999999999999E-2" table:style-name="ce29">
            <text:p>1%</text:p>
          </table:table-cell>
          <table:table-cell office:value-type="percentage" office:value="-1.1299999999999999E-2" table:style-name="ce28">
            <text:p>-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6-01-26T00:00:00" table:style-name="ce20">
            <text:p>26-Jan-2026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6.3200000000000006E-2" table:style-name="ce23">
            <text:p>6%</text:p>
          </table:table-cell>
          <table:table-cell office:value-type="percentage" office:value="1.04E-2" table:style-name="ce23">
            <text:p>1%</text:p>
          </table:table-cell>
          <table:table-cell office:value-type="percentage" office:value="-1.04E-2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6-01-27T00:00:00" table:style-name="ce20">
            <text:p>27-Jan-2026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7.2099999999999997E-2" table:style-name="ce23">
            <text:p>7%</text:p>
          </table:table-cell>
          <table:table-cell office:value-type="percentage" office:value="4.4000000000000003E-3" table:style-name="ce23">
            <text:p>0%</text:p>
          </table:table-cell>
          <table:table-cell office:value-type="percentage" office:value="-1.6199999999999999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6-01-28T00:00:00" table:style-name="ce20">
            <text:p>28-Jan-2026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7.9100000000000004E-2" table:style-name="ce23">
            <text:p>8%</text:p>
          </table:table-cell>
          <table:table-cell office:value-type="percentage" office:value="5.1999999999999998E-3" table:style-name="ce23">
            <text:p>1%</text:p>
          </table:table-cell>
          <table:table-cell office:value-type="percentage" office:value="-1.46E-2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6-01-29T00:00:00" table:style-name="ce20">
            <text:p>29-Jan-2026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7.6600000000000001E-2" table:style-name="ce23">
            <text:p>8%</text:p>
          </table:table-cell>
          <table:table-cell office:value-type="percentage" office:value="2.9999999999999997E-4" table:style-name="ce23">
            <text:p>0%</text:p>
          </table:table-cell>
          <table:table-cell office:value-type="percentage" office:value="-2.1000000000000001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6-01-30T00:00:00" table:style-name="ce20">
            <text:p>30-Jan-2026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6.13E-2" table:style-name="ce23">
            <text:p>6%</text:p>
          </table:table-cell>
          <table:table-cell office:value-type="percentage" office:value="-1.1999999999999999E-3" table:style-name="ce23">
            <text:p>0%</text:p>
          </table:table-cell>
          <table:table-cell office:value-type="percentage" office:value="-1.8599999999999998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6-01-31T00:00:00" table:style-name="ce26">
            <text:p>31-Jan-2026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5.1299999999999998E-2" table:style-name="ce29">
            <text:p>5%</text:p>
          </table:table-cell>
          <table:table-cell office:value-type="percentage" office:value="2E-3" table:style-name="ce29">
            <text:p>0%</text:p>
          </table:table-cell>
          <table:table-cell office:value-type="percentage" office:value="-1.3599999999999999E-2" table:style-name="ce28">
            <text:p>-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6-02-01T00:00:00" table:style-name="ce26">
            <text:p>01-Feb-2026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4.7300000000000002E-2" table:style-name="ce29">
            <text:p>5%</text:p>
          </table:table-cell>
          <table:table-cell office:value-type="percentage" office:value="-6.8999999999999999E-3" table:style-name="ce29">
            <text:p>-1%</text:p>
          </table:table-cell>
          <table:table-cell office:value-type="percentage" office:value="-2.01E-2" table:style-name="ce28">
            <text:p>-2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6-02-02T00:00:00" table:style-name="ce20">
            <text:p>02-Feb-2026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5.6399999999999999E-2" table:style-name="ce23">
            <text:p>6%</text:p>
          </table:table-cell>
          <table:table-cell office:value-type="percentage" office:value="-7.3000000000000001E-3" table:style-name="ce23">
            <text:p>-1%</text:p>
          </table:table-cell>
          <table:table-cell office:value-type="percentage" office:value="-2.0899999999999998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6-02-03T00:00:00" table:style-name="ce20">
            <text:p>03-Feb-2026</text:p>
          </table:table-cell>
          <table:table-cell office:value-type="string" table:style-name="ce21">
            <text:p>Tue</text:p>
          </table:table-cell>
          <table:table-cell table:style-name="ce46"/>
          <table:table-cell office:value-type="percentage" office:value="4.48E-2" table:style-name="ce23">
            <text:p>4%</text:p>
          </table:table-cell>
          <table:table-cell office:value-type="percentage" office:value="-1.6999999999999999E-3" table:style-name="ce23">
            <text:p>0%</text:p>
          </table:table-cell>
          <table:table-cell office:value-type="percentage" office:value="-1.84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6-02-04T00:00:00" table:style-name="ce20">
            <text:p>04-Feb-2026</text:p>
          </table:table-cell>
          <table:table-cell office:value-type="string" table:style-name="ce21">
            <text:p>Wed</text:p>
          </table:table-cell>
          <table:table-cell table:style-name="ce46"/>
          <table:table-cell office:value-type="percentage" office:value="0.04" table:style-name="ce23">
            <text:p>4%</text:p>
          </table:table-cell>
          <table:table-cell office:value-type="percentage" office:value="-1.8E-3" table:style-name="ce23">
            <text:p>0%</text:p>
          </table:table-cell>
          <table:table-cell office:value-type="percentage" office:value="-1.52E-2" table:style-name="ce22">
            <text:p>-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6-02-05T00:00:00" table:style-name="ce20">
            <text:p>05-Feb-2026</text:p>
          </table:table-cell>
          <table:table-cell office:value-type="string" table:style-name="ce21">
            <text:p>Thu</text:p>
          </table:table-cell>
          <table:table-cell table:style-name="ce46"/>
          <table:table-cell office:value-type="percentage" office:value="3.8399999999999997E-2" table:style-name="ce23">
            <text:p>4%</text:p>
          </table:table-cell>
          <table:table-cell office:value-type="percentage" office:value="1.5E-3" table:style-name="ce23">
            <text:p>0%</text:p>
          </table:table-cell>
          <table:table-cell office:value-type="percentage" office:value="-1.3899999999999999E-2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6-02-06T00:00:00" table:style-name="ce20">
            <text:p>06-Feb-2026</text:p>
          </table:table-cell>
          <table:table-cell office:value-type="string" table:style-name="ce21">
            <text:p>Fri</text:p>
          </table:table-cell>
          <table:table-cell table:style-name="ce46"/>
          <table:table-cell office:value-type="percentage" office:value="4.07E-2" table:style-name="ce23">
            <text:p>4%</text:p>
          </table:table-cell>
          <table:table-cell office:value-type="percentage" office:value="-6.9999999999999999E-4" table:style-name="ce23">
            <text:p>0%</text:p>
          </table:table-cell>
          <table:table-cell office:value-type="percentage" office:value="-1.4E-2" table:style-name="ce22">
            <text:p>-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6-02-07T00:00:00" table:style-name="ce26">
            <text:p>07-Feb-2026</text:p>
          </table:table-cell>
          <table:table-cell office:value-type="string" table:style-name="ce27">
            <text:p>Sat</text:p>
          </table:table-cell>
          <table:table-cell table:style-name="ce45"/>
          <table:table-cell office:value-type="percentage" office:value="3.9300000000000002E-2" table:style-name="ce29">
            <text:p>4%</text:p>
          </table:table-cell>
          <table:table-cell office:value-type="percentage" office:value="-5.1000000000000004E-3" table:style-name="ce29">
            <text:p>-1%</text:p>
          </table:table-cell>
          <table:table-cell office:value-type="percentage" office:value="-1.09E-2" table:style-name="ce28">
            <text:p>-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6-02-08T00:00:00" table:style-name="ce26">
            <text:p>08-Feb-2026</text:p>
          </table:table-cell>
          <table:table-cell office:value-type="string" table:style-name="ce27">
            <text:p>Sun</text:p>
          </table:table-cell>
          <table:table-cell table:style-name="ce45"/>
          <table:table-cell office:value-type="percentage" office:value="4.1399999999999999E-2" table:style-name="ce29">
            <text:p>4%</text:p>
          </table:table-cell>
          <table:table-cell office:value-type="percentage" office:value="4.0000000000000001E-3" table:style-name="ce29">
            <text:p>0%</text:p>
          </table:table-cell>
          <table:table-cell office:value-type="percentage" office:value="-2.5000000000000001E-3" table:style-name="ce28">
            <text:p>0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6-02-09T00:00:00" table:style-name="ce20">
            <text:p>09-Feb-2026</text:p>
          </table:table-cell>
          <table:table-cell office:value-type="string" table:style-name="ce21">
            <text:p>Mon</text:p>
          </table:table-cell>
          <table:table-cell table:style-name="ce46"/>
          <table:table-cell office:value-type="percentage" office:value="4.3499999999999997E-2" table:style-name="ce23">
            <text:p>4%</text:p>
          </table:table-cell>
          <table:table-cell office:value-type="percentage" office:value="4.7999999999999996E-3" table:style-name="ce23">
            <text:p>0%</text:p>
          </table:table-cell>
          <table:table-cell office:value-type="percentage" office:value="2.0000000000000001E-4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6-02-10T00:00:00" table:style-name="ce20">
            <text:p>10-Feb-2026</text:p>
          </table:table-cell>
          <table:table-cell office:value-type="string" table:style-name="ce21">
            <text:p>Tue</text:p>
          </table:table-cell>
          <table:table-cell table:style-name="ce22"/>
          <table:table-cell office:value-type="percentage" office:value="4.8500000000000001E-2" table:style-name="ce23">
            <text:p>5%</text:p>
          </table:table-cell>
          <table:table-cell office:value-type="percentage" office:value="7.3000000000000001E-3" table:style-name="ce23">
            <text:p>1%</text:p>
          </table:table-cell>
          <table:table-cell office:value-type="percentage" office:value="3.5000000000000001E-3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6-02-11T00:00:00" table:style-name="ce20">
            <text:p>11-Feb-2026</text:p>
          </table:table-cell>
          <table:table-cell office:value-type="string" table:style-name="ce21">
            <text:p>Wed</text:p>
          </table:table-cell>
          <table:table-cell table:style-name="ce22"/>
          <table:table-cell office:value-type="percentage" office:value="5.0599999999999999E-2" table:style-name="ce23">
            <text:p>5%</text:p>
          </table:table-cell>
          <table:table-cell office:value-type="percentage" office:value="7.6E-3" table:style-name="ce23">
            <text:p>1%</text:p>
          </table:table-cell>
          <table:table-cell office:value-type="percentage" office:value="3.0999999999999999E-3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6-02-12T00:00:00" table:style-name="ce20">
            <text:p>12-Feb-2026</text:p>
          </table:table-cell>
          <table:table-cell office:value-type="string" table:style-name="ce21">
            <text:p>Thu</text:p>
          </table:table-cell>
          <table:table-cell table:style-name="ce22"/>
          <table:table-cell office:value-type="percentage" office:value="5.4399999999999997E-2" table:style-name="ce23">
            <text:p>5%</text:p>
          </table:table-cell>
          <table:table-cell office:value-type="percentage" office:value="8.2000000000000007E-3" table:style-name="ce23">
            <text:p>1%</text:p>
          </table:table-cell>
          <table:table-cell office:value-type="percentage" office:value="5.7999999999999996E-3" table:style-name="ce22">
            <text:p>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6-02-13T00:00:00" table:style-name="ce20">
            <text:p>13-Feb-2026</text:p>
          </table:table-cell>
          <table:table-cell office:value-type="string" table:style-name="ce21">
            <text:p>Fri</text:p>
          </table:table-cell>
          <table:table-cell table:style-name="ce22"/>
          <table:table-cell office:value-type="percentage" office:value="5.4699999999999999E-2" table:style-name="ce23">
            <text:p>5%</text:p>
          </table:table-cell>
          <table:table-cell office:value-type="percentage" office:value="4.8999999999999998E-3" table:style-name="ce23">
            <text:p>0%</text:p>
          </table:table-cell>
          <table:table-cell office:value-type="percentage" office:value="6.9999999999999999E-4" table:style-name="ce22">
            <text:p>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6-02-14T00:00:00" table:style-name="ce26">
            <text:p>14-Feb-2026</text:p>
          </table:table-cell>
          <table:table-cell office:value-type="string" table:style-name="ce27">
            <text:p>Sat</text:p>
          </table:table-cell>
          <table:table-cell table:style-name="ce28"/>
          <table:table-cell office:value-type="percentage" office:value="5.7099999999999998E-2" table:style-name="ce29">
            <text:p>6%</text:p>
          </table:table-cell>
          <table:table-cell office:value-type="percentage" office:value="1.37E-2" table:style-name="ce29">
            <text:p>1%</text:p>
          </table:table-cell>
          <table:table-cell office:value-type="percentage" office:value="2.8999999999999998E-3" table:style-name="ce28">
            <text:p>0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6-02-15T00:00:00" table:style-name="ce26">
            <text:p>15-Feb-2026</text:p>
          </table:table-cell>
          <table:table-cell office:value-type="string" table:style-name="ce27">
            <text:p>Sun</text:p>
          </table:table-cell>
          <table:table-cell table:style-name="ce28"/>
          <table:table-cell office:value-type="percentage" office:value="5.4399999999999997E-2" table:style-name="ce29">
            <text:p>5%</text:p>
          </table:table-cell>
          <table:table-cell office:value-type="percentage" office:value="1.01E-2" table:style-name="ce29">
            <text:p>1%</text:p>
          </table:table-cell>
          <table:table-cell office:value-type="percentage" office:value="-8.0999999999999996E-3" table:style-name="ce28">
            <text:p>-1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4">
          <table:table-cell office:value-type="date" office:date-value="2026-02-16T00:00:00" table:style-name="ce66">
            <text:p>16-Feb-2026</text:p>
          </table:table-cell>
          <table:table-cell office:value-type="string" table:style-name="ce21">
            <text:p>Mon</text:p>
          </table:table-cell>
          <table:table-cell table:style-name="ce22"/>
          <table:table-cell office:value-type="percentage" office:value="1.0966448390000001" table:style-name="ce22">
            <text:p>110%</text:p>
          </table:table-cell>
          <table:table-cell office:value-type="percentage" office:value="1.0588924" table:style-name="ce23">
            <text:p>106%</text:p>
          </table:table-cell>
          <table:table-cell office:value-type="percentage" office:value="0.97226748699999999" table:style-name="ce22">
            <text:p>97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4">
          <table:table-cell office:value-type="date" office:date-value="2026-02-17T00:00:00" table:style-name="ce66">
            <text:p>17-Feb-2026</text:p>
          </table:table-cell>
          <table:table-cell office:value-type="string" table:style-name="ce21">
            <text:p>Tue</text:p>
          </table:table-cell>
          <table:table-cell table:style-name="ce22"/>
          <table:table-cell office:value-type="percentage" office:value="1.089691671" table:style-name="ce22">
            <text:p>109%</text:p>
          </table:table-cell>
          <table:table-cell office:value-type="percentage" office:value="1.0588165039999999" table:style-name="ce23">
            <text:p>106%</text:p>
          </table:table-cell>
          <table:table-cell office:value-type="percentage" office:value="0.95920021099999997" table:style-name="ce22">
            <text:p>96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4">
          <table:table-cell office:value-type="date" office:date-value="2026-02-18T00:00:00" table:style-name="ce66">
            <text:p>18-Feb-2026</text:p>
          </table:table-cell>
          <table:table-cell office:value-type="string" table:style-name="ce21">
            <text:p>Wed</text:p>
          </table:table-cell>
          <table:table-cell table:style-name="ce22"/>
          <table:table-cell office:value-type="percentage" office:value="1.0754457040000001" table:style-name="ce22">
            <text:p>108%</text:p>
          </table:table-cell>
          <table:table-cell office:value-type="percentage" office:value="1.0569558990000001" table:style-name="ce23">
            <text:p>106%</text:p>
          </table:table-cell>
          <table:table-cell office:value-type="percentage" office:value="0.93914982499999999" table:style-name="ce22">
            <text:p>9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4">
          <table:table-cell office:value-type="date" office:date-value="2026-02-19T00:00:00" table:style-name="ce66">
            <text:p>19-Feb-2026</text:p>
          </table:table-cell>
          <table:table-cell office:value-type="string" table:style-name="ce21">
            <text:p>Thu</text:p>
          </table:table-cell>
          <table:table-cell table:style-name="ce22"/>
          <table:table-cell office:value-type="percentage" office:value="1.0689114129999999" table:style-name="ce22">
            <text:p>107%</text:p>
          </table:table-cell>
          <table:table-cell office:value-type="percentage" office:value="1.0507547049999999" table:style-name="ce23">
            <text:p>105%</text:p>
          </table:table-cell>
          <table:table-cell office:value-type="percentage" office:value="0.91729174700000005" table:style-name="ce22">
            <text:p>9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4">
          <table:table-cell office:value-type="date" office:date-value="2026-02-20T00:00:00" table:style-name="ce66">
            <text:p>20-Feb-2026</text:p>
          </table:table-cell>
          <table:table-cell office:value-type="string" table:style-name="ce21">
            <text:p>Fri</text:p>
          </table:table-cell>
          <table:table-cell table:style-name="ce22"/>
          <table:table-cell office:value-type="percentage" office:value="1.065007789" table:style-name="ce22">
            <text:p>107%</text:p>
          </table:table-cell>
          <table:table-cell office:value-type="percentage" office:value="1.0491276309999999" table:style-name="ce23">
            <text:p>105%</text:p>
          </table:table-cell>
          <table:table-cell office:value-type="percentage" office:value="0.89914201000000005" table:style-name="ce22">
            <text:p>9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4">
          <table:table-cell office:value-type="date" office:date-value="2026-02-21T00:00:00" table:style-name="ce67">
            <text:p>21-Feb-2026</text:p>
          </table:table-cell>
          <table:table-cell office:value-type="string" table:style-name="ce27">
            <text:p>Sat</text:p>
          </table:table-cell>
          <table:table-cell table:style-name="ce28"/>
          <table:table-cell office:value-type="percentage" office:value="1.0649008659999999" table:style-name="ce28">
            <text:p>106%</text:p>
          </table:table-cell>
          <table:table-cell office:value-type="percentage" office:value="1.034577632" table:style-name="ce29">
            <text:p>103%</text:p>
          </table:table-cell>
          <table:table-cell office:value-type="percentage" office:value="0.89138300299999995" table:style-name="ce28">
            <text:p>89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4">
          <table:table-cell office:value-type="date" office:date-value="2026-02-22T00:00:00" table:style-name="ce67">
            <text:p>22-Feb-2026</text:p>
          </table:table-cell>
          <table:table-cell office:value-type="string" table:style-name="ce27">
            <text:p>Sun</text:p>
          </table:table-cell>
          <table:table-cell table:style-name="ce28"/>
          <table:table-cell office:value-type="percentage" office:value="1.0661858209999999" table:style-name="ce28">
            <text:p>107%</text:p>
          </table:table-cell>
          <table:table-cell office:value-type="percentage" office:value="1.025371714" table:style-name="ce29">
            <text:p>103%</text:p>
          </table:table-cell>
          <table:table-cell office:value-type="percentage" office:value="0.89478458699999996" table:style-name="ce28">
            <text:p>89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4">
          <table:table-cell office:value-type="date" office:date-value="2026-02-23T00:00:00" table:style-name="ce66">
            <text:p>23-Feb-2026</text:p>
          </table:table-cell>
          <table:table-cell office:value-type="string" table:style-name="ce21">
            <text:p>Mon</text:p>
          </table:table-cell>
          <table:table-cell table:style-name="ce22"/>
          <table:table-cell office:value-type="percentage" office:value="1.06970246" table:style-name="ce22">
            <text:p>107%</text:p>
          </table:table-cell>
          <table:table-cell office:value-type="percentage" office:value="1.012867446" table:style-name="ce23">
            <text:p>101%</text:p>
          </table:table-cell>
          <table:table-cell office:value-type="percentage" office:value="0.90508220500000003" table:style-name="ce22">
            <text:p>91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4">
          <table:table-cell office:value-type="date" office:date-value="2026-02-24T00:00:00" table:style-name="ce66">
            <text:p>24-Feb-2026</text:p>
          </table:table-cell>
          <table:table-cell office:value-type="string" table:style-name="ce21">
            <text:p>Tue</text:p>
          </table:table-cell>
          <table:table-cell table:style-name="ce22"/>
          <table:table-cell office:value-type="percentage" office:value="1.072828232" table:style-name="ce22">
            <text:p>107%</text:p>
          </table:table-cell>
          <table:table-cell office:value-type="percentage" office:value="1.0038885989999999" table:style-name="ce23">
            <text:p>100%</text:p>
          </table:table-cell>
          <table:table-cell office:value-type="percentage" office:value="0.91691099899999995" table:style-name="ce22">
            <text:p>92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4">
          <table:table-cell office:value-type="date" office:date-value="2026-02-25T00:00:00" table:style-name="ce66">
            <text:p>25-Feb-2026</text:p>
          </table:table-cell>
          <table:table-cell office:value-type="string" table:style-name="ce21">
            <text:p>Wed</text:p>
          </table:table-cell>
          <table:table-cell table:style-name="ce22"/>
          <table:table-cell office:value-type="percentage" office:value="1.08015664" table:style-name="ce22">
            <text:p>108%</text:p>
          </table:table-cell>
          <table:table-cell office:value-type="percentage" office:value="1.0054262359999999" table:style-name="ce23">
            <text:p>101%</text:p>
          </table:table-cell>
          <table:table-cell office:value-type="percentage" office:value="0.93683901400000003" table:style-name="ce22">
            <text:p>94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4">
          <table:table-cell office:value-type="date" office:date-value="2026-02-26T00:00:00" table:style-name="ce66">
            <text:p>26-Feb-2026</text:p>
          </table:table-cell>
          <table:table-cell office:value-type="string" table:style-name="ce21">
            <text:p>Thu</text:p>
          </table:table-cell>
          <table:table-cell table:style-name="ce22"/>
          <table:table-cell office:value-type="percentage" office:value="1.0889152310000001" table:style-name="ce22">
            <text:p>109%</text:p>
          </table:table-cell>
          <table:table-cell office:value-type="percentage" office:value="1.007730684" table:style-name="ce23">
            <text:p>101%</text:p>
          </table:table-cell>
          <table:table-cell office:value-type="percentage" office:value="0.95770748699999997" table:style-name="ce22">
            <text:p>96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4">
          <table:table-cell office:value-type="date" office:date-value="2026-02-27T00:00:00" table:style-name="ce66">
            <text:p>27-Feb-2026</text:p>
          </table:table-cell>
          <table:table-cell office:value-type="string" table:style-name="ce21">
            <text:p>Fri</text:p>
          </table:table-cell>
          <table:table-cell table:style-name="ce22"/>
          <table:table-cell office:value-type="percentage" office:value="1.1254765099999999" table:style-name="ce22">
            <text:p>113%</text:p>
          </table:table-cell>
          <table:table-cell office:value-type="percentage" office:value="1.0089198049999999" table:style-name="ce23">
            <text:p>101%</text:p>
          </table:table-cell>
          <table:table-cell office:value-type="percentage" office:value="0.977117032" table:style-name="ce22">
            <text:p>98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4">
          <table:table-cell office:value-type="date" office:date-value="2026-02-28T00:00:00" table:style-name="ce67">
            <text:p>28-Feb-2026</text:p>
          </table:table-cell>
          <table:table-cell office:value-type="string" table:style-name="ce27">
            <text:p>Sat</text:p>
          </table:table-cell>
          <table:table-cell table:style-name="ce28"/>
          <table:table-cell office:value-type="percentage" office:value="1.1315629039999999" table:style-name="ce28">
            <text:p>113%</text:p>
          </table:table-cell>
          <table:table-cell office:value-type="percentage" office:value="1.0103510440000001" table:style-name="ce29">
            <text:p>101%</text:p>
          </table:table-cell>
          <table:table-cell office:value-type="percentage" office:value="0.98442448400000004" table:style-name="ce28">
            <text:p>98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4">
          <table:table-cell office:value-type="date" office:date-value="2026-03-01T00:00:00" table:style-name="ce67">
            <text:p>01-Mar-2026</text:p>
          </table:table-cell>
          <table:table-cell office:value-type="string" table:style-name="ce27">
            <text:p>Sun</text:p>
          </table:table-cell>
          <table:table-cell table:style-name="ce28"/>
          <table:table-cell office:value-type="percentage" office:value="1.1332278090000001" table:style-name="ce28">
            <text:p>113%</text:p>
          </table:table-cell>
          <table:table-cell office:value-type="percentage" office:value="1.0133050100000001" table:style-name="ce29">
            <text:p>101%</text:p>
          </table:table-cell>
          <table:table-cell office:value-type="percentage" office:value="0.98959190699999999" table:style-name="ce28">
            <text:p>99%</text:p>
          </table:table-cell>
          <table:table-cell table:style-name="ce28"/>
          <table:table-cell table:number-columns-repeated="2" table:style-name="ce30"/>
          <table:table-cell table:number-columns-repeated="16375"/>
        </table:table-row>
        <table:table-row table:style-name="ro14">
          <table:table-cell office:value-type="date" office:date-value="2026-03-02T00:00:00" table:style-name="ce66">
            <text:p>02-Mar-2026</text:p>
          </table:table-cell>
          <table:table-cell office:value-type="string" table:style-name="ce21">
            <text:p>Mon</text:p>
          </table:table-cell>
          <table:table-cell table:number-columns-repeated="2" table:style-name="ce22"/>
          <table:table-cell office:value-type="percentage" office:value="1.01753856" table:style-name="ce23">
            <text:p>102%</text:p>
          </table:table-cell>
          <table:table-cell office:value-type="percentage" office:value="0.99491390199999996" table:style-name="ce22">
            <text:p>99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4">
          <table:table-cell office:value-type="date" office:date-value="2026-03-03T00:00:00" table:style-name="ce66">
            <text:p>03-Mar-2026</text:p>
          </table:table-cell>
          <table:table-cell office:value-type="string" table:style-name="ce21">
            <text:p>Tue</text:p>
          </table:table-cell>
          <table:table-cell table:number-columns-repeated="2" table:style-name="ce22"/>
          <table:table-cell office:value-type="percentage" office:value="1.0173035669999999" table:style-name="ce23">
            <text:p>102%</text:p>
          </table:table-cell>
          <table:table-cell office:value-type="percentage" office:value="0.99559487999999996" table:style-name="ce22">
            <text:p>10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4">
          <table:table-cell office:value-type="date" office:date-value="2026-03-04T00:00:00" table:style-name="ce66">
            <text:p>04-Mar-2026</text:p>
          </table:table-cell>
          <table:table-cell office:value-type="string" table:style-name="ce21">
            <text:p>Wed</text:p>
          </table:table-cell>
          <table:table-cell table:number-columns-repeated="2" table:style-name="ce22"/>
          <table:table-cell office:value-type="percentage" office:value="1.0152963310000001" table:style-name="ce23">
            <text:p>102%</text:p>
          </table:table-cell>
          <table:table-cell office:value-type="percentage" office:value="0.99544447400000002" table:style-name="ce22">
            <text:p>10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4">
          <table:table-cell office:value-type="date" office:date-value="2026-03-05T00:00:00" table:style-name="ce66">
            <text:p>05-Mar-2026</text:p>
          </table:table-cell>
          <table:table-cell office:value-type="string" table:style-name="ce21">
            <text:p>Thu</text:p>
          </table:table-cell>
          <table:table-cell table:number-columns-repeated="2" table:style-name="ce22"/>
          <table:table-cell office:value-type="percentage" office:value="1.0188330999999999" table:style-name="ce23">
            <text:p>102%</text:p>
          </table:table-cell>
          <table:table-cell office:value-type="percentage" office:value="0.99847480799999999" table:style-name="ce22">
            <text:p>10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style-name="ro14">
          <table:table-cell office:value-type="date" office:date-value="2026-03-06T00:00:00" table:style-name="ce66">
            <text:p>06-Mar-2026</text:p>
          </table:table-cell>
          <table:table-cell office:value-type="string" table:style-name="ce21">
            <text:p>Fri</text:p>
          </table:table-cell>
          <table:table-cell table:number-columns-repeated="2" table:style-name="ce22"/>
          <table:table-cell office:value-type="percentage" office:value="1.0163151669999999" table:style-name="ce23">
            <text:p>102%</text:p>
          </table:table-cell>
          <table:table-cell office:value-type="percentage" office:value="0.99783761199999998" table:style-name="ce22">
            <text:p>100%</text:p>
          </table:table-cell>
          <table:table-cell table:style-name="ce22"/>
          <table:table-cell table:number-columns-repeated="2" table:style-name="ce24"/>
          <table:table-cell table:number-columns-repeated="16375"/>
        </table:table-row>
        <table:table-row table:number-rows-repeated="1047775" table:style-name="ro14">
          <table:table-cell table:number-columns-repeated="16384"/>
        </table:table-row>
      </table:table>
      <table:table table:name="Year-on-year" table:style-name="ta4">
        <table:table-column table:style-name="co17" table:default-cell-style-name="ce1"/>
        <table:table-column table:style-name="co18" table:default-cell-style-name="ce1"/>
        <table:table-column table:style-name="co11" table:default-cell-style-name="ce1"/>
        <table:table-column table:style-name="co19" table:default-cell-style-name="ce1"/>
        <table:table-column table:style-name="co20" table:default-cell-style-name="ce1"/>
        <table:table-column table:style-name="co14" table:default-cell-style-name="ce1"/>
        <table:table-column table:style-name="co21" table:default-cell-style-name="ce1"/>
        <table:table-column table:style-name="co20" table:default-cell-style-name="ce1"/>
        <table:table-column table:style-name="co3" table:default-cell-style-name="ce1"/>
        <table:table-column table:style-name="co13" table:number-columns-repeated="16375" table:default-cell-style-name="ce1"/>
        <table:table-row table:style-name="ro9">
          <table:table-cell office:value-type="string" table:style-name="ce7">
            <text:p>Proof-of-concept - year-on-year series of daily usage of transport by mode: Great Britain, March 2024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9">
            <text:p>This worksheet contains 1 table.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0">
            <text:p>All figures are given as percentage points. These are calculcated by subtracting the percentage point of the latest daily value with its equivalent date in the previous year.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1">
            <text:p><text:span text:style-name="T10">Example:<text:s/></text:span><text:span text:style-name="T11">all<text:s/></text:span>motor vehicle usage in the week ending Thursday 28 March 2024 was 2 percentage points higher than the equivalent week of the previous year (week ending Thursday 30 March 2023).</text:p>
          </table:table-cell>
          <table:table-cell table:number-columns-repeated="16383" table:style-name="ce1"/>
        </table:table-row>
        <table:table-row table:style-name="ro18">
          <table:table-cell office:value-type="string" table:style-name="ce12">
            <text:p><text:a xlink:href="https://www.gov.uk/government/statistics/daily-domestic-transport-use-by-mode/planned-changes-to-the-daily-domestic-transport-use-by-mode-publication"><text:span text:style-name="T8">Further information can be found in the<text:s/></text:span>Planned changes to the Daily domestic transport use by mode publication<text:span text:style-name="T8"><text:s/>document.</text:span></text:a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3">
            <text:p>Annotations in this table: [x] for data not available, [z] for not applicable, [r] for revised data, [p] for provisional data.</text:p>
          </table:table-cell>
          <table:table-cell table:number-columns-repeated="16383" table:style-name="ce1"/>
        </table:table-row>
        <table:table-row table:style-name="ro11">
          <table:table-cell office:value-type="string" table:style-name="ce68">
            <text:p>Data presented in this worksheet is dummy data and solely for illustrative purposes. It should not be used for further analysis.</text:p>
          </table:table-cell>
          <table:table-cell table:number-columns-repeated="16383" table:style-name="ce1"/>
        </table:table-row>
        <table:table-row table:style-name="ro19">
          <table:table-cell office:value-type="string" table:style-name="ce15">
            <text:p>Date</text:p>
            <text:p>[note 1]</text:p>
          </table:table-cell>
          <table:table-cell office:value-type="string" table:style-name="ce16">
            <text:p>Weekday</text:p>
          </table:table-cell>
          <table:table-cell office:value-type="string" table:style-name="ce19">
            <text:p>All motor vehicles</text:p>
          </table:table-cell>
          <table:table-cell office:value-type="string" table:style-name="ce18">
            <text:p>National Rail</text:p>
          </table:table-cell>
          <table:table-cell office:value-type="string" table:style-name="ce18">
            <text:p>Transport for London Tube</text:p>
          </table:table-cell>
          <table:table-cell office:value-type="string" table:style-name="ce19">
            <text:p>Transport for London Bus</text:p>
          </table:table-cell>
          <table:table-cell office:value-type="string" table:style-name="ce17">
            <text:p>Bus (excluding London)</text:p>
          </table:table-cell>
          <table:table-cell office:value-type="string" table:style-name="ce17">
            <text:p>Notes on data by day</text:p>
          </table:table-cell>
          <table:table-cell office:value-type="string" table:style-name="ce17">
            <text:p>Contextual notes by day</text:p>
          </table:table-cell>
          <table:table-cell table:number-columns-repeated="16375"/>
        </table:table-row>
        <table:table-row table:style-name="ro13">
          <table:table-cell office:value-type="date" office:date-value="2024-03-01T00:00:00" table:style-name="ce20">
            <text:p>01-Mar-2024</text:p>
          </table:table-cell>
          <table:table-cell office:value-type="string" table:style-name="ce21">
            <text:p>Fri</text:p>
          </table:table-cell>
          <table:table-cell office:value-type="float" office:value="1" table:style-name="ce46">
            <text:p>1</text:p>
          </table:table-cell>
          <table:table-cell office:value-type="float" office:value="0.47" table:style-name="ce53">
            <text:p>0</text:p>
          </table:table-cell>
          <table:table-cell office:value-type="float" office:value="3.01" table:style-name="ce53">
            <text:p>3</text:p>
          </table:table-cell>
          <table:table-cell office:value-type="float" office:value="3.57" table:style-name="ce46">
            <text:p>4</text:p>
          </table:table-cell>
          <table:table-cell office:value-type="float" office:value="3.57" table:style-name="ce46">
            <text:p>4</text:p>
          </table:table-cell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02T00:00:00" table:style-name="ce26">
            <text:p>02-Mar-2024</text:p>
          </table:table-cell>
          <table:table-cell office:value-type="string" table:style-name="ce27">
            <text:p>Sat</text:p>
          </table:table-cell>
          <table:table-cell office:value-type="float" office:value="1" table:style-name="ce45">
            <text:p>1</text:p>
          </table:table-cell>
          <table:table-cell office:value-type="float" office:value="0.28999999999999998" table:style-name="ce54">
            <text:p>0</text:p>
          </table:table-cell>
          <table:table-cell office:value-type="float" office:value="2.84" table:style-name="ce54">
            <text:p>3</text:p>
          </table:table-cell>
          <table:table-cell office:value-type="float" office:value="3.38" table:style-name="ce45">
            <text:p>3</text:p>
          </table:table-cell>
          <table:table-cell office:value-type="float" office:value="3.38" table:style-name="ce45">
            <text:p>3</text:p>
          </table:table-cell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3-03T00:00:00" table:style-name="ce26">
            <text:p>03-Mar-2024</text:p>
          </table:table-cell>
          <table:table-cell office:value-type="string" table:style-name="ce27">
            <text:p>Sun</text:p>
          </table:table-cell>
          <table:table-cell office:value-type="float" office:value="2" table:style-name="ce45">
            <text:p>2</text:p>
          </table:table-cell>
          <table:table-cell office:value-type="float" office:value="1.25" table:style-name="ce54">
            <text:p>1</text:p>
          </table:table-cell>
          <table:table-cell office:value-type="float" office:value="3.75" table:style-name="ce54">
            <text:p>4</text:p>
          </table:table-cell>
          <table:table-cell office:value-type="float" office:value="3.93" table:style-name="ce45">
            <text:p>4</text:p>
          </table:table-cell>
          <table:table-cell office:value-type="float" office:value="3.93" table:style-name="ce45">
            <text:p>4</text:p>
          </table:table-cell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3-04T00:00:00" table:style-name="ce20">
            <text:p>04-Mar-2024</text:p>
          </table:table-cell>
          <table:table-cell office:value-type="string" table:style-name="ce21">
            <text:p>Mon</text:p>
          </table:table-cell>
          <table:table-cell office:value-type="float" office:value="2" table:style-name="ce46">
            <text:p>2</text:p>
          </table:table-cell>
          <table:table-cell office:value-type="float" office:value="1.41" table:style-name="ce53">
            <text:p>1</text:p>
          </table:table-cell>
          <table:table-cell office:value-type="float" office:value="3.6" table:style-name="ce53">
            <text:p>4</text:p>
          </table:table-cell>
          <table:table-cell office:value-type="float" office:value="4.1500000000000004" table:style-name="ce46">
            <text:p>4</text:p>
          </table:table-cell>
          <table:table-cell office:value-type="float" office:value="4.1500000000000004" table:style-name="ce46">
            <text:p>4</text:p>
          </table:table-cell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05T00:00:00" table:style-name="ce20">
            <text:p>05-Mar-2024</text:p>
          </table:table-cell>
          <table:table-cell office:value-type="string" table:style-name="ce21">
            <text:p>Tue</text:p>
          </table:table-cell>
          <table:table-cell office:value-type="float" office:value="2" table:style-name="ce46">
            <text:p>2</text:p>
          </table:table-cell>
          <table:table-cell office:value-type="float" office:value="1.99" table:style-name="ce53">
            <text:p>2</text:p>
          </table:table-cell>
          <table:table-cell office:value-type="float" office:value="3.47" table:style-name="ce53">
            <text:p>3</text:p>
          </table:table-cell>
          <table:table-cell office:value-type="float" office:value="4.2699999999999996" table:style-name="ce46">
            <text:p>4</text:p>
          </table:table-cell>
          <table:table-cell office:value-type="float" office:value="4.2699999999999996" table:style-name="ce46">
            <text:p>4</text:p>
          </table:table-cell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06T00:00:00" table:style-name="ce20">
            <text:p>06-Mar-2024</text:p>
          </table:table-cell>
          <table:table-cell office:value-type="string" table:style-name="ce21">
            <text:p>Wed</text:p>
          </table:table-cell>
          <table:table-cell office:value-type="float" office:value="3" table:style-name="ce46">
            <text:p>3</text:p>
          </table:table-cell>
          <table:table-cell office:value-type="float" office:value="5.19" table:style-name="ce53">
            <text:p>5</text:p>
          </table:table-cell>
          <table:table-cell office:value-type="float" office:value="3.83" table:style-name="ce53">
            <text:p>4</text:p>
          </table:table-cell>
          <table:table-cell office:value-type="float" office:value="5.08" table:style-name="ce46">
            <text:p>5</text:p>
          </table:table-cell>
          <table:table-cell office:value-type="float" office:value="5.08" table:style-name="ce46">
            <text:p>5</text:p>
          </table:table-cell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07T00:00:00" table:style-name="ce20">
            <text:p>07-Mar-2024</text:p>
          </table:table-cell>
          <table:table-cell office:value-type="string" table:style-name="ce21">
            <text:p>Thu</text:p>
          </table:table-cell>
          <table:table-cell office:value-type="float" office:value="5" table:style-name="ce46">
            <text:p>5</text:p>
          </table:table-cell>
          <table:table-cell office:value-type="float" office:value="3.51" table:style-name="ce53">
            <text:p>4</text:p>
          </table:table-cell>
          <table:table-cell office:value-type="float" office:value="3.93" table:style-name="ce53">
            <text:p>4</text:p>
          </table:table-cell>
          <table:table-cell office:value-type="float" office:value="4.8899999999999997" table:style-name="ce46">
            <text:p>5</text:p>
          </table:table-cell>
          <table:table-cell office:value-type="float" office:value="4.8899999999999997" table:style-name="ce46">
            <text:p>5</text:p>
          </table:table-cell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08T00:00:00" table:style-name="ce20">
            <text:p>08-Mar-2024</text:p>
          </table:table-cell>
          <table:table-cell office:value-type="string" table:style-name="ce21">
            <text:p>Fri</text:p>
          </table:table-cell>
          <table:table-cell office:value-type="float" office:value="7" table:style-name="ce46">
            <text:p>7</text:p>
          </table:table-cell>
          <table:table-cell office:value-type="float" office:value="4.4800000000000004" table:style-name="ce53">
            <text:p>4</text:p>
          </table:table-cell>
          <table:table-cell office:value-type="float" office:value="4.4800000000000004" table:style-name="ce53">
            <text:p>4</text:p>
          </table:table-cell>
          <table:table-cell office:value-type="float" office:value="5.37" table:style-name="ce46">
            <text:p>5</text:p>
          </table:table-cell>
          <table:table-cell office:value-type="float" office:value="5.37" table:style-name="ce46">
            <text:p>5</text:p>
          </table:table-cell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09T00:00:00" table:style-name="ce26">
            <text:p>09-Mar-2024</text:p>
          </table:table-cell>
          <table:table-cell office:value-type="string" table:style-name="ce27">
            <text:p>Sat</text:p>
          </table:table-cell>
          <table:table-cell office:value-type="float" office:value="8" table:style-name="ce45">
            <text:p>8</text:p>
          </table:table-cell>
          <table:table-cell office:value-type="float" office:value="6.47" table:style-name="ce54">
            <text:p>6</text:p>
          </table:table-cell>
          <table:table-cell office:value-type="float" office:value="4.95" table:style-name="ce54">
            <text:p>5</text:p>
          </table:table-cell>
          <table:table-cell office:value-type="float" office:value="5.66" table:style-name="ce45">
            <text:p>6</text:p>
          </table:table-cell>
          <table:table-cell office:value-type="float" office:value="5.66" table:style-name="ce45">
            <text:p>6</text:p>
          </table:table-cell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3-10T00:00:00" table:style-name="ce26">
            <text:p>10-Mar-2024</text:p>
          </table:table-cell>
          <table:table-cell office:value-type="string" table:style-name="ce27">
            <text:p>Sun</text:p>
          </table:table-cell>
          <table:table-cell office:value-type="float" office:value="9" table:style-name="ce45">
            <text:p>9</text:p>
          </table:table-cell>
          <table:table-cell office:value-type="float" office:value="6.44" table:style-name="ce54">
            <text:p>6</text:p>
          </table:table-cell>
          <table:table-cell office:value-type="float" office:value="3.61" table:style-name="ce54">
            <text:p>4</text:p>
          </table:table-cell>
          <table:table-cell office:value-type="float" office:value="4.8899999999999997" table:style-name="ce45">
            <text:p>5</text:p>
          </table:table-cell>
          <table:table-cell office:value-type="float" office:value="4.8899999999999997" table:style-name="ce45">
            <text:p>5</text:p>
          </table:table-cell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3-11T00:00:00" table:style-name="ce20">
            <text:p>11-Mar-2024</text:p>
          </table:table-cell>
          <table:table-cell office:value-type="string" table:style-name="ce21">
            <text:p>Mon</text:p>
          </table:table-cell>
          <table:table-cell office:value-type="float" office:value="8" table:style-name="ce46">
            <text:p>8</text:p>
          </table:table-cell>
          <table:table-cell office:value-type="float" office:value="6.9" table:style-name="ce53">
            <text:p>7</text:p>
          </table:table-cell>
          <table:table-cell office:value-type="float" office:value="3.36" table:style-name="ce53">
            <text:p>3</text:p>
          </table:table-cell>
          <table:table-cell office:value-type="float" office:value="4.3600000000000003" table:style-name="ce46">
            <text:p>4</text:p>
          </table:table-cell>
          <table:table-cell office:value-type="float" office:value="4.3600000000000003" table:style-name="ce46">
            <text:p>4</text:p>
          </table:table-cell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12T00:00:00" table:style-name="ce20">
            <text:p>12-Mar-2024</text:p>
          </table:table-cell>
          <table:table-cell office:value-type="string" table:style-name="ce21">
            <text:p>Tue</text:p>
          </table:table-cell>
          <table:table-cell office:value-type="float" office:value="8" table:style-name="ce46">
            <text:p>8</text:p>
          </table:table-cell>
          <table:table-cell office:value-type="float" office:value="6.7" table:style-name="ce53">
            <text:p>7</text:p>
          </table:table-cell>
          <table:table-cell office:value-type="float" office:value="3.01" table:style-name="ce53">
            <text:p>3</text:p>
          </table:table-cell>
          <table:table-cell office:value-type="float" office:value="3.45" table:style-name="ce46">
            <text:p>3</text:p>
          </table:table-cell>
          <table:table-cell office:value-type="float" office:value="3.45" table:style-name="ce46">
            <text:p>3</text:p>
          </table:table-cell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13T00:00:00" table:style-name="ce20">
            <text:p>13-Mar-2024</text:p>
          </table:table-cell>
          <table:table-cell office:value-type="string" table:style-name="ce21">
            <text:p>Wed</text:p>
          </table:table-cell>
          <table:table-cell office:value-type="float" office:value="7" table:style-name="ce46">
            <text:p>7</text:p>
          </table:table-cell>
          <table:table-cell office:value-type="float" office:value="9.0500000000000007" table:style-name="ce53">
            <text:p>9</text:p>
          </table:table-cell>
          <table:table-cell office:value-type="float" office:value="16.52" table:style-name="ce53">
            <text:p>17</text:p>
          </table:table-cell>
          <table:table-cell office:value-type="float" office:value="1.68" table:style-name="ce46">
            <text:p>2</text:p>
          </table:table-cell>
          <table:table-cell office:value-type="float" office:value="1.68" table:style-name="ce46">
            <text:p>2</text:p>
          </table:table-cell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14T00:00:00" table:style-name="ce20">
            <text:p>14-Mar-2024</text:p>
          </table:table-cell>
          <table:table-cell office:value-type="string" table:style-name="ce21">
            <text:p>Thu</text:p>
          </table:table-cell>
          <table:table-cell office:value-type="float" office:value="5" table:style-name="ce46">
            <text:p>5</text:p>
          </table:table-cell>
          <table:table-cell office:value-type="float" office:value="14.75" table:style-name="ce53">
            <text:p>15</text:p>
          </table:table-cell>
          <table:table-cell office:value-type="float" office:value="20.76" table:style-name="ce53">
            <text:p>21</text:p>
          </table:table-cell>
          <table:table-cell office:value-type="float" office:value="1.49" table:style-name="ce46">
            <text:p>1</text:p>
          </table:table-cell>
          <table:table-cell office:value-type="float" office:value="1.49" table:style-name="ce46">
            <text:p>1</text:p>
          </table:table-cell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15T00:00:00" table:style-name="ce20">
            <text:p>15-Mar-2024</text:p>
          </table:table-cell>
          <table:table-cell office:value-type="string" table:style-name="ce21">
            <text:p>Fri</text:p>
          </table:table-cell>
          <table:table-cell office:value-type="float" office:value="3" table:style-name="ce46">
            <text:p>3</text:p>
          </table:table-cell>
          <table:table-cell office:value-type="float" office:value="14.73" table:style-name="ce53">
            <text:p>15</text:p>
          </table:table-cell>
          <table:table-cell office:value-type="float" office:value="20.420000000000002" table:style-name="ce53">
            <text:p>20</text:p>
          </table:table-cell>
          <table:table-cell office:value-type="float" office:value="0.86" table:style-name="ce46">
            <text:p>1</text:p>
          </table:table-cell>
          <table:table-cell office:value-type="float" office:value="0.86" table:style-name="ce46">
            <text:p>1</text:p>
          </table:table-cell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16T00:00:00" table:style-name="ce26">
            <text:p>16-Mar-2024</text:p>
          </table:table-cell>
          <table:table-cell office:value-type="string" table:style-name="ce27">
            <text:p>Sat</text:p>
          </table:table-cell>
          <table:table-cell office:value-type="float" office:value="1" table:style-name="ce45">
            <text:p>1</text:p>
          </table:table-cell>
          <table:table-cell office:value-type="float" office:value="18.46" table:style-name="ce54">
            <text:p>18</text:p>
          </table:table-cell>
          <table:table-cell office:value-type="float" office:value="21.02" table:style-name="ce54">
            <text:p>21</text:p>
          </table:table-cell>
          <table:table-cell office:value-type="float" office:value="0.24" table:style-name="ce45">
            <text:p>0</text:p>
          </table:table-cell>
          <table:table-cell office:value-type="float" office:value="0.24" table:style-name="ce45">
            <text:p>0</text:p>
          </table:table-cell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3-17T00:00:00" table:style-name="ce26">
            <text:p>17-Mar-2024</text:p>
          </table:table-cell>
          <table:table-cell office:value-type="string" table:style-name="ce27">
            <text:p>Sun</text:p>
          </table:table-cell>
          <table:table-cell office:value-type="float" office:value="-1" table:style-name="ce45">
            <text:p>-1</text:p>
          </table:table-cell>
          <table:table-cell office:value-type="float" office:value="18.34" table:style-name="ce54">
            <text:p>18</text:p>
          </table:table-cell>
          <table:table-cell office:value-type="float" office:value="21.34" table:style-name="ce54">
            <text:p>21</text:p>
          </table:table-cell>
          <table:table-cell office:value-type="float" office:value="0.37" table:style-name="ce45">
            <text:p>0</text:p>
          </table:table-cell>
          <table:table-cell office:value-type="float" office:value="0.37" table:style-name="ce45">
            <text:p>0</text:p>
          </table:table-cell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3-18T00:00:00" table:style-name="ce20">
            <text:p>18-Mar-2024</text:p>
          </table:table-cell>
          <table:table-cell office:value-type="string" table:style-name="ce21">
            <text:p>Mon</text:p>
          </table:table-cell>
          <table:table-cell office:value-type="float" office:value="-1" table:style-name="ce46">
            <text:p>-1</text:p>
          </table:table-cell>
          <table:table-cell office:value-type="float" office:value="17.489999999999998" table:style-name="ce53">
            <text:p>17</text:p>
          </table:table-cell>
          <table:table-cell office:value-type="float" office:value="21.52" table:style-name="ce53">
            <text:p>22</text:p>
          </table:table-cell>
          <table:table-cell office:value-type="float" office:value="0.62" table:style-name="ce46">
            <text:p>1</text:p>
          </table:table-cell>
          <table:table-cell office:value-type="float" office:value="0.62" table:style-name="ce46">
            <text:p>1</text:p>
          </table:table-cell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19T00:00:00" table:style-name="ce20">
            <text:p>19-Mar-2024</text:p>
          </table:table-cell>
          <table:table-cell office:value-type="string" table:style-name="ce21">
            <text:p>Tue</text:p>
          </table:table-cell>
          <table:table-cell office:value-type="float" office:value="-1" table:style-name="ce46">
            <text:p>-1</text:p>
          </table:table-cell>
          <table:table-cell office:value-type="float" office:value="17.27" table:style-name="ce53">
            <text:p>17</text:p>
          </table:table-cell>
          <table:table-cell office:value-type="float" office:value="21.8" table:style-name="ce53">
            <text:p>22</text:p>
          </table:table-cell>
          <table:table-cell office:value-type="float" office:value="1.06" table:style-name="ce46">
            <text:p>1</text:p>
          </table:table-cell>
          <table:table-cell office:value-type="float" office:value="1.06" table:style-name="ce46">
            <text:p>1</text:p>
          </table:table-cell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20T00:00:00" table:style-name="ce20">
            <text:p>20-Mar-2024</text:p>
          </table:table-cell>
          <table:table-cell office:value-type="string" table:style-name="ce21">
            <text:p>Wed</text:p>
          </table:table-cell>
          <table:table-cell office:value-type="float" office:value="-1" table:style-name="ce46">
            <text:p>-1</text:p>
          </table:table-cell>
          <table:table-cell office:value-type="float" office:value="14.16" table:style-name="ce53">
            <text:p>14</text:p>
          </table:table-cell>
          <table:table-cell office:value-type="float" office:value="7.75" table:style-name="ce53">
            <text:p>8</text:p>
          </table:table-cell>
          <table:table-cell office:value-type="float" office:value="1.95" table:style-name="ce46">
            <text:p>2</text:p>
          </table:table-cell>
          <table:table-cell office:value-type="float" office:value="1.95" table:style-name="ce46">
            <text:p>2</text:p>
          </table:table-cell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21T00:00:00" table:style-name="ce20">
            <text:p>21-Mar-2024</text:p>
          </table:table-cell>
          <table:table-cell office:value-type="string" table:style-name="ce21">
            <text:p>Thu</text:p>
          </table:table-cell>
          <table:table-cell office:value-type="float" office:value="-1" table:style-name="ce46">
            <text:p>-1</text:p>
          </table:table-cell>
          <table:table-cell office:value-type="float" office:value="7.66" table:style-name="ce53">
            <text:p>8</text:p>
          </table:table-cell>
          <table:table-cell office:value-type="float" office:value="2.83" table:style-name="ce53">
            <text:p>3</text:p>
          </table:table-cell>
          <table:table-cell office:value-type="float" office:value="1.63" table:style-name="ce46">
            <text:p>2</text:p>
          </table:table-cell>
          <table:table-cell office:value-type="float" office:value="1.63" table:style-name="ce46">
            <text:p>2</text:p>
          </table:table-cell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22T00:00:00" table:style-name="ce20">
            <text:p>22-Mar-2024</text:p>
          </table:table-cell>
          <table:table-cell office:value-type="string" table:style-name="ce21">
            <text:p>Fri</text:p>
          </table:table-cell>
          <table:table-cell office:value-type="float" office:value="0" table:style-name="ce46">
            <text:p>0</text:p>
          </table:table-cell>
          <table:table-cell office:value-type="float" office:value="6.63" table:style-name="ce53">
            <text:p>7</text:p>
          </table:table-cell>
          <table:table-cell office:value-type="float" office:value="2.7" table:style-name="ce53">
            <text:p>3</text:p>
          </table:table-cell>
          <table:table-cell office:value-type="float" office:value="1.8" table:style-name="ce46">
            <text:p>2</text:p>
          </table:table-cell>
          <table:table-cell office:value-type="float" office:value="1.8" table:style-name="ce46">
            <text:p>2</text:p>
          </table:table-cell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23T00:00:00" table:style-name="ce26">
            <text:p>23-Mar-2024</text:p>
          </table:table-cell>
          <table:table-cell office:value-type="string" table:style-name="ce27">
            <text:p>Sat</text:p>
          </table:table-cell>
          <table:table-cell office:value-type="float" office:value="0" table:style-name="ce45">
            <text:p>0</text:p>
          </table:table-cell>
          <table:table-cell office:value-type="float" office:value="0.93" table:style-name="ce54">
            <text:p>1</text:p>
          </table:table-cell>
          <table:table-cell office:value-type="float" office:value="2.6" table:style-name="ce54">
            <text:p>3</text:p>
          </table:table-cell>
          <table:table-cell office:value-type="float" office:value="2.02" table:style-name="ce45">
            <text:p>2</text:p>
          </table:table-cell>
          <table:table-cell office:value-type="float" office:value="2.02" table:style-name="ce45">
            <text:p>2</text:p>
          </table:table-cell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3-24T00:00:00" table:style-name="ce26">
            <text:p>24-Mar-2024</text:p>
          </table:table-cell>
          <table:table-cell office:value-type="string" table:style-name="ce27">
            <text:p>Sun</text:p>
          </table:table-cell>
          <table:table-cell office:value-type="float" office:value="2" table:style-name="ce45">
            <text:p>2</text:p>
          </table:table-cell>
          <table:table-cell office:value-type="float" office:value="0.34" table:style-name="ce54">
            <text:p>0</text:p>
          </table:table-cell>
          <table:table-cell office:value-type="float" office:value="3.5" table:style-name="ce54">
            <text:p>4</text:p>
          </table:table-cell>
          <table:table-cell office:value-type="float" office:value="3.01" table:style-name="ce45">
            <text:p>3</text:p>
          </table:table-cell>
          <table:table-cell office:value-type="float" office:value="3.01" table:style-name="ce45">
            <text:p>3</text:p>
          </table:table-cell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3-25T00:00:00" table:style-name="ce20">
            <text:p>25-Mar-2024</text:p>
          </table:table-cell>
          <table:table-cell office:value-type="string" table:style-name="ce21">
            <text:p>Mon</text:p>
          </table:table-cell>
          <table:table-cell office:value-type="float" office:value="2" table:style-name="ce46">
            <text:p>2</text:p>
          </table:table-cell>
          <table:table-cell office:value-type="float" office:value="-0.08" table:style-name="ce53">
            <text:p>0</text:p>
          </table:table-cell>
          <table:table-cell office:value-type="float" office:value="3.81" table:style-name="ce53">
            <text:p>4</text:p>
          </table:table-cell>
          <table:table-cell office:value-type="float" office:value="2.95" table:style-name="ce46">
            <text:p>3</text:p>
          </table:table-cell>
          <table:table-cell office:value-type="float" office:value="2.95" table:style-name="ce46">
            <text:p>3</text:p>
          </table:table-cell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26T00:00:00" table:style-name="ce20">
            <text:p>26-Mar-2024</text:p>
          </table:table-cell>
          <table:table-cell office:value-type="string" table:style-name="ce21">
            <text:p>Tue</text:p>
          </table:table-cell>
          <table:table-cell office:value-type="float" office:value="2" table:style-name="ce46">
            <text:p>2</text:p>
          </table:table-cell>
          <table:table-cell office:value-type="float" office:value="-0.24" table:style-name="ce53">
            <text:p>0</text:p>
          </table:table-cell>
          <table:table-cell office:value-type="float" office:value="4.41" table:style-name="ce53">
            <text:p>4</text:p>
          </table:table-cell>
          <table:table-cell office:value-type="float" office:value="3.65" table:style-name="ce46">
            <text:p>4</text:p>
          </table:table-cell>
          <table:table-cell office:value-type="float" office:value="3.65" table:style-name="ce46">
            <text:p>4</text:p>
          </table:table-cell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27T00:00:00" table:style-name="ce20">
            <text:p>27-Mar-2024</text:p>
          </table:table-cell>
          <table:table-cell office:value-type="string" table:style-name="ce21">
            <text:p>Wed</text:p>
          </table:table-cell>
          <table:table-cell office:value-type="float" office:value="2" table:style-name="ce46">
            <text:p>2</text:p>
          </table:table-cell>
          <table:table-cell office:value-type="float" office:value="-0.84" table:style-name="ce53">
            <text:p>-1</text:p>
          </table:table-cell>
          <table:table-cell office:value-type="float" office:value="4.5999999999999996" table:style-name="ce53">
            <text:p>5</text:p>
          </table:table-cell>
          <table:table-cell office:value-type="float" office:value="3.92" table:style-name="ce46">
            <text:p>4</text:p>
          </table:table-cell>
          <table:table-cell office:value-type="float" office:value="3.92" table:style-name="ce46">
            <text:p>4</text:p>
          </table:table-cell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28T00:00:00" table:style-name="ce20">
            <text:p>28-Mar-2024</text:p>
          </table:table-cell>
          <table:table-cell office:value-type="string" table:style-name="ce21">
            <text:p>Thu</text:p>
          </table:table-cell>
          <table:table-cell office:value-type="float" office:value="2" table:style-name="ce46">
            <text:p>2</text:p>
          </table:table-cell>
          <table:table-cell office:value-type="float" office:value="-0.51" table:style-name="ce53">
            <text:p>-1</text:p>
          </table:table-cell>
          <table:table-cell office:value-type="float" office:value="5" table:style-name="ce53">
            <text:p>5</text:p>
          </table:table-cell>
          <table:table-cell office:value-type="float" office:value="4.0999999999999996" table:style-name="ce46">
            <text:p>4</text:p>
          </table:table-cell>
          <table:table-cell office:value-type="float" office:value="4.0999999999999996" table:style-name="ce46">
            <text:p>4</text:p>
          </table:table-cell>
          <table:table-cell table:number-columns-repeated="2" table:style-name="ce24"/>
          <table:table-cell table:number-columns-repeated="16375"/>
        </table:table-row>
        <table:table-row table:style-name="ro13">
          <table:table-cell office:value-type="date" office:date-value="2024-03-29T00:00:00" table:style-name="ce26">
            <text:p>29-Mar-2024</text:p>
          </table:table-cell>
          <table:table-cell office:value-type="string" table:style-name="ce27">
            <text:p>Fri (BH)</text:p>
          </table:table-cell>
          <table:table-cell office:value-type="float" office:value="0" table:style-name="ce45">
            <text:p>0</text:p>
          </table:table-cell>
          <table:table-cell office:value-type="float" office:value="-3.89" table:style-name="ce54">
            <text:p>-4</text:p>
          </table:table-cell>
          <table:table-cell office:value-type="float" office:value="1.69" table:style-name="ce54">
            <text:p>2</text:p>
          </table:table-cell>
          <table:table-cell office:value-type="float" office:value="0.01" table:style-name="ce45">
            <text:p>0</text:p>
          </table:table-cell>
          <table:table-cell office:value-type="float" office:value="0.01" table:style-name="ce45">
            <text:p>0</text:p>
          </table:table-cell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3-30T00:00:00" table:style-name="ce26">
            <text:p>30-Mar-2024</text:p>
          </table:table-cell>
          <table:table-cell office:value-type="string" table:style-name="ce27">
            <text:p>Sat</text:p>
          </table:table-cell>
          <table:table-cell office:value-type="float" office:value="0" table:style-name="ce45">
            <text:p>0</text:p>
          </table:table-cell>
          <table:table-cell office:value-type="float" office:value="-4.34" table:style-name="ce54">
            <text:p>-4</text:p>
          </table:table-cell>
          <table:table-cell office:value-type="float" office:value="0.28000000000000003" table:style-name="ce54">
            <text:p>0</text:p>
          </table:table-cell>
          <table:table-cell office:value-type="float" office:value="0.22" table:style-name="ce45">
            <text:p>0</text:p>
          </table:table-cell>
          <table:table-cell office:value-type="float" office:value="0.22" table:style-name="ce45">
            <text:p>0</text:p>
          </table:table-cell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3-31T00:00:00" table:style-name="ce26">
            <text:p>31-Mar-2024</text:p>
          </table:table-cell>
          <table:table-cell office:value-type="string" table:style-name="ce27">
            <text:p>Sun</text:p>
          </table:table-cell>
          <table:table-cell office:value-type="float" office:value="-3" table:style-name="ce45">
            <text:p>-3</text:p>
          </table:table-cell>
          <table:table-cell office:value-type="float" office:value="-6.79" table:style-name="ce54">
            <text:p>-7</text:p>
          </table:table-cell>
          <table:table-cell office:value-type="float" office:value="-2.64" table:style-name="ce54">
            <text:p>-3</text:p>
          </table:table-cell>
          <table:table-cell office:value-type="float" office:value="-1.74" table:style-name="ce45">
            <text:p>-2</text:p>
          </table:table-cell>
          <table:table-cell office:value-type="float" office:value="-1.74" table:style-name="ce45">
            <text:p>-2</text:p>
          </table:table-cell>
          <table:table-cell table:number-columns-repeated="2" table:style-name="ce30"/>
          <table:table-cell table:number-columns-repeated="16375"/>
        </table:table-row>
        <table:table-row table:style-name="ro13">
          <table:table-cell office:value-type="date" office:date-value="2024-04-01T00:00:00" table:style-name="ce31">
            <text:p>01-Apr-2024</text:p>
          </table:table-cell>
          <table:table-cell office:value-type="string" table:style-name="ce32">
            <text:p>Mon (BH)</text:p>
          </table:table-cell>
          <table:table-cell office:value-type="float" office:value="-5" table:style-name="ce55">
            <text:p>-5</text:p>
          </table:table-cell>
          <table:table-cell office:value-type="float" office:value="-12.89" table:style-name="ce56">
            <text:p>-13</text:p>
          </table:table-cell>
          <table:table-cell office:value-type="float" office:value="-7.92" table:style-name="ce56">
            <text:p>-8</text:p>
          </table:table-cell>
          <table:table-cell office:value-type="float" office:value="-5.78" table:style-name="ce55">
            <text:p>-6</text:p>
          </table:table-cell>
          <table:table-cell office:value-type="float" office:value="-5.78" table:style-name="ce55">
            <text:p>-6</text:p>
          </table:table-cell>
          <table:table-cell table:number-columns-repeated="2" table:style-name="ce35"/>
          <table:table-cell table:number-columns-repeated="16375"/>
        </table:table-row>
        <table:table-row table:number-rows-repeated="1048536" table:style-name="ro8">
          <table:table-cell table:number-columns-repeated="16384"/>
        </table:table-row>
      </table:table>
      <table:table table:name="Sheet1" table:style-name="ta5">
        <table:table-column table:style-name="co13" table:number-columns-repeated="16384" table:default-cell-style-name="ce1"/>
        <table:table-row table:style-name="ro8">
          <table:table-cell table:number-columns-repeated="9"/>
          <table:table-cell table:style-name="ce1">
            <draw:frame draw:z-index="2" draw:id="id1" draw:style-name="a1" draw:name="Chart 3" svg:x="0in" svg:y="0.16667in" svg:width="5in" svg:height="3in" style:rel-width="scale" style:rel-height="scale">
              <draw:object xlink:href="Object 2/" xlink:type="simple" xlink:show="embed" xlink:actuate="onLoad"/>
              <svg:title/>
              <svg:desc/>
            </draw:frame>
          </table:table-cell>
          <table:table-cell table:number-columns-repeated="16374"/>
        </table:table-row>
        <table:table-row table:style-name="ro8">
          <table:table-cell/>
          <table:table-cell table:style-name="ce1">
            <draw:frame draw:z-index="1" draw:id="id0" draw:style-name="a0" draw:name="Chart 1" svg:x="0.20833in" svg:y="0.025in" svg:width="5in" svg:height="3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16382"/>
        </table:table-row>
        <table:table-row table:number-rows-repeated="1048574" table:style-name="ro8">
          <table:table-cell table:number-columns-repeated="16384"/>
        </table:table-row>
      </table:table>
      <table:table table:name="Sheet2" table:style-name="ta5">
        <table:table-column table:style-name="co13" table:number-columns-repeated="16384" table:default-cell-style-name="ce1"/>
        <table:table-row table:style-name="ro13">
          <table:table-cell table:number-columns-repeated="2" table:style-name="ce1"/>
          <table:table-cell office:value-type="float" office:value="1.060859716" table:style-name="ce1">
            <text:p>1.060859716</text:p>
          </table:table-cell>
          <table:table-cell office:value-type="float" office:value="0" table:formula="of:=[.A1]*100" table:style-name="ce1">
            <text:p>0</text:p>
          </table:table-cell>
          <table:table-cell office:value-type="float" office:value="0" table:formula="of:=[.B1]*100" table:style-name="ce1">
            <text:p>0</text:p>
          </table:table-cell>
          <table:table-cell office:value-type="float" office:value="106.08597159999999" table:formula="of:=[.C1]*100" table:style-name="ce1">
            <text:p>106.0859716</text:p>
          </table:table-cell>
          <table:table-cell table:number-columns-repeated="16378"/>
        </table:table-row>
        <table:table-row table:style-name="ro13">
          <table:table-cell table:number-columns-repeated="2" table:style-name="ce1"/>
          <table:table-cell office:value-type="float" office:value="1.0617052650000001" table:style-name="ce1">
            <text:p>1.061705265</text:p>
          </table:table-cell>
          <table:table-cell table:number-columns-repeated="16381" table:style-name="ce1"/>
        </table:table-row>
        <table:table-row table:style-name="ro13">
          <table:table-cell table:number-columns-repeated="2" table:style-name="ce1"/>
          <table:table-cell office:value-type="float" office:value="1.05907201" table:style-name="ce1">
            <text:p>1.05907201</text:p>
          </table:table-cell>
          <table:table-cell table:number-columns-repeated="16381" table:style-name="ce1"/>
        </table:table-row>
        <table:table-row table:style-name="ro13">
          <table:table-cell table:number-columns-repeated="2" table:style-name="ce1"/>
          <table:table-cell office:value-type="float" office:value="1.015346971" table:style-name="ce1">
            <text:p>1.015346971</text:p>
          </table:table-cell>
          <table:table-cell table:number-columns-repeated="16381" table:style-name="ce1"/>
        </table:table-row>
        <table:table-row table:style-name="ro13">
          <table:table-cell table:number-columns-repeated="2" table:style-name="ce1"/>
          <table:table-cell office:value-type="float" office:value="1.0090546929999999" table:style-name="ce1">
            <text:p>1.009054693</text:p>
          </table:table-cell>
          <table:table-cell table:number-columns-repeated="16381" table:style-name="ce1"/>
        </table:table-row>
        <table:table-row table:style-name="ro13">
          <table:table-cell table:number-columns-repeated="2" table:style-name="ce1"/>
          <table:table-cell office:value-type="float" office:value="0.94966757999999996" table:style-name="ce1">
            <text:p>0.94966758</text:p>
          </table:table-cell>
          <table:table-cell table:number-columns-repeated="16381" table:style-name="ce1"/>
        </table:table-row>
        <table:table-row table:style-name="ro13">
          <table:table-cell office:value-type="float" office:value="1.1444415489999999" table:style-name="ce1">
            <text:p>1.144441549</text:p>
          </table:table-cell>
          <table:table-cell office:value-type="float" office:value="1.157674681" table:style-name="ce1">
            <text:p>1.157674681</text:p>
          </table:table-cell>
          <table:table-cell office:value-type="float" office:value="0.95397578400000005" table:style-name="ce1">
            <text:p>0.953975784</text:p>
          </table:table-cell>
          <table:table-cell table:number-columns-repeated="16381" table:style-name="ce1"/>
        </table:table-row>
        <table:table-row table:style-name="ro13">
          <table:table-cell office:value-type="float" office:value="1.1357682920000001" table:style-name="ce1">
            <text:p>1.135768292</text:p>
          </table:table-cell>
          <table:table-cell office:value-type="float" office:value="1.151976012" table:style-name="ce1">
            <text:p>1.151976012</text:p>
          </table:table-cell>
          <table:table-cell office:value-type="float" office:value="0.94774986400000005" table:style-name="ce1">
            <text:p>0.947749864</text:p>
          </table:table-cell>
          <table:table-cell table:number-columns-repeated="16381" table:style-name="ce1"/>
        </table:table-row>
        <table:table-row table:style-name="ro13">
          <table:table-cell office:value-type="float" office:value="1.1283693459999999" table:style-name="ce1">
            <text:p>1.128369346</text:p>
          </table:table-cell>
          <table:table-cell office:value-type="float" office:value="1.1489396730000001" table:style-name="ce1">
            <text:p>1.148939673</text:p>
          </table:table-cell>
          <table:table-cell office:value-type="float" office:value="0.93948579099999996" table:style-name="ce1">
            <text:p>0.939485791</text:p>
          </table:table-cell>
          <table:table-cell table:number-columns-repeated="16381" table:style-name="ce1"/>
        </table:table-row>
        <table:table-row table:style-name="ro13">
          <table:table-cell office:value-type="float" office:value="1.1120797309999999" table:style-name="ce1">
            <text:p>1.112079731</text:p>
          </table:table-cell>
          <table:table-cell office:value-type="float" office:value="1.142956646" table:style-name="ce1">
            <text:p>1.142956646</text:p>
          </table:table-cell>
          <table:table-cell office:value-type="float" office:value="0.92884740799999999" table:style-name="ce1">
            <text:p>0.928847408</text:p>
          </table:table-cell>
          <table:table-cell table:number-columns-repeated="16381" table:style-name="ce1"/>
        </table:table-row>
        <table:table-row table:style-name="ro13">
          <table:table-cell office:value-type="float" office:value="1.09258264" table:style-name="ce1">
            <text:p>1.09258264</text:p>
          </table:table-cell>
          <table:table-cell office:value-type="float" office:value="1.136215797" table:style-name="ce1">
            <text:p>1.136215797</text:p>
          </table:table-cell>
          <table:table-cell office:value-type="float" office:value="0.98908650099999995" table:style-name="ce1">
            <text:p>0.989086501</text:p>
          </table:table-cell>
          <table:table-cell table:number-columns-repeated="16381" table:style-name="ce1"/>
        </table:table-row>
        <table:table-row table:style-name="ro13">
          <table:table-cell office:value-type="float" office:value="1.0656297720000001" table:style-name="ce1">
            <text:p>1.065629772</text:p>
          </table:table-cell>
          <table:table-cell office:value-type="float" office:value="1.1322643990000001" table:style-name="ce1">
            <text:p>1.132264399</text:p>
          </table:table-cell>
          <table:table-cell office:value-type="float" office:value="0.972754758" table:style-name="ce1">
            <text:p>0.972754758</text:p>
          </table:table-cell>
          <table:table-cell table:number-columns-repeated="16381" table:style-name="ce1"/>
        </table:table-row>
        <table:table-row table:style-name="ro13">
          <table:table-cell office:value-type="float" office:value="1.022114873" table:style-name="ce1">
            <text:p>1.022114873</text:p>
          </table:table-cell>
          <table:table-cell office:value-type="float" office:value="1.1126620140000001" table:style-name="ce1">
            <text:p>1.112662014</text:p>
          </table:table-cell>
          <table:table-cell office:value-type="float" office:value="0.94687931800000003" table:style-name="ce1">
            <text:p>0.946879318</text:p>
          </table:table-cell>
          <table:table-cell table:number-columns-repeated="16381" table:style-name="ce1"/>
        </table:table-row>
        <table:table-row table:style-name="ro13">
          <table:table-cell office:value-type="float" office:value="0.975483989" table:style-name="ce1">
            <text:p>0.975483989</text:p>
          </table:table-cell>
          <table:table-cell office:value-type="float" office:value="1.095157929" table:style-name="ce1">
            <text:p>1.095157929</text:p>
          </table:table-cell>
          <table:table-cell office:value-type="float" office:value="0.916709632" table:style-name="ce1">
            <text:p>0.916709632</text:p>
          </table:table-cell>
          <table:table-cell table:number-columns-repeated="16381" table:style-name="ce1"/>
        </table:table-row>
        <table:table-row table:style-name="ro13">
          <table:table-cell office:value-type="float" office:value="0.94200755300000005" table:style-name="ce1">
            <text:p>0.942007553</text:p>
          </table:table-cell>
          <table:table-cell office:value-type="float" office:value="1.077915897" table:style-name="ce1">
            <text:p>1.077915897</text:p>
          </table:table-cell>
          <table:table-cell office:value-type="float" office:value="0.89821647599999999" table:style-name="ce1">
            <text:p>0.898216476</text:p>
          </table:table-cell>
          <table:table-cell table:number-columns-repeated="16381" table:style-name="ce1"/>
        </table:table-row>
        <table:table-row table:style-name="ro13">
          <table:table-cell office:value-type="float" office:value="0.88281237300000004" table:style-name="ce1">
            <text:p>0.882812373</text:p>
          </table:table-cell>
          <table:table-cell office:value-type="float" office:value="1.046276435" table:style-name="ce1">
            <text:p>1.046276435</text:p>
          </table:table-cell>
          <table:table-cell office:value-type="float" office:value="0.85482247300000003" table:style-name="ce1">
            <text:p>0.854822473</text:p>
          </table:table-cell>
          <table:table-cell table:number-columns-repeated="16381" table:style-name="ce1"/>
        </table:table-row>
        <table:table-row table:style-name="ro13">
          <table:table-cell office:value-type="float" office:value="0.79629555600000002" table:style-name="ce1">
            <text:p>0.796295556</text:p>
          </table:table-cell>
          <table:table-cell office:value-type="float" office:value="0.99962603100000003" table:style-name="ce1">
            <text:p>0.999626031</text:p>
          </table:table-cell>
          <table:table-cell office:value-type="float" office:value="0.79394292600000005" table:style-name="ce1">
            <text:p>0.793942926</text:p>
          </table:table-cell>
          <table:table-cell table:number-columns-repeated="16381"/>
        </table:table-row>
        <table:table-row table:style-name="ro13">
          <table:table-cell office:value-type="float" office:value="0.69570683099999997" table:style-name="ce1">
            <text:p>0.695706831</text:p>
          </table:table-cell>
          <table:table-cell office:value-type="float" office:value="0.94169762700000004" table:style-name="ce1">
            <text:p>0.941697627</text:p>
          </table:table-cell>
          <table:table-cell office:value-type="float" office:value="0.69549322300000005" table:style-name="ce1">
            <text:p>0.695493223</text:p>
          </table:table-cell>
          <table:table-cell table:number-columns-repeated="16381"/>
        </table:table-row>
        <table:table-row table:style-name="ro13">
          <table:table-cell office:value-type="float" office:value="0.59164268900000005" table:style-name="ce1">
            <text:p>0.591642689</text:p>
          </table:table-cell>
          <table:table-cell office:value-type="float" office:value="0.87840488500000002" table:style-name="ce1">
            <text:p>0.878404885</text:p>
          </table:table-cell>
          <table:table-cell office:value-type="float" office:value="0.62905014999999997" table:style-name="ce1">
            <text:p>0.62905015</text:p>
          </table:table-cell>
          <table:table-cell table:number-columns-repeated="16381"/>
        </table:table-row>
        <table:table-row table:style-name="ro13">
          <table:table-cell office:value-type="float" office:value="0.49576558300000001" table:style-name="ce1">
            <text:p>0.495765583</text:p>
          </table:table-cell>
          <table:table-cell office:value-type="float" office:value="0.80974069699999995" table:style-name="ce1">
            <text:p>0.809740697</text:p>
          </table:table-cell>
          <table:table-cell office:value-type="float" office:value="0.56235343500000001" table:style-name="ce1">
            <text:p>0.562353435</text:p>
          </table:table-cell>
          <table:table-cell table:number-columns-repeated="16381"/>
        </table:table-row>
        <table:table-row table:style-name="ro13">
          <table:table-cell office:value-type="float" office:value="0.42973455500000002" table:style-name="ce1">
            <text:p>0.429734555</text:p>
          </table:table-cell>
          <table:table-cell office:value-type="float" office:value="0.749271354" table:style-name="ce1">
            <text:p>0.749271354</text:p>
          </table:table-cell>
          <table:table-cell office:value-type="float" office:value="0.51036075599999997" table:style-name="ce1">
            <text:p>0.510360756</text:p>
          </table:table-cell>
          <table:table-cell table:number-columns-repeated="16381"/>
        </table:table-row>
        <table:table-row table:style-name="ro13">
          <table:table-cell office:value-type="float" office:value="0.38867756199999998" table:style-name="ce1">
            <text:p>0.388677562</text:p>
          </table:table-cell>
          <table:table-cell office:value-type="float" office:value="0.70572340600000005" table:style-name="ce1">
            <text:p>0.705723406</text:p>
          </table:table-cell>
          <table:table-cell office:value-type="float" office:value="0.48219270199999997" table:style-name="ce1">
            <text:p>0.482192702</text:p>
          </table:table-cell>
          <table:table-cell table:number-columns-repeated="16381"/>
        </table:table-row>
        <table:table-row table:style-name="ro13">
          <table:table-cell office:value-type="float" office:value="0.307472998" table:style-name="ce1">
            <text:p>0.307472998</text:p>
          </table:table-cell>
          <table:table-cell office:value-type="float" office:value="0.61661101699999998" table:style-name="ce1">
            <text:p>0.616611017</text:p>
          </table:table-cell>
          <table:table-cell office:value-type="float" office:value="0.41621318499999999" table:style-name="ce1">
            <text:p>0.416213185</text:p>
          </table:table-cell>
          <table:table-cell table:number-columns-repeated="16381"/>
        </table:table-row>
        <table:table-row table:style-name="ro13">
          <table:table-cell office:value-type="float" office:value="0.24275470599999999" table:style-name="ce1">
            <text:p>0.242754706</text:p>
          </table:table-cell>
          <table:table-cell office:value-type="float" office:value="0.52548234800000004" table:style-name="ce1">
            <text:p>0.525482348</text:p>
          </table:table-cell>
          <table:table-cell office:value-type="float" office:value="0.37115348199999998" table:style-name="ce1">
            <text:p>0.371153482</text:p>
          </table:table-cell>
          <table:table-cell table:number-columns-repeated="16381"/>
        </table:table-row>
        <table:table-row table:style-name="ro13">
          <table:table-cell office:value-type="float" office:value="0.18913118100000001" table:style-name="ce1">
            <text:p>0.189131181</text:p>
          </table:table-cell>
          <table:table-cell office:value-type="float" office:value="0.44161722599999997" table:style-name="ce1">
            <text:p>0.441617226</text:p>
          </table:table-cell>
          <table:table-cell office:value-type="float" office:value="0.30689106799999999" table:style-name="ce1">
            <text:p>0.306891068</text:p>
          </table:table-cell>
          <table:table-cell table:number-columns-repeated="16381"/>
        </table:table-row>
        <table:table-row table:style-name="ro13">
          <table:table-cell office:value-type="float" office:value="0.144553928" table:style-name="ce1">
            <text:p>0.144553928</text:p>
          </table:table-cell>
          <table:table-cell office:value-type="float" office:value="0.36471575899999997" table:style-name="ce1">
            <text:p>0.364715759</text:p>
          </table:table-cell>
          <table:table-cell office:value-type="float" office:value="0.26972833699999998" table:style-name="ce1">
            <text:p>0.269728337</text:p>
          </table:table-cell>
          <table:table-cell table:number-columns-repeated="16381"/>
        </table:table-row>
        <table:table-row table:style-name="ro13">
          <table:table-cell office:value-type="float" office:value="0.109251318" table:style-name="ce1">
            <text:p>0.109251318</text:p>
          </table:table-cell>
          <table:table-cell office:value-type="float" office:value="0.299015908" table:style-name="ce1">
            <text:p>0.299015908</text:p>
          </table:table-cell>
          <table:table-cell office:value-type="float" office:value="0.221986506" table:style-name="ce1">
            <text:p>0.221986506</text:p>
          </table:table-cell>
          <table:table-cell table:number-columns-repeated="16381"/>
        </table:table-row>
        <table:table-row table:style-name="ro13">
          <table:table-cell office:value-type="float" office:value="9.5497239999999997E-2" table:style-name="ce1">
            <text:p>0.09549724</text:p>
          </table:table-cell>
          <table:table-cell office:value-type="float" office:value="0.26601929899999999" table:style-name="ce1">
            <text:p>0.266019299</text:p>
          </table:table-cell>
          <table:table-cell office:value-type="float" office:value="0.21066120799999999" table:style-name="ce1">
            <text:p>0.210661208</text:p>
          </table:table-cell>
          <table:table-cell table:number-columns-repeated="16381"/>
        </table:table-row>
        <table:table-row table:style-name="ro13">
          <table:table-cell office:value-type="float" office:value="8.8446696000000005E-2" table:style-name="ce1">
            <text:p>0.088446696</text:p>
          </table:table-cell>
          <table:table-cell office:value-type="float" office:value="0.247781046" table:style-name="ce1">
            <text:p>0.247781046</text:p>
          </table:table-cell>
          <table:table-cell office:value-type="float" office:value="0.20412755399999999" table:style-name="ce1">
            <text:p>0.204127554</text:p>
          </table:table-cell>
          <table:table-cell table:number-columns-repeated="16381"/>
        </table:table-row>
        <table:table-row table:style-name="ro13">
          <table:table-cell office:value-type="float" office:value="7.1206993999999996E-2" table:style-name="ce1">
            <text:p>0.071206994</text:p>
          </table:table-cell>
          <table:table-cell office:value-type="float" office:value="0.22052413200000001" table:style-name="ce1">
            <text:p>0.220524132</text:p>
          </table:table-cell>
          <table:table-cell office:value-type="float" office:value="0.18680371400000001" table:style-name="ce1">
            <text:p>0.186803714</text:p>
          </table:table-cell>
          <table:table-cell table:number-columns-repeated="16381"/>
        </table:table-row>
        <table:table-row table:style-name="ro13">
          <table:table-cell office:value-type="float" office:value="6.3315890999999999E-2" table:style-name="ce1">
            <text:p>0.063315891</text:p>
          </table:table-cell>
          <table:table-cell office:value-type="float" office:value="0.210313681" table:style-name="ce1">
            <text:p>0.210313681</text:p>
          </table:table-cell>
          <table:table-cell office:value-type="float" office:value="0.178095585" table:style-name="ce1">
            <text:p>0.178095585</text:p>
          </table:table-cell>
          <table:table-cell table:number-columns-repeated="16381"/>
        </table:table-row>
        <table:table-row table:style-name="ro13">
          <table:table-cell office:value-type="float" office:value="5.9676628000000002E-2" table:style-name="ce1">
            <text:p>0.059676628</text:p>
          </table:table-cell>
          <table:table-cell office:value-type="float" office:value="0.20463814399999999" table:style-name="ce1">
            <text:p>0.204638144</text:p>
          </table:table-cell>
          <table:table-cell office:value-type="float" office:value="0.15999722" table:style-name="ce1">
            <text:p>0.15999722</text:p>
          </table:table-cell>
          <table:table-cell table:number-columns-repeated="16381"/>
        </table:table-row>
        <table:table-row table:style-name="ro13">
          <table:table-cell office:value-type="float" office:value="5.7149494000000002E-2" table:style-name="ce1">
            <text:p>0.057149494</text:p>
          </table:table-cell>
          <table:table-cell office:value-type="float" office:value="0.20032946700000001" table:style-name="ce1">
            <text:p>0.200329467</text:p>
          </table:table-cell>
          <table:table-cell office:value-type="float" office:value="0.16023378899999999" table:style-name="ce1">
            <text:p>0.160233789</text:p>
          </table:table-cell>
          <table:table-cell table:number-columns-repeated="16381"/>
        </table:table-row>
        <table:table-row table:style-name="ro13">
          <table:table-cell office:value-type="float" office:value="5.5263292999999998E-2" table:style-name="ce1">
            <text:p>0.055263293</text:p>
          </table:table-cell>
          <table:table-cell office:value-type="float" office:value="0.197076328" table:style-name="ce1">
            <text:p>0.197076328</text:p>
          </table:table-cell>
          <table:table-cell office:value-type="float" office:value="0.174575914" table:style-name="ce1">
            <text:p>0.174575914</text:p>
          </table:table-cell>
          <table:table-cell table:number-columns-repeated="16381"/>
        </table:table-row>
        <table:table-row table:style-name="ro13">
          <table:table-cell office:value-type="float" office:value="5.4717617000000003E-2" table:style-name="ce1">
            <text:p>0.054717617</text:p>
          </table:table-cell>
          <table:table-cell office:value-type="float" office:value="0.195831381" table:style-name="ce1">
            <text:p>0.195831381</text:p>
          </table:table-cell>
          <table:table-cell office:value-type="float" office:value="0.17432365799999999" table:style-name="ce1">
            <text:p>0.174323658</text:p>
          </table:table-cell>
          <table:table-cell table:number-columns-repeated="16381"/>
        </table:table-row>
        <table:table-row table:style-name="ro13">
          <table:table-cell office:value-type="float" office:value="5.4562515999999998E-2" table:style-name="ce1">
            <text:p>0.054562516</text:p>
          </table:table-cell>
          <table:table-cell office:value-type="float" office:value="0.196318201" table:style-name="ce1">
            <text:p>0.196318201</text:p>
          </table:table-cell>
          <table:table-cell office:value-type="float" office:value="0.17480364700000001" table:style-name="ce1">
            <text:p>0.174803647</text:p>
          </table:table-cell>
          <table:table-cell table:number-columns-repeated="16381"/>
        </table:table-row>
        <table:table-row table:style-name="ro13">
          <table:table-cell office:value-type="float" office:value="5.3949802999999998E-2" table:style-name="ce1">
            <text:p>0.053949803</text:p>
          </table:table-cell>
          <table:table-cell office:value-type="float" office:value="0.195218788" table:style-name="ce1">
            <text:p>0.195218788</text:p>
          </table:table-cell>
          <table:table-cell office:value-type="float" office:value="0.163270844" table:style-name="ce1">
            <text:p>0.163270844</text:p>
          </table:table-cell>
          <table:table-cell table:number-columns-repeated="16381"/>
        </table:table-row>
        <table:table-row table:style-name="ro13">
          <table:table-cell office:value-type="float" office:value="5.3284643999999999E-2" table:style-name="ce1">
            <text:p>0.053284644</text:p>
          </table:table-cell>
          <table:table-cell office:value-type="float" office:value="0.193446179" table:style-name="ce1">
            <text:p>0.193446179</text:p>
          </table:table-cell>
          <table:table-cell office:value-type="float" office:value="0.15080280500000001" table:style-name="ce1">
            <text:p>0.150802805</text:p>
          </table:table-cell>
          <table:table-cell table:number-columns-repeated="16381"/>
        </table:table-row>
        <table:table-row table:style-name="ro13">
          <table:table-cell office:value-type="float" office:value="5.2643345000000001E-2" table:style-name="ce1">
            <text:p>0.052643345</text:p>
          </table:table-cell>
          <table:table-cell office:value-type="float" office:value="0.19253583799999999" table:style-name="ce1">
            <text:p>0.192535838</text:p>
          </table:table-cell>
          <table:table-cell office:value-type="float" office:value="0.138553126" table:style-name="ce1">
            <text:p>0.138553126</text:p>
          </table:table-cell>
          <table:table-cell table:number-columns-repeated="16381"/>
        </table:table-row>
        <table:table-row table:style-name="ro13">
          <table:table-cell office:value-type="float" office:value="5.2286997000000002E-2" table:style-name="ce1">
            <text:p>0.052286997</text:p>
          </table:table-cell>
          <table:table-cell office:value-type="float" office:value="0.19299566500000001" table:style-name="ce1">
            <text:p>0.192995665</text:p>
          </table:table-cell>
          <table:table-cell office:value-type="float" office:value="0.12700245299999999" table:style-name="ce1">
            <text:p>0.127002453</text:p>
          </table:table-cell>
          <table:table-cell table:number-columns-repeated="16381"/>
        </table:table-row>
        <table:table-row table:style-name="ro13">
          <table:table-cell office:value-type="float" office:value="4.8131624999999997E-2" table:style-name="ce1">
            <text:p>0.048131625</text:p>
          </table:table-cell>
          <table:table-cell office:value-type="float" office:value="0.18345209900000001" table:style-name="ce1">
            <text:p>0.183452099</text:p>
          </table:table-cell>
          <table:table-cell office:value-type="float" office:value="0.101885754" table:style-name="ce1">
            <text:p>0.101885754</text:p>
          </table:table-cell>
          <table:table-cell table:number-columns-repeated="16381"/>
        </table:table-row>
        <table:table-row table:style-name="ro13">
          <table:table-cell office:value-type="float" office:value="4.7510943999999999E-2" table:style-name="ce1">
            <text:p>0.047510944</text:p>
          </table:table-cell>
          <table:table-cell office:value-type="float" office:value="0.181811267" table:style-name="ce1">
            <text:p>0.181811267</text:p>
          </table:table-cell>
          <table:table-cell office:value-type="float" office:value="0.101080792" table:style-name="ce1">
            <text:p>0.101080792</text:p>
          </table:table-cell>
          <table:table-cell table:number-columns-repeated="16381"/>
        </table:table-row>
        <table:table-row table:style-name="ro13">
          <table:table-cell office:value-type="float" office:value="4.6798681000000002E-2" table:style-name="ce1">
            <text:p>0.046798681</text:p>
          </table:table-cell>
          <table:table-cell office:value-type="float" office:value="0.17837855399999999" table:style-name="ce1">
            <text:p>0.178378554</text:p>
          </table:table-cell>
          <table:table-cell office:value-type="float" office:value="0.100291668" table:style-name="ce1">
            <text:p>0.100291668</text:p>
          </table:table-cell>
          <table:table-cell table:number-columns-repeated="16381"/>
        </table:table-row>
        <table:table-row table:style-name="ro13">
          <table:table-cell office:value-type="float" office:value="4.2148231000000001E-2" table:style-name="ce1">
            <text:p>0.042148231</text:p>
          </table:table-cell>
          <table:table-cell office:value-type="float" office:value="0.167095836" table:style-name="ce1">
            <text:p>0.167095836</text:p>
          </table:table-cell>
          <table:table-cell office:value-type="float" office:value="8.1007417999999998E-2" table:style-name="ce1">
            <text:p>0.081007418</text:p>
          </table:table-cell>
          <table:table-cell table:number-columns-repeated="16381"/>
        </table:table-row>
        <table:table-row table:style-name="ro13">
          <table:table-cell office:value-type="float" office:value="4.2242529000000001E-2" table:style-name="ce1">
            <text:p>0.042242529</text:p>
          </table:table-cell>
          <table:table-cell office:value-type="float" office:value="0.16744220800000001" table:style-name="ce1">
            <text:p>0.167442208</text:p>
          </table:table-cell>
          <table:table-cell office:value-type="float" office:value="7.9842442999999999E-2" table:style-name="ce1">
            <text:p>0.079842443</text:p>
          </table:table-cell>
          <table:table-cell table:number-columns-repeated="16381"/>
        </table:table-row>
        <table:table-row table:style-name="ro13">
          <table:table-cell office:value-type="float" office:value="4.2501771000000001E-2" table:style-name="ce1">
            <text:p>0.042501771</text:p>
          </table:table-cell>
          <table:table-cell office:value-type="float" office:value="0.16730761199999999" table:style-name="ce1">
            <text:p>0.167307612</text:p>
          </table:table-cell>
          <table:table-cell office:value-type="float" office:value="7.7316264999999995E-2" table:style-name="ce1">
            <text:p>0.077316265</text:p>
          </table:table-cell>
          <table:table-cell table:number-columns-repeated="16381"/>
        </table:table-row>
        <table:table-row table:style-name="ro13">
          <table:table-cell office:value-type="float" office:value="4.2628331999999998E-2" table:style-name="ce1">
            <text:p>0.042628332</text:p>
          </table:table-cell>
          <table:table-cell office:value-type="float" office:value="0.16620969999999999" table:style-name="ce1">
            <text:p>0.1662097</text:p>
          </table:table-cell>
          <table:table-cell office:value-type="float" office:value="7.6106808999999997E-2" table:style-name="ce1">
            <text:p>0.076106809</text:p>
          </table:table-cell>
          <table:table-cell table:number-columns-repeated="16381"/>
        </table:table-row>
        <table:table-row table:style-name="ro13">
          <table:table-cell office:value-type="float" office:value="4.6523822999999999E-2" table:style-name="ce1">
            <text:p>0.046523823</text:p>
          </table:table-cell>
          <table:table-cell office:value-type="float" office:value="0.17420349299999999" table:style-name="ce1">
            <text:p>0.174203493</text:p>
          </table:table-cell>
          <table:table-cell office:value-type="float" office:value="8.9786148999999996E-2" table:style-name="ce1">
            <text:p>0.089786149</text:p>
          </table:table-cell>
          <table:table-cell table:number-columns-repeated="16381"/>
        </table:table-row>
        <table:table-row table:style-name="ro13">
          <table:table-cell office:value-type="float" office:value="4.7069271000000003E-2" table:style-name="ce1">
            <text:p>0.047069271</text:p>
          </table:table-cell>
          <table:table-cell office:value-type="float" office:value="0.17432240199999999" table:style-name="ce1">
            <text:p>0.174322402</text:p>
          </table:table-cell>
          <table:table-cell office:value-type="float" office:value="8.9571793999999996E-2" table:style-name="ce1">
            <text:p>0.089571794</text:p>
          </table:table-cell>
          <table:table-cell table:number-columns-repeated="16381"/>
        </table:table-row>
        <table:table-row table:style-name="ro13">
          <table:table-cell office:value-type="float" office:value="4.7762034000000002E-2" table:style-name="ce1">
            <text:p>0.047762034</text:p>
          </table:table-cell>
          <table:table-cell office:value-type="float" office:value="0.172697778" table:style-name="ce1">
            <text:p>0.172697778</text:p>
          </table:table-cell>
          <table:table-cell office:value-type="float" office:value="8.9775284999999996E-2" table:style-name="ce1">
            <text:p>0.089775285</text:p>
          </table:table-cell>
          <table:table-cell table:number-columns-repeated="16381"/>
        </table:table-row>
        <table:table-row table:style-name="ro13">
          <table:table-cell office:value-type="float" office:value="5.2303481999999998E-2" table:style-name="ce1">
            <text:p>0.052303482</text:p>
          </table:table-cell>
          <table:table-cell office:value-type="float" office:value="0.15377358399999999" table:style-name="ce1">
            <text:p>0.153773584</text:p>
          </table:table-cell>
          <table:table-cell office:value-type="float" office:value="0.107274248" table:style-name="ce1">
            <text:p>0.107274248</text:p>
          </table:table-cell>
          <table:table-cell table:number-columns-repeated="16381"/>
        </table:table-row>
        <table:table-row table:style-name="ro13">
          <table:table-cell office:value-type="float" office:value="5.2358623E-2" table:style-name="ce1">
            <text:p>0.052358623</text:p>
          </table:table-cell>
          <table:table-cell office:value-type="float" office:value="0.12368591700000001" table:style-name="ce1">
            <text:p>0.123685917</text:p>
          </table:table-cell>
          <table:table-cell office:value-type="float" office:value="0.108370602" table:style-name="ce1">
            <text:p>0.108370602</text:p>
          </table:table-cell>
          <table:table-cell table:number-columns-repeated="16381"/>
        </table:table-row>
        <table:table-row table:style-name="ro13">
          <table:table-cell office:value-type="float" office:value="5.2396752999999997E-2" table:style-name="ce1">
            <text:p>0.052396753</text:p>
          </table:table-cell>
          <table:table-cell office:value-type="float" office:value="9.4250490000000006E-2" table:style-name="ce1">
            <text:p>0.09425049</text:p>
          </table:table-cell>
          <table:table-cell office:value-type="float" office:value="0.10602742599999999" table:style-name="ce1">
            <text:p>0.106027426</text:p>
          </table:table-cell>
          <table:table-cell table:number-columns-repeated="16381"/>
        </table:table-row>
        <table:table-row table:style-name="ro13">
          <table:table-cell office:value-type="float" office:value="5.2502285000000003E-2" table:style-name="ce1">
            <text:p>0.052502285</text:p>
          </table:table-cell>
          <table:table-cell office:value-type="float" office:value="6.4837520999999995E-2" table:style-name="ce1">
            <text:p>0.064837521</text:p>
          </table:table-cell>
          <table:table-cell office:value-type="float" office:value="9.9949441E-2" table:style-name="ce1">
            <text:p>0.099949441</text:p>
          </table:table-cell>
          <table:table-cell table:number-columns-repeated="16381"/>
        </table:table-row>
        <table:table-row table:style-name="ro13">
          <table:table-cell office:value-type="float" office:value="5.2565028999999999E-2" table:style-name="ce1">
            <text:p>0.052565029</text:p>
          </table:table-cell>
          <table:table-cell office:value-type="float" office:value="3.4468774000000001E-2" table:style-name="ce1">
            <text:p>0.034468774</text:p>
          </table:table-cell>
          <table:table-cell office:value-type="float" office:value="9.4451508000000003E-2" table:style-name="ce1">
            <text:p>0.094451508</text:p>
          </table:table-cell>
          <table:table-cell table:number-columns-repeated="16381"/>
        </table:table-row>
        <table:table-row table:style-name="ro13">
          <table:table-cell office:value-type="float" office:value="5.2543270000000003E-2" table:style-name="ce1">
            <text:p>0.05254327</text:p>
          </table:table-cell>
          <table:table-cell office:value-type="float" office:value="1.1862312999999999E-2" table:style-name="ce1">
            <text:p>0.011862313</text:p>
          </table:table-cell>
          <table:table-cell office:value-type="float" office:value="9.4816805000000004E-2" table:style-name="ce1">
            <text:p>0.094816805</text:p>
          </table:table-cell>
          <table:table-cell table:number-columns-repeated="16381"/>
        </table:table-row>
        <table:table-row table:style-name="ro13">
          <table:table-cell office:value-type="float" office:value="5.2418900999999997E-2" table:style-name="ce1">
            <text:p>0.052418901</text:p>
          </table:table-cell>
          <table:table-cell office:value-type="float" office:value="0" table:style-name="ce1">
            <text:p>0</text:p>
          </table:table-cell>
          <table:table-cell office:value-type="float" office:value="9.5344191999999994E-2" table:style-name="ce1">
            <text:p>0.095344192</text:p>
          </table:table-cell>
          <table:table-cell table:number-columns-repeated="16381"/>
        </table:table-row>
        <table:table-row table:style-name="ro13">
          <table:table-cell office:value-type="float" office:value="5.2743215000000003E-2" table:style-name="ce1">
            <text:p>0.052743215</text:p>
          </table:table-cell>
          <table:table-cell office:value-type="float" office:value="0" table:style-name="ce1">
            <text:p>0</text:p>
          </table:table-cell>
          <table:table-cell office:value-type="float" office:value="9.4023145000000002E-2" table:style-name="ce1">
            <text:p>0.094023145</text:p>
          </table:table-cell>
          <table:table-cell table:number-columns-repeated="16381"/>
        </table:table-row>
        <table:table-row table:style-name="ro13">
          <table:table-cell office:value-type="float" office:value="5.2928844000000003E-2" table:style-name="ce1">
            <text:p>0.052928844</text:p>
          </table:table-cell>
          <table:table-cell office:value-type="float" office:value="0" table:style-name="ce1">
            <text:p>0</text:p>
          </table:table-cell>
          <table:table-cell office:value-type="float" office:value="9.2926487000000002E-2" table:style-name="ce1">
            <text:p>0.092926487</text:p>
          </table:table-cell>
          <table:table-cell table:number-columns-repeated="16381"/>
        </table:table-row>
        <table:table-row table:style-name="ro13">
          <table:table-cell office:value-type="float" office:value="5.3350218999999997E-2" table:style-name="ce1">
            <text:p>0.053350219</text:p>
          </table:table-cell>
          <table:table-cell office:value-type="float" office:value="0" table:style-name="ce1">
            <text:p>0</text:p>
          </table:table-cell>
          <table:table-cell office:value-type="float" office:value="4.9577880999999997E-2" table:style-name="ce1">
            <text:p>0.049577881</text:p>
          </table:table-cell>
          <table:table-cell table:number-columns-repeated="16381"/>
        </table:table-row>
        <table:table-row table:style-name="ro13">
          <table:table-cell office:value-type="float" office:value="5.3781938000000001E-2" table:style-name="ce1">
            <text:p>0.053781938</text:p>
          </table:table-cell>
          <table:table-cell office:value-type="float" office:value="0" table:style-name="ce1">
            <text:p>0</text:p>
          </table:table-cell>
          <table:table-cell office:value-type="float" office:value="5.6541333999999999E-2" table:style-name="ce1">
            <text:p>0.056541334</text:p>
          </table:table-cell>
          <table:table-cell table:number-columns-repeated="16381"/>
        </table:table-row>
        <table:table-row table:style-name="ro13">
          <table:table-cell office:value-type="float" office:value="5.4321038000000002E-2" table:style-name="ce1">
            <text:p>0.054321038</text:p>
          </table:table-cell>
          <table:table-cell office:value-type="float" office:value="0" table:style-name="ce1">
            <text:p>0</text:p>
          </table:table-cell>
          <table:table-cell office:value-type="float" office:value="5.7406205000000002E-2" table:style-name="ce1">
            <text:p>0.057406205</text:p>
          </table:table-cell>
          <table:table-cell table:number-columns-repeated="16381"/>
        </table:table-row>
        <table:table-row table:style-name="ro13">
          <table:table-cell office:value-type="float" office:value="5.4725471999999997E-2" table:style-name="ce1">
            <text:p>0.054725472</text:p>
          </table:table-cell>
          <table:table-cell office:value-type="float" office:value="0" table:style-name="ce1">
            <text:p>0</text:p>
          </table:table-cell>
          <table:table-cell office:value-type="float" office:value="5.7401878000000003E-2" table:style-name="ce1">
            <text:p>0.057401878</text:p>
          </table:table-cell>
          <table:table-cell table:number-columns-repeated="16381"/>
        </table:table-row>
        <table:table-row table:style-name="ro13">
          <table:table-cell office:value-type="float" office:value="5.4781731E-2" table:style-name="ce1">
            <text:p>0.054781731</text:p>
          </table:table-cell>
          <table:table-cell office:value-type="float" office:value="0" table:style-name="ce1">
            <text:p>0</text:p>
          </table:table-cell>
          <table:table-cell office:value-type="float" office:value="5.6887027999999999E-2" table:style-name="ce1">
            <text:p>0.056887028</text:p>
          </table:table-cell>
          <table:table-cell table:number-columns-repeated="16381"/>
        </table:table-row>
        <table:table-row table:style-name="ro13">
          <table:table-cell office:value-type="float" office:value="5.5446045999999999E-2" table:style-name="ce1">
            <text:p>0.055446046</text:p>
          </table:table-cell>
          <table:table-cell office:value-type="float" office:value="0" table:style-name="ce1">
            <text:p>0</text:p>
          </table:table-cell>
          <table:table-cell office:value-type="float" office:value="5.7114268000000003E-2" table:style-name="ce1">
            <text:p>0.057114268</text:p>
          </table:table-cell>
          <table:table-cell table:number-columns-repeated="16381"/>
        </table:table-row>
        <table:table-row table:style-name="ro13">
          <table:table-cell office:value-type="float" office:value="5.6304916000000003E-2" table:style-name="ce1">
            <text:p>0.056304916</text:p>
          </table:table-cell>
          <table:table-cell office:value-type="float" office:value="0" table:style-name="ce1">
            <text:p>0</text:p>
          </table:table-cell>
          <table:table-cell office:value-type="float" office:value="5.4843758999999999E-2" table:style-name="ce1">
            <text:p>0.054843759</text:p>
          </table:table-cell>
          <table:table-cell table:number-columns-repeated="16381"/>
        </table:table-row>
        <table:table-row table:style-name="ro13">
          <table:table-cell office:value-type="float" office:value="5.7029280000000002E-2" table:style-name="ce1">
            <text:p>0.05702928</text:p>
          </table:table-cell>
          <table:table-cell office:value-type="float" office:value="0" table:style-name="ce1">
            <text:p>0</text:p>
          </table:table-cell>
          <table:table-cell office:value-type="float" office:value="0.1011787" table:style-name="ce1">
            <text:p>0.1011787</text:p>
          </table:table-cell>
          <table:table-cell table:number-columns-repeated="16381"/>
        </table:table-row>
        <table:table-row table:style-name="ro13">
          <table:table-cell office:value-type="float" office:value="5.7926007000000002E-2" table:style-name="ce1">
            <text:p>0.057926007</text:p>
          </table:table-cell>
          <table:table-cell office:value-type="float" office:value="0" table:style-name="ce1">
            <text:p>0</text:p>
          </table:table-cell>
          <table:table-cell office:value-type="float" office:value="0.101408016" table:style-name="ce1">
            <text:p>0.101408016</text:p>
          </table:table-cell>
          <table:table-cell table:number-columns-repeated="16381"/>
        </table:table-row>
        <table:table-row table:style-name="ro13">
          <table:table-cell office:value-type="float" office:value="5.4355743999999998E-2" table:style-name="ce1">
            <text:p>0.054355744</text:p>
          </table:table-cell>
          <table:table-cell office:value-type="float" office:value="0" table:style-name="ce1">
            <text:p>0</text:p>
          </table:table-cell>
          <table:table-cell office:value-type="float" office:value="9.3307878999999996E-2" table:style-name="ce1">
            <text:p>0.093307879</text:p>
          </table:table-cell>
          <table:table-cell table:number-columns-repeated="16381"/>
        </table:table-row>
        <table:table-row table:style-name="ro13">
          <table:table-cell office:value-type="float" office:value="5.449379E-2" table:style-name="ce1">
            <text:p>0.05449379</text:p>
          </table:table-cell>
          <table:table-cell office:value-type="float" office:value="0" table:style-name="ce1">
            <text:p>0</text:p>
          </table:table-cell>
          <table:table-cell office:value-type="float" office:value="9.3909156999999993E-2" table:style-name="ce1">
            <text:p>0.093909157</text:p>
          </table:table-cell>
          <table:table-cell table:number-columns-repeated="16381"/>
        </table:table-row>
        <table:table-row table:style-name="ro13">
          <table:table-cell office:value-type="float" office:value="5.4749537000000001E-2" table:style-name="ce1">
            <text:p>0.054749537</text:p>
          </table:table-cell>
          <table:table-cell office:value-type="float" office:value="0" table:style-name="ce1">
            <text:p>0</text:p>
          </table:table-cell>
          <table:table-cell office:value-type="float" office:value="9.4961083000000002E-2" table:style-name="ce1">
            <text:p>0.094961083</text:p>
          </table:table-cell>
          <table:table-cell table:number-columns-repeated="16381"/>
        </table:table-row>
        <table:table-row table:style-name="ro13">
          <table:table-cell office:value-type="float" office:value="5.5490729000000003E-2" table:style-name="ce1">
            <text:p>0.055490729</text:p>
          </table:table-cell>
          <table:table-cell office:value-type="float" office:value="0" table:style-name="ce1">
            <text:p>0</text:p>
          </table:table-cell>
          <table:table-cell office:value-type="float" office:value="9.5363452000000001E-2" table:style-name="ce1">
            <text:p>0.095363452</text:p>
          </table:table-cell>
          <table:table-cell table:number-columns-repeated="16381"/>
        </table:table-row>
        <table:table-row table:style-name="ro13">
          <table:table-cell office:value-type="float" office:value="5.6283705000000003E-2" table:style-name="ce1">
            <text:p>0.056283705</text:p>
          </table:table-cell>
          <table:table-cell office:value-type="float" office:value="0" table:style-name="ce1">
            <text:p>0</text:p>
          </table:table-cell>
          <table:table-cell office:value-type="float" office:value="9.7184145E-2" table:style-name="ce1">
            <text:p>0.097184145</text:p>
          </table:table-cell>
          <table:table-cell table:number-columns-repeated="16381"/>
        </table:table-row>
        <table:table-row table:style-name="ro13">
          <table:table-cell office:value-type="float" office:value="5.711488E-2" table:style-name="ce1">
            <text:p>0.05711488</text:p>
          </table:table-cell>
          <table:table-cell office:value-type="float" office:value="0" table:style-name="ce1">
            <text:p>0</text:p>
          </table:table-cell>
          <table:table-cell office:value-type="float" office:value="9.2393009999999998E-2" table:style-name="ce1">
            <text:p>0.09239301</text:p>
          </table:table-cell>
          <table:table-cell table:number-columns-repeated="16381"/>
        </table:table-row>
        <table:table-row table:style-name="ro13">
          <table:table-cell office:value-type="float" office:value="5.79777E-2" table:style-name="ce1">
            <text:p>0.0579777</text:p>
          </table:table-cell>
          <table:table-cell office:value-type="float" office:value="0" table:style-name="ce1">
            <text:p>0</text:p>
          </table:table-cell>
          <table:table-cell office:value-type="float" office:value="9.1996708999999996E-2" table:style-name="ce1">
            <text:p>0.091996709</text:p>
          </table:table-cell>
          <table:table-cell table:number-columns-repeated="16381"/>
        </table:table-row>
        <table:table-row table:style-name="ro13">
          <table:table-cell office:value-type="float" office:value="6.3516339000000005E-2" table:style-name="ce1">
            <text:p>0.063516339</text:p>
          </table:table-cell>
          <table:table-cell office:value-type="float" office:value="0" table:style-name="ce1">
            <text:p>0</text:p>
          </table:table-cell>
          <table:table-cell office:value-type="float" office:value="0.106367478" table:style-name="ce1">
            <text:p>0.106367478</text:p>
          </table:table-cell>
          <table:table-cell table:number-columns-repeated="16381"/>
        </table:table-row>
        <table:table-row table:style-name="ro13">
          <table:table-cell office:value-type="float" office:value="6.4823777999999999E-2" table:style-name="ce1">
            <text:p>0.064823778</text:p>
          </table:table-cell>
          <table:table-cell office:value-type="float" office:value="0" table:style-name="ce1">
            <text:p>0</text:p>
          </table:table-cell>
          <table:table-cell office:value-type="float" office:value="0.107403759" table:style-name="ce1">
            <text:p>0.107403759</text:p>
          </table:table-cell>
          <table:table-cell table:number-columns-repeated="16381"/>
        </table:table-row>
        <table:table-row table:style-name="ro13">
          <table:table-cell office:value-type="float" office:value="6.5882297000000006E-2" table:style-name="ce1">
            <text:p>0.065882297</text:p>
          </table:table-cell>
          <table:table-cell office:value-type="float" office:value="0" table:style-name="ce1">
            <text:p>0</text:p>
          </table:table-cell>
          <table:table-cell office:value-type="float" office:value="0.10858253399999999" table:style-name="ce1">
            <text:p>0.108582534</text:p>
          </table:table-cell>
          <table:table-cell table:number-columns-repeated="16381"/>
        </table:table-row>
        <table:table-row table:style-name="ro13">
          <table:table-cell office:value-type="float" office:value="6.8312871999999997E-2" table:style-name="ce1">
            <text:p>0.068312872</text:p>
          </table:table-cell>
          <table:table-cell office:value-type="float" office:value="0" table:style-name="ce1">
            <text:p>0</text:p>
          </table:table-cell>
          <table:table-cell office:value-type="float" office:value="0.11025314899999999" table:style-name="ce1">
            <text:p>0.110253149</text:p>
          </table:table-cell>
          <table:table-cell table:number-columns-repeated="16381"/>
        </table:table-row>
        <table:table-row table:style-name="ro13">
          <table:table-cell office:value-type="float" office:value="7.0871012999999997E-2" table:style-name="ce1">
            <text:p>0.070871013</text:p>
          </table:table-cell>
          <table:table-cell office:value-type="float" office:value="0" table:style-name="ce1">
            <text:p>0</text:p>
          </table:table-cell>
          <table:table-cell office:value-type="float" office:value="0.111250215" table:style-name="ce1">
            <text:p>0.111250215</text:p>
          </table:table-cell>
          <table:table-cell table:number-columns-repeated="16381"/>
        </table:table-row>
        <table:table-row table:style-name="ro13">
          <table:table-cell office:value-type="float" office:value="7.3709834000000002E-2" table:style-name="ce1">
            <text:p>0.073709834</text:p>
          </table:table-cell>
          <table:table-cell office:value-type="float" office:value="0" table:style-name="ce1">
            <text:p>0</text:p>
          </table:table-cell>
          <table:table-cell office:value-type="float" office:value="0.112575598" table:style-name="ce1">
            <text:p>0.112575598</text:p>
          </table:table-cell>
          <table:table-cell table:number-columns-repeated="16381"/>
        </table:table-row>
        <table:table-row table:style-name="ro13">
          <table:table-cell office:value-type="float" office:value="7.6222377999999993E-2" table:style-name="ce1">
            <text:p>0.076222378</text:p>
          </table:table-cell>
          <table:table-cell office:value-type="float" office:value="0" table:style-name="ce1">
            <text:p>0</text:p>
          </table:table-cell>
          <table:table-cell office:value-type="float" office:value="0.113390898" table:style-name="ce1">
            <text:p>0.113390898</text:p>
          </table:table-cell>
          <table:table-cell table:number-columns-repeated="16381"/>
        </table:table-row>
        <table:table-row table:style-name="ro13">
          <table:table-cell office:value-type="float" office:value="7.8821321E-2" table:style-name="ce1">
            <text:p>0.078821321</text:p>
          </table:table-cell>
          <table:table-cell office:value-type="float" office:value="0" table:style-name="ce1">
            <text:p>0</text:p>
          </table:table-cell>
          <table:table-cell office:value-type="float" office:value="0.11422868" table:style-name="ce1">
            <text:p>0.11422868</text:p>
          </table:table-cell>
          <table:table-cell table:number-columns-repeated="16381"/>
        </table:table-row>
        <table:table-row table:style-name="ro13">
          <table:table-cell office:value-type="float" office:value="7.9991627999999995E-2" table:style-name="ce1">
            <text:p>0.079991628</text:p>
          </table:table-cell>
          <table:table-cell office:value-type="float" office:value="1.1439620000000001E-3" table:style-name="ce1">
            <text:p>0.001143962</text:p>
          </table:table-cell>
          <table:table-cell office:value-type="float" office:value="0.11471300600000001" table:style-name="ce1">
            <text:p>0.114713006</text:p>
          </table:table-cell>
          <table:table-cell table:number-columns-repeated="16381"/>
        </table:table-row>
        <table:table-row table:style-name="ro13">
          <table:table-cell office:value-type="float" office:value="8.1073984000000002E-2" table:style-name="ce1">
            <text:p>0.081073984</text:p>
          </table:table-cell>
          <table:table-cell office:value-type="float" office:value="2.0300980000000001E-3" table:style-name="ce1">
            <text:p>0.002030098</text:p>
          </table:table-cell>
          <table:table-cell office:value-type="float" office:value="0.114782126" table:style-name="ce1">
            <text:p>0.114782126</text:p>
          </table:table-cell>
          <table:table-cell table:number-columns-repeated="16381"/>
        </table:table-row>
        <table:table-row table:style-name="ro13">
          <table:table-cell office:value-type="float" office:value="7.6220733999999998E-2" table:style-name="ce1">
            <text:p>0.076220734</text:p>
          </table:table-cell>
          <table:table-cell office:value-type="float" office:value="3.1930869999999998E-3" table:style-name="ce1">
            <text:p>0.003193087</text:p>
          </table:table-cell>
          <table:table-cell office:value-type="float" office:value="9.9745383000000007E-2" table:style-name="ce1">
            <text:p>0.099745383</text:p>
          </table:table-cell>
          <table:table-cell table:number-columns-repeated="16381"/>
        </table:table-row>
        <table:table-row table:style-name="ro13">
          <table:table-cell office:value-type="float" office:value="7.7880937999999997E-2" table:style-name="ce1">
            <text:p>0.077880938</text:p>
          </table:table-cell>
          <table:table-cell office:value-type="float" office:value="4.9910960000000004E-3" table:style-name="ce1">
            <text:p>0.004991096</text:p>
          </table:table-cell>
          <table:table-cell office:value-type="float" office:value="9.6964984000000004E-2" table:style-name="ce1">
            <text:p>0.096964984</text:p>
          </table:table-cell>
          <table:table-cell table:number-columns-repeated="16381"/>
        </table:table-row>
        <table:table-row table:style-name="ro13">
          <table:table-cell office:value-type="float" office:value="7.9415584999999997E-2" table:style-name="ce1">
            <text:p>0.079415585</text:p>
          </table:table-cell>
          <table:table-cell office:value-type="float" office:value="6.8454190000000002E-3" table:style-name="ce1">
            <text:p>0.006845419</text:p>
          </table:table-cell>
          <table:table-cell office:value-type="float" office:value="9.8693863000000007E-2" table:style-name="ce1">
            <text:p>0.098693863</text:p>
          </table:table-cell>
          <table:table-cell table:number-columns-repeated="16381"/>
        </table:table-row>
        <table:table-row table:style-name="ro13">
          <table:table-cell office:value-type="float" office:value="8.1585616999999999E-2" table:style-name="ce1">
            <text:p>0.081585617</text:p>
          </table:table-cell>
          <table:table-cell office:value-type="float" office:value="8.7866639999999996E-3" table:style-name="ce1">
            <text:p>0.008786664</text:p>
          </table:table-cell>
          <table:table-cell office:value-type="float" office:value="9.3345412000000003E-2" table:style-name="ce1">
            <text:p>0.093345412</text:p>
          </table:table-cell>
          <table:table-cell table:number-columns-repeated="16381"/>
        </table:table-row>
        <table:table-row table:style-name="ro13">
          <table:table-cell office:value-type="float" office:value="8.3784098000000001E-2" table:style-name="ce1">
            <text:p>0.083784098</text:p>
          </table:table-cell>
          <table:table-cell office:value-type="float" office:value="1.0865969E-2" table:style-name="ce1">
            <text:p>0.010865969</text:p>
          </table:table-cell>
          <table:table-cell office:value-type="float" office:value="9.1197132E-2" table:style-name="ce1">
            <text:p>0.091197132</text:p>
          </table:table-cell>
          <table:table-cell table:number-columns-repeated="16381"/>
        </table:table-row>
        <table:table-row table:style-name="ro13">
          <table:table-cell office:value-type="float" office:value="8.6986346000000006E-2" table:style-name="ce1">
            <text:p>0.086986346</text:p>
          </table:table-cell>
          <table:table-cell office:value-type="float" office:value="2.1112267000000001E-2" table:style-name="ce1">
            <text:p>0.021112267</text:p>
          </table:table-cell>
          <table:table-cell office:value-type="float" office:value="9.4347548000000003E-2" table:style-name="ce1">
            <text:p>0.094347548</text:p>
          </table:table-cell>
          <table:table-cell table:number-columns-repeated="16381"/>
        </table:table-row>
        <table:table-row table:style-name="ro13">
          <table:table-cell office:value-type="float" office:value="8.9070300000000005E-2" table:style-name="ce1">
            <text:p>0.0890703</text:p>
          </table:table-cell>
          <table:table-cell office:value-type="float" office:value="2.8571045E-2" table:style-name="ce1">
            <text:p>0.028571045</text:p>
          </table:table-cell>
          <table:table-cell office:value-type="float" office:value="9.6590248000000004E-2" table:style-name="ce1">
            <text:p>0.096590248</text:p>
          </table:table-cell>
          <table:table-cell table:number-columns-repeated="16381"/>
        </table:table-row>
        <table:table-row table:style-name="ro13">
          <table:table-cell office:value-type="float" office:value="9.8772665999999995E-2" table:style-name="ce1">
            <text:p>0.098772666</text:p>
          </table:table-cell>
          <table:table-cell office:value-type="float" office:value="4.2166289000000003E-2" table:style-name="ce1">
            <text:p>0.042166289</text:p>
          </table:table-cell>
          <table:table-cell office:value-type="float" office:value="0.113870005" table:style-name="ce1">
            <text:p>0.113870005</text:p>
          </table:table-cell>
          <table:table-cell table:number-columns-repeated="16381"/>
        </table:table-row>
        <table:table-row table:style-name="ro13">
          <table:table-cell office:value-type="float" office:value="0.102347679" table:style-name="ce1">
            <text:p>0.102347679</text:p>
          </table:table-cell>
          <table:table-cell office:value-type="float" office:value="5.5213497E-2" table:style-name="ce1">
            <text:p>0.055213497</text:p>
          </table:table-cell>
          <table:table-cell office:value-type="float" office:value="0.120457491" table:style-name="ce1">
            <text:p>0.120457491</text:p>
          </table:table-cell>
          <table:table-cell table:number-columns-repeated="16381"/>
        </table:table-row>
        <table:table-row table:style-name="ro13">
          <table:table-cell office:value-type="float" office:value="0.10638726699999999" table:style-name="ce1">
            <text:p>0.106387267</text:p>
          </table:table-cell>
          <table:table-cell office:value-type="float" office:value="6.7691099000000005E-2" table:style-name="ce1">
            <text:p>0.067691099</text:p>
          </table:table-cell>
          <table:table-cell office:value-type="float" office:value="0.12539150600000001" table:style-name="ce1">
            <text:p>0.125391506</text:p>
          </table:table-cell>
          <table:table-cell table:number-columns-repeated="16381"/>
        </table:table-row>
        <table:table-row table:style-name="ro13">
          <table:table-cell office:value-type="float" office:value="0.109067151" table:style-name="ce1">
            <text:p>0.109067151</text:p>
          </table:table-cell>
          <table:table-cell office:value-type="float" office:value="8.0194498000000003E-2" table:style-name="ce1">
            <text:p>0.080194498</text:p>
          </table:table-cell>
          <table:table-cell office:value-type="float" office:value="0.133264672" table:style-name="ce1">
            <text:p>0.133264672</text:p>
          </table:table-cell>
          <table:table-cell table:number-columns-repeated="16381"/>
        </table:table-row>
        <table:table-row table:style-name="ro13">
          <table:table-cell office:value-type="float" office:value="0.11198269" table:style-name="ce1">
            <text:p>0.11198269</text:p>
          </table:table-cell>
          <table:table-cell office:value-type="float" office:value="9.3241307999999995E-2" table:style-name="ce1">
            <text:p>0.093241308</text:p>
          </table:table-cell>
          <table:table-cell office:value-type="float" office:value="0.13779792099999999" table:style-name="ce1">
            <text:p>0.137797921</text:p>
          </table:table-cell>
          <table:table-cell table:number-columns-repeated="16381"/>
        </table:table-row>
        <table:table-row table:style-name="ro13">
          <table:table-cell office:value-type="float" office:value="0.114123725" table:style-name="ce1">
            <text:p>0.114123725</text:p>
          </table:table-cell>
          <table:table-cell office:value-type="float" office:value="0.10723139600000001" table:style-name="ce1">
            <text:p>0.107231396</text:p>
          </table:table-cell>
          <table:table-cell office:value-type="float" office:value="0.13829227599999999" table:style-name="ce1">
            <text:p>0.138292276</text:p>
          </table:table-cell>
          <table:table-cell table:number-columns-repeated="16381"/>
        </table:table-row>
        <table:table-row table:style-name="ro13">
          <table:table-cell office:value-type="float" office:value="0.115984238" table:style-name="ce1">
            <text:p>0.115984238</text:p>
          </table:table-cell>
          <table:table-cell office:value-type="float" office:value="0.11796166499999999" table:style-name="ce1">
            <text:p>0.117961665</text:p>
          </table:table-cell>
          <table:table-cell office:value-type="float" office:value="0.139479876" table:style-name="ce1">
            <text:p>0.139479876</text:p>
          </table:table-cell>
          <table:table-cell table:number-columns-repeated="16381"/>
        </table:table-row>
        <table:table-row table:style-name="ro13">
          <table:table-cell office:value-type="float" office:value="0.11791439099999999" table:style-name="ce1">
            <text:p>0.117914391</text:p>
          </table:table-cell>
          <table:table-cell office:value-type="float" office:value="0.13666795600000001" table:style-name="ce1">
            <text:p>0.136667956</text:p>
          </table:table-cell>
          <table:table-cell office:value-type="float" office:value="0.13827795100000001" table:style-name="ce1">
            <text:p>0.138277951</text:p>
          </table:table-cell>
          <table:table-cell table:number-columns-repeated="16381"/>
        </table:table-row>
        <table:table-row table:style-name="ro13">
          <table:table-cell office:value-type="float" office:value="0.120401454" table:style-name="ce1">
            <text:p>0.120401454</text:p>
          </table:table-cell>
          <table:table-cell office:value-type="float" office:value="0.15666585799999999" table:style-name="ce1">
            <text:p>0.156665858</text:p>
          </table:table-cell>
          <table:table-cell office:value-type="float" office:value="0.136224233" table:style-name="ce1">
            <text:p>0.136224233</text:p>
          </table:table-cell>
          <table:table-cell table:number-columns-repeated="16381"/>
        </table:table-row>
        <table:table-row table:style-name="ro13">
          <table:table-cell office:value-type="float" office:value="0.121614298" table:style-name="ce1">
            <text:p>0.121614298</text:p>
          </table:table-cell>
          <table:table-cell office:value-type="float" office:value="0.175415504" table:style-name="ce1">
            <text:p>0.175415504</text:p>
          </table:table-cell>
          <table:table-cell office:value-type="float" office:value="0.13670573" table:style-name="ce1">
            <text:p>0.13670573</text:p>
          </table:table-cell>
          <table:table-cell table:number-columns-repeated="16381"/>
        </table:table-row>
        <table:table-row table:style-name="ro13">
          <table:table-cell office:value-type="float" office:value="0.12416577199999999" table:style-name="ce1">
            <text:p>0.124165772</text:p>
          </table:table-cell>
          <table:table-cell office:value-type="float" office:value="0.19484906900000001" table:style-name="ce1">
            <text:p>0.194849069</text:p>
          </table:table-cell>
          <table:table-cell office:value-type="float" office:value="0.13522677399999999" table:style-name="ce1">
            <text:p>0.135226774</text:p>
          </table:table-cell>
          <table:table-cell table:number-columns-repeated="16381"/>
        </table:table-row>
        <table:table-row table:style-name="ro13">
          <table:table-cell office:value-type="float" office:value="0.126968678" table:style-name="ce1">
            <text:p>0.126968678</text:p>
          </table:table-cell>
          <table:table-cell office:value-type="float" office:value="0.21576751499999999" table:style-name="ce1">
            <text:p>0.215767515</text:p>
          </table:table-cell>
          <table:table-cell office:value-type="float" office:value="0.134476559" table:style-name="ce1">
            <text:p>0.134476559</text:p>
          </table:table-cell>
          <table:table-cell table:number-columns-repeated="16381"/>
        </table:table-row>
        <table:table-row table:style-name="ro13">
          <table:table-cell office:value-type="float" office:value="0.13002696599999999" table:style-name="ce1">
            <text:p>0.130026966</text:p>
          </table:table-cell>
          <table:table-cell office:value-type="float" office:value="0.22818950700000001" table:style-name="ce1">
            <text:p>0.228189507</text:p>
          </table:table-cell>
          <table:table-cell office:value-type="float" office:value="0.137531348" table:style-name="ce1">
            <text:p>0.137531348</text:p>
          </table:table-cell>
          <table:table-cell table:number-columns-repeated="16381"/>
        </table:table-row>
        <table:table-row table:style-name="ro13">
          <table:table-cell office:value-type="float" office:value="0.13080101399999999" table:style-name="ce1">
            <text:p>0.130801014</text:p>
          </table:table-cell>
          <table:table-cell office:value-type="float" office:value="0.23569124" table:style-name="ce1">
            <text:p>0.23569124</text:p>
          </table:table-cell>
          <table:table-cell office:value-type="float" office:value="0.138419864" table:style-name="ce1">
            <text:p>0.138419864</text:p>
          </table:table-cell>
          <table:table-cell table:number-columns-repeated="16381"/>
        </table:table-row>
        <table:table-row table:style-name="ro13">
          <table:table-cell office:value-type="float" office:value="0.13663170399999999" table:style-name="ce1">
            <text:p>0.136631704</text:p>
          </table:table-cell>
          <table:table-cell office:value-type="float" office:value="0.25113112599999998" table:style-name="ce1">
            <text:p>0.251131126</text:p>
          </table:table-cell>
          <table:table-cell office:value-type="float" office:value="0.14241974700000001" table:style-name="ce1">
            <text:p>0.142419747</text:p>
          </table:table-cell>
          <table:table-cell table:number-columns-repeated="16381"/>
        </table:table-row>
        <table:table-row table:style-name="ro13">
          <table:table-cell office:value-type="float" office:value="0.140891512" table:style-name="ce1">
            <text:p>0.140891512</text:p>
          </table:table-cell>
          <table:table-cell office:value-type="float" office:value="0.26503416899999999" table:style-name="ce1">
            <text:p>0.265034169</text:p>
          </table:table-cell>
          <table:table-cell office:value-type="float" office:value="0.14514291300000001" table:style-name="ce1">
            <text:p>0.145142913</text:p>
          </table:table-cell>
          <table:table-cell table:number-columns-repeated="16381"/>
        </table:table-row>
        <table:table-row table:style-name="ro13">
          <table:table-cell office:value-type="float" office:value="0.14556171300000001" table:style-name="ce1">
            <text:p>0.145561713</text:p>
          </table:table-cell>
          <table:table-cell office:value-type="float" office:value="0.27959530300000002" table:style-name="ce1">
            <text:p>0.279595303</text:p>
          </table:table-cell>
          <table:table-cell office:value-type="float" office:value="0.14916402400000001" table:style-name="ce1">
            <text:p>0.149164024</text:p>
          </table:table-cell>
          <table:table-cell table:number-columns-repeated="16381"/>
        </table:table-row>
        <table:table-row table:style-name="ro13">
          <table:table-cell office:value-type="float" office:value="0.14998354" table:style-name="ce1">
            <text:p>0.14998354</text:p>
          </table:table-cell>
          <table:table-cell office:value-type="float" office:value="0.29336093000000002" table:style-name="ce1">
            <text:p>0.29336093</text:p>
          </table:table-cell>
          <table:table-cell office:value-type="float" office:value="0.152997366" table:style-name="ce1">
            <text:p>0.152997366</text:p>
          </table:table-cell>
          <table:table-cell table:number-columns-repeated="16381"/>
        </table:table-row>
        <table:table-row table:style-name="ro13">
          <table:table-cell office:value-type="float" office:value="0.15527453699999999" table:style-name="ce1">
            <text:p>0.155274537</text:p>
          </table:table-cell>
          <table:table-cell office:value-type="float" office:value="0.30999848800000002" table:style-name="ce1">
            <text:p>0.309998488</text:p>
          </table:table-cell>
          <table:table-cell office:value-type="float" office:value="0.15682678999999999" table:style-name="ce1">
            <text:p>0.15682679</text:p>
          </table:table-cell>
          <table:table-cell table:number-columns-repeated="16381"/>
        </table:table-row>
        <table:table-row table:style-name="ro13">
          <table:table-cell office:value-type="float" office:value="0.16053920699999999" table:style-name="ce1">
            <text:p>0.160539207</text:p>
          </table:table-cell>
          <table:table-cell office:value-type="float" office:value="0.32216887399999999" table:style-name="ce1">
            <text:p>0.322168874</text:p>
          </table:table-cell>
          <table:table-cell office:value-type="float" office:value="0.160078519" table:style-name="ce1">
            <text:p>0.160078519</text:p>
          </table:table-cell>
          <table:table-cell table:number-columns-repeated="16381"/>
        </table:table-row>
        <table:table-row table:style-name="ro13">
          <table:table-cell office:value-type="float" office:value="0.163048371" table:style-name="ce1">
            <text:p>0.163048371</text:p>
          </table:table-cell>
          <table:table-cell office:value-type="float" office:value="0.32947905300000002" table:style-name="ce1">
            <text:p>0.329479053</text:p>
          </table:table-cell>
          <table:table-cell office:value-type="float" office:value="0.161038443" table:style-name="ce1">
            <text:p>0.161038443</text:p>
          </table:table-cell>
          <table:table-cell table:number-columns-repeated="16381"/>
        </table:table-row>
        <table:table-row table:style-name="ro13">
          <table:table-cell office:value-type="float" office:value="0.16527875" table:style-name="ce1">
            <text:p>0.16527875</text:p>
          </table:table-cell>
          <table:table-cell office:value-type="float" office:value="0.33935673599999999" table:style-name="ce1">
            <text:p>0.339356736</text:p>
          </table:table-cell>
          <table:table-cell office:value-type="float" office:value="0.163579698" table:style-name="ce1">
            <text:p>0.163579698</text:p>
          </table:table-cell>
          <table:table-cell table:number-columns-repeated="16381"/>
        </table:table-row>
        <table:table-row table:style-name="ro13">
          <table:table-cell office:value-type="float" office:value="0.16886157199999999" table:style-name="ce1">
            <text:p>0.168861572</text:p>
          </table:table-cell>
          <table:table-cell office:value-type="float" office:value="0.34958045300000001" table:style-name="ce1">
            <text:p>0.349580453</text:p>
          </table:table-cell>
          <table:table-cell office:value-type="float" office:value="0.16761957599999999" table:style-name="ce1">
            <text:p>0.167619576</text:p>
          </table:table-cell>
          <table:table-cell table:number-columns-repeated="16381"/>
        </table:table-row>
        <table:table-row table:style-name="ro13">
          <table:table-cell office:value-type="float" office:value="0.17297938400000001" table:style-name="ce1">
            <text:p>0.172979384</text:p>
          </table:table-cell>
          <table:table-cell office:value-type="float" office:value="0.360873895" table:style-name="ce1">
            <text:p>0.360873895</text:p>
          </table:table-cell>
          <table:table-cell office:value-type="float" office:value="0.175271134" table:style-name="ce1">
            <text:p>0.175271134</text:p>
          </table:table-cell>
          <table:table-cell table:number-columns-repeated="16381"/>
        </table:table-row>
        <table:table-row table:style-name="ro13">
          <table:table-cell office:value-type="float" office:value="0.177324289" table:style-name="ce1">
            <text:p>0.177324289</text:p>
          </table:table-cell>
          <table:table-cell office:value-type="float" office:value="0.37314967799999998" table:style-name="ce1">
            <text:p>0.373149678</text:p>
          </table:table-cell>
          <table:table-cell office:value-type="float" office:value="0.18085986900000001" table:style-name="ce1">
            <text:p>0.180859869</text:p>
          </table:table-cell>
          <table:table-cell table:number-columns-repeated="16381"/>
        </table:table-row>
        <table:table-row table:style-name="ro13">
          <table:table-cell office:value-type="float" office:value="0.180075912" table:style-name="ce1">
            <text:p>0.180075912</text:p>
          </table:table-cell>
          <table:table-cell office:value-type="float" office:value="0.38286071599999999" table:style-name="ce1">
            <text:p>0.382860716</text:p>
          </table:table-cell>
          <table:table-cell office:value-type="float" office:value="0.19027181200000001" table:style-name="ce1">
            <text:p>0.190271812</text:p>
          </table:table-cell>
          <table:table-cell table:number-columns-repeated="16381"/>
        </table:table-row>
        <table:table-row table:style-name="ro13">
          <table:table-cell office:value-type="float" office:value="0.17991734000000001" table:style-name="ce1">
            <text:p>0.17991734</text:p>
          </table:table-cell>
          <table:table-cell office:value-type="float" office:value="0.38416044599999999" table:style-name="ce1">
            <text:p>0.384160446</text:p>
          </table:table-cell>
          <table:table-cell office:value-type="float" office:value="0.19116644999999999" table:style-name="ce1">
            <text:p>0.19116645</text:p>
          </table:table-cell>
          <table:table-cell table:number-columns-repeated="16381"/>
        </table:table-row>
        <table:table-row table:style-name="ro13">
          <table:table-cell office:value-type="float" office:value="0.182734905" table:style-name="ce1">
            <text:p>0.182734905</text:p>
          </table:table-cell>
          <table:table-cell office:value-type="float" office:value="0.38755626999999998" table:style-name="ce1">
            <text:p>0.38755627</text:p>
          </table:table-cell>
          <table:table-cell office:value-type="float" office:value="0.19508039299999999" table:style-name="ce1">
            <text:p>0.195080393</text:p>
          </table:table-cell>
          <table:table-cell table:number-columns-repeated="16381"/>
        </table:table-row>
        <table:table-row table:style-name="ro13">
          <table:table-cell office:value-type="float" office:value="0.18474067899999999" table:style-name="ce1">
            <text:p>0.184740679</text:p>
          </table:table-cell>
          <table:table-cell office:value-type="float" office:value="0.39158215099999999" table:style-name="ce1">
            <text:p>0.391582151</text:p>
          </table:table-cell>
          <table:table-cell office:value-type="float" office:value="0.19663007199999999" table:style-name="ce1">
            <text:p>0.196630072</text:p>
          </table:table-cell>
          <table:table-cell table:number-columns-repeated="16381"/>
        </table:table-row>
        <table:table-row table:style-name="ro13">
          <table:table-cell office:value-type="float" office:value="0.18613269099999999" table:style-name="ce1">
            <text:p>0.186132691</text:p>
          </table:table-cell>
          <table:table-cell office:value-type="float" office:value="0.39529272700000001" table:style-name="ce1">
            <text:p>0.395292727</text:p>
          </table:table-cell>
          <table:table-cell office:value-type="float" office:value="0.197695748" table:style-name="ce1">
            <text:p>0.197695748</text:p>
          </table:table-cell>
          <table:table-cell table:number-columns-repeated="16381"/>
        </table:table-row>
        <table:table-row table:style-name="ro13">
          <table:table-cell office:value-type="float" office:value="0.18864505200000001" table:style-name="ce1">
            <text:p>0.188645052</text:p>
          </table:table-cell>
          <table:table-cell office:value-type="float" office:value="0.40060770600000001" table:style-name="ce1">
            <text:p>0.400607706</text:p>
          </table:table-cell>
          <table:table-cell office:value-type="float" office:value="0.193067607" table:style-name="ce1">
            <text:p>0.193067607</text:p>
          </table:table-cell>
          <table:table-cell table:number-columns-repeated="16381"/>
        </table:table-row>
        <table:table-row table:style-name="ro13">
          <table:table-cell office:value-type="float" office:value="0.190692108" table:style-name="ce1">
            <text:p>0.190692108</text:p>
          </table:table-cell>
          <table:table-cell office:value-type="float" office:value="0.40468968700000002" table:style-name="ce1">
            <text:p>0.404689687</text:p>
          </table:table-cell>
          <table:table-cell office:value-type="float" office:value="0.19262246699999999" table:style-name="ce1">
            <text:p>0.192622467</text:p>
          </table:table-cell>
          <table:table-cell table:number-columns-repeated="16381"/>
        </table:table-row>
        <table:table-row table:style-name="ro13">
          <table:table-cell office:value-type="float" office:value="0.19521670499999999" table:style-name="ce1">
            <text:p>0.195216705</text:p>
          </table:table-cell>
          <table:table-cell office:value-type="float" office:value="0.41098152300000002" table:style-name="ce1">
            <text:p>0.410981523</text:p>
          </table:table-cell>
          <table:table-cell office:value-type="float" office:value="0.19034928100000001" table:style-name="ce1">
            <text:p>0.190349281</text:p>
          </table:table-cell>
          <table:table-cell table:number-columns-repeated="16381"/>
        </table:table-row>
        <table:table-row table:style-name="ro13">
          <table:table-cell office:value-type="float" office:value="0.202115983" table:style-name="ce1">
            <text:p>0.202115983</text:p>
          </table:table-cell>
          <table:table-cell office:value-type="float" office:value="0.41961214400000002" table:style-name="ce1">
            <text:p>0.419612144</text:p>
          </table:table-cell>
          <table:table-cell office:value-type="float" office:value="0.195650976" table:style-name="ce1">
            <text:p>0.195650976</text:p>
          </table:table-cell>
          <table:table-cell table:number-columns-repeated="16381"/>
        </table:table-row>
        <table:table-row table:style-name="ro13">
          <table:table-cell office:value-type="float" office:value="0.206912928" table:style-name="ce1">
            <text:p>0.206912928</text:p>
          </table:table-cell>
          <table:table-cell office:value-type="float" office:value="0.427534303" table:style-name="ce1">
            <text:p>0.427534303</text:p>
          </table:table-cell>
          <table:table-cell office:value-type="float" office:value="0.19776123900000001" table:style-name="ce1">
            <text:p>0.197761239</text:p>
          </table:table-cell>
          <table:table-cell table:number-columns-repeated="16381"/>
        </table:table-row>
        <table:table-row table:style-name="ro13">
          <table:table-cell office:value-type="float" office:value="0.21199338500000001" table:style-name="ce1">
            <text:p>0.211993385</text:p>
          </table:table-cell>
          <table:table-cell office:value-type="float" office:value="0.43443536300000002" table:style-name="ce1">
            <text:p>0.434435363</text:p>
          </table:table-cell>
          <table:table-cell office:value-type="float" office:value="0.203053963" table:style-name="ce1">
            <text:p>0.203053963</text:p>
          </table:table-cell>
          <table:table-cell table:number-columns-repeated="16381"/>
        </table:table-row>
        <table:table-row table:style-name="ro13">
          <table:table-cell office:value-type="float" office:value="0.21789085999999999" table:style-name="ce1">
            <text:p>0.21789086</text:p>
          </table:table-cell>
          <table:table-cell office:value-type="float" office:value="0.44233926099999998" table:style-name="ce1">
            <text:p>0.442339261</text:p>
          </table:table-cell>
          <table:table-cell office:value-type="float" office:value="0.20741385600000001" table:style-name="ce1">
            <text:p>0.207413856</text:p>
          </table:table-cell>
          <table:table-cell table:number-columns-repeated="16381"/>
        </table:table-row>
        <table:table-row table:style-name="ro13">
          <table:table-cell office:value-type="float" office:value="0.22220989599999999" table:style-name="ce1">
            <text:p>0.222209896</text:p>
          </table:table-cell>
          <table:table-cell office:value-type="float" office:value="0.44672297300000002" table:style-name="ce1">
            <text:p>0.446722973</text:p>
          </table:table-cell>
          <table:table-cell office:value-type="float" office:value="0.21875835699999999" table:style-name="ce1">
            <text:p>0.218758357</text:p>
          </table:table-cell>
          <table:table-cell table:number-columns-repeated="16381"/>
        </table:table-row>
        <table:table-row table:style-name="ro13">
          <table:table-cell office:value-type="float" office:value="0.22724544099999999" table:style-name="ce1">
            <text:p>0.227245441</text:p>
          </table:table-cell>
          <table:table-cell office:value-type="float" office:value="0.45277886000000001" table:style-name="ce1">
            <text:p>0.45277886</text:p>
          </table:table-cell>
          <table:table-cell office:value-type="float" office:value="0.22211271299999999" table:style-name="ce1">
            <text:p>0.222112713</text:p>
          </table:table-cell>
          <table:table-cell table:number-columns-repeated="16381"/>
        </table:table-row>
        <table:table-row table:style-name="ro13">
          <table:table-cell office:value-type="float" office:value="0.23325162199999999" table:style-name="ce1">
            <text:p>0.233251622</text:p>
          </table:table-cell>
          <table:table-cell office:value-type="float" office:value="0.45971993300000003" table:style-name="ce1">
            <text:p>0.459719933</text:p>
          </table:table-cell>
          <table:table-cell office:value-type="float" office:value="0.22768097200000001" table:style-name="ce1">
            <text:p>0.227680972</text:p>
          </table:table-cell>
          <table:table-cell table:number-columns-repeated="16381"/>
        </table:table-row>
        <table:table-row table:style-name="ro13">
          <table:table-cell office:value-type="float" office:value="0.23866881400000001" table:style-name="ce1">
            <text:p>0.238668814</text:p>
          </table:table-cell>
          <table:table-cell office:value-type="float" office:value="0.46766678699999997" table:style-name="ce1">
            <text:p>0.467666787</text:p>
          </table:table-cell>
          <table:table-cell office:value-type="float" office:value="0.23364627099999999" table:style-name="ce1">
            <text:p>0.233646271</text:p>
          </table:table-cell>
          <table:table-cell table:number-columns-repeated="16381"/>
        </table:table-row>
        <table:table-row table:style-name="ro13">
          <table:table-cell office:value-type="float" office:value="0.24137641700000001" table:style-name="ce1">
            <text:p>0.241376417</text:p>
          </table:table-cell>
          <table:table-cell office:value-type="float" office:value="0.47125679999999998" table:style-name="ce1">
            <text:p>0.4712568</text:p>
          </table:table-cell>
          <table:table-cell office:value-type="float" office:value="0.23692317099999999" table:style-name="ce1">
            <text:p>0.236923171</text:p>
          </table:table-cell>
          <table:table-cell table:number-columns-repeated="16381"/>
        </table:table-row>
        <table:table-row table:style-name="ro13">
          <table:table-cell office:value-type="float" office:value="0.24378735600000001" table:style-name="ce1">
            <text:p>0.243787356</text:p>
          </table:table-cell>
          <table:table-cell office:value-type="float" office:value="0.47685488199999998" table:style-name="ce1">
            <text:p>0.476854882</text:p>
          </table:table-cell>
          <table:table-cell office:value-type="float" office:value="0.23931313000000001" table:style-name="ce1">
            <text:p>0.23931313</text:p>
          </table:table-cell>
          <table:table-cell table:number-columns-repeated="16381"/>
        </table:table-row>
        <table:table-row table:style-name="ro13">
          <table:table-cell office:value-type="float" office:value="0.246117741" table:style-name="ce1">
            <text:p>0.246117741</text:p>
          </table:table-cell>
          <table:table-cell office:value-type="float" office:value="0.48177550800000002" table:style-name="ce1">
            <text:p>0.481775508</text:p>
          </table:table-cell>
          <table:table-cell office:value-type="float" office:value="0.24159409100000001" table:style-name="ce1">
            <text:p>0.241594091</text:p>
          </table:table-cell>
          <table:table-cell table:number-columns-repeated="16381"/>
        </table:table-row>
        <table:table-row table:style-name="ro13">
          <table:table-cell office:value-type="float" office:value="0.24970462700000001" table:style-name="ce1">
            <text:p>0.249704627</text:p>
          </table:table-cell>
          <table:table-cell office:value-type="float" office:value="0.48873631299999998" table:style-name="ce1">
            <text:p>0.488736313</text:p>
          </table:table-cell>
          <table:table-cell office:value-type="float" office:value="0.24463136399999999" table:style-name="ce1">
            <text:p>0.244631364</text:p>
          </table:table-cell>
          <table:table-cell table:number-columns-repeated="16381"/>
        </table:table-row>
        <table:table-row table:style-name="ro13">
          <table:table-cell office:value-type="float" office:value="0.253716724" table:style-name="ce1">
            <text:p>0.253716724</text:p>
          </table:table-cell>
          <table:table-cell office:value-type="float" office:value="0.495793017" table:style-name="ce1">
            <text:p>0.495793017</text:p>
          </table:table-cell>
          <table:table-cell office:value-type="float" office:value="0.24913938399999999" table:style-name="ce1">
            <text:p>0.249139384</text:p>
          </table:table-cell>
          <table:table-cell table:number-columns-repeated="16381"/>
        </table:table-row>
        <table:table-row table:style-name="ro13">
          <table:table-cell office:value-type="float" office:value="0.25779501300000002" table:style-name="ce1">
            <text:p>0.257795013</text:p>
          </table:table-cell>
          <table:table-cell office:value-type="float" office:value="0.50226822699999996" table:style-name="ce1">
            <text:p>0.502268227</text:p>
          </table:table-cell>
          <table:table-cell office:value-type="float" office:value="0.25330828399999999" table:style-name="ce1">
            <text:p>0.253308284</text:p>
          </table:table-cell>
          <table:table-cell table:number-columns-repeated="16381"/>
        </table:table-row>
        <table:table-row table:style-name="ro13">
          <table:table-cell office:value-type="float" office:value="0.26121700199999998" table:style-name="ce1">
            <text:p>0.261217002</text:p>
          </table:table-cell>
          <table:table-cell office:value-type="float" office:value="0.50598168399999999" table:style-name="ce1">
            <text:p>0.505981684</text:p>
          </table:table-cell>
          <table:table-cell office:value-type="float" office:value="0.25721354800000001" table:style-name="ce1">
            <text:p>0.257213548</text:p>
          </table:table-cell>
          <table:table-cell table:number-columns-repeated="16381"/>
        </table:table-row>
        <table:table-row table:style-name="ro13">
          <table:table-cell office:value-type="float" office:value="0.26099602799999999" table:style-name="ce1">
            <text:p>0.260996028</text:p>
          </table:table-cell>
          <table:table-cell office:value-type="float" office:value="0.505306374" table:style-name="ce1">
            <text:p>0.505306374</text:p>
          </table:table-cell>
          <table:table-cell office:value-type="float" office:value="0.25766954600000003" table:style-name="ce1">
            <text:p>0.257669546</text:p>
          </table:table-cell>
          <table:table-cell table:number-columns-repeated="16381"/>
        </table:table-row>
        <table:table-row table:style-name="ro13">
          <table:table-cell office:value-type="float" office:value="0.26378379600000001" table:style-name="ce1">
            <text:p>0.263783796</text:p>
          </table:table-cell>
          <table:table-cell office:value-type="float" office:value="0.50629524199999998" table:style-name="ce1">
            <text:p>0.506295242</text:p>
          </table:table-cell>
          <table:table-cell office:value-type="float" office:value="0.26124652100000001" table:style-name="ce1">
            <text:p>0.261246521</text:p>
          </table:table-cell>
          <table:table-cell table:number-columns-repeated="16381"/>
        </table:table-row>
        <table:table-row table:style-name="ro13">
          <table:table-cell office:value-type="float" office:value="0.26673746500000001" table:style-name="ce1">
            <text:p>0.266737465</text:p>
          </table:table-cell>
          <table:table-cell office:value-type="float" office:value="0.50753387800000005" table:style-name="ce1">
            <text:p>0.507533878</text:p>
          </table:table-cell>
          <table:table-cell office:value-type="float" office:value="0.26532425599999998" table:style-name="ce1">
            <text:p>0.265324256</text:p>
          </table:table-cell>
          <table:table-cell table:number-columns-repeated="16381"/>
        </table:table-row>
        <table:table-row table:style-name="ro13">
          <table:table-cell office:value-type="float" office:value="0.269795548" table:style-name="ce1">
            <text:p>0.269795548</text:p>
          </table:table-cell>
          <table:table-cell office:value-type="float" office:value="0.50894991199999995" table:style-name="ce1">
            <text:p>0.508949912</text:p>
          </table:table-cell>
          <table:table-cell office:value-type="float" office:value="0.26873846400000001" table:style-name="ce1">
            <text:p>0.268738464</text:p>
          </table:table-cell>
          <table:table-cell table:number-columns-repeated="16381"/>
        </table:table-row>
        <table:table-row table:style-name="ro13">
          <table:table-cell office:value-type="float" office:value="0.27252207899999997" table:style-name="ce1">
            <text:p>0.272522079</text:p>
          </table:table-cell>
          <table:table-cell office:value-type="float" office:value="0.50915540699999995" table:style-name="ce1">
            <text:p>0.509155407</text:p>
          </table:table-cell>
          <table:table-cell office:value-type="float" office:value="0.27161622499999999" table:style-name="ce1">
            <text:p>0.271616225</text:p>
          </table:table-cell>
          <table:table-cell table:number-columns-repeated="16381"/>
        </table:table-row>
        <table:table-row table:style-name="ro13">
          <table:table-cell office:value-type="float" office:value="0.27574117799999998" table:style-name="ce1">
            <text:p>0.275741178</text:p>
          </table:table-cell>
          <table:table-cell office:value-type="float" office:value="0.50815060700000003" table:style-name="ce1">
            <text:p>0.508150607</text:p>
          </table:table-cell>
          <table:table-cell office:value-type="float" office:value="0.28083580699999999" table:style-name="ce1">
            <text:p>0.280835807</text:p>
          </table:table-cell>
          <table:table-cell table:number-columns-repeated="16381"/>
        </table:table-row>
        <table:table-row table:style-name="ro13">
          <table:table-cell office:value-type="float" office:value="0.27522749000000002" table:style-name="ce1">
            <text:p>0.27522749</text:p>
          </table:table-cell>
          <table:table-cell office:value-type="float" office:value="0.50600653200000001" table:style-name="ce1">
            <text:p>0.506006532</text:p>
          </table:table-cell>
          <table:table-cell office:value-type="float" office:value="0.27944099900000002" table:style-name="ce1">
            <text:p>0.279440999</text:p>
          </table:table-cell>
          <table:table-cell table:number-columns-repeated="16381"/>
        </table:table-row>
        <table:table-row table:style-name="ro13">
          <table:table-cell office:value-type="float" office:value="0.27931714899999999" table:style-name="ce1">
            <text:p>0.279317149</text:p>
          </table:table-cell>
          <table:table-cell office:value-type="float" office:value="0.51054147699999997" table:style-name="ce1">
            <text:p>0.510541477</text:p>
          </table:table-cell>
          <table:table-cell office:value-type="float" office:value="0.28279154499999998" table:style-name="ce1">
            <text:p>0.282791545</text:p>
          </table:table-cell>
          <table:table-cell table:number-columns-repeated="16381"/>
        </table:table-row>
        <table:table-row table:style-name="ro13">
          <table:table-cell office:value-type="float" office:value="0.28138073600000002" table:style-name="ce1">
            <text:p>0.281380736</text:p>
          </table:table-cell>
          <table:table-cell office:value-type="float" office:value="0.50916943999999997" table:style-name="ce1">
            <text:p>0.50916944</text:p>
          </table:table-cell>
          <table:table-cell office:value-type="float" office:value="0.28096163099999999" table:style-name="ce1">
            <text:p>0.280961631</text:p>
          </table:table-cell>
          <table:table-cell table:number-columns-repeated="16381"/>
        </table:table-row>
        <table:table-row table:style-name="ro13">
          <table:table-cell office:value-type="float" office:value="0.28583724700000002" table:style-name="ce1">
            <text:p>0.285837247</text:p>
          </table:table-cell>
          <table:table-cell office:value-type="float" office:value="0.51268000599999997" table:style-name="ce1">
            <text:p>0.512680006</text:p>
          </table:table-cell>
          <table:table-cell office:value-type="float" office:value="0.28176875800000001" table:style-name="ce1">
            <text:p>0.281768758</text:p>
          </table:table-cell>
          <table:table-cell table:number-columns-repeated="16381"/>
        </table:table-row>
        <table:table-row table:style-name="ro13">
          <table:table-cell office:value-type="float" office:value="0.28901492699999998" table:style-name="ce1">
            <text:p>0.289014927</text:p>
          </table:table-cell>
          <table:table-cell office:value-type="float" office:value="0.51697308799999997" table:style-name="ce1">
            <text:p>0.516973088</text:p>
          </table:table-cell>
          <table:table-cell office:value-type="float" office:value="0.27603666500000001" table:style-name="ce1">
            <text:p>0.276036665</text:p>
          </table:table-cell>
          <table:table-cell table:number-columns-repeated="16381"/>
        </table:table-row>
        <table:table-row table:style-name="ro13">
          <table:table-cell office:value-type="float" office:value="0.29220765300000001" table:style-name="ce1">
            <text:p>0.292207653</text:p>
          </table:table-cell>
          <table:table-cell office:value-type="float" office:value="0.52137754199999997" table:style-name="ce1">
            <text:p>0.521377542</text:p>
          </table:table-cell>
          <table:table-cell office:value-type="float" office:value="0.278838594" table:style-name="ce1">
            <text:p>0.278838594</text:p>
          </table:table-cell>
          <table:table-cell table:number-columns-repeated="16381"/>
        </table:table-row>
        <table:table-row table:style-name="ro13">
          <table:table-cell office:value-type="float" office:value="0.29294968999999998" table:style-name="ce1">
            <text:p>0.29294969</text:p>
          </table:table-cell>
          <table:table-cell office:value-type="float" office:value="0.52345038099999996" table:style-name="ce1">
            <text:p>0.523450381</text:p>
          </table:table-cell>
          <table:table-cell office:value-type="float" office:value="0.27668758799999998" table:style-name="ce1">
            <text:p>0.276687588</text:p>
          </table:table-cell>
          <table:table-cell table:number-columns-repeated="16381"/>
        </table:table-row>
        <table:table-row table:style-name="ro13">
          <table:table-cell office:value-type="float" office:value="0.298525659" table:style-name="ce1">
            <text:p>0.298525659</text:p>
          </table:table-cell>
          <table:table-cell office:value-type="float" office:value="0.52832296599999995" table:style-name="ce1">
            <text:p>0.528322966</text:p>
          </table:table-cell>
          <table:table-cell office:value-type="float" office:value="0.284418907" table:style-name="ce1">
            <text:p>0.284418907</text:p>
          </table:table-cell>
          <table:table-cell table:number-columns-repeated="16381"/>
        </table:table-row>
        <table:table-row table:style-name="ro13">
          <table:table-cell office:value-type="float" office:value="0.30072975800000001" table:style-name="ce1">
            <text:p>0.300729758</text:p>
          </table:table-cell>
          <table:table-cell office:value-type="float" office:value="0.53048049100000005" table:style-name="ce1">
            <text:p>0.530480491</text:p>
          </table:table-cell>
          <table:table-cell office:value-type="float" office:value="0.28527823200000002" table:style-name="ce1">
            <text:p>0.285278232</text:p>
          </table:table-cell>
          <table:table-cell table:number-columns-repeated="16381"/>
        </table:table-row>
        <table:table-row table:style-name="ro13">
          <table:table-cell office:value-type="float" office:value="0.30372747100000003" table:style-name="ce1">
            <text:p>0.303727471</text:p>
          </table:table-cell>
          <table:table-cell office:value-type="float" office:value="0.53638333699999996" table:style-name="ce1">
            <text:p>0.536383337</text:p>
          </table:table-cell>
          <table:table-cell office:value-type="float" office:value="0.29003897099999998" table:style-name="ce1">
            <text:p>0.290038971</text:p>
          </table:table-cell>
          <table:table-cell table:number-columns-repeated="16381"/>
        </table:table-row>
        <table:table-row table:style-name="ro13">
          <table:table-cell office:value-type="float" office:value="0.30533554800000001" table:style-name="ce1">
            <text:p>0.305335548</text:p>
          </table:table-cell>
          <table:table-cell office:value-type="float" office:value="0.538543773" table:style-name="ce1">
            <text:p>0.538543773</text:p>
          </table:table-cell>
          <table:table-cell office:value-type="float" office:value="0.29209664600000002" table:style-name="ce1">
            <text:p>0.292096646</text:p>
          </table:table-cell>
          <table:table-cell table:number-columns-repeated="16381"/>
        </table:table-row>
        <table:table-row table:style-name="ro13">
          <table:table-cell office:value-type="float" office:value="0.30906965800000002" table:style-name="ce1">
            <text:p>0.309069658</text:p>
          </table:table-cell>
          <table:table-cell office:value-type="float" office:value="0.54071943600000005" table:style-name="ce1">
            <text:p>0.540719436</text:p>
          </table:table-cell>
          <table:table-cell office:value-type="float" office:value="0.29454428999999999" table:style-name="ce1">
            <text:p>0.29454429</text:p>
          </table:table-cell>
          <table:table-cell table:number-columns-repeated="16381"/>
        </table:table-row>
        <table:table-row table:style-name="ro13">
          <table:table-cell office:value-type="float" office:value="0.310693261" table:style-name="ce1">
            <text:p>0.310693261</text:p>
          </table:table-cell>
          <table:table-cell office:value-type="float" office:value="0.54097671000000003" table:style-name="ce1">
            <text:p>0.54097671</text:p>
          </table:table-cell>
          <table:table-cell office:value-type="float" office:value="0.31788211500000002" table:style-name="ce1">
            <text:p>0.317882115</text:p>
          </table:table-cell>
          <table:table-cell table:number-columns-repeated="16381"/>
        </table:table-row>
        <table:table-row table:style-name="ro13">
          <table:table-cell office:value-type="float" office:value="0.31132460499999998" table:style-name="ce1">
            <text:p>0.311324605</text:p>
          </table:table-cell>
          <table:table-cell office:value-type="float" office:value="0.54032958799999997" table:style-name="ce1">
            <text:p>0.540329588</text:p>
          </table:table-cell>
          <table:table-cell office:value-type="float" office:value="0.31724764100000002" table:style-name="ce1">
            <text:p>0.317247641</text:p>
          </table:table-cell>
          <table:table-cell table:number-columns-repeated="16381"/>
        </table:table-row>
        <table:table-row table:style-name="ro13">
          <table:table-cell office:value-type="float" office:value="0.30931129600000001" table:style-name="ce1">
            <text:p>0.309311296</text:p>
          </table:table-cell>
          <table:table-cell office:value-type="float" office:value="0.54027109799999995" table:style-name="ce1">
            <text:p>0.540271098</text:p>
          </table:table-cell>
          <table:table-cell office:value-type="float" office:value="0.31949696900000002" table:style-name="ce1">
            <text:p>0.319496969</text:p>
          </table:table-cell>
          <table:table-cell table:number-columns-repeated="16381"/>
        </table:table-row>
        <table:table-row table:style-name="ro13">
          <table:table-cell office:value-type="float" office:value="0.30796958400000002" table:style-name="ce1">
            <text:p>0.307969584</text:p>
          </table:table-cell>
          <table:table-cell office:value-type="float" office:value="0.540483885" table:style-name="ce1">
            <text:p>0.540483885</text:p>
          </table:table-cell>
          <table:table-cell office:value-type="float" office:value="0.32134007599999997" table:style-name="ce1">
            <text:p>0.321340076</text:p>
          </table:table-cell>
          <table:table-cell table:number-columns-repeated="16381"/>
        </table:table-row>
        <table:table-row table:style-name="ro13">
          <table:table-cell office:value-type="float" office:value="0.30967773599999998" table:style-name="ce1">
            <text:p>0.309677736</text:p>
          </table:table-cell>
          <table:table-cell office:value-type="float" office:value="0.54051391100000001" table:style-name="ce1">
            <text:p>0.540513911</text:p>
          </table:table-cell>
          <table:table-cell office:value-type="float" office:value="0.32427206400000003" table:style-name="ce1">
            <text:p>0.324272064</text:p>
          </table:table-cell>
          <table:table-cell table:number-columns-repeated="16381"/>
        </table:table-row>
        <table:table-row table:style-name="ro13">
          <table:table-cell office:value-type="float" office:value="0.31099807600000001" table:style-name="ce1">
            <text:p>0.310998076</text:p>
          </table:table-cell>
          <table:table-cell office:value-type="float" office:value="0.53904983399999995" table:style-name="ce1">
            <text:p>0.539049834</text:p>
          </table:table-cell>
          <table:table-cell office:value-type="float" office:value="0.326954366" table:style-name="ce1">
            <text:p>0.326954366</text:p>
          </table:table-cell>
          <table:table-cell table:number-columns-repeated="16381"/>
        </table:table-row>
        <table:table-row table:style-name="ro13">
          <table:table-cell office:value-type="float" office:value="0.31111157699999997" table:style-name="ce1">
            <text:p>0.311111577</text:p>
          </table:table-cell>
          <table:table-cell office:value-type="float" office:value="0.53633275300000005" table:style-name="ce1">
            <text:p>0.536332753</text:p>
          </table:table-cell>
          <table:table-cell office:value-type="float" office:value="0.33754756899999999" table:style-name="ce1">
            <text:p>0.337547569</text:p>
          </table:table-cell>
          <table:table-cell table:number-columns-repeated="16381"/>
        </table:table-row>
        <table:table-row table:style-name="ro13">
          <table:table-cell office:value-type="float" office:value="0.31090158499999998" table:style-name="ce1">
            <text:p>0.310901585</text:p>
          </table:table-cell>
          <table:table-cell office:value-type="float" office:value="0.53548381199999995" table:style-name="ce1">
            <text:p>0.535483812</text:p>
          </table:table-cell>
          <table:table-cell office:value-type="float" office:value="0.31393768700000002" table:style-name="ce1">
            <text:p>0.313937687</text:p>
          </table:table-cell>
          <table:table-cell table:number-columns-repeated="16381"/>
        </table:table-row>
        <table:table-row table:style-name="ro13">
          <table:table-cell office:value-type="float" office:value="0.31292019199999999" table:style-name="ce1">
            <text:p>0.312920192</text:p>
          </table:table-cell>
          <table:table-cell office:value-type="float" office:value="0.53700980899999995" table:style-name="ce1">
            <text:p>0.537009809</text:p>
          </table:table-cell>
          <table:table-cell office:value-type="float" office:value="0.312749202" table:style-name="ce1">
            <text:p>0.312749202</text:p>
          </table:table-cell>
          <table:table-cell table:number-columns-repeated="16381"/>
        </table:table-row>
        <table:table-row table:style-name="ro13">
          <table:table-cell office:value-type="float" office:value="0.31584150799999999" table:style-name="ce1">
            <text:p>0.315841508</text:p>
          </table:table-cell>
          <table:table-cell office:value-type="float" office:value="0.53729104299999997" table:style-name="ce1">
            <text:p>0.537291043</text:p>
          </table:table-cell>
          <table:table-cell office:value-type="float" office:value="0.31025150200000001" table:style-name="ce1">
            <text:p>0.310251502</text:p>
          </table:table-cell>
          <table:table-cell table:number-columns-repeated="16381"/>
        </table:table-row>
        <table:table-row table:style-name="ro13">
          <table:table-cell office:value-type="float" office:value="0.31761954999999997" table:style-name="ce1">
            <text:p>0.31761955</text:p>
          </table:table-cell>
          <table:table-cell office:value-type="float" office:value="0.53659477600000005" table:style-name="ce1">
            <text:p>0.536594776</text:p>
          </table:table-cell>
          <table:table-cell office:value-type="float" office:value="0.30884623" table:style-name="ce1">
            <text:p>0.30884623</text:p>
          </table:table-cell>
          <table:table-cell table:number-columns-repeated="16381"/>
        </table:table-row>
        <table:table-row table:style-name="ro13">
          <table:table-cell office:value-type="float" office:value="0.32037366299999998" table:style-name="ce1">
            <text:p>0.320373663</text:p>
          </table:table-cell>
          <table:table-cell office:value-type="float" office:value="0.539759828" table:style-name="ce1">
            <text:p>0.539759828</text:p>
          </table:table-cell>
          <table:table-cell office:value-type="float" office:value="0.30964692300000002" table:style-name="ce1">
            <text:p>0.309646923</text:p>
          </table:table-cell>
          <table:table-cell table:number-columns-repeated="16381"/>
        </table:table-row>
        <table:table-row table:style-name="ro13">
          <table:table-cell office:value-type="float" office:value="0.32459951799999998" table:style-name="ce1">
            <text:p>0.324599518</text:p>
          </table:table-cell>
          <table:table-cell office:value-type="float" office:value="0.54621411200000003" table:style-name="ce1">
            <text:p>0.546214112</text:p>
          </table:table-cell>
          <table:table-cell office:value-type="float" office:value="0.31115832500000001" table:style-name="ce1">
            <text:p>0.311158325</text:p>
          </table:table-cell>
          <table:table-cell table:number-columns-repeated="16381"/>
        </table:table-row>
        <table:table-row table:style-name="ro13">
          <table:table-cell office:value-type="float" office:value="0.32810605599999998" table:style-name="ce1">
            <text:p>0.328106056</text:p>
          </table:table-cell>
          <table:table-cell office:value-type="float" office:value="0.547856016" table:style-name="ce1">
            <text:p>0.547856016</text:p>
          </table:table-cell>
          <table:table-cell office:value-type="float" office:value="0.30253212699999998" table:style-name="ce1">
            <text:p>0.302532127</text:p>
          </table:table-cell>
          <table:table-cell table:number-columns-repeated="16381"/>
        </table:table-row>
        <table:table-row table:style-name="ro13">
          <table:table-cell office:value-type="float" office:value="0.33436266599999998" table:style-name="ce1">
            <text:p>0.334362666</text:p>
          </table:table-cell>
          <table:table-cell office:value-type="float" office:value="0.55848723" table:style-name="ce1">
            <text:p>0.55848723</text:p>
          </table:table-cell>
          <table:table-cell office:value-type="float" office:value="0.31782476500000001" table:style-name="ce1">
            <text:p>0.317824765</text:p>
          </table:table-cell>
          <table:table-cell table:number-columns-repeated="16381"/>
        </table:table-row>
        <table:table-row table:style-name="ro13">
          <table:table-cell office:value-type="float" office:value="0.33816052400000002" table:style-name="ce1">
            <text:p>0.338160524</text:p>
          </table:table-cell>
          <table:table-cell office:value-type="float" office:value="0.56401046099999996" table:style-name="ce1">
            <text:p>0.564010461</text:p>
          </table:table-cell>
          <table:table-cell office:value-type="float" office:value="0.32859950700000001" table:style-name="ce1">
            <text:p>0.328599507</text:p>
          </table:table-cell>
          <table:table-cell table:number-columns-repeated="16381"/>
        </table:table-row>
        <table:table-row table:style-name="ro13">
          <table:table-cell office:value-type="float" office:value="0.34311866699999999" table:style-name="ce1">
            <text:p>0.343118667</text:p>
          </table:table-cell>
          <table:table-cell office:value-type="float" office:value="0.570903983" table:style-name="ce1">
            <text:p>0.570903983</text:p>
          </table:table-cell>
          <table:table-cell office:value-type="float" office:value="0.33254985999999997" table:style-name="ce1">
            <text:p>0.33254986</text:p>
          </table:table-cell>
          <table:table-cell table:number-columns-repeated="16381"/>
        </table:table-row>
        <table:table-row table:style-name="ro13">
          <table:table-cell office:value-type="float" office:value="0.34599361000000001" table:style-name="ce1">
            <text:p>0.34599361</text:p>
          </table:table-cell>
          <table:table-cell office:value-type="float" office:value="0.57492532900000004" table:style-name="ce1">
            <text:p>0.574925329</text:p>
          </table:table-cell>
          <table:table-cell office:value-type="float" office:value="0.33561754500000002" table:style-name="ce1">
            <text:p>0.335617545</text:p>
          </table:table-cell>
          <table:table-cell table:number-columns-repeated="16381"/>
        </table:table-row>
        <table:table-row table:style-name="ro13">
          <table:table-cell office:value-type="float" office:value="0.35016053499999999" table:style-name="ce1">
            <text:p>0.350160535</text:p>
          </table:table-cell>
          <table:table-cell office:value-type="float" office:value="0.58026831199999995" table:style-name="ce1">
            <text:p>0.580268312</text:p>
          </table:table-cell>
          <table:table-cell office:value-type="float" office:value="0.33859453900000003" table:style-name="ce1">
            <text:p>0.338594539</text:p>
          </table:table-cell>
          <table:table-cell table:number-columns-repeated="16381"/>
        </table:table-row>
        <table:table-row table:style-name="ro13">
          <table:table-cell office:value-type="float" office:value="0.35338851500000001" table:style-name="ce1">
            <text:p>0.353388515</text:p>
          </table:table-cell>
          <table:table-cell office:value-type="float" office:value="0.58108413199999998" table:style-name="ce1">
            <text:p>0.581084132</text:p>
          </table:table-cell>
          <table:table-cell office:value-type="float" office:value="0.33803288199999998" table:style-name="ce1">
            <text:p>0.338032882</text:p>
          </table:table-cell>
          <table:table-cell table:number-columns-repeated="16381"/>
        </table:table-row>
        <table:table-row table:style-name="ro13">
          <table:table-cell office:value-type="float" office:value="0.361983318" table:style-name="ce1">
            <text:p>0.361983318</text:p>
          </table:table-cell>
          <table:table-cell office:value-type="float" office:value="0.59378784799999995" table:style-name="ce1">
            <text:p>0.593787848</text:p>
          </table:table-cell>
          <table:table-cell office:value-type="float" office:value="0.34436486399999999" table:style-name="ce1">
            <text:p>0.344364864</text:p>
          </table:table-cell>
          <table:table-cell table:number-columns-repeated="16381"/>
        </table:table-row>
        <table:table-row table:style-name="ro13">
          <table:table-cell office:value-type="float" office:value="0.36348387599999998" table:style-name="ce1">
            <text:p>0.363483876</text:p>
          </table:table-cell>
          <table:table-cell office:value-type="float" office:value="0.58991415000000003" table:style-name="ce1">
            <text:p>0.58991415</text:p>
          </table:table-cell>
          <table:table-cell office:value-type="float" office:value="0.33402584800000001" table:style-name="ce1">
            <text:p>0.334025848</text:p>
          </table:table-cell>
          <table:table-cell table:number-columns-repeated="16381"/>
        </table:table-row>
        <table:table-row table:style-name="ro13">
          <table:table-cell office:value-type="float" office:value="0.36784793799999999" table:style-name="ce1">
            <text:p>0.367847938</text:p>
          </table:table-cell>
          <table:table-cell office:value-type="float" office:value="0.59420263600000001" table:style-name="ce1">
            <text:p>0.594202636</text:p>
          </table:table-cell>
          <table:table-cell office:value-type="float" office:value="0.32949459399999997" table:style-name="ce1">
            <text:p>0.329494594</text:p>
          </table:table-cell>
          <table:table-cell table:number-columns-repeated="16381"/>
        </table:table-row>
        <table:table-row table:style-name="ro13">
          <table:table-cell office:value-type="float" office:value="0.37104920400000002" table:style-name="ce1">
            <text:p>0.371049204</text:p>
          </table:table-cell>
          <table:table-cell office:value-type="float" office:value="0.59568463599999999" table:style-name="ce1">
            <text:p>0.595684636</text:p>
          </table:table-cell>
          <table:table-cell office:value-type="float" office:value="0.33255476299999998" table:style-name="ce1">
            <text:p>0.332554763</text:p>
          </table:table-cell>
          <table:table-cell table:number-columns-repeated="16381"/>
        </table:table-row>
        <table:table-row table:style-name="ro13">
          <table:table-cell office:value-type="float" office:value="0.37762814099999997" table:style-name="ce1">
            <text:p>0.377628141</text:p>
          </table:table-cell>
          <table:table-cell office:value-type="float" office:value="0.600073894" table:style-name="ce1">
            <text:p>0.600073894</text:p>
          </table:table-cell>
          <table:table-cell office:value-type="float" office:value="0.33577195199999998" table:style-name="ce1">
            <text:p>0.335771952</text:p>
          </table:table-cell>
          <table:table-cell table:number-columns-repeated="16381"/>
        </table:table-row>
        <table:table-row table:style-name="ro13">
          <table:table-cell office:value-type="float" office:value="0.36818453600000001" table:style-name="ce1">
            <text:p>0.368184536</text:p>
          </table:table-cell>
          <table:table-cell office:value-type="float" office:value="0.58364958199999994" table:style-name="ce1">
            <text:p>0.583649582</text:p>
          </table:table-cell>
          <table:table-cell office:value-type="float" office:value="0.322063131" table:style-name="ce1">
            <text:p>0.322063131</text:p>
          </table:table-cell>
          <table:table-cell table:number-columns-repeated="16381"/>
        </table:table-row>
        <table:table-row table:style-name="ro13">
          <table:table-cell office:value-type="float" office:value="0.36933356299999998" table:style-name="ce1">
            <text:p>0.369333563</text:p>
          </table:table-cell>
          <table:table-cell office:value-type="float" office:value="0.59069243800000004" table:style-name="ce1">
            <text:p>0.590692438</text:p>
          </table:table-cell>
          <table:table-cell office:value-type="float" office:value="0.32900179699999998" table:style-name="ce1">
            <text:p>0.329001797</text:p>
          </table:table-cell>
          <table:table-cell table:number-columns-repeated="16381"/>
        </table:table-row>
        <table:table-row table:style-name="ro13">
          <table:table-cell office:value-type="float" office:value="0.36761821900000002" table:style-name="ce1">
            <text:p>0.367618219</text:p>
          </table:table-cell>
          <table:table-cell office:value-type="float" office:value="0.59264183299999995" table:style-name="ce1">
            <text:p>0.592641833</text:p>
          </table:table-cell>
          <table:table-cell office:value-type="float" office:value="0.32704681600000002" table:style-name="ce1">
            <text:p>0.327046816</text:p>
          </table:table-cell>
          <table:table-cell table:number-columns-repeated="16381"/>
        </table:table-row>
        <table:table-row table:style-name="ro13">
          <table:table-cell office:value-type="float" office:value="0.372689771" table:style-name="ce1">
            <text:p>0.372689771</text:p>
          </table:table-cell>
          <table:table-cell office:value-type="float" office:value="0.60404483899999994" table:style-name="ce1">
            <text:p>0.604044839</text:p>
          </table:table-cell>
          <table:table-cell office:value-type="float" office:value="0.34257386000000001" table:style-name="ce1">
            <text:p>0.34257386</text:p>
          </table:table-cell>
          <table:table-cell table:number-columns-repeated="16381"/>
        </table:table-row>
        <table:table-row table:style-name="ro13">
          <table:table-cell office:value-type="float" office:value="0.37826354899999998" table:style-name="ce1">
            <text:p>0.378263549</text:p>
          </table:table-cell>
          <table:table-cell office:value-type="float" office:value="0.61691780399999996" table:style-name="ce1">
            <text:p>0.616917804</text:p>
          </table:table-cell>
          <table:table-cell office:value-type="float" office:value="0.34638079900000002" table:style-name="ce1">
            <text:p>0.346380799</text:p>
          </table:table-cell>
          <table:table-cell table:number-columns-repeated="16381"/>
        </table:table-row>
        <table:table-row table:style-name="ro13">
          <table:table-cell office:value-type="float" office:value="0.38120420399999999" table:style-name="ce1">
            <text:p>0.381204204</text:p>
          </table:table-cell>
          <table:table-cell office:value-type="float" office:value="0.62176244599999997" table:style-name="ce1">
            <text:p>0.621762446</text:p>
          </table:table-cell>
          <table:table-cell office:value-type="float" office:value="0.349140214" table:style-name="ce1">
            <text:p>0.349140214</text:p>
          </table:table-cell>
          <table:table-cell table:number-columns-repeated="16381"/>
        </table:table-row>
        <table:table-row table:style-name="ro13">
          <table:table-cell office:value-type="float" office:value="0.37843481600000001" table:style-name="ce1">
            <text:p>0.378434816</text:p>
          </table:table-cell>
          <table:table-cell office:value-type="float" office:value="0.62192366799999999" table:style-name="ce1">
            <text:p>0.621923668</text:p>
          </table:table-cell>
          <table:table-cell office:value-type="float" office:value="0.348703863" table:style-name="ce1">
            <text:p>0.348703863</text:p>
          </table:table-cell>
          <table:table-cell table:number-columns-repeated="16381"/>
        </table:table-row>
        <table:table-row table:style-name="ro13">
          <table:table-cell office:value-type="float" office:value="0.39319204400000002" table:style-name="ce1">
            <text:p>0.393192044</text:p>
          </table:table-cell>
          <table:table-cell office:value-type="float" office:value="0.657214144" table:style-name="ce1">
            <text:p>0.657214144</text:p>
          </table:table-cell>
          <table:table-cell office:value-type="float" office:value="0.36739030299999997" table:style-name="ce1">
            <text:p>0.367390303</text:p>
          </table:table-cell>
          <table:table-cell table:number-columns-repeated="16381"/>
        </table:table-row>
        <table:table-row table:style-name="ro13">
          <table:table-cell office:value-type="float" office:value="0.39886621700000002" table:style-name="ce1">
            <text:p>0.398866217</text:p>
          </table:table-cell>
          <table:table-cell office:value-type="float" office:value="0.67278648200000002" table:style-name="ce1">
            <text:p>0.672786482</text:p>
          </table:table-cell>
          <table:table-cell office:value-type="float" office:value="0.37095262099999998" table:style-name="ce1">
            <text:p>0.370952621</text:p>
          </table:table-cell>
          <table:table-cell table:number-columns-repeated="16381"/>
        </table:table-row>
        <table:table-row table:style-name="ro13">
          <table:table-cell office:value-type="float" office:value="0.403929869" table:style-name="ce1">
            <text:p>0.403929869</text:p>
          </table:table-cell>
          <table:table-cell office:value-type="float" office:value="0.68704977599999995" table:style-name="ce1">
            <text:p>0.687049776</text:p>
          </table:table-cell>
          <table:table-cell office:value-type="float" office:value="0.37917314200000002" table:style-name="ce1">
            <text:p>0.379173142</text:p>
          </table:table-cell>
          <table:table-cell table:number-columns-repeated="16381"/>
        </table:table-row>
        <table:table-row table:style-name="ro13">
          <table:table-cell office:value-type="float" office:value="0.41018944600000001" table:style-name="ce1">
            <text:p>0.410189446</text:p>
          </table:table-cell>
          <table:table-cell office:value-type="float" office:value="0.70073013500000003" table:style-name="ce1">
            <text:p>0.700730135</text:p>
          </table:table-cell>
          <table:table-cell office:value-type="float" office:value="0.37243612500000001" table:style-name="ce1">
            <text:p>0.372436125</text:p>
          </table:table-cell>
          <table:table-cell table:number-columns-repeated="16381"/>
        </table:table-row>
        <table:table-row table:style-name="ro13">
          <table:table-cell office:value-type="float" office:value="0.41433358399999998" table:style-name="ce1">
            <text:p>0.414333584</text:p>
          </table:table-cell>
          <table:table-cell office:value-type="float" office:value="0.71041316899999996" table:style-name="ce1">
            <text:p>0.710413169</text:p>
          </table:table-cell>
          <table:table-cell office:value-type="float" office:value="0.37474054400000001" table:style-name="ce1">
            <text:p>0.374740544</text:p>
          </table:table-cell>
          <table:table-cell table:number-columns-repeated="16381"/>
        </table:table-row>
        <table:table-row table:style-name="ro13">
          <table:table-cell office:value-type="float" office:value="0.416193961" table:style-name="ce1">
            <text:p>0.416193961</text:p>
          </table:table-cell>
          <table:table-cell office:value-type="float" office:value="0.71054938999999995" table:style-name="ce1">
            <text:p>0.71054939</text:p>
          </table:table-cell>
          <table:table-cell office:value-type="float" office:value="0.375713988" table:style-name="ce1">
            <text:p>0.375713988</text:p>
          </table:table-cell>
          <table:table-cell table:number-columns-repeated="16381"/>
        </table:table-row>
        <table:table-row table:style-name="ro13">
          <table:table-cell office:value-type="float" office:value="0.41899508600000002" table:style-name="ce1">
            <text:p>0.418995086</text:p>
          </table:table-cell>
          <table:table-cell office:value-type="float" office:value="0.71196101199999995" table:style-name="ce1">
            <text:p>0.711961012</text:p>
          </table:table-cell>
          <table:table-cell office:value-type="float" office:value="0.377692523" table:style-name="ce1">
            <text:p>0.377692523</text:p>
          </table:table-cell>
          <table:table-cell table:number-columns-repeated="16381"/>
        </table:table-row>
        <table:table-row table:style-name="ro13">
          <table:table-cell office:value-type="float" office:value="0.42218699100000001" table:style-name="ce1">
            <text:p>0.422186991</text:p>
          </table:table-cell>
          <table:table-cell office:value-type="float" office:value="0.71470906999999995" table:style-name="ce1">
            <text:p>0.71470907</text:p>
          </table:table-cell>
          <table:table-cell office:value-type="float" office:value="0.38195306400000001" table:style-name="ce1">
            <text:p>0.381953064</text:p>
          </table:table-cell>
          <table:table-cell table:number-columns-repeated="16381"/>
        </table:table-row>
        <table:table-row table:style-name="ro13">
          <table:table-cell office:value-type="float" office:value="0.424734948" table:style-name="ce1">
            <text:p>0.424734948</text:p>
          </table:table-cell>
          <table:table-cell office:value-type="float" office:value="0.71622103500000001" table:style-name="ce1">
            <text:p>0.716221035</text:p>
          </table:table-cell>
          <table:table-cell office:value-type="float" office:value="0.38446908800000001" table:style-name="ce1">
            <text:p>0.384469088</text:p>
          </table:table-cell>
          <table:table-cell table:number-columns-repeated="16381"/>
        </table:table-row>
        <table:table-row table:style-name="ro13">
          <table:table-cell office:value-type="float" office:value="0.42762021099999997" table:style-name="ce1">
            <text:p>0.427620211</text:p>
          </table:table-cell>
          <table:table-cell office:value-type="float" office:value="0.71772567700000001" table:style-name="ce1">
            <text:p>0.717725677</text:p>
          </table:table-cell>
          <table:table-cell office:value-type="float" office:value="0.39476298100000001" table:style-name="ce1">
            <text:p>0.394762981</text:p>
          </table:table-cell>
          <table:table-cell table:number-columns-repeated="16381"/>
        </table:table-row>
        <table:table-row table:style-name="ro13">
          <table:table-cell office:value-type="float" office:value="0.42906955499999999" table:style-name="ce1">
            <text:p>0.429069555</text:p>
          </table:table-cell>
          <table:table-cell office:value-type="float" office:value="0.71835895100000002" table:style-name="ce1">
            <text:p>0.718358951</text:p>
          </table:table-cell>
          <table:table-cell office:value-type="float" office:value="0.39633133999999998" table:style-name="ce1">
            <text:p>0.39633134</text:p>
          </table:table-cell>
          <table:table-cell table:number-columns-repeated="16381"/>
        </table:table-row>
        <table:table-row table:style-name="ro13">
          <table:table-cell office:value-type="float" office:value="0.43093303700000002" table:style-name="ce1">
            <text:p>0.430933037</text:p>
          </table:table-cell>
          <table:table-cell office:value-type="float" office:value="0.719164998" table:style-name="ce1">
            <text:p>0.719164998</text:p>
          </table:table-cell>
          <table:table-cell office:value-type="float" office:value="0.41039276099999999" table:style-name="ce1">
            <text:p>0.410392761</text:p>
          </table:table-cell>
          <table:table-cell table:number-columns-repeated="16381"/>
        </table:table-row>
        <table:table-row table:style-name="ro13">
          <table:table-cell office:value-type="float" office:value="0.43197639500000001" table:style-name="ce1">
            <text:p>0.431976395</text:p>
          </table:table-cell>
          <table:table-cell office:value-type="float" office:value="0.71966152999999999" table:style-name="ce1">
            <text:p>0.71966153</text:p>
          </table:table-cell>
          <table:table-cell office:value-type="float" office:value="0.40994241199999998" table:style-name="ce1">
            <text:p>0.409942412</text:p>
          </table:table-cell>
          <table:table-cell table:number-columns-repeated="16381"/>
        </table:table-row>
        <table:table-row table:style-name="ro13">
          <table:table-cell office:value-type="float" office:value="0.43100379500000002" table:style-name="ce1">
            <text:p>0.431003795</text:p>
          </table:table-cell>
          <table:table-cell office:value-type="float" office:value="0.71848683800000002" table:style-name="ce1">
            <text:p>0.718486838</text:p>
          </table:table-cell>
          <table:table-cell office:value-type="float" office:value="0.41021238100000001" table:style-name="ce1">
            <text:p>0.410212381</text:p>
          </table:table-cell>
          <table:table-cell table:number-columns-repeated="16381"/>
        </table:table-row>
        <table:table-row table:style-name="ro13">
          <table:table-cell office:value-type="float" office:value="0.431231368" table:style-name="ce1">
            <text:p>0.431231368</text:p>
          </table:table-cell>
          <table:table-cell office:value-type="float" office:value="0.71834124200000005" table:style-name="ce1">
            <text:p>0.718341242</text:p>
          </table:table-cell>
          <table:table-cell office:value-type="float" office:value="0.41131901300000001" table:style-name="ce1">
            <text:p>0.411319013</text:p>
          </table:table-cell>
          <table:table-cell table:number-columns-repeated="16381"/>
        </table:table-row>
        <table:table-row table:style-name="ro13">
          <table:table-cell office:value-type="float" office:value="0.43257292000000003" table:style-name="ce1">
            <text:p>0.43257292</text:p>
          </table:table-cell>
          <table:table-cell office:value-type="float" office:value="0.71921190599999996" table:style-name="ce1">
            <text:p>0.719211906</text:p>
          </table:table-cell>
          <table:table-cell office:value-type="float" office:value="0.41130855100000002" table:style-name="ce1">
            <text:p>0.411308551</text:p>
          </table:table-cell>
          <table:table-cell table:number-columns-repeated="16381"/>
        </table:table-row>
        <table:table-row table:style-name="ro13">
          <table:table-cell office:value-type="float" office:value="0.43053890099999997" table:style-name="ce1">
            <text:p>0.430538901</text:p>
          </table:table-cell>
          <table:table-cell office:value-type="float" office:value="0.71721094500000004" table:style-name="ce1">
            <text:p>0.717210945</text:p>
          </table:table-cell>
          <table:table-cell office:value-type="float" office:value="0.39867514799999998" table:style-name="ce1">
            <text:p>0.398675148</text:p>
          </table:table-cell>
          <table:table-cell table:number-columns-repeated="16381"/>
        </table:table-row>
        <table:table-row table:style-name="ro13">
          <table:table-cell office:value-type="float" office:value="0.42883837499999999" table:style-name="ce1">
            <text:p>0.428838375</text:p>
          </table:table-cell>
          <table:table-cell office:value-type="float" office:value="0.71503834600000005" table:style-name="ce1">
            <text:p>0.715038346</text:p>
          </table:table-cell>
          <table:table-cell office:value-type="float" office:value="0.39729639" table:style-name="ce1">
            <text:p>0.39729639</text:p>
          </table:table-cell>
          <table:table-cell table:number-columns-repeated="16381"/>
        </table:table-row>
        <table:table-row table:style-name="ro13">
          <table:table-cell office:value-type="float" office:value="0.42886301199999999" table:style-name="ce1">
            <text:p>0.428863012</text:p>
          </table:table-cell>
          <table:table-cell office:value-type="float" office:value="0.71282233100000003" table:style-name="ce1">
            <text:p>0.712822331</text:p>
          </table:table-cell>
          <table:table-cell office:value-type="float" office:value="0.38552329299999999" table:style-name="ce1">
            <text:p>0.385523293</text:p>
          </table:table-cell>
          <table:table-cell table:number-columns-repeated="16381"/>
        </table:table-row>
        <table:table-row table:style-name="ro13">
          <table:table-cell office:value-type="float" office:value="0.43095742199999998" table:style-name="ce1">
            <text:p>0.430957422</text:p>
          </table:table-cell>
          <table:table-cell office:value-type="float" office:value="0.71037582099999996" table:style-name="ce1">
            <text:p>0.710375821</text:p>
          </table:table-cell>
          <table:table-cell office:value-type="float" office:value="0.38365218699999998" table:style-name="ce1">
            <text:p>0.383652187</text:p>
          </table:table-cell>
          <table:table-cell table:number-columns-repeated="16381"/>
        </table:table-row>
        <table:table-row table:style-name="ro13">
          <table:table-cell office:value-type="float" office:value="0.43057116400000001" table:style-name="ce1">
            <text:p>0.430571164</text:p>
          </table:table-cell>
          <table:table-cell office:value-type="float" office:value="0.70576289999999997" table:style-name="ce1">
            <text:p>0.7057629</text:p>
          </table:table-cell>
          <table:table-cell office:value-type="float" office:value="0.38036942499999998" table:style-name="ce1">
            <text:p>0.380369425</text:p>
          </table:table-cell>
          <table:table-cell table:number-columns-repeated="16381"/>
        </table:table-row>
        <table:table-row table:style-name="ro13">
          <table:table-cell office:value-type="float" office:value="0.42964274499999999" table:style-name="ce1">
            <text:p>0.429642745</text:p>
          </table:table-cell>
          <table:table-cell office:value-type="float" office:value="0.70566871600000003" table:style-name="ce1">
            <text:p>0.705668716</text:p>
          </table:table-cell>
          <table:table-cell office:value-type="float" office:value="0.37821128700000001" table:style-name="ce1">
            <text:p>0.378211287</text:p>
          </table:table-cell>
          <table:table-cell table:number-columns-repeated="16381"/>
        </table:table-row>
        <table:table-row table:style-name="ro13">
          <table:table-cell office:value-type="float" office:value="0.42796916200000001" table:style-name="ce1">
            <text:p>0.427969162</text:p>
          </table:table-cell>
          <table:table-cell office:value-type="float" office:value="0.70476496300000002" table:style-name="ce1">
            <text:p>0.704764963</text:p>
          </table:table-cell>
          <table:table-cell office:value-type="float" office:value="0.37623051099999999" table:style-name="ce1">
            <text:p>0.376230511</text:p>
          </table:table-cell>
          <table:table-cell table:number-columns-repeated="16381"/>
        </table:table-row>
        <table:table-row table:style-name="ro13">
          <table:table-cell office:value-type="float" office:value="0.42939286500000001" table:style-name="ce1">
            <text:p>0.429392865</text:p>
          </table:table-cell>
          <table:table-cell office:value-type="float" office:value="0.70656217499999996" table:style-name="ce1">
            <text:p>0.706562175</text:p>
          </table:table-cell>
          <table:table-cell office:value-type="float" office:value="0.38859879899999999" table:style-name="ce1">
            <text:p>0.388598799</text:p>
          </table:table-cell>
          <table:table-cell table:number-columns-repeated="16381"/>
        </table:table-row>
        <table:table-row table:style-name="ro13">
          <table:table-cell office:value-type="float" office:value="0.43135564599999998" table:style-name="ce1">
            <text:p>0.431355646</text:p>
          </table:table-cell>
          <table:table-cell office:value-type="float" office:value="0.708656124" table:style-name="ce1">
            <text:p>0.708656124</text:p>
          </table:table-cell>
          <table:table-cell office:value-type="float" office:value="0.38974478400000001" table:style-name="ce1">
            <text:p>0.389744784</text:p>
          </table:table-cell>
          <table:table-cell table:number-columns-repeated="16381"/>
        </table:table-row>
        <table:table-row table:style-name="ro13">
          <table:table-cell office:value-type="float" office:value="0.42950734699999998" table:style-name="ce1">
            <text:p>0.429507347</text:p>
          </table:table-cell>
          <table:table-cell office:value-type="float" office:value="0.70189352199999999" table:style-name="ce1">
            <text:p>0.701893522</text:p>
          </table:table-cell>
          <table:table-cell office:value-type="float" office:value="0.38682396899999999" table:style-name="ce1">
            <text:p>0.386823969</text:p>
          </table:table-cell>
          <table:table-cell table:number-columns-repeated="16381"/>
        </table:table-row>
        <table:table-row table:style-name="ro13">
          <table:table-cell office:value-type="float" office:value="0.42704412200000003" table:style-name="ce1">
            <text:p>0.427044122</text:p>
          </table:table-cell>
          <table:table-cell office:value-type="float" office:value="0.69791650999999999" table:style-name="ce1">
            <text:p>0.69791651</text:p>
          </table:table-cell>
          <table:table-cell office:value-type="float" office:value="0.38147463700000001" table:style-name="ce1">
            <text:p>0.381474637</text:p>
          </table:table-cell>
          <table:table-cell table:number-columns-repeated="16381"/>
        </table:table-row>
        <table:table-row table:style-name="ro13">
          <table:table-cell office:value-type="float" office:value="0.42588249099999997" table:style-name="ce1">
            <text:p>0.425882491</text:p>
          </table:table-cell>
          <table:table-cell office:value-type="float" office:value="0.69489429599999997" table:style-name="ce1">
            <text:p>0.694894296</text:p>
          </table:table-cell>
          <table:table-cell office:value-type="float" office:value="0.37866800499999997" table:style-name="ce1">
            <text:p>0.378668005</text:p>
          </table:table-cell>
          <table:table-cell table:number-columns-repeated="16381"/>
        </table:table-row>
        <table:table-row table:style-name="ro13">
          <table:table-cell office:value-type="float" office:value="0.42723876999999999" table:style-name="ce1">
            <text:p>0.42723877</text:p>
          </table:table-cell>
          <table:table-cell office:value-type="float" office:value="0.69546656799999995" table:style-name="ce1">
            <text:p>0.695466568</text:p>
          </table:table-cell>
          <table:table-cell office:value-type="float" office:value="0.37901701399999999" table:style-name="ce1">
            <text:p>0.379017014</text:p>
          </table:table-cell>
          <table:table-cell table:number-columns-repeated="16381"/>
        </table:table-row>
        <table:table-row table:style-name="ro13">
          <table:table-cell office:value-type="float" office:value="0.428212488" table:style-name="ce1">
            <text:p>0.428212488</text:p>
          </table:table-cell>
          <table:table-cell office:value-type="float" office:value="0.69507524899999995" table:style-name="ce1">
            <text:p>0.695075249</text:p>
          </table:table-cell>
          <table:table-cell office:value-type="float" office:value="0.37824270399999999" table:style-name="ce1">
            <text:p>0.378242704</text:p>
          </table:table-cell>
          <table:table-cell table:number-columns-repeated="16381"/>
        </table:table-row>
        <table:table-row table:style-name="ro13">
          <table:table-cell office:value-type="float" office:value="0.43021762400000002" table:style-name="ce1">
            <text:p>0.430217624</text:p>
          </table:table-cell>
          <table:table-cell office:value-type="float" office:value="0.69573410700000005" table:style-name="ce1">
            <text:p>0.695734107</text:p>
          </table:table-cell>
          <table:table-cell office:value-type="float" office:value="0.384024423" table:style-name="ce1">
            <text:p>0.384024423</text:p>
          </table:table-cell>
          <table:table-cell table:number-columns-repeated="16381"/>
        </table:table-row>
        <table:table-row table:style-name="ro13">
          <table:table-cell office:value-type="float" office:value="0.43078079000000002" table:style-name="ce1">
            <text:p>0.43078079</text:p>
          </table:table-cell>
          <table:table-cell office:value-type="float" office:value="0.69316304900000003" table:style-name="ce1">
            <text:p>0.693163049</text:p>
          </table:table-cell>
          <table:table-cell office:value-type="float" office:value="0.383228662" table:style-name="ce1">
            <text:p>0.383228662</text:p>
          </table:table-cell>
          <table:table-cell table:number-columns-repeated="16381"/>
        </table:table-row>
        <table:table-row table:style-name="ro13">
          <table:table-cell office:value-type="float" office:value="0.43458253000000002" table:style-name="ce1">
            <text:p>0.43458253</text:p>
          </table:table-cell>
          <table:table-cell office:value-type="float" office:value="0.70022949700000003" table:style-name="ce1">
            <text:p>0.700229497</text:p>
          </table:table-cell>
          <table:table-cell office:value-type="float" office:value="0.38502303300000001" table:style-name="ce1">
            <text:p>0.385023033</text:p>
          </table:table-cell>
          <table:table-cell table:number-columns-repeated="16381"/>
        </table:table-row>
        <table:table-row table:style-name="ro13">
          <table:table-cell office:value-type="float" office:value="0.43805774200000003" table:style-name="ce1">
            <text:p>0.438057742</text:p>
          </table:table-cell>
          <table:table-cell office:value-type="float" office:value="0.70716315600000001" table:style-name="ce1">
            <text:p>0.707163156</text:p>
          </table:table-cell>
          <table:table-cell office:value-type="float" office:value="0.38763372099999999" table:style-name="ce1">
            <text:p>0.387633721</text:p>
          </table:table-cell>
          <table:table-cell table:number-columns-repeated="16381"/>
        </table:table-row>
        <table:table-row table:style-name="ro13">
          <table:table-cell office:value-type="float" office:value="0.44188854799999999" table:style-name="ce1">
            <text:p>0.441888548</text:p>
          </table:table-cell>
          <table:table-cell office:value-type="float" office:value="0.71540889200000002" table:style-name="ce1">
            <text:p>0.715408892</text:p>
          </table:table-cell>
          <table:table-cell office:value-type="float" office:value="0.38933297300000003" table:style-name="ce1">
            <text:p>0.389332973</text:p>
          </table:table-cell>
          <table:table-cell table:number-columns-repeated="16381"/>
        </table:table-row>
        <table:table-row table:style-name="ro13">
          <table:table-cell office:value-type="float" office:value="0.44223295499999998" table:style-name="ce1">
            <text:p>0.442232955</text:p>
          </table:table-cell>
          <table:table-cell office:value-type="float" office:value="0.71389481300000002" table:style-name="ce1">
            <text:p>0.713894813</text:p>
          </table:table-cell>
          <table:table-cell office:value-type="float" office:value="0.388276432" table:style-name="ce1">
            <text:p>0.388276432</text:p>
          </table:table-cell>
          <table:table-cell table:number-columns-repeated="16381"/>
        </table:table-row>
        <table:table-row table:style-name="ro13">
          <table:table-cell office:value-type="float" office:value="0.44317167099999999" table:style-name="ce1">
            <text:p>0.443171671</text:p>
          </table:table-cell>
          <table:table-cell office:value-type="float" office:value="0.71347999399999995" table:style-name="ce1">
            <text:p>0.713479994</text:p>
          </table:table-cell>
          <table:table-cell office:value-type="float" office:value="0.38749240200000001" table:style-name="ce1">
            <text:p>0.387492402</text:p>
          </table:table-cell>
          <table:table-cell table:number-columns-repeated="16381"/>
        </table:table-row>
        <table:table-row table:style-name="ro13">
          <table:table-cell office:value-type="float" office:value="0.443421756" table:style-name="ce1">
            <text:p>0.443421756</text:p>
          </table:table-cell>
          <table:table-cell office:value-type="float" office:value="0.71356559799999997" table:style-name="ce1">
            <text:p>0.713565598</text:p>
          </table:table-cell>
          <table:table-cell office:value-type="float" office:value="0.38339064299999998" table:style-name="ce1">
            <text:p>0.383390643</text:p>
          </table:table-cell>
          <table:table-cell table:number-columns-repeated="16381"/>
        </table:table-row>
        <table:table-row table:style-name="ro13">
          <table:table-cell office:value-type="float" office:value="0.445442897" table:style-name="ce1">
            <text:p>0.445442897</text:p>
          </table:table-cell>
          <table:table-cell office:value-type="float" office:value="0.71575109699999995" table:style-name="ce1">
            <text:p>0.715751097</text:p>
          </table:table-cell>
          <table:table-cell office:value-type="float" office:value="0.38285424299999998" table:style-name="ce1">
            <text:p>0.382854243</text:p>
          </table:table-cell>
          <table:table-cell table:number-columns-repeated="16381"/>
        </table:table-row>
        <table:table-row table:style-name="ro13">
          <table:table-cell office:value-type="float" office:value="0.44765190500000002" table:style-name="ce1">
            <text:p>0.447651905</text:p>
          </table:table-cell>
          <table:table-cell office:value-type="float" office:value="0.71728012699999999" table:style-name="ce1">
            <text:p>0.717280127</text:p>
          </table:table-cell>
          <table:table-cell office:value-type="float" office:value="0.39442411799999999" table:style-name="ce1">
            <text:p>0.394424118</text:p>
          </table:table-cell>
          <table:table-cell table:number-columns-repeated="16381"/>
        </table:table-row>
        <table:table-row table:style-name="ro13">
          <table:table-cell office:value-type="float" office:value="0.44170314700000002" table:style-name="ce1">
            <text:p>0.441703147</text:p>
          </table:table-cell>
          <table:table-cell office:value-type="float" office:value="0.71140568400000004" table:style-name="ce1">
            <text:p>0.711405684</text:p>
          </table:table-cell>
          <table:table-cell office:value-type="float" office:value="0.38727559299999997" table:style-name="ce1">
            <text:p>0.387275593</text:p>
          </table:table-cell>
          <table:table-cell table:number-columns-repeated="16381"/>
        </table:table-row>
        <table:table-row table:style-name="ro13">
          <table:table-cell office:value-type="float" office:value="0.43846802000000001" table:style-name="ce1">
            <text:p>0.43846802</text:p>
          </table:table-cell>
          <table:table-cell office:value-type="float" office:value="0.70702620000000005" table:style-name="ce1">
            <text:p>0.7070262</text:p>
          </table:table-cell>
          <table:table-cell office:value-type="float" office:value="0.38365270299999998" table:style-name="ce1">
            <text:p>0.383652703</text:p>
          </table:table-cell>
          <table:table-cell table:number-columns-repeated="16381"/>
        </table:table-row>
        <table:table-row table:style-name="ro13">
          <table:table-cell office:value-type="float" office:value="0.435633879" table:style-name="ce1">
            <text:p>0.435633879</text:p>
          </table:table-cell>
          <table:table-cell office:value-type="float" office:value="0.70348478000000003" table:style-name="ce1">
            <text:p>0.70348478</text:p>
          </table:table-cell>
          <table:table-cell office:value-type="float" office:value="0.38171833199999999" table:style-name="ce1">
            <text:p>0.381718332</text:p>
          </table:table-cell>
          <table:table-cell table:number-columns-repeated="16381"/>
        </table:table-row>
        <table:table-row table:style-name="ro13">
          <table:table-cell office:value-type="float" office:value="0.43188426600000002" table:style-name="ce1">
            <text:p>0.431884266</text:p>
          </table:table-cell>
          <table:table-cell office:value-type="float" office:value="0.69981571899999995" table:style-name="ce1">
            <text:p>0.699815719</text:p>
          </table:table-cell>
          <table:table-cell office:value-type="float" office:value="0.379579624" table:style-name="ce1">
            <text:p>0.379579624</text:p>
          </table:table-cell>
          <table:table-cell table:number-columns-repeated="16381"/>
        </table:table-row>
        <table:table-row table:style-name="ro13">
          <table:table-cell office:value-type="float" office:value="0.42586646299999997" table:style-name="ce1">
            <text:p>0.425866463</text:p>
          </table:table-cell>
          <table:table-cell office:value-type="float" office:value="0.68920962900000005" table:style-name="ce1">
            <text:p>0.689209629</text:p>
          </table:table-cell>
          <table:table-cell office:value-type="float" office:value="0.36069386599999997" table:style-name="ce1">
            <text:p>0.360693866</text:p>
          </table:table-cell>
          <table:table-cell table:number-columns-repeated="16381"/>
        </table:table-row>
        <table:table-row table:style-name="ro13">
          <table:table-cell office:value-type="float" office:value="0.42072734899999997" table:style-name="ce1">
            <text:p>0.420727349</text:p>
          </table:table-cell>
          <table:table-cell office:value-type="float" office:value="0.68534429600000002" table:style-name="ce1">
            <text:p>0.685344296</text:p>
          </table:table-cell>
          <table:table-cell office:value-type="float" office:value="0.35870157499999999" table:style-name="ce1">
            <text:p>0.358701575</text:p>
          </table:table-cell>
          <table:table-cell table:number-columns-repeated="16381"/>
        </table:table-row>
        <table:table-row table:style-name="ro13">
          <table:table-cell office:value-type="float" office:value="0.41374183199999998" table:style-name="ce1">
            <text:p>0.413741832</text:p>
          </table:table-cell>
          <table:table-cell office:value-type="float" office:value="0.677161554" table:style-name="ce1">
            <text:p>0.677161554</text:p>
          </table:table-cell>
          <table:table-cell office:value-type="float" office:value="0.34209605900000001" table:style-name="ce1">
            <text:p>0.342096059</text:p>
          </table:table-cell>
          <table:table-cell table:number-columns-repeated="16381"/>
        </table:table-row>
        <table:table-row table:style-name="ro13">
          <table:table-cell office:value-type="float" office:value="0.41440543899999999" table:style-name="ce1">
            <text:p>0.414405439</text:p>
          </table:table-cell>
          <table:table-cell office:value-type="float" office:value="0.67636414700000003" table:style-name="ce1">
            <text:p>0.676364147</text:p>
          </table:table-cell>
          <table:table-cell office:value-type="float" office:value="0.34258636799999997" table:style-name="ce1">
            <text:p>0.342586368</text:p>
          </table:table-cell>
          <table:table-cell table:number-columns-repeated="16381"/>
        </table:table-row>
        <table:table-row table:style-name="ro13">
          <table:table-cell office:value-type="float" office:value="0.41685727099999997" table:style-name="ce1">
            <text:p>0.416857271</text:p>
          </table:table-cell>
          <table:table-cell office:value-type="float" office:value="0.67828936900000003" table:style-name="ce1">
            <text:p>0.678289369</text:p>
          </table:table-cell>
          <table:table-cell office:value-type="float" office:value="0.341937145" table:style-name="ce1">
            <text:p>0.341937145</text:p>
          </table:table-cell>
          <table:table-cell table:number-columns-repeated="16381"/>
        </table:table-row>
        <table:table-row table:style-name="ro13">
          <table:table-cell office:value-type="float" office:value="0.417461992" table:style-name="ce1">
            <text:p>0.417461992</text:p>
          </table:table-cell>
          <table:table-cell office:value-type="float" office:value="0.66371104700000005" table:style-name="ce1">
            <text:p>0.663711047</text:p>
          </table:table-cell>
          <table:table-cell office:value-type="float" office:value="0.33927879999999999" table:style-name="ce1">
            <text:p>0.3392788</text:p>
          </table:table-cell>
          <table:table-cell table:number-columns-repeated="16381"/>
        </table:table-row>
        <table:table-row table:style-name="ro13">
          <table:table-cell office:value-type="float" office:value="0.41693181899999998" table:style-name="ce1">
            <text:p>0.416931819</text:p>
          </table:table-cell>
          <table:table-cell office:value-type="float" office:value="0.64482891899999994" table:style-name="ce1">
            <text:p>0.644828919</text:p>
          </table:table-cell>
          <table:table-cell office:value-type="float" office:value="0.33627802099999998" table:style-name="ce1">
            <text:p>0.336278021</text:p>
          </table:table-cell>
          <table:table-cell table:number-columns-repeated="16381"/>
        </table:table-row>
        <table:table-row table:style-name="ro13">
          <table:table-cell office:value-type="float" office:value="0.41969995100000002" table:style-name="ce1">
            <text:p>0.419699951</text:p>
          </table:table-cell>
          <table:table-cell office:value-type="float" office:value="0.63463746399999998" table:style-name="ce1">
            <text:p>0.634637464</text:p>
          </table:table-cell>
          <table:table-cell office:value-type="float" office:value="0.34878505900000001" table:style-name="ce1">
            <text:p>0.348785059</text:p>
          </table:table-cell>
          <table:table-cell table:number-columns-repeated="16381"/>
        </table:table-row>
        <table:table-row table:style-name="ro13">
          <table:table-cell office:value-type="float" office:value="0.419363969" table:style-name="ce1">
            <text:p>0.419363969</text:p>
          </table:table-cell>
          <table:table-cell office:value-type="float" office:value="0.61427094599999998" table:style-name="ce1">
            <text:p>0.614270946</text:p>
          </table:table-cell>
          <table:table-cell office:value-type="float" office:value="0.34483528899999999" table:style-name="ce1">
            <text:p>0.344835289</text:p>
          </table:table-cell>
          <table:table-cell table:number-columns-repeated="16381"/>
        </table:table-row>
        <table:table-row table:style-name="ro13">
          <table:table-cell office:value-type="float" office:value="0.422078171" table:style-name="ce1">
            <text:p>0.422078171</text:p>
          </table:table-cell>
          <table:table-cell office:value-type="float" office:value="0.60375661999999997" table:style-name="ce1">
            <text:p>0.60375662</text:p>
          </table:table-cell>
          <table:table-cell office:value-type="float" office:value="0.34503677599999999" table:style-name="ce1">
            <text:p>0.345036776</text:p>
          </table:table-cell>
          <table:table-cell table:number-columns-repeated="16381"/>
        </table:table-row>
        <table:table-row table:style-name="ro13">
          <table:table-cell office:value-type="float" office:value="0.42117349799999998" table:style-name="ce1">
            <text:p>0.421173498</text:p>
          </table:table-cell>
          <table:table-cell office:value-type="float" office:value="0.60477808700000002" table:style-name="ce1">
            <text:p>0.604778087</text:p>
          </table:table-cell>
          <table:table-cell office:value-type="float" office:value="0.34622594699999998" table:style-name="ce1">
            <text:p>0.346225947</text:p>
          </table:table-cell>
          <table:table-cell table:number-columns-repeated="16381"/>
        </table:table-row>
        <table:table-row table:style-name="ro13">
          <table:table-cell office:value-type="float" office:value="0.42030145299999999" table:style-name="ce1">
            <text:p>0.420301453</text:p>
          </table:table-cell>
          <table:table-cell office:value-type="float" office:value="0.60622154399999995" table:style-name="ce1">
            <text:p>0.606221544</text:p>
          </table:table-cell>
          <table:table-cell office:value-type="float" office:value="0.34976192" table:style-name="ce1">
            <text:p>0.34976192</text:p>
          </table:table-cell>
          <table:table-cell table:number-columns-repeated="16381"/>
        </table:table-row>
        <table:table-row table:style-name="ro13">
          <table:table-cell office:value-type="float" office:value="0.42733076199999998" table:style-name="ce1">
            <text:p>0.427330762</text:p>
          </table:table-cell>
          <table:table-cell office:value-type="float" office:value="0.627051413" table:style-name="ce1">
            <text:p>0.627051413</text:p>
          </table:table-cell>
          <table:table-cell office:value-type="float" office:value="0.35542646100000003" table:style-name="ce1">
            <text:p>0.355426461</text:p>
          </table:table-cell>
          <table:table-cell table:number-columns-repeated="16381"/>
        </table:table-row>
        <table:table-row table:style-name="ro13">
          <table:table-cell office:value-type="float" office:value="0.44111792500000002" table:style-name="ce1">
            <text:p>0.441117925</text:p>
          </table:table-cell>
          <table:table-cell office:value-type="float" office:value="0.657150079" table:style-name="ce1">
            <text:p>0.657150079</text:p>
          </table:table-cell>
          <table:table-cell office:value-type="float" office:value="0.36316416000000001" table:style-name="ce1">
            <text:p>0.36316416</text:p>
          </table:table-cell>
          <table:table-cell table:number-columns-repeated="16381"/>
        </table:table-row>
        <table:table-row table:style-name="ro13">
          <table:table-cell office:value-type="float" office:value="0.45877836300000002" table:style-name="ce1">
            <text:p>0.458778363</text:p>
          </table:table-cell>
          <table:table-cell office:value-type="float" office:value="0.68771825399999997" table:style-name="ce1">
            <text:p>0.687718254</text:p>
          </table:table-cell>
          <table:table-cell office:value-type="float" office:value="0.37068032099999998" table:style-name="ce1">
            <text:p>0.370680321</text:p>
          </table:table-cell>
          <table:table-cell table:number-columns-repeated="16381"/>
        </table:table-row>
        <table:table-row table:style-name="ro13">
          <table:table-cell office:value-type="float" office:value="0.43812747200000002" table:style-name="ce1">
            <text:p>0.438127472</text:p>
          </table:table-cell>
          <table:table-cell office:value-type="float" office:value="0.68879557599999996" table:style-name="ce1">
            <text:p>0.688795576</text:p>
          </table:table-cell>
          <table:table-cell office:value-type="float" office:value="0.35794116599999998" table:style-name="ce1">
            <text:p>0.357941166</text:p>
          </table:table-cell>
          <table:table-cell table:number-columns-repeated="16381"/>
        </table:table-row>
        <table:table-row table:style-name="ro13">
          <table:table-cell office:value-type="float" office:value="0.41106119499999999" table:style-name="ce1">
            <text:p>0.411061195</text:p>
          </table:table-cell>
          <table:table-cell office:value-type="float" office:value="0.68153068100000003" table:style-name="ce1">
            <text:p>0.681530681</text:p>
          </table:table-cell>
          <table:table-cell office:value-type="float" office:value="0.339033431" table:style-name="ce1">
            <text:p>0.339033431</text:p>
          </table:table-cell>
          <table:table-cell table:number-columns-repeated="16381"/>
        </table:table-row>
        <table:table-row table:style-name="ro13">
          <table:table-cell office:value-type="float" office:value="0.381061706" table:style-name="ce1">
            <text:p>0.381061706</text:p>
          </table:table-cell>
          <table:table-cell office:value-type="float" office:value="0.654634049" table:style-name="ce1">
            <text:p>0.654634049</text:p>
          </table:table-cell>
          <table:table-cell office:value-type="float" office:value="0.31702491700000002" table:style-name="ce1">
            <text:p>0.317024917</text:p>
          </table:table-cell>
          <table:table-cell table:number-columns-repeated="16381"/>
        </table:table-row>
        <table:table-row table:style-name="ro13">
          <table:table-cell office:value-type="float" office:value="0.35820089399999999" table:style-name="ce1">
            <text:p>0.358200894</text:p>
          </table:table-cell>
          <table:table-cell office:value-type="float" office:value="0.63029526800000002" table:style-name="ce1">
            <text:p>0.630295268</text:p>
          </table:table-cell>
          <table:table-cell office:value-type="float" office:value="0.30310254800000003" table:style-name="ce1">
            <text:p>0.303102548</text:p>
          </table:table-cell>
          <table:table-cell table:number-columns-repeated="16381"/>
        </table:table-row>
        <table:table-row table:style-name="ro13">
          <table:table-cell office:value-type="float" office:value="0.33403003999999997" table:style-name="ce1">
            <text:p>0.33403004</text:p>
          </table:table-cell>
          <table:table-cell office:value-type="float" office:value="0.60979611499999997" table:style-name="ce1">
            <text:p>0.609796115</text:p>
          </table:table-cell>
          <table:table-cell office:value-type="float" office:value="0.28875769299999998" table:style-name="ce1">
            <text:p>0.288757693</text:p>
          </table:table-cell>
          <table:table-cell table:number-columns-repeated="16381"/>
        </table:table-row>
        <table:table-row table:style-name="ro13">
          <table:table-cell office:value-type="float" office:value="0.30288707199999998" table:style-name="ce1">
            <text:p>0.302887072</text:p>
          </table:table-cell>
          <table:table-cell office:value-type="float" office:value="0.58413499300000005" table:style-name="ce1">
            <text:p>0.584134993</text:p>
          </table:table-cell>
          <table:table-cell office:value-type="float" office:value="0.27092212799999998" table:style-name="ce1">
            <text:p>0.270922128</text:p>
          </table:table-cell>
          <table:table-cell table:number-columns-repeated="16381"/>
        </table:table-row>
        <table:table-row table:style-name="ro13">
          <table:table-cell office:value-type="float" office:value="0.26450197199999997" table:style-name="ce1">
            <text:p>0.264501972</text:p>
          </table:table-cell>
          <table:table-cell office:value-type="float" office:value="0.55327541199999997" table:style-name="ce1">
            <text:p>0.553275412</text:p>
          </table:table-cell>
          <table:table-cell office:value-type="float" office:value="0.25164396500000002" table:style-name="ce1">
            <text:p>0.251643965</text:p>
          </table:table-cell>
          <table:table-cell table:number-columns-repeated="16381"/>
        </table:table-row>
        <table:table-row table:style-name="ro13">
          <table:table-cell office:value-type="float" office:value="0.26534780499999999" table:style-name="ce1">
            <text:p>0.265347805</text:p>
          </table:table-cell>
          <table:table-cell office:value-type="float" office:value="0.55690598999999996" table:style-name="ce1">
            <text:p>0.55690599</text:p>
          </table:table-cell>
          <table:table-cell office:value-type="float" office:value="0.25318344100000001" table:style-name="ce1">
            <text:p>0.253183441</text:p>
          </table:table-cell>
          <table:table-cell table:number-columns-repeated="16381"/>
        </table:table-row>
        <table:table-row table:style-name="ro13">
          <table:table-cell office:value-type="float" office:value="0.267465962" table:style-name="ce1">
            <text:p>0.267465962</text:p>
          </table:table-cell>
          <table:table-cell office:value-type="float" office:value="0.56059784700000004" table:style-name="ce1">
            <text:p>0.560597847</text:p>
          </table:table-cell>
          <table:table-cell office:value-type="float" office:value="0.26601993899999998" table:style-name="ce1">
            <text:p>0.266019939</text:p>
          </table:table-cell>
          <table:table-cell table:number-columns-repeated="16381"/>
        </table:table-row>
        <table:table-row table:style-name="ro13">
          <table:table-cell office:value-type="float" office:value="0.26772145899999999" table:style-name="ce1">
            <text:p>0.267721459</text:p>
          </table:table-cell>
          <table:table-cell office:value-type="float" office:value="0.55967237000000003" table:style-name="ce1">
            <text:p>0.55967237</text:p>
          </table:table-cell>
          <table:table-cell office:value-type="float" office:value="0.26709319500000001" table:style-name="ce1">
            <text:p>0.267093195</text:p>
          </table:table-cell>
          <table:table-cell table:number-columns-repeated="16381"/>
        </table:table-row>
        <table:table-row table:style-name="ro13">
          <table:table-cell office:value-type="float" office:value="0.26948333499999999" table:style-name="ce1">
            <text:p>0.269483335</text:p>
          </table:table-cell>
          <table:table-cell office:value-type="float" office:value="0.56143321400000001" table:style-name="ce1">
            <text:p>0.561433214</text:p>
          </table:table-cell>
          <table:table-cell office:value-type="float" office:value="0.26749150100000002" table:style-name="ce1">
            <text:p>0.267491501</text:p>
          </table:table-cell>
          <table:table-cell table:number-columns-repeated="16381"/>
        </table:table-row>
        <table:table-row table:style-name="ro13">
          <table:table-cell office:value-type="float" office:value="0.27057646800000001" table:style-name="ce1">
            <text:p>0.270576468</text:p>
          </table:table-cell>
          <table:table-cell office:value-type="float" office:value="0.56148125599999998" table:style-name="ce1">
            <text:p>0.561481256</text:p>
          </table:table-cell>
          <table:table-cell office:value-type="float" office:value="0.26807348600000003" table:style-name="ce1">
            <text:p>0.268073486</text:p>
          </table:table-cell>
          <table:table-cell table:number-columns-repeated="16381"/>
        </table:table-row>
        <table:table-row table:style-name="ro13">
          <table:table-cell office:value-type="float" office:value="0.27153128199999998" table:style-name="ce1">
            <text:p>0.271531282</text:p>
          </table:table-cell>
          <table:table-cell office:value-type="float" office:value="0.56094385099999999" table:style-name="ce1">
            <text:p>0.560943851</text:p>
          </table:table-cell>
          <table:table-cell office:value-type="float" office:value="0.26874572699999999" table:style-name="ce1">
            <text:p>0.268745727</text:p>
          </table:table-cell>
          <table:table-cell table:number-columns-repeated="16381"/>
        </table:table-row>
        <table:table-row table:style-name="ro13">
          <table:table-cell office:value-type="float" office:value="0.27269165699999998" table:style-name="ce1">
            <text:p>0.272691657</text:p>
          </table:table-cell>
          <table:table-cell office:value-type="float" office:value="0.56130992400000002" table:style-name="ce1">
            <text:p>0.561309924</text:p>
          </table:table-cell>
          <table:table-cell office:value-type="float" office:value="0.25655630899999998" table:style-name="ce1">
            <text:p>0.256556309</text:p>
          </table:table-cell>
          <table:table-cell table:number-columns-repeated="16381"/>
        </table:table-row>
        <table:table-row table:style-name="ro13">
          <table:table-cell office:value-type="float" office:value="0.27332199600000001" table:style-name="ce1">
            <text:p>0.273321996</text:p>
          </table:table-cell>
          <table:table-cell office:value-type="float" office:value="0.55970144700000002" table:style-name="ce1">
            <text:p>0.559701447</text:p>
          </table:table-cell>
          <table:table-cell office:value-type="float" office:value="0.25752470300000002" table:style-name="ce1">
            <text:p>0.257524703</text:p>
          </table:table-cell>
          <table:table-cell table:number-columns-repeated="16381"/>
        </table:table-row>
        <table:table-row table:style-name="ro13">
          <table:table-cell office:value-type="float" office:value="0.27405056100000003" table:style-name="ce1">
            <text:p>0.274050561</text:p>
          </table:table-cell>
          <table:table-cell office:value-type="float" office:value="0.558507482" table:style-name="ce1">
            <text:p>0.558507482</text:p>
          </table:table-cell>
          <table:table-cell office:value-type="float" office:value="0.24751278600000001" table:style-name="ce1">
            <text:p>0.247512786</text:p>
          </table:table-cell>
          <table:table-cell table:number-columns-repeated="16381"/>
        </table:table-row>
        <table:table-row table:style-name="ro13">
          <table:table-cell office:value-type="float" office:value="0.27785990500000002" table:style-name="ce1">
            <text:p>0.277859905</text:p>
          </table:table-cell>
          <table:table-cell office:value-type="float" office:value="0.56395068400000004" table:style-name="ce1">
            <text:p>0.563950684</text:p>
          </table:table-cell>
          <table:table-cell office:value-type="float" office:value="0.24894126799999999" table:style-name="ce1">
            <text:p>0.248941268</text:p>
          </table:table-cell>
          <table:table-cell table:number-columns-repeated="16381"/>
        </table:table-row>
        <table:table-row table:style-name="ro13">
          <table:table-cell office:value-type="float" office:value="0.279930022" table:style-name="ce1">
            <text:p>0.279930022</text:p>
          </table:table-cell>
          <table:table-cell office:value-type="float" office:value="0.56673336399999996" table:style-name="ce1">
            <text:p>0.566733364</text:p>
          </table:table-cell>
          <table:table-cell office:value-type="float" office:value="0.249815443" table:style-name="ce1">
            <text:p>0.249815443</text:p>
          </table:table-cell>
          <table:table-cell table:number-columns-repeated="16381"/>
        </table:table-row>
        <table:table-row table:style-name="ro13">
          <table:table-cell office:value-type="float" office:value="0.28155300799999999" table:style-name="ce1">
            <text:p>0.281553008</text:p>
          </table:table-cell>
          <table:table-cell office:value-type="float" office:value="0.56669812900000005" table:style-name="ce1">
            <text:p>0.566698129</text:p>
          </table:table-cell>
          <table:table-cell office:value-type="float" office:value="0.249568189" table:style-name="ce1">
            <text:p>0.249568189</text:p>
          </table:table-cell>
          <table:table-cell table:number-columns-repeated="16381"/>
        </table:table-row>
        <table:table-row table:style-name="ro13">
          <table:table-cell office:value-type="float" office:value="0.28333027399999999" table:style-name="ce1">
            <text:p>0.283330274</text:p>
          </table:table-cell>
          <table:table-cell office:value-type="float" office:value="0.56718072200000003" table:style-name="ce1">
            <text:p>0.567180722</text:p>
          </table:table-cell>
          <table:table-cell office:value-type="float" office:value="0.25010806600000002" table:style-name="ce1">
            <text:p>0.250108066</text:p>
          </table:table-cell>
          <table:table-cell table:number-columns-repeated="16381"/>
        </table:table-row>
        <table:table-row table:style-name="ro13">
          <table:table-cell office:value-type="float" office:value="0.28488049300000001" table:style-name="ce1">
            <text:p>0.284880493</text:p>
          </table:table-cell>
          <table:table-cell office:value-type="float" office:value="0.56649698500000001" table:style-name="ce1">
            <text:p>0.566496985</text:p>
          </table:table-cell>
          <table:table-cell office:value-type="float" office:value="0.26093379799999999" table:style-name="ce1">
            <text:p>0.260933798</text:p>
          </table:table-cell>
          <table:table-cell table:number-columns-repeated="16381"/>
        </table:table-row>
        <table:table-row table:style-name="ro13">
          <table:table-cell office:value-type="float" office:value="0.287473019" table:style-name="ce1">
            <text:p>0.287473019</text:p>
          </table:table-cell>
          <table:table-cell office:value-type="float" office:value="0.56769416699999997" table:style-name="ce1">
            <text:p>0.567694167</text:p>
          </table:table-cell>
          <table:table-cell office:value-type="float" office:value="0.261621257" table:style-name="ce1">
            <text:p>0.261621257</text:p>
          </table:table-cell>
          <table:table-cell table:number-columns-repeated="16381"/>
        </table:table-row>
        <table:table-row table:style-name="ro13">
          <table:table-cell office:value-type="float" office:value="0.290641178" table:style-name="ce1">
            <text:p>0.290641178</text:p>
          </table:table-cell>
          <table:table-cell office:value-type="float" office:value="0.56822605699999995" table:style-name="ce1">
            <text:p>0.568226057</text:p>
          </table:table-cell>
          <table:table-cell office:value-type="float" office:value="0.26342986000000002" table:style-name="ce1">
            <text:p>0.26342986</text:p>
          </table:table-cell>
          <table:table-cell table:number-columns-repeated="16381"/>
        </table:table-row>
        <table:table-row table:style-name="ro13">
          <table:table-cell office:value-type="float" office:value="0.29336553999999998" table:style-name="ce1">
            <text:p>0.29336554</text:p>
          </table:table-cell>
          <table:table-cell office:value-type="float" office:value="0.56958271400000005" table:style-name="ce1">
            <text:p>0.569582714</text:p>
          </table:table-cell>
          <table:table-cell office:value-type="float" office:value="0.26639664099999999" table:style-name="ce1">
            <text:p>0.266396641</text:p>
          </table:table-cell>
          <table:table-cell table:number-columns-repeated="16381"/>
        </table:table-row>
        <table:table-row table:style-name="ro13">
          <table:table-cell office:value-type="float" office:value="0.29364103800000002" table:style-name="ce1">
            <text:p>0.293641038</text:p>
          </table:table-cell>
          <table:table-cell office:value-type="float" office:value="0.56879998399999998" table:style-name="ce1">
            <text:p>0.568799984</text:p>
          </table:table-cell>
          <table:table-cell office:value-type="float" office:value="0.26822684800000002" table:style-name="ce1">
            <text:p>0.268226848</text:p>
          </table:table-cell>
          <table:table-cell table:number-columns-repeated="16381"/>
        </table:table-row>
        <table:table-row table:style-name="ro13">
          <table:table-cell office:value-type="float" office:value="0.29597183399999999" table:style-name="ce1">
            <text:p>0.295971834</text:p>
          </table:table-cell>
          <table:table-cell office:value-type="float" office:value="0.57003659699999998" table:style-name="ce1">
            <text:p>0.570036597</text:p>
          </table:table-cell>
          <table:table-cell office:value-type="float" office:value="0.27168257400000001" table:style-name="ce1">
            <text:p>0.271682574</text:p>
          </table:table-cell>
          <table:table-cell table:number-columns-repeated="16381"/>
        </table:table-row>
        <table:table-row table:style-name="ro13">
          <table:table-cell office:value-type="float" office:value="0.300346422" table:style-name="ce1">
            <text:p>0.300346422</text:p>
          </table:table-cell>
          <table:table-cell office:value-type="float" office:value="0.57374947200000004" table:style-name="ce1">
            <text:p>0.573749472</text:p>
          </table:table-cell>
          <table:table-cell office:value-type="float" office:value="0.27570519300000002" table:style-name="ce1">
            <text:p>0.275705193</text:p>
          </table:table-cell>
          <table:table-cell table:number-columns-repeated="16381"/>
        </table:table-row>
        <table:table-row table:style-name="ro13">
          <table:table-cell office:value-type="float" office:value="0.31694696999999999" table:style-name="ce1">
            <text:p>0.31694697</text:p>
          </table:table-cell>
          <table:table-cell office:value-type="float" office:value="0.59011235299999998" table:style-name="ce1">
            <text:p>0.590112353</text:p>
          </table:table-cell>
          <table:table-cell office:value-type="float" office:value="0.28553135899999998" table:style-name="ce1">
            <text:p>0.285531359</text:p>
          </table:table-cell>
          <table:table-cell table:number-columns-repeated="16381"/>
        </table:table-row>
        <table:table-row table:style-name="ro13">
          <table:table-cell office:value-type="float" office:value="0.335998872" table:style-name="ce1">
            <text:p>0.335998872</text:p>
          </table:table-cell>
          <table:table-cell office:value-type="float" office:value="0.60220077999999999" table:style-name="ce1">
            <text:p>0.60220078</text:p>
          </table:table-cell>
          <table:table-cell office:value-type="float" office:value="0.29512645100000001" table:style-name="ce1">
            <text:p>0.295126451</text:p>
          </table:table-cell>
          <table:table-cell table:number-columns-repeated="16381"/>
        </table:table-row>
        <table:table-row table:style-name="ro13">
          <table:table-cell office:value-type="float" office:value="0.36168323000000002" table:style-name="ce1">
            <text:p>0.36168323</text:p>
          </table:table-cell>
          <table:table-cell office:value-type="float" office:value="0.62086019400000003" table:style-name="ce1">
            <text:p>0.620860194</text:p>
          </table:table-cell>
          <table:table-cell office:value-type="float" office:value="0.30791856200000001" table:style-name="ce1">
            <text:p>0.307918562</text:p>
          </table:table-cell>
          <table:table-cell table:number-columns-repeated="16381"/>
        </table:table-row>
        <table:table-row table:style-name="ro13">
          <table:table-cell office:value-type="float" office:value="0.397882087" table:style-name="ce1">
            <text:p>0.397882087</text:p>
          </table:table-cell>
          <table:table-cell office:value-type="float" office:value="0.64481261899999998" table:style-name="ce1">
            <text:p>0.644812619</text:p>
          </table:table-cell>
          <table:table-cell office:value-type="float" office:value="0.32713882" table:style-name="ce1">
            <text:p>0.32713882</text:p>
          </table:table-cell>
          <table:table-cell table:number-columns-repeated="16381"/>
        </table:table-row>
        <table:table-row table:style-name="ro13">
          <table:table-cell office:value-type="float" office:value="0.42057523800000002" table:style-name="ce1">
            <text:p>0.420575238</text:p>
          </table:table-cell>
          <table:table-cell office:value-type="float" office:value="0.66114556599999996" table:style-name="ce1">
            <text:p>0.661145566</text:p>
          </table:table-cell>
          <table:table-cell office:value-type="float" office:value="0.33738405100000002" table:style-name="ce1">
            <text:p>0.337384051</text:p>
          </table:table-cell>
          <table:table-cell table:number-columns-repeated="16381"/>
        </table:table-row>
        <table:table-row table:style-name="ro13">
          <table:table-cell office:value-type="float" office:value="0.43711155899999998" table:style-name="ce1">
            <text:p>0.437111559</text:p>
          </table:table-cell>
          <table:table-cell office:value-type="float" office:value="0.67486345800000003" table:style-name="ce1">
            <text:p>0.674863458</text:p>
          </table:table-cell>
          <table:table-cell office:value-type="float" office:value="0.34522791200000003" table:style-name="ce1">
            <text:p>0.345227912</text:p>
          </table:table-cell>
          <table:table-cell table:number-columns-repeated="16381"/>
        </table:table-row>
        <table:table-row table:style-name="ro13">
          <table:table-cell office:value-type="float" office:value="0.45415113299999998" table:style-name="ce1">
            <text:p>0.454151133</text:p>
          </table:table-cell>
          <table:table-cell office:value-type="float" office:value="0.68715649099999998" table:style-name="ce1">
            <text:p>0.687156491</text:p>
          </table:table-cell>
          <table:table-cell office:value-type="float" office:value="0.35259053699999998" table:style-name="ce1">
            <text:p>0.352590537</text:p>
          </table:table-cell>
          <table:table-cell table:number-columns-repeated="16381"/>
        </table:table-row>
        <table:table-row table:style-name="ro13">
          <table:table-cell office:value-type="float" office:value="0.46134931200000001" table:style-name="ce1">
            <text:p>0.461349312</text:p>
          </table:table-cell>
          <table:table-cell office:value-type="float" office:value="0.68793241900000002" table:style-name="ce1">
            <text:p>0.687932419</text:p>
          </table:table-cell>
          <table:table-cell office:value-type="float" office:value="0.36133015299999999" table:style-name="ce1">
            <text:p>0.361330153</text:p>
          </table:table-cell>
          <table:table-cell table:number-columns-repeated="16381"/>
        </table:table-row>
        <table:table-row table:style-name="ro13">
          <table:table-cell office:value-type="float" office:value="0.46634832500000001" table:style-name="ce1">
            <text:p>0.466348325</text:p>
          </table:table-cell>
          <table:table-cell office:value-type="float" office:value="0.69206274800000001" table:style-name="ce1">
            <text:p>0.692062748</text:p>
          </table:table-cell>
          <table:table-cell office:value-type="float" office:value="0.36429120500000001" table:style-name="ce1">
            <text:p>0.364291205</text:p>
          </table:table-cell>
          <table:table-cell table:number-columns-repeated="16381"/>
        </table:table-row>
        <table:table-row table:style-name="ro13">
          <table:table-cell office:value-type="float" office:value="0.46948862899999999" table:style-name="ce1">
            <text:p>0.469488629</text:p>
          </table:table-cell>
          <table:table-cell office:value-type="float" office:value="0.692060542" table:style-name="ce1">
            <text:p>0.692060542</text:p>
          </table:table-cell>
          <table:table-cell office:value-type="float" office:value="0.377174448" table:style-name="ce1">
            <text:p>0.377174448</text:p>
          </table:table-cell>
          <table:table-cell table:number-columns-repeated="16381"/>
        </table:table-row>
        <table:table-row table:style-name="ro13">
          <table:table-cell office:value-type="float" office:value="0.47206937300000001" table:style-name="ce1">
            <text:p>0.472069373</text:p>
          </table:table-cell>
          <table:table-cell office:value-type="float" office:value="0.69151458899999996" table:style-name="ce1">
            <text:p>0.691514589</text:p>
          </table:table-cell>
          <table:table-cell office:value-type="float" office:value="0.38048604499999999" table:style-name="ce1">
            <text:p>0.380486045</text:p>
          </table:table-cell>
          <table:table-cell table:number-columns-repeated="16381"/>
        </table:table-row>
        <table:table-row table:style-name="ro13">
          <table:table-cell office:value-type="float" office:value="0.47158504800000001" table:style-name="ce1">
            <text:p>0.471585048</text:p>
          </table:table-cell>
          <table:table-cell office:value-type="float" office:value="0.69044976700000005" table:style-name="ce1">
            <text:p>0.690449767</text:p>
          </table:table-cell>
          <table:table-cell office:value-type="float" office:value="0.37992831500000002" table:style-name="ce1">
            <text:p>0.379928315</text:p>
          </table:table-cell>
          <table:table-cell table:number-columns-repeated="16381"/>
        </table:table-row>
        <table:table-row table:style-name="ro13">
          <table:table-cell office:value-type="float" office:value="0.47368722200000002" table:style-name="ce1">
            <text:p>0.473687222</text:p>
          </table:table-cell>
          <table:table-cell office:value-type="float" office:value="0.68988677799999998" table:style-name="ce1">
            <text:p>0.689886778</text:p>
          </table:table-cell>
          <table:table-cell office:value-type="float" office:value="0.37837240900000002" table:style-name="ce1">
            <text:p>0.378372409</text:p>
          </table:table-cell>
          <table:table-cell table:number-columns-repeated="16381"/>
        </table:table-row>
        <table:table-row table:style-name="ro13">
          <table:table-cell office:value-type="float" office:value="0.481221132" table:style-name="ce1">
            <text:p>0.481221132</text:p>
          </table:table-cell>
          <table:table-cell office:value-type="float" office:value="0.69296282499999995" table:style-name="ce1">
            <text:p>0.692962825</text:p>
          </table:table-cell>
          <table:table-cell office:value-type="float" office:value="0.37868855299999998" table:style-name="ce1">
            <text:p>0.378688553</text:p>
          </table:table-cell>
          <table:table-cell table:number-columns-repeated="16381"/>
        </table:table-row>
        <table:table-row table:style-name="ro13">
          <table:table-cell office:value-type="float" office:value="0.46752527700000002" table:style-name="ce1">
            <text:p>0.467525277</text:p>
          </table:table-cell>
          <table:table-cell office:value-type="float" office:value="0.68291957000000003" table:style-name="ce1">
            <text:p>0.68291957</text:p>
          </table:table-cell>
          <table:table-cell office:value-type="float" office:value="0.354690112" table:style-name="ce1">
            <text:p>0.354690112</text:p>
          </table:table-cell>
          <table:table-cell table:number-columns-repeated="16381"/>
        </table:table-row>
        <table:table-row table:style-name="ro13">
          <table:table-cell office:value-type="float" office:value="0.45275265999999997" table:style-name="ce1">
            <text:p>0.45275266</text:p>
          </table:table-cell>
          <table:table-cell office:value-type="float" office:value="0.67285636900000001" table:style-name="ce1">
            <text:p>0.672856369</text:p>
          </table:table-cell>
          <table:table-cell office:value-type="float" office:value="0.34735598499999998" table:style-name="ce1">
            <text:p>0.347355985</text:p>
          </table:table-cell>
          <table:table-cell table:number-columns-repeated="16381"/>
        </table:table-row>
        <table:table-row table:style-name="ro13">
          <table:table-cell office:value-type="float" office:value="0.43159819599999999" table:style-name="ce1">
            <text:p>0.431598196</text:p>
          </table:table-cell>
          <table:table-cell office:value-type="float" office:value="0.65305421900000005" table:style-name="ce1">
            <text:p>0.653054219</text:p>
          </table:table-cell>
          <table:table-cell office:value-type="float" office:value="0.32661762" table:style-name="ce1">
            <text:p>0.32661762</text:p>
          </table:table-cell>
          <table:table-cell table:number-columns-repeated="16381"/>
        </table:table-row>
        <table:table-row table:style-name="ro13">
          <table:table-cell office:value-type="float" office:value="0.40581504200000001" table:style-name="ce1">
            <text:p>0.405815042</text:p>
          </table:table-cell>
          <table:table-cell office:value-type="float" office:value="0.642577026" table:style-name="ce1">
            <text:p>0.642577026</text:p>
          </table:table-cell>
          <table:table-cell office:value-type="float" office:value="0.31440049799999997" table:style-name="ce1">
            <text:p>0.314400498</text:p>
          </table:table-cell>
          <table:table-cell table:number-columns-repeated="16381"/>
        </table:table-row>
        <table:table-row table:style-name="ro13">
          <table:table-cell office:value-type="float" office:value="0.38232222399999999" table:style-name="ce1">
            <text:p>0.382322224</text:p>
          </table:table-cell>
          <table:table-cell office:value-type="float" office:value="0.62888612700000002" table:style-name="ce1">
            <text:p>0.628886127</text:p>
          </table:table-cell>
          <table:table-cell office:value-type="float" office:value="0.30267822799999999" table:style-name="ce1">
            <text:p>0.302678228</text:p>
          </table:table-cell>
          <table:table-cell table:number-columns-repeated="16381"/>
        </table:table-row>
        <table:table-row table:style-name="ro13">
          <table:table-cell office:value-type="float" office:value="0.34758784999999998" table:style-name="ce1">
            <text:p>0.34758785</text:p>
          </table:table-cell>
          <table:table-cell office:value-type="float" office:value="0.59027743499999996" table:style-name="ce1">
            <text:p>0.590277435</text:p>
          </table:table-cell>
          <table:table-cell office:value-type="float" office:value="0.275477841" table:style-name="ce1">
            <text:p>0.275477841</text:p>
          </table:table-cell>
          <table:table-cell table:number-columns-repeated="16381"/>
        </table:table-row>
        <table:table-row table:style-name="ro13">
          <table:table-cell office:value-type="float" office:value="0.30159070599999999" table:style-name="ce1">
            <text:p>0.301590706</text:p>
          </table:table-cell>
          <table:table-cell office:value-type="float" office:value="0.54750048299999998" table:style-name="ce1">
            <text:p>0.547500483</text:p>
          </table:table-cell>
          <table:table-cell office:value-type="float" office:value="0.248623816" table:style-name="ce1">
            <text:p>0.248623816</text:p>
          </table:table-cell>
          <table:table-cell table:number-columns-repeated="16381"/>
        </table:table-row>
        <table:table-row table:style-name="ro13">
          <table:table-cell office:value-type="float" office:value="0.27290927399999998" table:style-name="ce1">
            <text:p>0.272909274</text:p>
          </table:table-cell>
          <table:table-cell office:value-type="float" office:value="0.51805543499999995" table:style-name="ce1">
            <text:p>0.518055435</text:p>
          </table:table-cell>
          <table:table-cell office:value-type="float" office:value="0.23786197100000001" table:style-name="ce1">
            <text:p>0.237861971</text:p>
          </table:table-cell>
          <table:table-cell table:number-columns-repeated="16381"/>
        </table:table-row>
        <table:table-row table:style-name="ro13">
          <table:table-cell office:value-type="float" office:value="0.23670648999999999" table:style-name="ce1">
            <text:p>0.23670649</text:p>
          </table:table-cell>
          <table:table-cell office:value-type="float" office:value="0.47944441399999999" table:style-name="ce1">
            <text:p>0.479444414</text:p>
          </table:table-cell>
          <table:table-cell office:value-type="float" office:value="0.210169942" table:style-name="ce1">
            <text:p>0.210169942</text:p>
          </table:table-cell>
          <table:table-cell table:number-columns-repeated="16381"/>
        </table:table-row>
        <table:table-row table:style-name="ro13">
          <table:table-cell office:value-type="float" office:value="0.17921806900000001" table:style-name="ce1">
            <text:p>0.179218069</text:p>
          </table:table-cell>
          <table:table-cell office:value-type="float" office:value="0.38668272599999998" table:style-name="ce1">
            <text:p>0.386682726</text:p>
          </table:table-cell>
          <table:table-cell office:value-type="float" office:value="0.16246961600000001" table:style-name="ce1">
            <text:p>0.162469616</text:p>
          </table:table-cell>
          <table:table-cell table:number-columns-repeated="16381"/>
        </table:table-row>
        <table:table-row table:style-name="ro13">
          <table:table-cell office:value-type="float" office:value="0.145498558" table:style-name="ce1">
            <text:p>0.145498558</text:p>
          </table:table-cell>
          <table:table-cell office:value-type="float" office:value="0.342202746" table:style-name="ce1">
            <text:p>0.342202746</text:p>
          </table:table-cell>
          <table:table-cell office:value-type="float" office:value="0.13149967400000001" table:style-name="ce1">
            <text:p>0.131499674</text:p>
          </table:table-cell>
          <table:table-cell table:number-columns-repeated="16381"/>
        </table:table-row>
        <table:table-row table:style-name="ro13">
          <table:table-cell office:value-type="float" office:value="0.140271493" table:style-name="ce1">
            <text:p>0.140271493</text:p>
          </table:table-cell>
          <table:table-cell office:value-type="float" office:value="0.33245196900000001" table:style-name="ce1">
            <text:p>0.332451969</text:p>
          </table:table-cell>
          <table:table-cell office:value-type="float" office:value="0.12723246199999999" table:style-name="ce1">
            <text:p>0.127232462</text:p>
          </table:table-cell>
          <table:table-cell table:number-columns-repeated="16381"/>
        </table:table-row>
        <table:table-row table:style-name="ro13">
          <table:table-cell office:value-type="float" office:value="0.123899156" table:style-name="ce1">
            <text:p>0.123899156</text:p>
          </table:table-cell>
          <table:table-cell office:value-type="float" office:value="0.30537726399999998" table:style-name="ce1">
            <text:p>0.305377264</text:p>
          </table:table-cell>
          <table:table-cell office:value-type="float" office:value="0.110878957" table:style-name="ce1">
            <text:p>0.110878957</text:p>
          </table:table-cell>
          <table:table-cell table:number-columns-repeated="16381"/>
        </table:table-row>
        <table:table-row table:style-name="ro13">
          <table:table-cell office:value-type="float" office:value="0.116377598" table:style-name="ce1">
            <text:p>0.116377598</text:p>
          </table:table-cell>
          <table:table-cell office:value-type="float" office:value="0.29149278899999997" table:style-name="ce1">
            <text:p>0.291492789</text:p>
          </table:table-cell>
          <table:table-cell office:value-type="float" office:value="0.104282113" table:style-name="ce1">
            <text:p>0.104282113</text:p>
          </table:table-cell>
          <table:table-cell table:number-columns-repeated="16381"/>
        </table:table-row>
        <table:table-row table:style-name="ro13">
          <table:table-cell office:value-type="float" office:value="0.111110074" table:style-name="ce1">
            <text:p>0.111110074</text:p>
          </table:table-cell>
          <table:table-cell office:value-type="float" office:value="0.27954603500000003" table:style-name="ce1">
            <text:p>0.279546035</text:p>
          </table:table-cell>
          <table:table-cell office:value-type="float" office:value="8.9919200000000005E-2" table:style-name="ce1">
            <text:p>0.0899192</text:p>
          </table:table-cell>
          <table:table-cell table:number-columns-repeated="16381"/>
        </table:table-row>
        <table:table-row table:style-name="ro13">
          <table:table-cell office:value-type="float" office:value="0.111298648" table:style-name="ce1">
            <text:p>0.111298648</text:p>
          </table:table-cell>
          <table:table-cell office:value-type="float" office:value="0.27382705299999999" table:style-name="ce1">
            <text:p>0.273827053</text:p>
          </table:table-cell>
          <table:table-cell office:value-type="float" office:value="8.7895598000000005E-2" table:style-name="ce1">
            <text:p>0.087895598</text:p>
          </table:table-cell>
          <table:table-cell table:number-columns-repeated="16381"/>
        </table:table-row>
        <table:table-row table:style-name="ro13">
          <table:table-cell office:value-type="float" office:value="0.121538357" table:style-name="ce1">
            <text:p>0.121538357</text:p>
          </table:table-cell>
          <table:table-cell office:value-type="float" office:value="0.29945192900000001" table:style-name="ce1">
            <text:p>0.299451929</text:p>
          </table:table-cell>
          <table:table-cell office:value-type="float" office:value="9.4344673000000004E-2" table:style-name="ce1">
            <text:p>0.094344673</text:p>
          </table:table-cell>
          <table:table-cell table:number-columns-repeated="16381"/>
        </table:table-row>
        <table:table-row table:style-name="ro13">
          <table:table-cell office:value-type="float" office:value="0.128749528" table:style-name="ce1">
            <text:p>0.128749528</text:p>
          </table:table-cell>
          <table:table-cell office:value-type="float" office:value="0.31273833400000001" table:style-name="ce1">
            <text:p>0.312738334</text:p>
          </table:table-cell>
          <table:table-cell office:value-type="float" office:value="0.103655489" table:style-name="ce1">
            <text:p>0.103655489</text:p>
          </table:table-cell>
          <table:table-cell table:number-columns-repeated="16381"/>
        </table:table-row>
        <table:table-row table:style-name="ro13">
          <table:table-cell office:value-type="float" office:value="0.129490994" table:style-name="ce1">
            <text:p>0.129490994</text:p>
          </table:table-cell>
          <table:table-cell office:value-type="float" office:value="0.31282069200000001" table:style-name="ce1">
            <text:p>0.312820692</text:p>
          </table:table-cell>
          <table:table-cell office:value-type="float" office:value="0.103984708" table:style-name="ce1">
            <text:p>0.103984708</text:p>
          </table:table-cell>
          <table:table-cell table:number-columns-repeated="16381"/>
        </table:table-row>
        <table:table-row table:style-name="ro13">
          <table:table-cell office:value-type="float" office:value="0.145495703" table:style-name="ce1">
            <text:p>0.145495703</text:p>
          </table:table-cell>
          <table:table-cell office:value-type="float" office:value="0.33207692" table:style-name="ce1">
            <text:p>0.33207692</text:p>
          </table:table-cell>
          <table:table-cell office:value-type="float" office:value="0.12156892699999999" table:style-name="ce1">
            <text:p>0.121568927</text:p>
          </table:table-cell>
          <table:table-cell table:number-columns-repeated="16381"/>
        </table:table-row>
        <table:table-row table:style-name="ro13">
          <table:table-cell office:value-type="float" office:value="0.15252974" table:style-name="ce1">
            <text:p>0.15252974</text:p>
          </table:table-cell>
          <table:table-cell office:value-type="float" office:value="0.33427439799999997" table:style-name="ce1">
            <text:p>0.334274398</text:p>
          </table:table-cell>
          <table:table-cell office:value-type="float" office:value="0.12814875000000001" table:style-name="ce1">
            <text:p>0.12814875</text:p>
          </table:table-cell>
          <table:table-cell table:number-columns-repeated="16381"/>
        </table:table-row>
        <table:table-row table:style-name="ro13">
          <table:table-cell office:value-type="float" office:value="0.15823546699999999" table:style-name="ce1">
            <text:p>0.158235467</text:p>
          </table:table-cell>
          <table:table-cell office:value-type="float" office:value="0.33468698000000002" table:style-name="ce1">
            <text:p>0.33468698</text:p>
          </table:table-cell>
          <table:table-cell office:value-type="float" office:value="0.128818295" table:style-name="ce1">
            <text:p>0.128818295</text:p>
          </table:table-cell>
          <table:table-cell table:number-columns-repeated="16381"/>
        </table:table-row>
        <table:table-row table:style-name="ro13">
          <table:table-cell office:value-type="float" office:value="0.16556153200000001" table:style-name="ce1">
            <text:p>0.165561532</text:p>
          </table:table-cell>
          <table:table-cell office:value-type="float" office:value="0.337064645" table:style-name="ce1">
            <text:p>0.337064645</text:p>
          </table:table-cell>
          <table:table-cell office:value-type="float" office:value="0.141120727" table:style-name="ce1">
            <text:p>0.141120727</text:p>
          </table:table-cell>
          <table:table-cell table:number-columns-repeated="16381"/>
        </table:table-row>
        <table:table-row table:style-name="ro13">
          <table:table-cell office:value-type="float" office:value="0.18572907899999999" table:style-name="ce1">
            <text:p>0.185729079</text:p>
          </table:table-cell>
          <table:table-cell office:value-type="float" office:value="0.369801406" table:style-name="ce1">
            <text:p>0.369801406</text:p>
          </table:table-cell>
          <table:table-cell office:value-type="float" office:value="0.16579242499999999" table:style-name="ce1">
            <text:p>0.165792425</text:p>
          </table:table-cell>
          <table:table-cell table:number-columns-repeated="16381"/>
        </table:table-row>
        <table:table-row table:style-name="ro13">
          <table:table-cell office:value-type="float" office:value="0.185407825" table:style-name="ce1">
            <text:p>0.185407825</text:p>
          </table:table-cell>
          <table:table-cell office:value-type="float" office:value="0.37092438" table:style-name="ce1">
            <text:p>0.37092438</text:p>
          </table:table-cell>
          <table:table-cell office:value-type="float" office:value="0.164262303" table:style-name="ce1">
            <text:p>0.164262303</text:p>
          </table:table-cell>
          <table:table-cell table:number-columns-repeated="16381"/>
        </table:table-row>
        <table:table-row table:style-name="ro13">
          <table:table-cell office:value-type="float" office:value="0.18211986299999999" table:style-name="ce1">
            <text:p>0.182119863</text:p>
          </table:table-cell>
          <table:table-cell office:value-type="float" office:value="0.36784897700000002" table:style-name="ce1">
            <text:p>0.367848977</text:p>
          </table:table-cell>
          <table:table-cell office:value-type="float" office:value="0.16151863499999999" table:style-name="ce1">
            <text:p>0.161518635</text:p>
          </table:table-cell>
          <table:table-cell table:number-columns-repeated="16381"/>
        </table:table-row>
        <table:table-row table:style-name="ro13">
          <table:table-cell office:value-type="float" office:value="0.179530944" table:style-name="ce1">
            <text:p>0.179530944</text:p>
          </table:table-cell>
          <table:table-cell office:value-type="float" office:value="0.36512530799999998" table:style-name="ce1">
            <text:p>0.365125308</text:p>
          </table:table-cell>
          <table:table-cell office:value-type="float" office:value="0.15798754400000001" table:style-name="ce1">
            <text:p>0.157987544</text:p>
          </table:table-cell>
          <table:table-cell table:number-columns-repeated="16381"/>
        </table:table-row>
        <table:table-row table:style-name="ro13">
          <table:table-cell office:value-type="float" office:value="0.178451945" table:style-name="ce1">
            <text:p>0.178451945</text:p>
          </table:table-cell>
          <table:table-cell office:value-type="float" office:value="0.36392389800000002" table:style-name="ce1">
            <text:p>0.363923898</text:p>
          </table:table-cell>
          <table:table-cell office:value-type="float" office:value="0.15270319600000001" table:style-name="ce1">
            <text:p>0.152703196</text:p>
          </table:table-cell>
          <table:table-cell table:number-columns-repeated="16381"/>
        </table:table-row>
        <table:table-row table:style-name="ro13">
          <table:table-cell office:value-type="float" office:value="0.17827620199999999" table:style-name="ce1">
            <text:p>0.178276202</text:p>
          </table:table-cell>
          <table:table-cell office:value-type="float" office:value="0.36209387199999998" table:style-name="ce1">
            <text:p>0.362093872</text:p>
          </table:table-cell>
          <table:table-cell office:value-type="float" office:value="0.15227786300000001" table:style-name="ce1">
            <text:p>0.152277863</text:p>
          </table:table-cell>
          <table:table-cell table:number-columns-repeated="16381"/>
        </table:table-row>
        <table:table-row table:style-name="ro13">
          <table:table-cell office:value-type="float" office:value="0.17805041099999999" table:style-name="ce1">
            <text:p>0.178050411</text:p>
          </table:table-cell>
          <table:table-cell office:value-type="float" office:value="0.36028722200000002" table:style-name="ce1">
            <text:p>0.360287222</text:p>
          </table:table-cell>
          <table:table-cell office:value-type="float" office:value="0.144012379" table:style-name="ce1">
            <text:p>0.144012379</text:p>
          </table:table-cell>
          <table:table-cell table:number-columns-repeated="16381"/>
        </table:table-row>
        <table:table-row table:style-name="ro13">
          <table:table-cell office:value-type="float" office:value="0.17872369799999999" table:style-name="ce1">
            <text:p>0.178723698</text:p>
          </table:table-cell>
          <table:table-cell office:value-type="float" office:value="0.36250440099999998" table:style-name="ce1">
            <text:p>0.362504401</text:p>
          </table:table-cell>
          <table:table-cell office:value-type="float" office:value="0.135348195" table:style-name="ce1">
            <text:p>0.135348195</text:p>
          </table:table-cell>
          <table:table-cell table:number-columns-repeated="16381"/>
        </table:table-row>
        <table:table-row table:style-name="ro13">
          <table:table-cell office:value-type="float" office:value="0.17883242699999999" table:style-name="ce1">
            <text:p>0.178832427</text:p>
          </table:table-cell>
          <table:table-cell office:value-type="float" office:value="0.360762676" table:style-name="ce1">
            <text:p>0.360762676</text:p>
          </table:table-cell>
          <table:table-cell office:value-type="float" office:value="0.134844714" table:style-name="ce1">
            <text:p>0.134844714</text:p>
          </table:table-cell>
          <table:table-cell table:number-columns-repeated="16381"/>
        </table:table-row>
        <table:table-row table:style-name="ro13">
          <table:table-cell office:value-type="float" office:value="0.180642001" table:style-name="ce1">
            <text:p>0.180642001</text:p>
          </table:table-cell>
          <table:table-cell office:value-type="float" office:value="0.36379049699999999" table:style-name="ce1">
            <text:p>0.363790497</text:p>
          </table:table-cell>
          <table:table-cell office:value-type="float" office:value="0.13526780799999999" table:style-name="ce1">
            <text:p>0.135267808</text:p>
          </table:table-cell>
          <table:table-cell table:number-columns-repeated="16381"/>
        </table:table-row>
        <table:table-row table:style-name="ro13">
          <table:table-cell office:value-type="float" office:value="0.18136118200000001" table:style-name="ce1">
            <text:p>0.181361182</text:p>
          </table:table-cell>
          <table:table-cell office:value-type="float" office:value="0.36499356100000002" table:style-name="ce1">
            <text:p>0.364993561</text:p>
          </table:table-cell>
          <table:table-cell office:value-type="float" office:value="0.13491518699999999" table:style-name="ce1">
            <text:p>0.134915187</text:p>
          </table:table-cell>
          <table:table-cell table:number-columns-repeated="16381"/>
        </table:table-row>
        <table:table-row table:style-name="ro13">
          <table:table-cell office:value-type="float" office:value="0.18278831000000001" table:style-name="ce1">
            <text:p>0.18278831</text:p>
          </table:table-cell>
          <table:table-cell office:value-type="float" office:value="0.36679429699999999" table:style-name="ce1">
            <text:p>0.366794297</text:p>
          </table:table-cell>
          <table:table-cell office:value-type="float" office:value="0.134950229" table:style-name="ce1">
            <text:p>0.134950229</text:p>
          </table:table-cell>
          <table:table-cell table:number-columns-repeated="16381"/>
        </table:table-row>
        <table:table-row table:style-name="ro13">
          <table:table-cell office:value-type="float" office:value="0.18358555600000001" table:style-name="ce1">
            <text:p>0.183585556</text:p>
          </table:table-cell>
          <table:table-cell office:value-type="float" office:value="0.36758787300000001" table:style-name="ce1">
            <text:p>0.367587873</text:p>
          </table:table-cell>
          <table:table-cell office:value-type="float" office:value="0.135134279" table:style-name="ce1">
            <text:p>0.135134279</text:p>
          </table:table-cell>
          <table:table-cell table:number-columns-repeated="16381"/>
        </table:table-row>
        <table:table-row table:style-name="ro13">
          <table:table-cell office:value-type="float" office:value="0.185312544" table:style-name="ce1">
            <text:p>0.185312544</text:p>
          </table:table-cell>
          <table:table-cell office:value-type="float" office:value="0.37166247000000002" table:style-name="ce1">
            <text:p>0.37166247</text:p>
          </table:table-cell>
          <table:table-cell office:value-type="float" office:value="0.14284238799999999" table:style-name="ce1">
            <text:p>0.142842388</text:p>
          </table:table-cell>
          <table:table-cell table:number-columns-repeated="16381"/>
        </table:table-row>
        <table:table-row table:style-name="ro13">
          <table:table-cell office:value-type="float" office:value="0.18670453300000001" table:style-name="ce1">
            <text:p>0.186704533</text:p>
          </table:table-cell>
          <table:table-cell office:value-type="float" office:value="0.373732122" table:style-name="ce1">
            <text:p>0.373732122</text:p>
          </table:table-cell>
          <table:table-cell office:value-type="float" office:value="0.143385436" table:style-name="ce1">
            <text:p>0.143385436</text:p>
          </table:table-cell>
          <table:table-cell table:number-columns-repeated="16381"/>
        </table:table-row>
        <table:table-row table:style-name="ro13">
          <table:table-cell office:value-type="float" office:value="0.18893048200000001" table:style-name="ce1">
            <text:p>0.188930482</text:p>
          </table:table-cell>
          <table:table-cell office:value-type="float" office:value="0.378897706" table:style-name="ce1">
            <text:p>0.378897706</text:p>
          </table:table-cell>
          <table:table-cell office:value-type="float" office:value="0.145120162" table:style-name="ce1">
            <text:p>0.145120162</text:p>
          </table:table-cell>
          <table:table-cell table:number-columns-repeated="16381"/>
        </table:table-row>
        <table:table-row table:style-name="ro13">
          <table:table-cell office:value-type="float" office:value="0.18747113700000001" table:style-name="ce1">
            <text:p>0.187471137</text:p>
          </table:table-cell>
          <table:table-cell office:value-type="float" office:value="0.37548242700000001" table:style-name="ce1">
            <text:p>0.375482427</text:p>
          </table:table-cell>
          <table:table-cell office:value-type="float" office:value="0.144298757" table:style-name="ce1">
            <text:p>0.144298757</text:p>
          </table:table-cell>
          <table:table-cell table:number-columns-repeated="16381"/>
        </table:table-row>
        <table:table-row table:style-name="ro13">
          <table:table-cell office:value-type="float" office:value="0.18877403300000001" table:style-name="ce1">
            <text:p>0.188774033</text:p>
          </table:table-cell>
          <table:table-cell office:value-type="float" office:value="0.37783983999999998" table:style-name="ce1">
            <text:p>0.37783984</text:p>
          </table:table-cell>
          <table:table-cell office:value-type="float" office:value="0.14471985300000001" table:style-name="ce1">
            <text:p>0.144719853</text:p>
          </table:table-cell>
          <table:table-cell table:number-columns-repeated="16381"/>
        </table:table-row>
        <table:table-row table:style-name="ro13">
          <table:table-cell office:value-type="float" office:value="0.18955116299999999" table:style-name="ce1">
            <text:p>0.189551163</text:p>
          </table:table-cell>
          <table:table-cell office:value-type="float" office:value="0.37868908699999998" table:style-name="ce1">
            <text:p>0.378689087</text:p>
          </table:table-cell>
          <table:table-cell office:value-type="float" office:value="0.14558135999999999" table:style-name="ce1">
            <text:p>0.14558136</text:p>
          </table:table-cell>
          <table:table-cell table:number-columns-repeated="16381"/>
        </table:table-row>
        <table:table-row table:style-name="ro13">
          <table:table-cell office:value-type="float" office:value="0.190702337" table:style-name="ce1">
            <text:p>0.190702337</text:p>
          </table:table-cell>
          <table:table-cell office:value-type="float" office:value="0.38182006800000001" table:style-name="ce1">
            <text:p>0.381820068</text:p>
          </table:table-cell>
          <table:table-cell office:value-type="float" office:value="0.153735276" table:style-name="ce1">
            <text:p>0.153735276</text:p>
          </table:table-cell>
          <table:table-cell table:number-columns-repeated="16381"/>
        </table:table-row>
        <table:table-row table:style-name="ro13">
          <table:table-cell office:value-type="float" office:value="0.191841706" table:style-name="ce1">
            <text:p>0.191841706</text:p>
          </table:table-cell>
          <table:table-cell office:value-type="float" office:value="0.38330213000000002" table:style-name="ce1">
            <text:p>0.38330213</text:p>
          </table:table-cell>
          <table:table-cell office:value-type="float" office:value="0.14687888499999999" table:style-name="ce1">
            <text:p>0.146878885</text:p>
          </table:table-cell>
          <table:table-cell table:number-columns-repeated="16381"/>
        </table:table-row>
        <table:table-row table:style-name="ro13">
          <table:table-cell office:value-type="float" office:value="0.19311188300000001" table:style-name="ce1">
            <text:p>0.193111883</text:p>
          </table:table-cell>
          <table:table-cell office:value-type="float" office:value="0.38474797599999999" table:style-name="ce1">
            <text:p>0.384747976</text:p>
          </table:table-cell>
          <table:table-cell office:value-type="float" office:value="0.14780989999999999" table:style-name="ce1">
            <text:p>0.1478099</text:p>
          </table:table-cell>
          <table:table-cell table:number-columns-repeated="16381"/>
        </table:table-row>
        <table:table-row table:style-name="ro13">
          <table:table-cell office:value-type="float" office:value="0.19266881699999999" table:style-name="ce1">
            <text:p>0.192668817</text:p>
          </table:table-cell>
          <table:table-cell office:value-type="float" office:value="0.38317203700000002" table:style-name="ce1">
            <text:p>0.383172037</text:p>
          </table:table-cell>
          <table:table-cell office:value-type="float" office:value="0.14648424199999999" table:style-name="ce1">
            <text:p>0.146484242</text:p>
          </table:table-cell>
          <table:table-cell table:number-columns-repeated="16381"/>
        </table:table-row>
        <table:table-row table:style-name="ro13">
          <table:table-cell office:value-type="float" office:value="0.195042721" table:style-name="ce1">
            <text:p>0.195042721</text:p>
          </table:table-cell>
          <table:table-cell office:value-type="float" office:value="0.38812461999999998" table:style-name="ce1">
            <text:p>0.38812462</text:p>
          </table:table-cell>
          <table:table-cell office:value-type="float" office:value="0.147333725" table:style-name="ce1">
            <text:p>0.147333725</text:p>
          </table:table-cell>
          <table:table-cell table:number-columns-repeated="16381"/>
        </table:table-row>
        <table:table-row table:style-name="ro13">
          <table:table-cell office:value-type="float" office:value="0.19587391900000001" table:style-name="ce1">
            <text:p>0.195873919</text:p>
          </table:table-cell>
          <table:table-cell office:value-type="float" office:value="0.38913818300000003" table:style-name="ce1">
            <text:p>0.389138183</text:p>
          </table:table-cell>
          <table:table-cell office:value-type="float" office:value="0.14815937200000001" table:style-name="ce1">
            <text:p>0.148159372</text:p>
          </table:table-cell>
          <table:table-cell table:number-columns-repeated="16381"/>
        </table:table-row>
        <table:table-row table:style-name="ro13">
          <table:table-cell office:value-type="float" office:value="0.19718772900000001" table:style-name="ce1">
            <text:p>0.197187729</text:p>
          </table:table-cell>
          <table:table-cell office:value-type="float" office:value="0.39236987499999998" table:style-name="ce1">
            <text:p>0.392369875</text:p>
          </table:table-cell>
          <table:table-cell office:value-type="float" office:value="0.14878126" table:style-name="ce1">
            <text:p>0.14878126</text:p>
          </table:table-cell>
          <table:table-cell table:number-columns-repeated="16381"/>
        </table:table-row>
        <table:table-row table:style-name="ro13">
          <table:table-cell office:value-type="float" office:value="0.19876475299999999" table:style-name="ce1">
            <text:p>0.198764753</text:p>
          </table:table-cell>
          <table:table-cell office:value-type="float" office:value="0.39381759" table:style-name="ce1">
            <text:p>0.39381759</text:p>
          </table:table-cell>
          <table:table-cell office:value-type="float" office:value="0.15057512100000001" table:style-name="ce1">
            <text:p>0.150575121</text:p>
          </table:table-cell>
          <table:table-cell table:number-columns-repeated="16381"/>
        </table:table-row>
        <table:table-row table:style-name="ro13">
          <table:table-cell office:value-type="float" office:value="0.19961526700000001" table:style-name="ce1">
            <text:p>0.199615267</text:p>
          </table:table-cell>
          <table:table-cell office:value-type="float" office:value="0.39481604799999998" table:style-name="ce1">
            <text:p>0.394816048</text:p>
          </table:table-cell>
          <table:table-cell office:value-type="float" office:value="0.15166459400000001" table:style-name="ce1">
            <text:p>0.151664594</text:p>
          </table:table-cell>
          <table:table-cell table:number-columns-repeated="16381"/>
        </table:table-row>
        <table:table-row table:style-name="ro13">
          <table:table-cell office:value-type="float" office:value="0.20156291000000001" table:style-name="ce1">
            <text:p>0.20156291</text:p>
          </table:table-cell>
          <table:table-cell office:value-type="float" office:value="0.39867555999999998" table:style-name="ce1">
            <text:p>0.39867556</text:p>
          </table:table-cell>
          <table:table-cell office:value-type="float" office:value="0.160215632" table:style-name="ce1">
            <text:p>0.160215632</text:p>
          </table:table-cell>
          <table:table-cell table:number-columns-repeated="16381"/>
        </table:table-row>
        <table:table-row table:style-name="ro13">
          <table:table-cell office:value-type="float" office:value="0.20389427700000001" table:style-name="ce1">
            <text:p>0.203894277</text:p>
          </table:table-cell>
          <table:table-cell office:value-type="float" office:value="0.402860365" table:style-name="ce1">
            <text:p>0.402860365</text:p>
          </table:table-cell>
          <table:table-cell office:value-type="float" office:value="0.16269027899999999" table:style-name="ce1">
            <text:p>0.162690279</text:p>
          </table:table-cell>
          <table:table-cell table:number-columns-repeated="16381"/>
        </table:table-row>
        <table:table-row table:style-name="ro13">
          <table:table-cell office:value-type="float" office:value="0.202955629" table:style-name="ce1">
            <text:p>0.202955629</text:p>
          </table:table-cell>
          <table:table-cell office:value-type="float" office:value="0.39983493399999998" table:style-name="ce1">
            <text:p>0.399834934</text:p>
          </table:table-cell>
          <table:table-cell office:value-type="float" office:value="0.16267621099999999" table:style-name="ce1">
            <text:p>0.162676211</text:p>
          </table:table-cell>
          <table:table-cell table:number-columns-repeated="16381"/>
        </table:table-row>
        <table:table-row table:style-name="ro13">
          <table:table-cell office:value-type="float" office:value="0.20337737" table:style-name="ce1">
            <text:p>0.20337737</text:p>
          </table:table-cell>
          <table:table-cell office:value-type="float" office:value="0.39720624500000001" table:style-name="ce1">
            <text:p>0.397206245</text:p>
          </table:table-cell>
          <table:table-cell office:value-type="float" office:value="0.16074345300000001" table:style-name="ce1">
            <text:p>0.160743453</text:p>
          </table:table-cell>
          <table:table-cell table:number-columns-repeated="16381"/>
        </table:table-row>
        <table:table-row table:style-name="ro13">
          <table:table-cell office:value-type="float" office:value="0.203530988" table:style-name="ce1">
            <text:p>0.203530988</text:p>
          </table:table-cell>
          <table:table-cell office:value-type="float" office:value="0.393883127" table:style-name="ce1">
            <text:p>0.393883127</text:p>
          </table:table-cell>
          <table:table-cell office:value-type="float" office:value="0.160178035" table:style-name="ce1">
            <text:p>0.160178035</text:p>
          </table:table-cell>
          <table:table-cell table:number-columns-repeated="16381"/>
        </table:table-row>
        <table:table-row table:style-name="ro13">
          <table:table-cell office:value-type="float" office:value="0.20469079200000001" table:style-name="ce1">
            <text:p>0.204690792</text:p>
          </table:table-cell>
          <table:table-cell office:value-type="float" office:value="0.39522063400000002" table:style-name="ce1">
            <text:p>0.395220634</text:p>
          </table:table-cell>
          <table:table-cell office:value-type="float" office:value="0.152508439" table:style-name="ce1">
            <text:p>0.152508439</text:p>
          </table:table-cell>
          <table:table-cell table:number-columns-repeated="16381"/>
        </table:table-row>
        <table:table-row table:style-name="ro13">
          <table:table-cell office:value-type="float" office:value="0.206166919" table:style-name="ce1">
            <text:p>0.206166919</text:p>
          </table:table-cell>
          <table:table-cell office:value-type="float" office:value="0.39594603900000003" table:style-name="ce1">
            <text:p>0.395946039</text:p>
          </table:table-cell>
          <table:table-cell office:value-type="float" office:value="0.15278209600000001" table:style-name="ce1">
            <text:p>0.152782096</text:p>
          </table:table-cell>
          <table:table-cell table:number-columns-repeated="16381"/>
        </table:table-row>
        <table:table-row table:style-name="ro13">
          <table:table-cell office:value-type="float" office:value="0.20632320800000001" table:style-name="ce1">
            <text:p>0.206323208</text:p>
          </table:table-cell>
          <table:table-cell office:value-type="float" office:value="0.39402991700000001" table:style-name="ce1">
            <text:p>0.394029917</text:p>
          </table:table-cell>
          <table:table-cell office:value-type="float" office:value="0.14514086500000001" table:style-name="ce1">
            <text:p>0.145140865</text:p>
          </table:table-cell>
          <table:table-cell table:number-columns-repeated="16381"/>
        </table:table-row>
        <table:table-row table:style-name="ro13">
          <table:table-cell office:value-type="float" office:value="0.20736935100000001" table:style-name="ce1">
            <text:p>0.207369351</text:p>
          </table:table-cell>
          <table:table-cell office:value-type="float" office:value="0.39386658200000002" table:style-name="ce1">
            <text:p>0.393866582</text:p>
          </table:table-cell>
          <table:table-cell office:value-type="float" office:value="0.145943771" table:style-name="ce1">
            <text:p>0.145943771</text:p>
          </table:table-cell>
          <table:table-cell table:number-columns-repeated="16381"/>
        </table:table-row>
        <table:table-row table:style-name="ro13">
          <table:table-cell office:value-type="float" office:value="0.20926598599999999" table:style-name="ce1">
            <text:p>0.209265986</text:p>
          </table:table-cell>
          <table:table-cell office:value-type="float" office:value="0.39702850899999997" table:style-name="ce1">
            <text:p>0.397028509</text:p>
          </table:table-cell>
          <table:table-cell office:value-type="float" office:value="0.14723327" table:style-name="ce1">
            <text:p>0.14723327</text:p>
          </table:table-cell>
          <table:table-cell table:number-columns-repeated="16381"/>
        </table:table-row>
        <table:table-row table:style-name="ro13">
          <table:table-cell office:value-type="float" office:value="0.21060689899999999" table:style-name="ce1">
            <text:p>0.210606899</text:p>
          </table:table-cell>
          <table:table-cell office:value-type="float" office:value="0.399683915" table:style-name="ce1">
            <text:p>0.399683915</text:p>
          </table:table-cell>
          <table:table-cell office:value-type="float" office:value="0.14929244999999999" table:style-name="ce1">
            <text:p>0.14929245</text:p>
          </table:table-cell>
          <table:table-cell table:number-columns-repeated="16381"/>
        </table:table-row>
        <table:table-row table:style-name="ro13">
          <table:table-cell office:value-type="float" office:value="0.21227217100000001" table:style-name="ce1">
            <text:p>0.212272171</text:p>
          </table:table-cell>
          <table:table-cell office:value-type="float" office:value="0.40212441999999998" table:style-name="ce1">
            <text:p>0.40212442</text:p>
          </table:table-cell>
          <table:table-cell office:value-type="float" office:value="0.15075381600000001" table:style-name="ce1">
            <text:p>0.150753816</text:p>
          </table:table-cell>
          <table:table-cell table:number-columns-repeated="16381"/>
        </table:table-row>
        <table:table-row table:style-name="ro13">
          <table:table-cell office:value-type="float" office:value="0.21357783" table:style-name="ce1">
            <text:p>0.21357783</text:p>
          </table:table-cell>
          <table:table-cell office:value-type="float" office:value="0.40187284499999998" table:style-name="ce1">
            <text:p>0.401872845</text:p>
          </table:table-cell>
          <table:table-cell office:value-type="float" office:value="0.15939035300000001" table:style-name="ce1">
            <text:p>0.159390353</text:p>
          </table:table-cell>
          <table:table-cell table:number-columns-repeated="16381"/>
        </table:table-row>
        <table:table-row table:style-name="ro13">
          <table:table-cell office:value-type="float" office:value="0.21451371499999999" table:style-name="ce1">
            <text:p>0.214513715</text:p>
          </table:table-cell>
          <table:table-cell office:value-type="float" office:value="0.402058639" table:style-name="ce1">
            <text:p>0.402058639</text:p>
          </table:table-cell>
          <table:table-cell office:value-type="float" office:value="0.16023515399999999" table:style-name="ce1">
            <text:p>0.160235154</text:p>
          </table:table-cell>
          <table:table-cell table:number-columns-repeated="16381"/>
        </table:table-row>
        <table:table-row table:style-name="ro13">
          <table:table-cell office:value-type="float" office:value="0.21541057899999999" table:style-name="ce1">
            <text:p>0.215410579</text:p>
          </table:table-cell>
          <table:table-cell office:value-type="float" office:value="0.40238518699999998" table:style-name="ce1">
            <text:p>0.402385187</text:p>
          </table:table-cell>
          <table:table-cell office:value-type="float" office:value="0.161010826" table:style-name="ce1">
            <text:p>0.161010826</text:p>
          </table:table-cell>
          <table:table-cell table:number-columns-repeated="16381"/>
        </table:table-row>
        <table:table-row table:style-name="ro13">
          <table:table-cell office:value-type="float" office:value="0.21941671700000001" table:style-name="ce1">
            <text:p>0.219416717</text:p>
          </table:table-cell>
          <table:table-cell office:value-type="float" office:value="0.40678605699999998" table:style-name="ce1">
            <text:p>0.406786057</text:p>
          </table:table-cell>
          <table:table-cell office:value-type="float" office:value="0.162462144" table:style-name="ce1">
            <text:p>0.162462144</text:p>
          </table:table-cell>
          <table:table-cell table:number-columns-repeated="16381"/>
        </table:table-row>
        <table:table-row table:style-name="ro13">
          <table:table-cell office:value-type="float" office:value="0.221256909" table:style-name="ce1">
            <text:p>0.221256909</text:p>
          </table:table-cell>
          <table:table-cell office:value-type="float" office:value="0.409566714" table:style-name="ce1">
            <text:p>0.409566714</text:p>
          </table:table-cell>
          <table:table-cell office:value-type="float" office:value="0.16384102" table:style-name="ce1">
            <text:p>0.16384102</text:p>
          </table:table-cell>
          <table:table-cell table:number-columns-repeated="16381"/>
        </table:table-row>
        <table:table-row table:style-name="ro13">
          <table:table-cell office:value-type="float" office:value="0.222771372" table:style-name="ce1">
            <text:p>0.222771372</text:p>
          </table:table-cell>
          <table:table-cell office:value-type="float" office:value="0.40921495000000002" table:style-name="ce1">
            <text:p>0.40921495</text:p>
          </table:table-cell>
          <table:table-cell office:value-type="float" office:value="0.165435738" table:style-name="ce1">
            <text:p>0.165435738</text:p>
          </table:table-cell>
          <table:table-cell table:number-columns-repeated="16381"/>
        </table:table-row>
        <table:table-row table:style-name="ro13">
          <table:table-cell office:value-type="float" office:value="0.225689742" table:style-name="ce1">
            <text:p>0.225689742</text:p>
          </table:table-cell>
          <table:table-cell office:value-type="float" office:value="0.41326644499999998" table:style-name="ce1">
            <text:p>0.413266445</text:p>
          </table:table-cell>
          <table:table-cell office:value-type="float" office:value="0.167325" table:style-name="ce1">
            <text:p>0.167325</text:p>
          </table:table-cell>
          <table:table-cell table:number-columns-repeated="16381"/>
        </table:table-row>
        <table:table-row table:style-name="ro13">
          <table:table-cell office:value-type="float" office:value="0.227956356" table:style-name="ce1">
            <text:p>0.227956356</text:p>
          </table:table-cell>
          <table:table-cell office:value-type="float" office:value="0.41637257799999999" table:style-name="ce1">
            <text:p>0.416372578</text:p>
          </table:table-cell>
          <table:table-cell office:value-type="float" office:value="0.168530128" table:style-name="ce1">
            <text:p>0.168530128</text:p>
          </table:table-cell>
          <table:table-cell table:number-columns-repeated="16381"/>
        </table:table-row>
        <table:table-row table:style-name="ro13">
          <table:table-cell office:value-type="float" office:value="0.23071218199999999" table:style-name="ce1">
            <text:p>0.230712182</text:p>
          </table:table-cell>
          <table:table-cell office:value-type="float" office:value="0.41979006400000002" table:style-name="ce1">
            <text:p>0.419790064</text:p>
          </table:table-cell>
          <table:table-cell office:value-type="float" office:value="0.17032879500000001" table:style-name="ce1">
            <text:p>0.170328795</text:p>
          </table:table-cell>
          <table:table-cell table:number-columns-repeated="16381"/>
        </table:table-row>
        <table:table-row table:style-name="ro13">
          <table:table-cell office:value-type="float" office:value="0.234820792" table:style-name="ce1">
            <text:p>0.234820792</text:p>
          </table:table-cell>
          <table:table-cell office:value-type="float" office:value="0.42666094399999999" table:style-name="ce1">
            <text:p>0.426660944</text:p>
          </table:table-cell>
          <table:table-cell office:value-type="float" office:value="0.173190967" table:style-name="ce1">
            <text:p>0.173190967</text:p>
          </table:table-cell>
          <table:table-cell table:number-columns-repeated="16381"/>
        </table:table-row>
        <table:table-row table:style-name="ro13">
          <table:table-cell office:value-type="float" office:value="0.23729296799999999" table:style-name="ce1">
            <text:p>0.237292968</text:p>
          </table:table-cell>
          <table:table-cell office:value-type="float" office:value="0.430981693" table:style-name="ce1">
            <text:p>0.430981693</text:p>
          </table:table-cell>
          <table:table-cell office:value-type="float" office:value="0.17627563199999999" table:style-name="ce1">
            <text:p>0.176275632</text:p>
          </table:table-cell>
          <table:table-cell table:number-columns-repeated="16381"/>
        </table:table-row>
        <table:table-row table:style-name="ro13">
          <table:table-cell office:value-type="float" office:value="0.238256686" table:style-name="ce1">
            <text:p>0.238256686</text:p>
          </table:table-cell>
          <table:table-cell office:value-type="float" office:value="0.43281168800000003" table:style-name="ce1">
            <text:p>0.432811688</text:p>
          </table:table-cell>
          <table:table-cell office:value-type="float" office:value="0.17753918699999999" table:style-name="ce1">
            <text:p>0.177539187</text:p>
          </table:table-cell>
          <table:table-cell table:number-columns-repeated="16381"/>
        </table:table-row>
        <table:table-row table:style-name="ro13">
          <table:table-cell office:value-type="float" office:value="0.24043151300000001" table:style-name="ce1">
            <text:p>0.240431513</text:p>
          </table:table-cell>
          <table:table-cell office:value-type="float" office:value="0.44072214399999998" table:style-name="ce1">
            <text:p>0.440722144</text:p>
          </table:table-cell>
          <table:table-cell office:value-type="float" office:value="0.17893097299999999" table:style-name="ce1">
            <text:p>0.178930973</text:p>
          </table:table-cell>
          <table:table-cell table:number-columns-repeated="16381"/>
        </table:table-row>
        <table:table-row table:style-name="ro13">
          <table:table-cell office:value-type="float" office:value="0.24142176200000001" table:style-name="ce1">
            <text:p>0.241421762</text:p>
          </table:table-cell>
          <table:table-cell office:value-type="float" office:value="0.44403389500000001" table:style-name="ce1">
            <text:p>0.444033895</text:p>
          </table:table-cell>
          <table:table-cell office:value-type="float" office:value="0.180674005" table:style-name="ce1">
            <text:p>0.180674005</text:p>
          </table:table-cell>
          <table:table-cell table:number-columns-repeated="16381"/>
        </table:table-row>
        <table:table-row table:style-name="ro13">
          <table:table-cell office:value-type="float" office:value="0.241915723" table:style-name="ce1">
            <text:p>0.241915723</text:p>
          </table:table-cell>
          <table:table-cell office:value-type="float" office:value="0.44534462400000002" table:style-name="ce1">
            <text:p>0.445344624</text:p>
          </table:table-cell>
          <table:table-cell office:value-type="float" office:value="0.18331083400000001" table:style-name="ce1">
            <text:p>0.183310834</text:p>
          </table:table-cell>
          <table:table-cell table:number-columns-repeated="16381"/>
        </table:table-row>
        <table:table-row table:style-name="ro13">
          <table:table-cell office:value-type="float" office:value="0.24247758699999999" table:style-name="ce1">
            <text:p>0.242477587</text:p>
          </table:table-cell>
          <table:table-cell office:value-type="float" office:value="0.44830500899999998" table:style-name="ce1">
            <text:p>0.448305009</text:p>
          </table:table-cell>
          <table:table-cell office:value-type="float" office:value="0.184754686" table:style-name="ce1">
            <text:p>0.184754686</text:p>
          </table:table-cell>
          <table:table-cell table:number-columns-repeated="16381"/>
        </table:table-row>
        <table:table-row table:style-name="ro13">
          <table:table-cell office:value-type="float" office:value="0.243567067" table:style-name="ce1">
            <text:p>0.243567067</text:p>
          </table:table-cell>
          <table:table-cell office:value-type="float" office:value="0.44845556800000003" table:style-name="ce1">
            <text:p>0.448455568</text:p>
          </table:table-cell>
          <table:table-cell office:value-type="float" office:value="0.19742832099999999" table:style-name="ce1">
            <text:p>0.197428321</text:p>
          </table:table-cell>
          <table:table-cell table:number-columns-repeated="16381"/>
        </table:table-row>
        <table:table-row table:style-name="ro13">
          <table:table-cell office:value-type="float" office:value="0.24306045700000001" table:style-name="ce1">
            <text:p>0.243060457</text:p>
          </table:table-cell>
          <table:table-cell office:value-type="float" office:value="0.44543672400000001" table:style-name="ce1">
            <text:p>0.445436724</text:p>
          </table:table-cell>
          <table:table-cell office:value-type="float" office:value="0.19732446000000001" table:style-name="ce1">
            <text:p>0.19732446</text:p>
          </table:table-cell>
          <table:table-cell table:number-columns-repeated="16381"/>
        </table:table-row>
        <table:table-row table:style-name="ro13">
          <table:table-cell office:value-type="float" office:value="0.24440748900000001" table:style-name="ce1">
            <text:p>0.244407489</text:p>
          </table:table-cell>
          <table:table-cell office:value-type="float" office:value="0.44611800899999998" table:style-name="ce1">
            <text:p>0.446118009</text:p>
          </table:table-cell>
          <table:table-cell office:value-type="float" office:value="0.19950773399999999" table:style-name="ce1">
            <text:p>0.199507734</text:p>
          </table:table-cell>
          <table:table-cell table:number-columns-repeated="16381"/>
        </table:table-row>
        <table:table-row table:style-name="ro13">
          <table:table-cell office:value-type="float" office:value="0.24887989099999999" table:style-name="ce1">
            <text:p>0.248879891</text:p>
          </table:table-cell>
          <table:table-cell office:value-type="float" office:value="0.45926623300000002" table:style-name="ce1">
            <text:p>0.459266233</text:p>
          </table:table-cell>
          <table:table-cell office:value-type="float" office:value="0.20664188999999999" table:style-name="ce1">
            <text:p>0.20664189</text:p>
          </table:table-cell>
          <table:table-cell table:number-columns-repeated="16381"/>
        </table:table-row>
        <table:table-row table:style-name="ro13">
          <table:table-cell office:value-type="float" office:value="0.25570181199999997" table:style-name="ce1">
            <text:p>0.255701812</text:p>
          </table:table-cell>
          <table:table-cell office:value-type="float" office:value="0.47798447399999999" table:style-name="ce1">
            <text:p>0.477984474</text:p>
          </table:table-cell>
          <table:table-cell office:value-type="float" office:value="0.21407361899999999" table:style-name="ce1">
            <text:p>0.214073619</text:p>
          </table:table-cell>
          <table:table-cell table:number-columns-repeated="16381"/>
        </table:table-row>
        <table:table-row table:style-name="ro13">
          <table:table-cell office:value-type="float" office:value="0.26144356899999999" table:style-name="ce1">
            <text:p>0.261443569</text:p>
          </table:table-cell>
          <table:table-cell office:value-type="float" office:value="0.49490289799999998" table:style-name="ce1">
            <text:p>0.494902898</text:p>
          </table:table-cell>
          <table:table-cell office:value-type="float" office:value="0.21040229399999999" table:style-name="ce1">
            <text:p>0.210402294</text:p>
          </table:table-cell>
          <table:table-cell table:number-columns-repeated="16381"/>
        </table:table-row>
        <table:table-row table:style-name="ro13">
          <table:table-cell office:value-type="float" office:value="0.26850731100000003" table:style-name="ce1">
            <text:p>0.268507311</text:p>
          </table:table-cell>
          <table:table-cell office:value-type="float" office:value="0.51535201799999997" table:style-name="ce1">
            <text:p>0.515352018</text:p>
          </table:table-cell>
          <table:table-cell office:value-type="float" office:value="0.21632815999999999" table:style-name="ce1">
            <text:p>0.21632816</text:p>
          </table:table-cell>
          <table:table-cell table:number-columns-repeated="16381"/>
        </table:table-row>
        <table:table-row table:style-name="ro13">
          <table:table-cell office:value-type="float" office:value="0.273539066" table:style-name="ce1">
            <text:p>0.273539066</text:p>
          </table:table-cell>
          <table:table-cell office:value-type="float" office:value="0.53596061299999997" table:style-name="ce1">
            <text:p>0.535960613</text:p>
          </table:table-cell>
          <table:table-cell office:value-type="float" office:value="0.21077088199999999" table:style-name="ce1">
            <text:p>0.210770882</text:p>
          </table:table-cell>
          <table:table-cell table:number-columns-repeated="16381"/>
        </table:table-row>
        <table:table-row table:style-name="ro13">
          <table:table-cell office:value-type="float" office:value="0.27357303999999999" table:style-name="ce1">
            <text:p>0.27357304</text:p>
          </table:table-cell>
          <table:table-cell office:value-type="float" office:value="0.54069428200000003" table:style-name="ce1">
            <text:p>0.540694282</text:p>
          </table:table-cell>
          <table:table-cell office:value-type="float" office:value="0.21210926499999999" table:style-name="ce1">
            <text:p>0.212109265</text:p>
          </table:table-cell>
          <table:table-cell table:number-columns-repeated="16381"/>
        </table:table-row>
        <table:table-row table:style-name="ro13">
          <table:table-cell office:value-type="float" office:value="0.27371485400000001" table:style-name="ce1">
            <text:p>0.273714854</text:p>
          </table:table-cell>
          <table:table-cell office:value-type="float" office:value="0.54288495800000003" table:style-name="ce1">
            <text:p>0.542884958</text:p>
          </table:table-cell>
          <table:table-cell office:value-type="float" office:value="0.213324023" table:style-name="ce1">
            <text:p>0.213324023</text:p>
          </table:table-cell>
          <table:table-cell table:number-columns-repeated="16381"/>
        </table:table-row>
        <table:table-row table:style-name="ro13">
          <table:table-cell office:value-type="float" office:value="0.27659228499999999" table:style-name="ce1">
            <text:p>0.276592285</text:p>
          </table:table-cell>
          <table:table-cell office:value-type="float" office:value="0.55180937500000005" table:style-name="ce1">
            <text:p>0.551809375</text:p>
          </table:table-cell>
          <table:table-cell office:value-type="float" office:value="0.217506429" table:style-name="ce1">
            <text:p>0.217506429</text:p>
          </table:table-cell>
          <table:table-cell table:number-columns-repeated="16381"/>
        </table:table-row>
        <table:table-row table:style-name="ro13">
          <table:table-cell office:value-type="float" office:value="0.27743923700000001" table:style-name="ce1">
            <text:p>0.277439237</text:p>
          </table:table-cell>
          <table:table-cell office:value-type="float" office:value="0.55622522600000002" table:style-name="ce1">
            <text:p>0.556225226</text:p>
          </table:table-cell>
          <table:table-cell office:value-type="float" office:value="0.21884248100000001" table:style-name="ce1">
            <text:p>0.218842481</text:p>
          </table:table-cell>
          <table:table-cell table:number-columns-repeated="16381"/>
        </table:table-row>
        <table:table-row table:style-name="ro13">
          <table:table-cell office:value-type="float" office:value="0.28075030499999998" table:style-name="ce1">
            <text:p>0.280750305</text:p>
          </table:table-cell>
          <table:table-cell office:value-type="float" office:value="0.56188115400000005" table:style-name="ce1">
            <text:p>0.561881154</text:p>
          </table:table-cell>
          <table:table-cell office:value-type="float" office:value="0.232266734" table:style-name="ce1">
            <text:p>0.232266734</text:p>
          </table:table-cell>
          <table:table-cell table:number-columns-repeated="16381"/>
        </table:table-row>
        <table:table-row table:style-name="ro13">
          <table:table-cell office:value-type="float" office:value="0.28113400700000002" table:style-name="ce1">
            <text:p>0.281134007</text:p>
          </table:table-cell>
          <table:table-cell office:value-type="float" office:value="0.56361227800000002" table:style-name="ce1">
            <text:p>0.563612278</text:p>
          </table:table-cell>
          <table:table-cell office:value-type="float" office:value="0.23406202700000001" table:style-name="ce1">
            <text:p>0.234062027</text:p>
          </table:table-cell>
          <table:table-cell table:number-columns-repeated="16381"/>
        </table:table-row>
        <table:table-row table:style-name="ro13">
          <table:table-cell office:value-type="float" office:value="0.284404616" table:style-name="ce1">
            <text:p>0.284404616</text:p>
          </table:table-cell>
          <table:table-cell office:value-type="float" office:value="0.566572878" table:style-name="ce1">
            <text:p>0.566572878</text:p>
          </table:table-cell>
          <table:table-cell office:value-type="float" office:value="0.23636342299999999" table:style-name="ce1">
            <text:p>0.236363423</text:p>
          </table:table-cell>
          <table:table-cell table:number-columns-repeated="16381"/>
        </table:table-row>
        <table:table-row table:style-name="ro13">
          <table:table-cell office:value-type="float" office:value="0.28740180399999998" table:style-name="ce1">
            <text:p>0.287401804</text:p>
          </table:table-cell>
          <table:table-cell office:value-type="float" office:value="0.56550462400000001" table:style-name="ce1">
            <text:p>0.565504624</text:p>
          </table:table-cell>
          <table:table-cell office:value-type="float" office:value="0.23842925100000001" table:style-name="ce1">
            <text:p>0.238429251</text:p>
          </table:table-cell>
          <table:table-cell table:number-columns-repeated="16381"/>
        </table:table-row>
        <table:table-row table:style-name="ro13">
          <table:table-cell office:value-type="float" office:value="0.28944650799999999" table:style-name="ce1">
            <text:p>0.289446508</text:p>
          </table:table-cell>
          <table:table-cell office:value-type="float" office:value="0.56556400200000001" table:style-name="ce1">
            <text:p>0.565564002</text:p>
          </table:table-cell>
          <table:table-cell office:value-type="float" office:value="0.239517965" table:style-name="ce1">
            <text:p>0.239517965</text:p>
          </table:table-cell>
          <table:table-cell table:number-columns-repeated="16381"/>
        </table:table-row>
        <table:table-row table:style-name="ro13">
          <table:table-cell office:value-type="float" office:value="0.29091754399999997" table:style-name="ce1">
            <text:p>0.290917544</text:p>
          </table:table-cell>
          <table:table-cell office:value-type="float" office:value="0.56721270800000001" table:style-name="ce1">
            <text:p>0.567212708</text:p>
          </table:table-cell>
          <table:table-cell office:value-type="float" office:value="0.24095330400000001" table:style-name="ce1">
            <text:p>0.240953304</text:p>
          </table:table-cell>
          <table:table-cell table:number-columns-repeated="16381"/>
        </table:table-row>
        <table:table-row table:style-name="ro13">
          <table:table-cell office:value-type="float" office:value="0.29289407000000001" table:style-name="ce1">
            <text:p>0.29289407</text:p>
          </table:table-cell>
          <table:table-cell office:value-type="float" office:value="0.56869057199999995" table:style-name="ce1">
            <text:p>0.568690572</text:p>
          </table:table-cell>
          <table:table-cell office:value-type="float" office:value="0.24195931800000001" table:style-name="ce1">
            <text:p>0.241959318</text:p>
          </table:table-cell>
          <table:table-cell table:number-columns-repeated="16381"/>
        </table:table-row>
        <table:table-row table:style-name="ro13">
          <table:table-cell office:value-type="float" office:value="0.29321251599999998" table:style-name="ce1">
            <text:p>0.293212516</text:p>
          </table:table-cell>
          <table:table-cell office:value-type="float" office:value="0.57180019900000001" table:style-name="ce1">
            <text:p>0.571800199</text:p>
          </table:table-cell>
          <table:table-cell office:value-type="float" office:value="0.24169051599999999" table:style-name="ce1">
            <text:p>0.241690516</text:p>
          </table:table-cell>
          <table:table-cell table:number-columns-repeated="16381"/>
        </table:table-row>
        <table:table-row table:style-name="ro13">
          <table:table-cell office:value-type="float" office:value="0.29522447800000001" table:style-name="ce1">
            <text:p>0.295224478</text:p>
          </table:table-cell>
          <table:table-cell office:value-type="float" office:value="0.57387542800000002" table:style-name="ce1">
            <text:p>0.573875428</text:p>
          </table:table-cell>
          <table:table-cell office:value-type="float" office:value="0.24348457600000001" table:style-name="ce1">
            <text:p>0.243484576</text:p>
          </table:table-cell>
          <table:table-cell table:number-columns-repeated="16381"/>
        </table:table-row>
        <table:table-row table:style-name="ro13">
          <table:table-cell office:value-type="float" office:value="0.29401930500000001" table:style-name="ce1">
            <text:p>0.294019305</text:p>
          </table:table-cell>
          <table:table-cell office:value-type="float" office:value="0.57164201100000001" table:style-name="ce1">
            <text:p>0.571642011</text:p>
          </table:table-cell>
          <table:table-cell office:value-type="float" office:value="0.259960684" table:style-name="ce1">
            <text:p>0.259960684</text:p>
          </table:table-cell>
          <table:table-cell table:number-columns-repeated="16381"/>
        </table:table-row>
        <table:table-row table:style-name="ro13">
          <table:table-cell office:value-type="float" office:value="0.29643449100000002" table:style-name="ce1">
            <text:p>0.296434491</text:p>
          </table:table-cell>
          <table:table-cell office:value-type="float" office:value="0.57781294699999997" table:style-name="ce1">
            <text:p>0.577812947</text:p>
          </table:table-cell>
          <table:table-cell office:value-type="float" office:value="0.260179997" table:style-name="ce1">
            <text:p>0.260179997</text:p>
          </table:table-cell>
          <table:table-cell table:number-columns-repeated="16381"/>
        </table:table-row>
        <table:table-row table:style-name="ro13">
          <table:table-cell office:value-type="float" office:value="0.29496911799999997" table:style-name="ce1">
            <text:p>0.294969118</text:p>
          </table:table-cell>
          <table:table-cell office:value-type="float" office:value="0.57714744100000004" table:style-name="ce1">
            <text:p>0.577147441</text:p>
          </table:table-cell>
          <table:table-cell office:value-type="float" office:value="0.25847418100000003" table:style-name="ce1">
            <text:p>0.258474181</text:p>
          </table:table-cell>
          <table:table-cell table:number-columns-repeated="16381"/>
        </table:table-row>
        <table:table-row table:style-name="ro13">
          <table:table-cell office:value-type="float" office:value="0.29833790700000001" table:style-name="ce1">
            <text:p>0.298337907</text:p>
          </table:table-cell>
          <table:table-cell office:value-type="float" office:value="0.57880239700000002" table:style-name="ce1">
            <text:p>0.578802397</text:p>
          </table:table-cell>
          <table:table-cell office:value-type="float" office:value="0.25857946900000001" table:style-name="ce1">
            <text:p>0.258579469</text:p>
          </table:table-cell>
          <table:table-cell table:number-columns-repeated="16381"/>
        </table:table-row>
        <table:table-row table:style-name="ro13">
          <table:table-cell office:value-type="float" office:value="0.30616886900000001" table:style-name="ce1">
            <text:p>0.306168869</text:p>
          </table:table-cell>
          <table:table-cell office:value-type="float" office:value="0.58437866400000005" table:style-name="ce1">
            <text:p>0.584378664</text:p>
          </table:table-cell>
          <table:table-cell office:value-type="float" office:value="0.26440206100000002" table:style-name="ce1">
            <text:p>0.264402061</text:p>
          </table:table-cell>
          <table:table-cell table:number-columns-repeated="16381"/>
        </table:table-row>
        <table:table-row table:style-name="ro13">
          <table:table-cell office:value-type="float" office:value="0.312185394" table:style-name="ce1">
            <text:p>0.312185394</text:p>
          </table:table-cell>
          <table:table-cell office:value-type="float" office:value="0.58715996500000001" table:style-name="ce1">
            <text:p>0.587159965</text:p>
          </table:table-cell>
          <table:table-cell office:value-type="float" office:value="0.26150491100000001" table:style-name="ce1">
            <text:p>0.261504911</text:p>
          </table:table-cell>
          <table:table-cell table:number-columns-repeated="16381"/>
        </table:table-row>
        <table:table-row table:style-name="ro13">
          <table:table-cell office:value-type="float" office:value="0.31660411599999999" table:style-name="ce1">
            <text:p>0.316604116</text:p>
          </table:table-cell>
          <table:table-cell office:value-type="float" office:value="0.58348860599999997" table:style-name="ce1">
            <text:p>0.583488606</text:p>
          </table:table-cell>
          <table:table-cell office:value-type="float" office:value="0.26758970700000001" table:style-name="ce1">
            <text:p>0.267589707</text:p>
          </table:table-cell>
          <table:table-cell table:number-columns-repeated="16381"/>
        </table:table-row>
        <table:table-row table:style-name="ro13">
          <table:table-cell office:value-type="float" office:value="0.30236909200000001" table:style-name="ce1">
            <text:p>0.302369092</text:p>
          </table:table-cell>
          <table:table-cell office:value-type="float" office:value="0.55278779499999997" table:style-name="ce1">
            <text:p>0.552787795</text:p>
          </table:table-cell>
          <table:table-cell office:value-type="float" office:value="0.239706909" table:style-name="ce1">
            <text:p>0.239706909</text:p>
          </table:table-cell>
          <table:table-cell table:number-columns-repeated="16381"/>
        </table:table-row>
        <table:table-row table:style-name="ro13">
          <table:table-cell office:value-type="float" office:value="0.301632764" table:style-name="ce1">
            <text:p>0.301632764</text:p>
          </table:table-cell>
          <table:table-cell office:value-type="float" office:value="0.55041898499999997" table:style-name="ce1">
            <text:p>0.550418985</text:p>
          </table:table-cell>
          <table:table-cell office:value-type="float" office:value="0.24306608499999999" table:style-name="ce1">
            <text:p>0.243066085</text:p>
          </table:table-cell>
          <table:table-cell table:number-columns-repeated="16381"/>
        </table:table-row>
        <table:table-row table:style-name="ro13">
          <table:table-cell office:value-type="float" office:value="0.30913388600000002" table:style-name="ce1">
            <text:p>0.309133886</text:p>
          </table:table-cell>
          <table:table-cell office:value-type="float" office:value="0.55311906200000005" table:style-name="ce1">
            <text:p>0.553119062</text:p>
          </table:table-cell>
          <table:table-cell office:value-type="float" office:value="0.24542731500000001" table:style-name="ce1">
            <text:p>0.245427315</text:p>
          </table:table-cell>
          <table:table-cell table:number-columns-repeated="16381"/>
        </table:table-row>
        <table:table-row table:style-name="ro13">
          <table:table-cell office:value-type="float" office:value="0.28375027899999999" table:style-name="ce1">
            <text:p>0.283750279</text:p>
          </table:table-cell>
          <table:table-cell office:value-type="float" office:value="0.50756224900000002" table:style-name="ce1">
            <text:p>0.507562249</text:p>
          </table:table-cell>
          <table:table-cell office:value-type="float" office:value="0.22248387999999999" table:style-name="ce1">
            <text:p>0.22248388</text:p>
          </table:table-cell>
          <table:table-cell table:number-columns-repeated="16381"/>
        </table:table-row>
        <table:table-row table:style-name="ro13">
          <table:table-cell office:value-type="float" office:value="0.27626135000000002" table:style-name="ce1">
            <text:p>0.27626135</text:p>
          </table:table-cell>
          <table:table-cell office:value-type="float" office:value="0.48712477199999998" table:style-name="ce1">
            <text:p>0.487124772</text:p>
          </table:table-cell>
          <table:table-cell office:value-type="float" office:value="0.22094654699999999" table:style-name="ce1">
            <text:p>0.220946547</text:p>
          </table:table-cell>
          <table:table-cell table:number-columns-repeated="16381"/>
        </table:table-row>
        <table:table-row table:style-name="ro13">
          <table:table-cell office:value-type="float" office:value="0.27328076000000001" table:style-name="ce1">
            <text:p>0.27328076</text:p>
          </table:table-cell>
          <table:table-cell office:value-type="float" office:value="0.46735660000000001" table:style-name="ce1">
            <text:p>0.4673566</text:p>
          </table:table-cell>
          <table:table-cell office:value-type="float" office:value="0.216532842" table:style-name="ce1">
            <text:p>0.216532842</text:p>
          </table:table-cell>
          <table:table-cell table:number-columns-repeated="16381"/>
        </table:table-row>
        <table:table-row table:style-name="ro13">
          <table:table-cell office:value-type="float" office:value="0.27102280000000001" table:style-name="ce1">
            <text:p>0.2710228</text:p>
          </table:table-cell>
          <table:table-cell office:value-type="float" office:value="0.45545702999999998" table:style-name="ce1">
            <text:p>0.45545703</text:p>
          </table:table-cell>
          <table:table-cell office:value-type="float" office:value="0.21140266299999999" table:style-name="ce1">
            <text:p>0.211402663</text:p>
          </table:table-cell>
          <table:table-cell table:number-columns-repeated="16381"/>
        </table:table-row>
        <table:table-row table:style-name="ro13">
          <table:table-cell office:value-type="float" office:value="0.288736255" table:style-name="ce1">
            <text:p>0.288736255</text:p>
          </table:table-cell>
          <table:table-cell office:value-type="float" office:value="0.47186081400000002" table:style-name="ce1">
            <text:p>0.471860814</text:p>
          </table:table-cell>
          <table:table-cell office:value-type="float" office:value="0.22500055799999999" table:style-name="ce1">
            <text:p>0.225000558</text:p>
          </table:table-cell>
          <table:table-cell table:number-columns-repeated="16381"/>
        </table:table-row>
        <table:table-row table:style-name="ro13">
          <table:table-cell office:value-type="float" office:value="0.29051125999999999" table:style-name="ce1">
            <text:p>0.29051126</text:p>
          </table:table-cell>
          <table:table-cell office:value-type="float" office:value="0.470582838" table:style-name="ce1">
            <text:p>0.470582838</text:p>
          </table:table-cell>
          <table:table-cell office:value-type="float" office:value="0.22606933000000001" table:style-name="ce1">
            <text:p>0.22606933</text:p>
          </table:table-cell>
          <table:table-cell table:number-columns-repeated="16381"/>
        </table:table-row>
        <table:table-row table:style-name="ro13">
          <table:table-cell office:value-type="float" office:value="0.290472536" table:style-name="ce1">
            <text:p>0.290472536</text:p>
          </table:table-cell>
          <table:table-cell office:value-type="float" office:value="0.47357867199999998" table:style-name="ce1">
            <text:p>0.473578672</text:p>
          </table:table-cell>
          <table:table-cell office:value-type="float" office:value="0.22959232299999999" table:style-name="ce1">
            <text:p>0.229592323</text:p>
          </table:table-cell>
          <table:table-cell table:number-columns-repeated="16381"/>
        </table:table-row>
        <table:table-row table:style-name="ro13">
          <table:table-cell office:value-type="float" office:value="0.331612297" table:style-name="ce1">
            <text:p>0.331612297</text:p>
          </table:table-cell>
          <table:table-cell office:value-type="float" office:value="0.51985561999999996" table:style-name="ce1">
            <text:p>0.51985562</text:p>
          </table:table-cell>
          <table:table-cell office:value-type="float" office:value="0.26184363799999999" table:style-name="ce1">
            <text:p>0.261843638</text:p>
          </table:table-cell>
          <table:table-cell table:number-columns-repeated="16381"/>
        </table:table-row>
        <table:table-row table:style-name="ro13">
          <table:table-cell office:value-type="float" office:value="0.34780498799999998" table:style-name="ce1">
            <text:p>0.347804988</text:p>
          </table:table-cell>
          <table:table-cell office:value-type="float" office:value="0.53384202999999997" table:style-name="ce1">
            <text:p>0.53384203</text:p>
          </table:table-cell>
          <table:table-cell office:value-type="float" office:value="0.27099216599999998" table:style-name="ce1">
            <text:p>0.270992166</text:p>
          </table:table-cell>
          <table:table-cell table:number-columns-repeated="16381"/>
        </table:table-row>
        <table:table-row table:style-name="ro13">
          <table:table-cell office:value-type="float" office:value="0.36368293099999999" table:style-name="ce1">
            <text:p>0.363682931</text:p>
          </table:table-cell>
          <table:table-cell office:value-type="float" office:value="0.55037728500000005" table:style-name="ce1">
            <text:p>0.550377285</text:p>
          </table:table-cell>
          <table:table-cell office:value-type="float" office:value="0.28284464199999998" table:style-name="ce1">
            <text:p>0.282844642</text:p>
          </table:table-cell>
          <table:table-cell table:number-columns-repeated="16381"/>
        </table:table-row>
        <table:table-row table:style-name="ro13">
          <table:table-cell office:value-type="float" office:value="0.38016714800000001" table:style-name="ce1">
            <text:p>0.380167148</text:p>
          </table:table-cell>
          <table:table-cell office:value-type="float" office:value="0.56077910600000003" table:style-name="ce1">
            <text:p>0.560779106</text:p>
          </table:table-cell>
          <table:table-cell office:value-type="float" office:value="0.29553274299999999" table:style-name="ce1">
            <text:p>0.295532743</text:p>
          </table:table-cell>
          <table:table-cell table:number-columns-repeated="16381"/>
        </table:table-row>
        <table:table-row table:style-name="ro13">
          <table:table-cell office:value-type="float" office:value="0.39821482600000002" table:style-name="ce1">
            <text:p>0.398214826</text:p>
          </table:table-cell>
          <table:table-cell office:value-type="float" office:value="0.57692359299999996" table:style-name="ce1">
            <text:p>0.576923593</text:p>
          </table:table-cell>
          <table:table-cell office:value-type="float" office:value="0.31049506199999999" table:style-name="ce1">
            <text:p>0.310495062</text:p>
          </table:table-cell>
          <table:table-cell table:number-columns-repeated="16381"/>
        </table:table-row>
        <table:table-row table:style-name="ro13">
          <table:table-cell office:value-type="float" office:value="0.42482614099999999" table:style-name="ce1">
            <text:p>0.424826141</text:p>
          </table:table-cell>
          <table:table-cell office:value-type="float" office:value="0.59782356400000003" table:style-name="ce1">
            <text:p>0.597823564</text:p>
          </table:table-cell>
          <table:table-cell office:value-type="float" office:value="0.33274508600000002" table:style-name="ce1">
            <text:p>0.332745086</text:p>
          </table:table-cell>
          <table:table-cell table:number-columns-repeated="16381"/>
        </table:table-row>
        <table:table-row table:style-name="ro13">
          <table:table-cell office:value-type="float" office:value="0.43737468200000001" table:style-name="ce1">
            <text:p>0.437374682</text:p>
          </table:table-cell>
          <table:table-cell office:value-type="float" office:value="0.610259098" table:style-name="ce1">
            <text:p>0.610259098</text:p>
          </table:table-cell>
          <table:table-cell office:value-type="float" office:value="0.34121142300000001" table:style-name="ce1">
            <text:p>0.341211423</text:p>
          </table:table-cell>
          <table:table-cell table:number-columns-repeated="16381"/>
        </table:table-row>
        <table:table-row table:style-name="ro13">
          <table:table-cell office:value-type="float" office:value="0.43400746800000001" table:style-name="ce1">
            <text:p>0.434007468</text:p>
          </table:table-cell>
          <table:table-cell office:value-type="float" office:value="0.62125908100000005" table:style-name="ce1">
            <text:p>0.621259081</text:p>
          </table:table-cell>
          <table:table-cell office:value-type="float" office:value="0.34683924799999999" table:style-name="ce1">
            <text:p>0.346839248</text:p>
          </table:table-cell>
          <table:table-cell table:number-columns-repeated="16381"/>
        </table:table-row>
        <table:table-row table:style-name="ro13">
          <table:table-cell office:value-type="float" office:value="0.43845215199999998" table:style-name="ce1">
            <text:p>0.438452152</text:p>
          </table:table-cell>
          <table:table-cell office:value-type="float" office:value="0.63977112199999997" table:style-name="ce1">
            <text:p>0.639771122</text:p>
          </table:table-cell>
          <table:table-cell office:value-type="float" office:value="0.35159963300000002" table:style-name="ce1">
            <text:p>0.351599633</text:p>
          </table:table-cell>
          <table:table-cell table:number-columns-repeated="16381"/>
        </table:table-row>
        <table:table-row table:style-name="ro13">
          <table:table-cell office:value-type="float" office:value="0.43918971299999998" table:style-name="ce1">
            <text:p>0.439189713</text:p>
          </table:table-cell>
          <table:table-cell office:value-type="float" office:value="0.657803574" table:style-name="ce1">
            <text:p>0.657803574</text:p>
          </table:table-cell>
          <table:table-cell office:value-type="float" office:value="0.35964017100000001" table:style-name="ce1">
            <text:p>0.359640171</text:p>
          </table:table-cell>
          <table:table-cell table:number-columns-repeated="16381"/>
        </table:table-row>
        <table:table-row table:style-name="ro13">
          <table:table-cell office:value-type="float" office:value="0.44249934200000002" table:style-name="ce1">
            <text:p>0.442499342</text:p>
          </table:table-cell>
          <table:table-cell office:value-type="float" office:value="0.68110088000000002" table:style-name="ce1">
            <text:p>0.68110088</text:p>
          </table:table-cell>
          <table:table-cell office:value-type="float" office:value="0.37337908600000003" table:style-name="ce1">
            <text:p>0.373379086</text:p>
          </table:table-cell>
          <table:table-cell table:number-columns-repeated="16381"/>
        </table:table-row>
        <table:table-row table:style-name="ro13">
          <table:table-cell office:value-type="float" office:value="0.44737058400000002" table:style-name="ce1">
            <text:p>0.447370584</text:p>
          </table:table-cell>
          <table:table-cell office:value-type="float" office:value="0.696477864" table:style-name="ce1">
            <text:p>0.696477864</text:p>
          </table:table-cell>
          <table:table-cell office:value-type="float" office:value="0.38973348200000002" table:style-name="ce1">
            <text:p>0.389733482</text:p>
          </table:table-cell>
          <table:table-cell table:number-columns-repeated="16381"/>
        </table:table-row>
        <table:table-row table:style-name="ro13">
          <table:table-cell office:value-type="float" office:value="0.452618929" table:style-name="ce1">
            <text:p>0.452618929</text:p>
          </table:table-cell>
          <table:table-cell office:value-type="float" office:value="0.69864776699999998" table:style-name="ce1">
            <text:p>0.698647767</text:p>
          </table:table-cell>
          <table:table-cell office:value-type="float" office:value="0.392090614" table:style-name="ce1">
            <text:p>0.392090614</text:p>
          </table:table-cell>
          <table:table-cell table:number-columns-repeated="16381"/>
        </table:table-row>
        <table:table-row table:style-name="ro13">
          <table:table-cell office:value-type="float" office:value="0.45382008299999999" table:style-name="ce1">
            <text:p>0.453820083</text:p>
          </table:table-cell>
          <table:table-cell office:value-type="float" office:value="0.69752114700000001" table:style-name="ce1">
            <text:p>0.697521147</text:p>
          </table:table-cell>
          <table:table-cell office:value-type="float" office:value="0.39319390500000001" table:style-name="ce1">
            <text:p>0.393193905</text:p>
          </table:table-cell>
          <table:table-cell table:number-columns-repeated="16381"/>
        </table:table-row>
        <table:table-row table:style-name="ro13">
          <table:table-cell office:value-type="float" office:value="0.45587572399999998" table:style-name="ce1">
            <text:p>0.455875724</text:p>
          </table:table-cell>
          <table:table-cell office:value-type="float" office:value="0.69987181899999995" table:style-name="ce1">
            <text:p>0.699871819</text:p>
          </table:table-cell>
          <table:table-cell office:value-type="float" office:value="0.39523243499999999" table:style-name="ce1">
            <text:p>0.395232435</text:p>
          </table:table-cell>
          <table:table-cell table:number-columns-repeated="16381"/>
        </table:table-row>
        <table:table-row table:style-name="ro13">
          <table:table-cell office:value-type="float" office:value="0.45578866299999998" table:style-name="ce1">
            <text:p>0.455788663</text:p>
          </table:table-cell>
          <table:table-cell office:value-type="float" office:value="0.70022704599999996" table:style-name="ce1">
            <text:p>0.700227046</text:p>
          </table:table-cell>
          <table:table-cell office:value-type="float" office:value="0.39615552199999998" table:style-name="ce1">
            <text:p>0.396155522</text:p>
          </table:table-cell>
          <table:table-cell table:number-columns-repeated="16381"/>
        </table:table-row>
        <table:table-row table:style-name="ro13">
          <table:table-cell office:value-type="float" office:value="0.457565587" table:style-name="ce1">
            <text:p>0.457565587</text:p>
          </table:table-cell>
          <table:table-cell office:value-type="float" office:value="0.69938153700000005" table:style-name="ce1">
            <text:p>0.699381537</text:p>
          </table:table-cell>
          <table:table-cell office:value-type="float" office:value="0.40708820400000001" table:style-name="ce1">
            <text:p>0.407088204</text:p>
          </table:table-cell>
          <table:table-cell table:number-columns-repeated="16381"/>
        </table:table-row>
        <table:table-row table:style-name="ro13">
          <table:table-cell office:value-type="float" office:value="0.45993385199999998" table:style-name="ce1">
            <text:p>0.459933852</text:p>
          </table:table-cell>
          <table:table-cell office:value-type="float" office:value="0.70021592399999999" table:style-name="ce1">
            <text:p>0.700215924</text:p>
          </table:table-cell>
          <table:table-cell office:value-type="float" office:value="0.39988957800000002" table:style-name="ce1">
            <text:p>0.399889578</text:p>
          </table:table-cell>
          <table:table-cell table:number-columns-repeated="16381"/>
        </table:table-row>
        <table:table-row table:style-name="ro13">
          <table:table-cell office:value-type="float" office:value="0.46159078999999997" table:style-name="ce1">
            <text:p>0.46159079</text:p>
          </table:table-cell>
          <table:table-cell office:value-type="float" office:value="0.70470141799999997" table:style-name="ce1">
            <text:p>0.704701418</text:p>
          </table:table-cell>
          <table:table-cell office:value-type="float" office:value="0.40544364399999999" table:style-name="ce1">
            <text:p>0.405443644</text:p>
          </table:table-cell>
          <table:table-cell table:number-columns-repeated="16381"/>
        </table:table-row>
        <table:table-row table:style-name="ro13">
          <table:table-cell office:value-type="float" office:value="0.45959688799999998" table:style-name="ce1">
            <text:p>0.459596888</text:p>
          </table:table-cell>
          <table:table-cell office:value-type="float" office:value="0.70584323500000001" table:style-name="ce1">
            <text:p>0.705843235</text:p>
          </table:table-cell>
          <table:table-cell office:value-type="float" office:value="0.40322286499999999" table:style-name="ce1">
            <text:p>0.403222865</text:p>
          </table:table-cell>
          <table:table-cell table:number-columns-repeated="16381"/>
        </table:table-row>
        <table:table-row table:style-name="ro13">
          <table:table-cell office:value-type="float" office:value="0.46294110900000002" table:style-name="ce1">
            <text:p>0.462941109</text:p>
          </table:table-cell>
          <table:table-cell office:value-type="float" office:value="0.70809506600000005" table:style-name="ce1">
            <text:p>0.708095066</text:p>
          </table:table-cell>
          <table:table-cell office:value-type="float" office:value="0.40312088299999999" table:style-name="ce1">
            <text:p>0.403120883</text:p>
          </table:table-cell>
          <table:table-cell table:number-columns-repeated="16381"/>
        </table:table-row>
        <table:table-row table:style-name="ro13">
          <table:table-cell office:value-type="float" office:value="0.43998465199999998" table:style-name="ce1">
            <text:p>0.439984652</text:p>
          </table:table-cell>
          <table:table-cell office:value-type="float" office:value="0.66286486300000003" table:style-name="ce1">
            <text:p>0.662864863</text:p>
          </table:table-cell>
          <table:table-cell office:value-type="float" office:value="0.37591617399999999" table:style-name="ce1">
            <text:p>0.375916174</text:p>
          </table:table-cell>
          <table:table-cell table:number-columns-repeated="16381"/>
        </table:table-row>
        <table:table-row table:style-name="ro13">
          <table:table-cell office:value-type="float" office:value="0.43916005299999999" table:style-name="ce1">
            <text:p>0.439160053</text:p>
          </table:table-cell>
          <table:table-cell office:value-type="float" office:value="0.66131760299999998" table:style-name="ce1">
            <text:p>0.661317603</text:p>
          </table:table-cell>
          <table:table-cell office:value-type="float" office:value="0.38226288899999999" table:style-name="ce1">
            <text:p>0.382262889</text:p>
          </table:table-cell>
          <table:table-cell table:number-columns-repeated="16381"/>
        </table:table-row>
        <table:table-row table:style-name="ro13">
          <table:table-cell office:value-type="float" office:value="0.44067572599999999" table:style-name="ce1">
            <text:p>0.440675726</text:p>
          </table:table-cell>
          <table:table-cell office:value-type="float" office:value="0.66379505800000005" table:style-name="ce1">
            <text:p>0.663795058</text:p>
          </table:table-cell>
          <table:table-cell office:value-type="float" office:value="0.371319069" table:style-name="ce1">
            <text:p>0.371319069</text:p>
          </table:table-cell>
          <table:table-cell table:number-columns-repeated="16381"/>
        </table:table-row>
        <table:table-row table:style-name="ro13">
          <table:table-cell office:value-type="float" office:value="0.44100465300000002" table:style-name="ce1">
            <text:p>0.441004653</text:p>
          </table:table-cell>
          <table:table-cell office:value-type="float" office:value="0.66336348000000001" table:style-name="ce1">
            <text:p>0.66336348</text:p>
          </table:table-cell>
          <table:table-cell office:value-type="float" office:value="0.37285024900000002" table:style-name="ce1">
            <text:p>0.372850249</text:p>
          </table:table-cell>
          <table:table-cell table:number-columns-repeated="16381"/>
        </table:table-row>
        <table:table-row table:style-name="ro13">
          <table:table-cell office:value-type="float" office:value="0.44163054000000002" table:style-name="ce1">
            <text:p>0.44163054</text:p>
          </table:table-cell>
          <table:table-cell office:value-type="float" office:value="0.66418404900000005" table:style-name="ce1">
            <text:p>0.664184049</text:p>
          </table:table-cell>
          <table:table-cell office:value-type="float" office:value="0.35885636599999998" table:style-name="ce1">
            <text:p>0.358856366</text:p>
          </table:table-cell>
          <table:table-cell table:number-columns-repeated="16381"/>
        </table:table-row>
        <table:table-row table:style-name="ro13">
          <table:table-cell office:value-type="float" office:value="0.42981871599999999" table:style-name="ce1">
            <text:p>0.429818716</text:p>
          </table:table-cell>
          <table:table-cell office:value-type="float" office:value="0.65529275300000001" table:style-name="ce1">
            <text:p>0.655292753</text:p>
          </table:table-cell>
          <table:table-cell office:value-type="float" office:value="0.349848033" table:style-name="ce1">
            <text:p>0.349848033</text:p>
          </table:table-cell>
          <table:table-cell table:number-columns-repeated="16381"/>
        </table:table-row>
        <table:table-row table:style-name="ro13">
          <table:table-cell office:value-type="float" office:value="0.42781883199999998" table:style-name="ce1">
            <text:p>0.427818832</text:p>
          </table:table-cell>
          <table:table-cell office:value-type="float" office:value="0.65705555800000004" table:style-name="ce1">
            <text:p>0.657055558</text:p>
          </table:table-cell>
          <table:table-cell office:value-type="float" office:value="0.349687884" table:style-name="ce1">
            <text:p>0.349687884</text:p>
          </table:table-cell>
          <table:table-cell table:number-columns-repeated="16381"/>
        </table:table-row>
        <table:table-row table:style-name="ro13">
          <table:table-cell office:value-type="float" office:value="0.45332573500000001" table:style-name="ce1">
            <text:p>0.453325735</text:p>
          </table:table-cell>
          <table:table-cell office:value-type="float" office:value="0.70530965999999995" table:style-name="ce1">
            <text:p>0.70530966</text:p>
          </table:table-cell>
          <table:table-cell office:value-type="float" office:value="0.37701790099999999" table:style-name="ce1">
            <text:p>0.377017901</text:p>
          </table:table-cell>
          <table:table-cell table:number-columns-repeated="16381"/>
        </table:table-row>
        <table:table-row table:style-name="ro13">
          <table:table-cell office:value-type="float" office:value="0.45779909600000002" table:style-name="ce1">
            <text:p>0.457799096</text:p>
          </table:table-cell>
          <table:table-cell office:value-type="float" office:value="0.71031907800000005" table:style-name="ce1">
            <text:p>0.710319078</text:p>
          </table:table-cell>
          <table:table-cell office:value-type="float" office:value="0.375465624" table:style-name="ce1">
            <text:p>0.375465624</text:p>
          </table:table-cell>
          <table:table-cell table:number-columns-repeated="16381"/>
        </table:table-row>
        <table:table-row table:style-name="ro13">
          <table:table-cell office:value-type="float" office:value="0.46045185500000002" table:style-name="ce1">
            <text:p>0.460451855</text:p>
          </table:table-cell>
          <table:table-cell office:value-type="float" office:value="0.71295689699999998" table:style-name="ce1">
            <text:p>0.712956897</text:p>
          </table:table-cell>
          <table:table-cell office:value-type="float" office:value="0.39005537200000001" table:style-name="ce1">
            <text:p>0.390055372</text:p>
          </table:table-cell>
          <table:table-cell table:number-columns-repeated="16381"/>
        </table:table-row>
        <table:table-row table:style-name="ro13">
          <table:table-cell office:value-type="float" office:value="0.46098257500000001" table:style-name="ce1">
            <text:p>0.460982575</text:p>
          </table:table-cell>
          <table:table-cell office:value-type="float" office:value="0.70771379700000003" table:style-name="ce1">
            <text:p>0.707713797</text:p>
          </table:table-cell>
          <table:table-cell office:value-type="float" office:value="0.38999391999999999" table:style-name="ce1">
            <text:p>0.38999392</text:p>
          </table:table-cell>
          <table:table-cell table:number-columns-repeated="16381"/>
        </table:table-row>
        <table:table-row table:style-name="ro13">
          <table:table-cell office:value-type="float" office:value="0.46129022200000003" table:style-name="ce1">
            <text:p>0.461290222</text:p>
          </table:table-cell>
          <table:table-cell office:value-type="float" office:value="0.70623124500000001" table:style-name="ce1">
            <text:p>0.706231245</text:p>
          </table:table-cell>
          <table:table-cell office:value-type="float" office:value="0.39013023200000002" table:style-name="ce1">
            <text:p>0.390130232</text:p>
          </table:table-cell>
          <table:table-cell table:number-columns-repeated="16381"/>
        </table:table-row>
        <table:table-row table:style-name="ro13">
          <table:table-cell office:value-type="float" office:value="0.47294265099999999" table:style-name="ce1">
            <text:p>0.472942651</text:p>
          </table:table-cell>
          <table:table-cell office:value-type="float" office:value="0.71330406499999999" table:style-name="ce1">
            <text:p>0.713304065</text:p>
          </table:table-cell>
          <table:table-cell office:value-type="float" office:value="0.39982495200000001" table:style-name="ce1">
            <text:p>0.399824952</text:p>
          </table:table-cell>
          <table:table-cell table:number-columns-repeated="16381"/>
        </table:table-row>
        <table:table-row table:style-name="ro13">
          <table:table-cell office:value-type="float" office:value="0.46741401399999999" table:style-name="ce1">
            <text:p>0.467414014</text:p>
          </table:table-cell>
          <table:table-cell office:value-type="float" office:value="0.70919742100000005" table:style-name="ce1">
            <text:p>0.709197421</text:p>
          </table:table-cell>
          <table:table-cell office:value-type="float" office:value="0.39891598700000003" table:style-name="ce1">
            <text:p>0.398915987</text:p>
          </table:table-cell>
          <table:table-cell table:number-columns-repeated="16381"/>
        </table:table-row>
        <table:table-row table:style-name="ro13">
          <table:table-cell office:value-type="float" office:value="0.47366368199999997" table:style-name="ce1">
            <text:p>0.473663682</text:p>
          </table:table-cell>
          <table:table-cell office:value-type="float" office:value="0.710573656" table:style-name="ce1">
            <text:p>0.710573656</text:p>
          </table:table-cell>
          <table:table-cell office:value-type="float" office:value="0.40441126300000002" table:style-name="ce1">
            <text:p>0.404411263</text:p>
          </table:table-cell>
          <table:table-cell table:number-columns-repeated="16381"/>
        </table:table-row>
        <table:table-row table:style-name="ro13">
          <table:table-cell office:value-type="float" office:value="0.480893393" table:style-name="ce1">
            <text:p>0.480893393</text:p>
          </table:table-cell>
          <table:table-cell office:value-type="float" office:value="0.71229598699999996" table:style-name="ce1">
            <text:p>0.712295987</text:p>
          </table:table-cell>
          <table:table-cell office:value-type="float" office:value="0.409635368" table:style-name="ce1">
            <text:p>0.409635368</text:p>
          </table:table-cell>
          <table:table-cell table:number-columns-repeated="16381"/>
        </table:table-row>
        <table:table-row table:style-name="ro13">
          <table:table-cell office:value-type="float" office:value="0.491444082" table:style-name="ce1">
            <text:p>0.491444082</text:p>
          </table:table-cell>
          <table:table-cell office:value-type="float" office:value="0.71608692900000004" table:style-name="ce1">
            <text:p>0.716086929</text:p>
          </table:table-cell>
          <table:table-cell office:value-type="float" office:value="0.41426571200000001" table:style-name="ce1">
            <text:p>0.414265712</text:p>
          </table:table-cell>
          <table:table-cell table:number-columns-repeated="16381"/>
        </table:table-row>
        <table:table-row table:style-name="ro13">
          <table:table-cell office:value-type="float" office:value="0.50431647999999996" table:style-name="ce1">
            <text:p>0.50431648</text:p>
          </table:table-cell>
          <table:table-cell office:value-type="float" office:value="0.72717803199999997" table:style-name="ce1">
            <text:p>0.727178032</text:p>
          </table:table-cell>
          <table:table-cell office:value-type="float" office:value="0.42102985500000001" table:style-name="ce1">
            <text:p>0.421029855</text:p>
          </table:table-cell>
          <table:table-cell table:number-columns-repeated="16381"/>
        </table:table-row>
        <table:table-row table:style-name="ro13">
          <table:table-cell office:value-type="float" office:value="0.51611414799999999" table:style-name="ce1">
            <text:p>0.516114148</text:p>
          </table:table-cell>
          <table:table-cell office:value-type="float" office:value="0.73270120100000002" table:style-name="ce1">
            <text:p>0.732701201</text:p>
          </table:table-cell>
          <table:table-cell office:value-type="float" office:value="0.42763918899999998" table:style-name="ce1">
            <text:p>0.427639189</text:p>
          </table:table-cell>
          <table:table-cell table:number-columns-repeated="16381"/>
        </table:table-row>
        <table:table-row table:style-name="ro13">
          <table:table-cell office:value-type="float" office:value="0.53464014599999998" table:style-name="ce1">
            <text:p>0.534640146</text:p>
          </table:table-cell>
          <table:table-cell office:value-type="float" office:value="0.739654653" table:style-name="ce1">
            <text:p>0.739654653</text:p>
          </table:table-cell>
          <table:table-cell office:value-type="float" office:value="0.438541709" table:style-name="ce1">
            <text:p>0.438541709</text:p>
          </table:table-cell>
          <table:table-cell table:number-columns-repeated="16381"/>
        </table:table-row>
        <table:table-row table:style-name="ro13">
          <table:table-cell office:value-type="float" office:value="0.54488862299999996" table:style-name="ce1">
            <text:p>0.544888623</text:p>
          </table:table-cell>
          <table:table-cell office:value-type="float" office:value="0.74631075400000002" table:style-name="ce1">
            <text:p>0.746310754</text:p>
          </table:table-cell>
          <table:table-cell office:value-type="float" office:value="0.4454593" table:style-name="ce1">
            <text:p>0.4454593</text:p>
          </table:table-cell>
          <table:table-cell table:number-columns-repeated="16381"/>
        </table:table-row>
        <table:table-row table:style-name="ro13">
          <table:table-cell office:value-type="float" office:value="0.54588245700000004" table:style-name="ce1">
            <text:p>0.545882457</text:p>
          </table:table-cell>
          <table:table-cell office:value-type="float" office:value="0.74576817100000004" table:style-name="ce1">
            <text:p>0.745768171</text:p>
          </table:table-cell>
          <table:table-cell office:value-type="float" office:value="0.44627261600000001" table:style-name="ce1">
            <text:p>0.446272616</text:p>
          </table:table-cell>
          <table:table-cell table:number-columns-repeated="16381"/>
        </table:table-row>
        <table:table-row table:style-name="ro13">
          <table:table-cell office:value-type="float" office:value="0.54745642100000003" table:style-name="ce1">
            <text:p>0.547456421</text:p>
          </table:table-cell>
          <table:table-cell office:value-type="float" office:value="0.745935919" table:style-name="ce1">
            <text:p>0.745935919</text:p>
          </table:table-cell>
          <table:table-cell office:value-type="float" office:value="0.44589216500000001" table:style-name="ce1">
            <text:p>0.445892165</text:p>
          </table:table-cell>
          <table:table-cell table:number-columns-repeated="16381"/>
        </table:table-row>
        <table:table-row table:style-name="ro13">
          <table:table-cell office:value-type="float" office:value="0.54904038700000002" table:style-name="ce1">
            <text:p>0.549040387</text:p>
          </table:table-cell>
          <table:table-cell office:value-type="float" office:value="0.74667076099999996" table:style-name="ce1">
            <text:p>0.746670761</text:p>
          </table:table-cell>
          <table:table-cell office:value-type="float" office:value="0.45029346999999997" table:style-name="ce1">
            <text:p>0.45029347</text:p>
          </table:table-cell>
          <table:table-cell table:number-columns-repeated="16381"/>
        </table:table-row>
        <table:table-row table:style-name="ro13">
          <table:table-cell office:value-type="float" office:value="0.55276607200000005" table:style-name="ce1">
            <text:p>0.552766072</text:p>
          </table:table-cell>
          <table:table-cell office:value-type="float" office:value="0.74978486" table:style-name="ce1">
            <text:p>0.74978486</text:p>
          </table:table-cell>
          <table:table-cell office:value-type="float" office:value="0.45637421500000003" table:style-name="ce1">
            <text:p>0.456374215</text:p>
          </table:table-cell>
          <table:table-cell table:number-columns-repeated="16381"/>
        </table:table-row>
        <table:table-row table:style-name="ro13">
          <table:table-cell office:value-type="float" office:value="0.55905482900000003" table:style-name="ce1">
            <text:p>0.559054829</text:p>
          </table:table-cell>
          <table:table-cell office:value-type="float" office:value="0.752167213" table:style-name="ce1">
            <text:p>0.752167213</text:p>
          </table:table-cell>
          <table:table-cell office:value-type="float" office:value="0.476009083" table:style-name="ce1">
            <text:p>0.476009083</text:p>
          </table:table-cell>
          <table:table-cell table:number-columns-repeated="16381"/>
        </table:table-row>
        <table:table-row table:style-name="ro13">
          <table:table-cell office:value-type="float" office:value="0.56120412900000005" table:style-name="ce1">
            <text:p>0.561204129</text:p>
          </table:table-cell>
          <table:table-cell office:value-type="float" office:value="0.759793677" table:style-name="ce1">
            <text:p>0.759793677</text:p>
          </table:table-cell>
          <table:table-cell office:value-type="float" office:value="0.482891085" table:style-name="ce1">
            <text:p>0.482891085</text:p>
          </table:table-cell>
          <table:table-cell table:number-columns-repeated="16381"/>
        </table:table-row>
        <table:table-row table:style-name="ro13">
          <table:table-cell office:value-type="float" office:value="0.57739437699999996" table:style-name="ce1">
            <text:p>0.577394377</text:p>
          </table:table-cell>
          <table:table-cell office:value-type="float" office:value="0.76933546600000002" table:style-name="ce1">
            <text:p>0.769335466</text:p>
          </table:table-cell>
          <table:table-cell office:value-type="float" office:value="0.49226867899999999" table:style-name="ce1">
            <text:p>0.492268679</text:p>
          </table:table-cell>
          <table:table-cell table:number-columns-repeated="16381"/>
        </table:table-row>
        <table:table-row table:style-name="ro13">
          <table:table-cell office:value-type="float" office:value="0.56444441599999995" table:style-name="ce1">
            <text:p>0.564444416</text:p>
          </table:table-cell>
          <table:table-cell office:value-type="float" office:value="0.73753352699999997" table:style-name="ce1">
            <text:p>0.737533527</text:p>
          </table:table-cell>
          <table:table-cell office:value-type="float" office:value="0.477607006" table:style-name="ce1">
            <text:p>0.477607006</text:p>
          </table:table-cell>
          <table:table-cell table:number-columns-repeated="16381"/>
        </table:table-row>
        <table:table-row table:style-name="ro13">
          <table:table-cell office:value-type="float" office:value="0.567818822" table:style-name="ce1">
            <text:p>0.567818822</text:p>
          </table:table-cell>
          <table:table-cell office:value-type="float" office:value="0.725057273" table:style-name="ce1">
            <text:p>0.725057273</text:p>
          </table:table-cell>
          <table:table-cell office:value-type="float" office:value="0.48819426500000002" table:style-name="ce1">
            <text:p>0.488194265</text:p>
          </table:table-cell>
          <table:table-cell table:number-columns-repeated="16381"/>
        </table:table-row>
        <table:table-row table:style-name="ro13">
          <table:table-cell office:value-type="float" office:value="0.56990505899999999" table:style-name="ce1">
            <text:p>0.569905059</text:p>
          </table:table-cell>
          <table:table-cell office:value-type="float" office:value="0.70994356800000002" table:style-name="ce1">
            <text:p>0.709943568</text:p>
          </table:table-cell>
          <table:table-cell office:value-type="float" office:value="0.479679886" table:style-name="ce1">
            <text:p>0.479679886</text:p>
          </table:table-cell>
          <table:table-cell table:number-columns-repeated="16381"/>
        </table:table-row>
        <table:table-row table:style-name="ro13">
          <table:table-cell office:value-type="float" office:value="0.57104047800000002" table:style-name="ce1">
            <text:p>0.571040478</text:p>
          </table:table-cell>
          <table:table-cell office:value-type="float" office:value="0.69386026700000003" table:style-name="ce1">
            <text:p>0.693860267</text:p>
          </table:table-cell>
          <table:table-cell office:value-type="float" office:value="0.48155710200000001" table:style-name="ce1">
            <text:p>0.481557102</text:p>
          </table:table-cell>
          <table:table-cell table:number-columns-repeated="16381"/>
        </table:table-row>
        <table:table-row table:style-name="ro13">
          <table:table-cell office:value-type="float" office:value="0.56478124299999999" table:style-name="ce1">
            <text:p>0.564781243</text:p>
          </table:table-cell>
          <table:table-cell office:value-type="float" office:value="0.67077151999999995" table:style-name="ce1">
            <text:p>0.67077152</text:p>
          </table:table-cell>
          <table:table-cell office:value-type="float" office:value="0.46523075899999999" table:style-name="ce1">
            <text:p>0.465230759</text:p>
          </table:table-cell>
          <table:table-cell table:number-columns-repeated="16381"/>
        </table:table-row>
        <table:table-row table:style-name="ro13">
          <table:table-cell office:value-type="float" office:value="0.56024532000000005" table:style-name="ce1">
            <text:p>0.56024532</text:p>
          </table:table-cell>
          <table:table-cell office:value-type="float" office:value="0.67156616800000002" table:style-name="ce1">
            <text:p>0.671566168</text:p>
          </table:table-cell>
          <table:table-cell office:value-type="float" office:value="0.466599553" table:style-name="ce1">
            <text:p>0.466599553</text:p>
          </table:table-cell>
          <table:table-cell table:number-columns-repeated="16381"/>
        </table:table-row>
        <table:table-row table:style-name="ro13">
          <table:table-cell office:value-type="float" office:value="0.54707207999999996" table:style-name="ce1">
            <text:p>0.54707208</text:p>
          </table:table-cell>
          <table:table-cell office:value-type="float" office:value="0.66589231699999996" table:style-name="ce1">
            <text:p>0.665892317</text:p>
          </table:table-cell>
          <table:table-cell office:value-type="float" office:value="0.460038634" table:style-name="ce1">
            <text:p>0.460038634</text:p>
          </table:table-cell>
          <table:table-cell table:number-columns-repeated="16381"/>
        </table:table-row>
        <table:table-row table:style-name="ro13">
          <table:table-cell office:value-type="float" office:value="0.56341274900000005" table:style-name="ce1">
            <text:p>0.563412749</text:p>
          </table:table-cell>
          <table:table-cell office:value-type="float" office:value="0.69904913599999996" table:style-name="ce1">
            <text:p>0.699049136</text:p>
          </table:table-cell>
          <table:table-cell office:value-type="float" office:value="0.47991069800000002" table:style-name="ce1">
            <text:p>0.479910698</text:p>
          </table:table-cell>
          <table:table-cell table:number-columns-repeated="16381"/>
        </table:table-row>
        <table:table-row table:style-name="ro13">
          <table:table-cell office:value-type="float" office:value="0.56436251599999998" table:style-name="ce1">
            <text:p>0.564362516</text:p>
          </table:table-cell>
          <table:table-cell office:value-type="float" office:value="0.714086887" table:style-name="ce1">
            <text:p>0.714086887</text:p>
          </table:table-cell>
          <table:table-cell office:value-type="float" office:value="0.47549730899999998" table:style-name="ce1">
            <text:p>0.475497309</text:p>
          </table:table-cell>
          <table:table-cell table:number-columns-repeated="16381"/>
        </table:table-row>
        <table:table-row table:style-name="ro13">
          <table:table-cell office:value-type="float" office:value="0.56582839100000004" table:style-name="ce1">
            <text:p>0.565828391</text:p>
          </table:table-cell>
          <table:table-cell office:value-type="float" office:value="0.73067098100000005" table:style-name="ce1">
            <text:p>0.730670981</text:p>
          </table:table-cell>
          <table:table-cell office:value-type="float" office:value="0.48787656899999998" table:style-name="ce1">
            <text:p>0.487876569</text:p>
          </table:table-cell>
          <table:table-cell table:number-columns-repeated="16381"/>
        </table:table-row>
        <table:table-row table:style-name="ro13">
          <table:table-cell office:value-type="float" office:value="0.566313332" table:style-name="ce1">
            <text:p>0.566313332</text:p>
          </table:table-cell>
          <table:table-cell office:value-type="float" office:value="0.74616577100000003" table:style-name="ce1">
            <text:p>0.746165771</text:p>
          </table:table-cell>
          <table:table-cell office:value-type="float" office:value="0.48671425200000001" table:style-name="ce1">
            <text:p>0.486714252</text:p>
          </table:table-cell>
          <table:table-cell table:number-columns-repeated="16381"/>
        </table:table-row>
        <table:table-row table:style-name="ro13">
          <table:table-cell office:value-type="float" office:value="0.57056446400000005" table:style-name="ce1">
            <text:p>0.570564464</text:p>
          </table:table-cell>
          <table:table-cell office:value-type="float" office:value="0.77086783699999994" table:style-name="ce1">
            <text:p>0.770867837</text:p>
          </table:table-cell>
          <table:table-cell office:value-type="float" office:value="0.489197612" table:style-name="ce1">
            <text:p>0.489197612</text:p>
          </table:table-cell>
          <table:table-cell table:number-columns-repeated="16381"/>
        </table:table-row>
        <table:table-row table:style-name="ro13">
          <table:table-cell office:value-type="float" office:value="0.57436723199999995" table:style-name="ce1">
            <text:p>0.574367232</text:p>
          </table:table-cell>
          <table:table-cell office:value-type="float" office:value="0.77178069000000005" table:style-name="ce1">
            <text:p>0.77178069</text:p>
          </table:table-cell>
          <table:table-cell office:value-type="float" office:value="0.48729456100000001" table:style-name="ce1">
            <text:p>0.487294561</text:p>
          </table:table-cell>
          <table:table-cell table:number-columns-repeated="16381"/>
        </table:table-row>
        <table:table-row table:style-name="ro13">
          <table:table-cell office:value-type="float" office:value="0.583139992" table:style-name="ce1">
            <text:p>0.583139992</text:p>
          </table:table-cell>
          <table:table-cell office:value-type="float" office:value="0.775046758" table:style-name="ce1">
            <text:p>0.775046758</text:p>
          </table:table-cell>
          <table:table-cell office:value-type="float" office:value="0.49122633700000001" table:style-name="ce1">
            <text:p>0.491226337</text:p>
          </table:table-cell>
          <table:table-cell table:number-columns-repeated="16381"/>
        </table:table-row>
        <table:table-row table:style-name="ro13">
          <table:table-cell office:value-type="float" office:value="0.58458358300000002" table:style-name="ce1">
            <text:p>0.584583583</text:p>
          </table:table-cell>
          <table:table-cell office:value-type="float" office:value="0.77649119499999997" table:style-name="ce1">
            <text:p>0.776491195</text:p>
          </table:table-cell>
          <table:table-cell office:value-type="float" office:value="0.491228216" table:style-name="ce1">
            <text:p>0.491228216</text:p>
          </table:table-cell>
          <table:table-cell table:number-columns-repeated="16381"/>
        </table:table-row>
        <table:table-row table:style-name="ro13">
          <table:table-cell office:value-type="float" office:value="0.58519898999999997" table:style-name="ce1">
            <text:p>0.58519899</text:p>
          </table:table-cell>
          <table:table-cell office:value-type="float" office:value="0.77657477799999997" table:style-name="ce1">
            <text:p>0.776574778</text:p>
          </table:table-cell>
          <table:table-cell office:value-type="float" office:value="0.49076065200000002" table:style-name="ce1">
            <text:p>0.490760652</text:p>
          </table:table-cell>
          <table:table-cell table:number-columns-repeated="16381"/>
        </table:table-row>
        <table:table-row table:style-name="ro13">
          <table:table-cell office:value-type="float" office:value="0.58569452499999997" table:style-name="ce1">
            <text:p>0.585694525</text:p>
          </table:table-cell>
          <table:table-cell office:value-type="float" office:value="0.77599441700000005" table:style-name="ce1">
            <text:p>0.775994417</text:p>
          </table:table-cell>
          <table:table-cell office:value-type="float" office:value="0.49170986500000002" table:style-name="ce1">
            <text:p>0.491709865</text:p>
          </table:table-cell>
          <table:table-cell table:number-columns-repeated="16381"/>
        </table:table-row>
        <table:table-row table:style-name="ro13">
          <table:table-cell office:value-type="float" office:value="0.58540325000000004" table:style-name="ce1">
            <text:p>0.58540325</text:p>
          </table:table-cell>
          <table:table-cell office:value-type="float" office:value="0.77370529899999996" table:style-name="ce1">
            <text:p>0.773705299</text:p>
          </table:table-cell>
          <table:table-cell office:value-type="float" office:value="0.48927766" table:style-name="ce1">
            <text:p>0.48927766</text:p>
          </table:table-cell>
          <table:table-cell table:number-columns-repeated="16381"/>
        </table:table-row>
        <table:table-row table:style-name="ro13">
          <table:table-cell office:value-type="float" office:value="0.58999435899999997" table:style-name="ce1">
            <text:p>0.589994359</text:p>
          </table:table-cell>
          <table:table-cell office:value-type="float" office:value="0.76590063900000005" table:style-name="ce1">
            <text:p>0.765900639</text:p>
          </table:table-cell>
          <table:table-cell office:value-type="float" office:value="0.48764432899999999" table:style-name="ce1">
            <text:p>0.487644329</text:p>
          </table:table-cell>
          <table:table-cell table:number-columns-repeated="16381"/>
        </table:table-row>
        <table:table-row table:style-name="ro13">
          <table:table-cell office:value-type="float" office:value="0.58543046700000001" table:style-name="ce1">
            <text:p>0.585430467</text:p>
          </table:table-cell>
          <table:table-cell office:value-type="float" office:value="0.76121577799999995" table:style-name="ce1">
            <text:p>0.761215778</text:p>
          </table:table-cell>
          <table:table-cell office:value-type="float" office:value="0.48199325300000001" table:style-name="ce1">
            <text:p>0.481993253</text:p>
          </table:table-cell>
          <table:table-cell table:number-columns-repeated="16381"/>
        </table:table-row>
        <table:table-row table:style-name="ro13">
          <table:table-cell office:value-type="float" office:value="0.57778586399999998" table:style-name="ce1">
            <text:p>0.577785864</text:p>
          </table:table-cell>
          <table:table-cell office:value-type="float" office:value="0.75637879600000002" table:style-name="ce1">
            <text:p>0.756378796</text:p>
          </table:table-cell>
          <table:table-cell office:value-type="float" office:value="0.47460700300000003" table:style-name="ce1">
            <text:p>0.474607003</text:p>
          </table:table-cell>
          <table:table-cell table:number-columns-repeated="16381"/>
        </table:table-row>
        <table:table-row table:style-name="ro13">
          <table:table-cell office:value-type="float" office:value="0.57793073699999997" table:style-name="ce1">
            <text:p>0.577930737</text:p>
          </table:table-cell>
          <table:table-cell office:value-type="float" office:value="0.75471899899999995" table:style-name="ce1">
            <text:p>0.754718999</text:p>
          </table:table-cell>
          <table:table-cell office:value-type="float" office:value="0.47421998900000001" table:style-name="ce1">
            <text:p>0.474219989</text:p>
          </table:table-cell>
          <table:table-cell table:number-columns-repeated="16381"/>
        </table:table-row>
        <table:table-row table:style-name="ro13">
          <table:table-cell office:value-type="float" office:value="0.58164954899999999" table:style-name="ce1">
            <text:p>0.581649549</text:p>
          </table:table-cell>
          <table:table-cell office:value-type="float" office:value="0.75567477699999996" table:style-name="ce1">
            <text:p>0.755674777</text:p>
          </table:table-cell>
          <table:table-cell office:value-type="float" office:value="0.47324248699999999" table:style-name="ce1">
            <text:p>0.473242487</text:p>
          </table:table-cell>
          <table:table-cell table:number-columns-repeated="16381"/>
        </table:table-row>
        <table:table-row table:style-name="ro13">
          <table:table-cell office:value-type="float" office:value="0.58365489000000004" table:style-name="ce1">
            <text:p>0.58365489</text:p>
          </table:table-cell>
          <table:table-cell office:value-type="float" office:value="0.75709231300000002" table:style-name="ce1">
            <text:p>0.757092313</text:p>
          </table:table-cell>
          <table:table-cell office:value-type="float" office:value="0.47062721000000002" table:style-name="ce1">
            <text:p>0.47062721</text:p>
          </table:table-cell>
          <table:table-cell table:number-columns-repeated="16381"/>
        </table:table-row>
        <table:table-row table:style-name="ro13">
          <table:table-cell office:value-type="float" office:value="0.58641484799999999" table:style-name="ce1">
            <text:p>0.586414848</text:p>
          </table:table-cell>
          <table:table-cell office:value-type="float" office:value="0.76041788200000004" table:style-name="ce1">
            <text:p>0.760417882</text:p>
          </table:table-cell>
          <table:table-cell office:value-type="float" office:value="0.47346274100000002" table:style-name="ce1">
            <text:p>0.473462741</text:p>
          </table:table-cell>
          <table:table-cell table:number-columns-repeated="16381"/>
        </table:table-row>
        <table:table-row table:style-name="ro13">
          <table:table-cell office:value-type="float" office:value="0.58490351299999999" table:style-name="ce1">
            <text:p>0.584903513</text:p>
          </table:table-cell>
          <table:table-cell office:value-type="float" office:value="0.76785021799999997" table:style-name="ce1">
            <text:p>0.767850218</text:p>
          </table:table-cell>
          <table:table-cell office:value-type="float" office:value="0.48678912600000002" table:style-name="ce1">
            <text:p>0.486789126</text:p>
          </table:table-cell>
          <table:table-cell table:number-columns-repeated="16381"/>
        </table:table-row>
        <table:table-row table:style-name="ro13">
          <table:table-cell office:value-type="float" office:value="0.59680310599999997" table:style-name="ce1">
            <text:p>0.596803106</text:p>
          </table:table-cell>
          <table:table-cell office:value-type="float" office:value="0.77047302500000003" table:style-name="ce1">
            <text:p>0.770473025</text:p>
          </table:table-cell>
          <table:table-cell office:value-type="float" office:value="0.49499625800000002" table:style-name="ce1">
            <text:p>0.494996258</text:p>
          </table:table-cell>
          <table:table-cell table:number-columns-repeated="16381"/>
        </table:table-row>
        <table:table-row table:style-name="ro13">
          <table:table-cell office:value-type="float" office:value="0.60097946099999999" table:style-name="ce1">
            <text:p>0.600979461</text:p>
          </table:table-cell>
          <table:table-cell office:value-type="float" office:value="0.77051659299999997" table:style-name="ce1">
            <text:p>0.770516593</text:p>
          </table:table-cell>
          <table:table-cell office:value-type="float" office:value="0.50025694499999995" table:style-name="ce1">
            <text:p>0.500256945</text:p>
          </table:table-cell>
          <table:table-cell table:number-columns-repeated="16381"/>
        </table:table-row>
        <table:table-row table:style-name="ro13">
          <table:table-cell office:value-type="float" office:value="0.6032516" table:style-name="ce1">
            <text:p>0.6032516</text:p>
          </table:table-cell>
          <table:table-cell office:value-type="float" office:value="0.77123409300000001" table:style-name="ce1">
            <text:p>0.771234093</text:p>
          </table:table-cell>
          <table:table-cell office:value-type="float" office:value="0.50122167900000003" table:style-name="ce1">
            <text:p>0.501221679</text:p>
          </table:table-cell>
          <table:table-cell table:number-columns-repeated="16381"/>
        </table:table-row>
        <table:table-row table:style-name="ro13">
          <table:table-cell office:value-type="float" office:value="0.596724425" table:style-name="ce1">
            <text:p>0.596724425</text:p>
          </table:table-cell>
          <table:table-cell office:value-type="float" office:value="0.76922792399999995" table:style-name="ce1">
            <text:p>0.769227924</text:p>
          </table:table-cell>
          <table:table-cell office:value-type="float" office:value="0.501698172" table:style-name="ce1">
            <text:p>0.501698172</text:p>
          </table:table-cell>
          <table:table-cell table:number-columns-repeated="16381"/>
        </table:table-row>
        <table:table-row table:style-name="ro13">
          <table:table-cell office:value-type="float" office:value="0.58932851500000005" table:style-name="ce1">
            <text:p>0.589328515</text:p>
          </table:table-cell>
          <table:table-cell office:value-type="float" office:value="0.76770551099999995" table:style-name="ce1">
            <text:p>0.767705511</text:p>
          </table:table-cell>
          <table:table-cell office:value-type="float" office:value="0.49121182299999999" table:style-name="ce1">
            <text:p>0.491211823</text:p>
          </table:table-cell>
          <table:table-cell table:number-columns-repeated="16381"/>
        </table:table-row>
        <table:table-row table:style-name="ro13">
          <table:table-cell office:value-type="float" office:value="0.58218764499999998" table:style-name="ce1">
            <text:p>0.582187645</text:p>
          </table:table-cell>
          <table:table-cell office:value-type="float" office:value="0.76792941999999997" table:style-name="ce1">
            <text:p>0.76792942</text:p>
          </table:table-cell>
          <table:table-cell office:value-type="float" office:value="0.49414242899999999" table:style-name="ce1">
            <text:p>0.494142429</text:p>
          </table:table-cell>
          <table:table-cell table:number-columns-repeated="16381"/>
        </table:table-row>
        <table:table-row table:style-name="ro13">
          <table:table-cell office:value-type="float" office:value="0.57356562499999997" table:style-name="ce1">
            <text:p>0.573565625</text:p>
          </table:table-cell>
          <table:table-cell office:value-type="float" office:value="0.76711059699999995" table:style-name="ce1">
            <text:p>0.767110597</text:p>
          </table:table-cell>
          <table:table-cell office:value-type="float" office:value="0.48550637299999999" table:style-name="ce1">
            <text:p>0.485506373</text:p>
          </table:table-cell>
          <table:table-cell table:number-columns-repeated="16381"/>
        </table:table-row>
        <table:table-row table:style-name="ro13">
          <table:table-cell office:value-type="float" office:value="0.55692078099999998" table:style-name="ce1">
            <text:p>0.556920781</text:p>
          </table:table-cell>
          <table:table-cell office:value-type="float" office:value="0.76749879099999996" table:style-name="ce1">
            <text:p>0.767498791</text:p>
          </table:table-cell>
          <table:table-cell office:value-type="float" office:value="0.47954244000000001" table:style-name="ce1">
            <text:p>0.47954244</text:p>
          </table:table-cell>
          <table:table-cell table:number-columns-repeated="16381"/>
        </table:table-row>
        <table:table-row table:style-name="ro13">
          <table:table-cell office:value-type="float" office:value="0.55042865399999996" table:style-name="ce1">
            <text:p>0.550428654</text:p>
          </table:table-cell>
          <table:table-cell office:value-type="float" office:value="0.77013832599999998" table:style-name="ce1">
            <text:p>0.770138326</text:p>
          </table:table-cell>
          <table:table-cell office:value-type="float" office:value="0.47770338400000001" table:style-name="ce1">
            <text:p>0.477703384</text:p>
          </table:table-cell>
          <table:table-cell table:number-columns-repeated="16381"/>
        </table:table-row>
        <table:table-row table:style-name="ro13">
          <table:table-cell office:value-type="float" office:value="0.54469201099999998" table:style-name="ce1">
            <text:p>0.544692011</text:p>
          </table:table-cell>
          <table:table-cell office:value-type="float" office:value="0.77230550200000003" table:style-name="ce1">
            <text:p>0.772305502</text:p>
          </table:table-cell>
          <table:table-cell office:value-type="float" office:value="0.479180304" table:style-name="ce1">
            <text:p>0.479180304</text:p>
          </table:table-cell>
          <table:table-cell table:number-columns-repeated="16381"/>
        </table:table-row>
        <table:table-row table:style-name="ro13">
          <table:table-cell office:value-type="float" office:value="0.545936639" table:style-name="ce1">
            <text:p>0.545936639</text:p>
          </table:table-cell>
          <table:table-cell office:value-type="float" office:value="0.77027742600000004" table:style-name="ce1">
            <text:p>0.770277426</text:p>
          </table:table-cell>
          <table:table-cell office:value-type="float" office:value="0.47952290600000003" table:style-name="ce1">
            <text:p>0.479522906</text:p>
          </table:table-cell>
          <table:table-cell table:number-columns-repeated="16381"/>
        </table:table-row>
        <table:table-row table:style-name="ro13">
          <table:table-cell office:value-type="float" office:value="0.551862403" table:style-name="ce1">
            <text:p>0.551862403</text:p>
          </table:table-cell>
          <table:table-cell office:value-type="float" office:value="0.77167510800000005" table:style-name="ce1">
            <text:p>0.771675108</text:p>
          </table:table-cell>
          <table:table-cell office:value-type="float" office:value="0.49563511700000001" table:style-name="ce1">
            <text:p>0.495635117</text:p>
          </table:table-cell>
          <table:table-cell table:number-columns-repeated="16381"/>
        </table:table-row>
        <table:table-row table:style-name="ro13">
          <table:table-cell office:value-type="float" office:value="0.55031894299999995" table:style-name="ce1">
            <text:p>0.550318943</text:p>
          </table:table-cell>
          <table:table-cell office:value-type="float" office:value="0.76900294300000005" table:style-name="ce1">
            <text:p>0.769002943</text:p>
          </table:table-cell>
          <table:table-cell office:value-type="float" office:value="0.49280824499999998" table:style-name="ce1">
            <text:p>0.492808245</text:p>
          </table:table-cell>
          <table:table-cell table:number-columns-repeated="16381"/>
        </table:table-row>
        <table:table-row table:style-name="ro13">
          <table:table-cell office:value-type="float" office:value="0.54967360300000001" table:style-name="ce1">
            <text:p>0.549673603</text:p>
          </table:table-cell>
          <table:table-cell office:value-type="float" office:value="0.76854185900000005" table:style-name="ce1">
            <text:p>0.768541859</text:p>
          </table:table-cell>
          <table:table-cell office:value-type="float" office:value="0.49172311400000002" table:style-name="ce1">
            <text:p>0.491723114</text:p>
          </table:table-cell>
          <table:table-cell table:number-columns-repeated="16381"/>
        </table:table-row>
        <table:table-row table:style-name="ro13">
          <table:table-cell office:value-type="float" office:value="0.55136280400000004" table:style-name="ce1">
            <text:p>0.551362804</text:p>
          </table:table-cell>
          <table:table-cell office:value-type="float" office:value="0.76761221599999996" table:style-name="ce1">
            <text:p>0.767612216</text:p>
          </table:table-cell>
          <table:table-cell office:value-type="float" office:value="0.494451582" table:style-name="ce1">
            <text:p>0.494451582</text:p>
          </table:table-cell>
          <table:table-cell table:number-columns-repeated="16381"/>
        </table:table-row>
        <table:table-row table:style-name="ro13">
          <table:table-cell office:value-type="float" office:value="0.57012984600000005" table:style-name="ce1">
            <text:p>0.570129846</text:p>
          </table:table-cell>
          <table:table-cell office:value-type="float" office:value="0.77505892200000004" table:style-name="ce1">
            <text:p>0.775058922</text:p>
          </table:table-cell>
          <table:table-cell office:value-type="float" office:value="0.50196085199999996" table:style-name="ce1">
            <text:p>0.501960852</text:p>
          </table:table-cell>
          <table:table-cell table:number-columns-repeated="16381"/>
        </table:table-row>
        <table:table-row table:style-name="ro13">
          <table:table-cell office:value-type="float" office:value="0.56451496899999998" table:style-name="ce1">
            <text:p>0.564514969</text:p>
          </table:table-cell>
          <table:table-cell office:value-type="float" office:value="0.77025211900000001" table:style-name="ce1">
            <text:p>0.770252119</text:p>
          </table:table-cell>
          <table:table-cell office:value-type="float" office:value="0.49522849600000002" table:style-name="ce1">
            <text:p>0.495228496</text:p>
          </table:table-cell>
          <table:table-cell table:number-columns-repeated="16381"/>
        </table:table-row>
        <table:table-row table:style-name="ro13">
          <table:table-cell office:value-type="float" office:value="0.55751668899999995" table:style-name="ce1">
            <text:p>0.557516689</text:p>
          </table:table-cell>
          <table:table-cell office:value-type="float" office:value="0.773254632" table:style-name="ce1">
            <text:p>0.773254632</text:p>
          </table:table-cell>
          <table:table-cell office:value-type="float" office:value="0.49058936399999997" table:style-name="ce1">
            <text:p>0.490589364</text:p>
          </table:table-cell>
          <table:table-cell table:number-columns-repeated="16381"/>
        </table:table-row>
        <table:table-row table:style-name="ro13">
          <table:table-cell office:value-type="float" office:value="0.54935917499999998" table:style-name="ce1">
            <text:p>0.549359175</text:p>
          </table:table-cell>
          <table:table-cell office:value-type="float" office:value="0.77128976400000004" table:style-name="ce1">
            <text:p>0.771289764</text:p>
          </table:table-cell>
          <table:table-cell office:value-type="float" office:value="0.48807394199999998" table:style-name="ce1">
            <text:p>0.488073942</text:p>
          </table:table-cell>
          <table:table-cell table:number-columns-repeated="16381"/>
        </table:table-row>
        <table:table-row table:style-name="ro13">
          <table:table-cell office:value-type="float" office:value="0.54772781000000004" table:style-name="ce1">
            <text:p>0.54772781</text:p>
          </table:table-cell>
          <table:table-cell office:value-type="float" office:value="0.77092372200000003" table:style-name="ce1">
            <text:p>0.770923722</text:p>
          </table:table-cell>
          <table:table-cell office:value-type="float" office:value="0.48745219299999998" table:style-name="ce1">
            <text:p>0.487452193</text:p>
          </table:table-cell>
          <table:table-cell table:number-columns-repeated="16381"/>
        </table:table-row>
        <table:table-row table:style-name="ro13">
          <table:table-cell office:value-type="float" office:value="0.545980888" table:style-name="ce1">
            <text:p>0.545980888</text:p>
          </table:table-cell>
          <table:table-cell office:value-type="float" office:value="0.77133710099999997" table:style-name="ce1">
            <text:p>0.771337101</text:p>
          </table:table-cell>
          <table:table-cell office:value-type="float" office:value="0.48715245800000001" table:style-name="ce1">
            <text:p>0.487152458</text:p>
          </table:table-cell>
          <table:table-cell table:number-columns-repeated="16381"/>
        </table:table-row>
        <table:table-row table:style-name="ro13">
          <table:table-cell office:value-type="float" office:value="0.54192894800000002" table:style-name="ce1">
            <text:p>0.541928948</text:p>
          </table:table-cell>
          <table:table-cell office:value-type="float" office:value="0.77519716400000005" table:style-name="ce1">
            <text:p>0.775197164</text:p>
          </table:table-cell>
          <table:table-cell office:value-type="float" office:value="0.490743288" table:style-name="ce1">
            <text:p>0.490743288</text:p>
          </table:table-cell>
          <table:table-cell table:number-columns-repeated="16381"/>
        </table:table-row>
        <table:table-row table:style-name="ro13">
          <table:table-cell office:value-type="float" office:value="0.52549681199999998" table:style-name="ce1">
            <text:p>0.525496812</text:p>
          </table:table-cell>
          <table:table-cell office:value-type="float" office:value="0.77061509699999997" table:style-name="ce1">
            <text:p>0.770615097</text:p>
          </table:table-cell>
          <table:table-cell office:value-type="float" office:value="0.487008043" table:style-name="ce1">
            <text:p>0.487008043</text:p>
          </table:table-cell>
          <table:table-cell table:number-columns-repeated="16381"/>
        </table:table-row>
        <table:table-row table:style-name="ro13">
          <table:table-cell office:value-type="float" office:value="0.52726357499999998" table:style-name="ce1">
            <text:p>0.527263575</text:p>
          </table:table-cell>
          <table:table-cell office:value-type="float" office:value="0.76871414100000002" table:style-name="ce1">
            <text:p>0.768714141</text:p>
          </table:table-cell>
          <table:table-cell office:value-type="float" office:value="0.49174895099999999" table:style-name="ce1">
            <text:p>0.491748951</text:p>
          </table:table-cell>
          <table:table-cell table:number-columns-repeated="16381"/>
        </table:table-row>
        <table:table-row table:style-name="ro13">
          <table:table-cell office:value-type="float" office:value="0.525633511" table:style-name="ce1">
            <text:p>0.525633511</text:p>
          </table:table-cell>
          <table:table-cell office:value-type="float" office:value="0.75878241199999996" table:style-name="ce1">
            <text:p>0.758782412</text:p>
          </table:table-cell>
          <table:table-cell office:value-type="float" office:value="0.49564378599999998" table:style-name="ce1">
            <text:p>0.495643786</text:p>
          </table:table-cell>
          <table:table-cell table:number-columns-repeated="16381"/>
        </table:table-row>
        <table:table-row table:style-name="ro13">
          <table:table-cell office:value-type="float" office:value="0.52416765899999995" table:style-name="ce1">
            <text:p>0.524167659</text:p>
          </table:table-cell>
          <table:table-cell office:value-type="float" office:value="0.75115410999999999" table:style-name="ce1">
            <text:p>0.75115411</text:p>
          </table:table-cell>
          <table:table-cell office:value-type="float" office:value="0.49493576900000003" table:style-name="ce1">
            <text:p>0.494935769</text:p>
          </table:table-cell>
          <table:table-cell table:number-columns-repeated="16381"/>
        </table:table-row>
        <table:table-row table:style-name="ro13">
          <table:table-cell office:value-type="float" office:value="0.52474762900000005" table:style-name="ce1">
            <text:p>0.524747629</text:p>
          </table:table-cell>
          <table:table-cell office:value-type="float" office:value="0.74374377199999997" table:style-name="ce1">
            <text:p>0.743743772</text:p>
          </table:table-cell>
          <table:table-cell office:value-type="float" office:value="0.49736316899999999" table:style-name="ce1">
            <text:p>0.497363169</text:p>
          </table:table-cell>
          <table:table-cell table:number-columns-repeated="16381"/>
        </table:table-row>
        <table:table-row table:style-name="ro13">
          <table:table-cell office:value-type="float" office:value="0.52512331700000003" table:style-name="ce1">
            <text:p>0.525123317</text:p>
          </table:table-cell>
          <table:table-cell office:value-type="float" office:value="0.73416656499999999" table:style-name="ce1">
            <text:p>0.734166565</text:p>
          </table:table-cell>
          <table:table-cell office:value-type="float" office:value="0.51148518200000004" table:style-name="ce1">
            <text:p>0.511485182</text:p>
          </table:table-cell>
          <table:table-cell table:number-columns-repeated="16381"/>
        </table:table-row>
        <table:table-row table:style-name="ro13">
          <table:table-cell office:value-type="float" office:value="0.52374995899999999" table:style-name="ce1">
            <text:p>0.523749959</text:p>
          </table:table-cell>
          <table:table-cell office:value-type="float" office:value="0.72540713800000001" table:style-name="ce1">
            <text:p>0.725407138</text:p>
          </table:table-cell>
          <table:table-cell office:value-type="float" office:value="0.50886329299999999" table:style-name="ce1">
            <text:p>0.508863293</text:p>
          </table:table-cell>
          <table:table-cell table:number-columns-repeated="16381"/>
        </table:table-row>
        <table:table-row table:style-name="ro13">
          <table:table-cell office:value-type="float" office:value="0.52157335100000002" table:style-name="ce1">
            <text:p>0.521573351</text:p>
          </table:table-cell>
          <table:table-cell office:value-type="float" office:value="0.71823461899999996" table:style-name="ce1">
            <text:p>0.718234619</text:p>
          </table:table-cell>
          <table:table-cell office:value-type="float" office:value="0.50950572699999996" table:style-name="ce1">
            <text:p>0.509505727</text:p>
          </table:table-cell>
          <table:table-cell table:number-columns-repeated="16381"/>
        </table:table-row>
        <table:table-row table:style-name="ro13">
          <table:table-cell office:value-type="float" office:value="0.52210781699999997" table:style-name="ce1">
            <text:p>0.522107817</text:p>
          </table:table-cell>
          <table:table-cell office:value-type="float" office:value="0.71059387699999998" table:style-name="ce1">
            <text:p>0.710593877</text:p>
          </table:table-cell>
          <table:table-cell office:value-type="float" office:value="0.51050446599999999" table:style-name="ce1">
            <text:p>0.510504466</text:p>
          </table:table-cell>
          <table:table-cell table:number-columns-repeated="16381"/>
        </table:table-row>
        <table:table-row table:style-name="ro13">
          <table:table-cell office:value-type="float" office:value="0.52560101999999997" table:style-name="ce1">
            <text:p>0.52560102</text:p>
          </table:table-cell>
          <table:table-cell office:value-type="float" office:value="0.70450581899999998" table:style-name="ce1">
            <text:p>0.704505819</text:p>
          </table:table-cell>
          <table:table-cell office:value-type="float" office:value="0.51153475900000001" table:style-name="ce1">
            <text:p>0.511534759</text:p>
          </table:table-cell>
          <table:table-cell table:number-columns-repeated="16381"/>
        </table:table-row>
        <table:table-row table:style-name="ro13">
          <table:table-cell office:value-type="float" office:value="0.52859939600000005" table:style-name="ce1">
            <text:p>0.528599396</text:p>
          </table:table-cell>
          <table:table-cell office:value-type="float" office:value="0.69509142700000004" table:style-name="ce1">
            <text:p>0.695091427</text:p>
          </table:table-cell>
          <table:table-cell office:value-type="float" office:value="0.49794741100000001" table:style-name="ce1">
            <text:p>0.497947411</text:p>
          </table:table-cell>
          <table:table-cell table:number-columns-repeated="16381"/>
        </table:table-row>
        <table:table-row table:style-name="ro13">
          <table:table-cell office:value-type="float" office:value="0.53439373700000004" table:style-name="ce1">
            <text:p>0.534393737</text:p>
          </table:table-cell>
          <table:table-cell office:value-type="float" office:value="0.69304208700000003" table:style-name="ce1">
            <text:p>0.693042087</text:p>
          </table:table-cell>
          <table:table-cell office:value-type="float" office:value="0.50076439399999995" table:style-name="ce1">
            <text:p>0.500764394</text:p>
          </table:table-cell>
          <table:table-cell table:number-columns-repeated="16381"/>
        </table:table-row>
        <table:table-row table:style-name="ro13">
          <table:table-cell office:value-type="float" office:value="0.53638446500000003" table:style-name="ce1">
            <text:p>0.536384465</text:p>
          </table:table-cell>
          <table:table-cell office:value-type="float" office:value="0.68639575900000005" table:style-name="ce1">
            <text:p>0.686395759</text:p>
          </table:table-cell>
          <table:table-cell office:value-type="float" office:value="0.48768106999999999" table:style-name="ce1">
            <text:p>0.48768107</text:p>
          </table:table-cell>
          <table:table-cell table:number-columns-repeated="16381"/>
        </table:table-row>
        <table:table-row table:style-name="ro13">
          <table:table-cell office:value-type="float" office:value="0.54053147899999998" table:style-name="ce1">
            <text:p>0.540531479</text:p>
          </table:table-cell>
          <table:table-cell office:value-type="float" office:value="0.69245820300000005" table:style-name="ce1">
            <text:p>0.692458203</text:p>
          </table:table-cell>
          <table:table-cell office:value-type="float" office:value="0.49394018000000001" table:style-name="ce1">
            <text:p>0.49394018</text:p>
          </table:table-cell>
          <table:table-cell table:number-columns-repeated="16381"/>
        </table:table-row>
        <table:table-row table:style-name="ro13">
          <table:table-cell office:value-type="float" office:value="0.54716498599999996" table:style-name="ce1">
            <text:p>0.547164986</text:p>
          </table:table-cell>
          <table:table-cell office:value-type="float" office:value="0.69749623800000005" table:style-name="ce1">
            <text:p>0.697496238</text:p>
          </table:table-cell>
          <table:table-cell office:value-type="float" office:value="0.49633291699999998" table:style-name="ce1">
            <text:p>0.496332917</text:p>
          </table:table-cell>
          <table:table-cell table:number-columns-repeated="16381"/>
        </table:table-row>
        <table:table-row table:style-name="ro13">
          <table:table-cell office:value-type="float" office:value="0.55048539299999999" table:style-name="ce1">
            <text:p>0.550485393</text:p>
          </table:table-cell>
          <table:table-cell office:value-type="float" office:value="0.69771907399999999" table:style-name="ce1">
            <text:p>0.697719074</text:p>
          </table:table-cell>
          <table:table-cell office:value-type="float" office:value="0.49986544300000002" table:style-name="ce1">
            <text:p>0.499865443</text:p>
          </table:table-cell>
          <table:table-cell table:number-columns-repeated="16381"/>
        </table:table-row>
        <table:table-row table:style-name="ro13">
          <table:table-cell office:value-type="float" office:value="0.55213265" table:style-name="ce1">
            <text:p>0.55213265</text:p>
          </table:table-cell>
          <table:table-cell office:value-type="float" office:value="0.69919249500000002" table:style-name="ce1">
            <text:p>0.699192495</text:p>
          </table:table-cell>
          <table:table-cell office:value-type="float" office:value="0.50378050500000005" table:style-name="ce1">
            <text:p>0.503780505</text:p>
          </table:table-cell>
          <table:table-cell table:number-columns-repeated="16381"/>
        </table:table-row>
        <table:table-row table:style-name="ro13">
          <table:table-cell office:value-type="float" office:value="0.55331035500000003" table:style-name="ce1">
            <text:p>0.553310355</text:p>
          </table:table-cell>
          <table:table-cell office:value-type="float" office:value="0.70509512699999999" table:style-name="ce1">
            <text:p>0.705095127</text:p>
          </table:table-cell>
          <table:table-cell office:value-type="float" office:value="0.52239930599999995" table:style-name="ce1">
            <text:p>0.522399306</text:p>
          </table:table-cell>
          <table:table-cell table:number-columns-repeated="16381"/>
        </table:table-row>
        <table:table-row table:style-name="ro13">
          <table:table-cell office:value-type="float" office:value="0.54746007500000005" table:style-name="ce1">
            <text:p>0.547460075</text:p>
          </table:table-cell>
          <table:table-cell office:value-type="float" office:value="0.70272861399999997" table:style-name="ce1">
            <text:p>0.702728614</text:p>
          </table:table-cell>
          <table:table-cell office:value-type="float" office:value="0.52141716999999999" table:style-name="ce1">
            <text:p>0.52141717</text:p>
          </table:table-cell>
          <table:table-cell table:number-columns-repeated="16381"/>
        </table:table-row>
        <table:table-row table:style-name="ro13">
          <table:table-cell office:value-type="float" office:value="0.54354647700000003" table:style-name="ce1">
            <text:p>0.543546477</text:p>
          </table:table-cell>
          <table:table-cell office:value-type="float" office:value="0.704027976" table:style-name="ce1">
            <text:p>0.704027976</text:p>
          </table:table-cell>
          <table:table-cell office:value-type="float" office:value="0.52186938800000005" table:style-name="ce1">
            <text:p>0.521869388</text:p>
          </table:table-cell>
          <table:table-cell table:number-columns-repeated="16381"/>
        </table:table-row>
        <table:table-row table:style-name="ro13">
          <table:table-cell office:value-type="float" office:value="0.544801745" table:style-name="ce1">
            <text:p>0.544801745</text:p>
          </table:table-cell>
          <table:table-cell office:value-type="float" office:value="0.69645696899999998" table:style-name="ce1">
            <text:p>0.696456969</text:p>
          </table:table-cell>
          <table:table-cell office:value-type="float" office:value="0.51983637100000002" table:style-name="ce1">
            <text:p>0.519836371</text:p>
          </table:table-cell>
          <table:table-cell table:number-columns-repeated="16381"/>
        </table:table-row>
        <table:table-row table:style-name="ro13">
          <table:table-cell office:value-type="float" office:value="0.54304594100000003" table:style-name="ce1">
            <text:p>0.543045941</text:p>
          </table:table-cell>
          <table:table-cell office:value-type="float" office:value="0.69433755799999997" table:style-name="ce1">
            <text:p>0.694337558</text:p>
          </table:table-cell>
          <table:table-cell office:value-type="float" office:value="0.51905066600000005" table:style-name="ce1">
            <text:p>0.519050666</text:p>
          </table:table-cell>
          <table:table-cell table:number-columns-repeated="16381"/>
        </table:table-row>
        <table:table-row table:style-name="ro13">
          <table:table-cell office:value-type="float" office:value="0.53985170800000004" table:style-name="ce1">
            <text:p>0.539851708</text:p>
          </table:table-cell>
          <table:table-cell office:value-type="float" office:value="0.69359983700000005" table:style-name="ce1">
            <text:p>0.693599837</text:p>
          </table:table-cell>
          <table:table-cell office:value-type="float" office:value="0.51745919600000001" table:style-name="ce1">
            <text:p>0.517459196</text:p>
          </table:table-cell>
          <table:table-cell table:number-columns-repeated="16381"/>
        </table:table-row>
        <table:table-row table:style-name="ro13">
          <table:table-cell office:value-type="float" office:value="0.54264363100000002" table:style-name="ce1">
            <text:p>0.542643631</text:p>
          </table:table-cell>
          <table:table-cell office:value-type="float" office:value="0.70001257400000005" table:style-name="ce1">
            <text:p>0.700012574</text:p>
          </table:table-cell>
          <table:table-cell office:value-type="float" office:value="0.51966215800000004" table:style-name="ce1">
            <text:p>0.519662158</text:p>
          </table:table-cell>
          <table:table-cell table:number-columns-repeated="16381"/>
        </table:table-row>
        <table:table-row table:style-name="ro13">
          <table:table-cell office:value-type="float" office:value="0.54540731099999995" table:style-name="ce1">
            <text:p>0.545407311</text:p>
          </table:table-cell>
          <table:table-cell office:value-type="float" office:value="0.70161752799999999" table:style-name="ce1">
            <text:p>0.701617528</text:p>
          </table:table-cell>
          <table:table-cell office:value-type="float" office:value="0.52283006300000001" table:style-name="ce1">
            <text:p>0.522830063</text:p>
          </table:table-cell>
          <table:table-cell table:number-columns-repeated="16381"/>
        </table:table-row>
        <table:table-row table:style-name="ro13">
          <table:table-cell office:value-type="float" office:value="0.54952089900000001" table:style-name="ce1">
            <text:p>0.549520899</text:p>
          </table:table-cell>
          <table:table-cell office:value-type="float" office:value="0.70626764399999997" table:style-name="ce1">
            <text:p>0.706267644</text:p>
          </table:table-cell>
          <table:table-cell office:value-type="float" office:value="0.52748696100000003" table:style-name="ce1">
            <text:p>0.527486961</text:p>
          </table:table-cell>
          <table:table-cell table:number-columns-repeated="16381"/>
        </table:table-row>
        <table:table-row table:style-name="ro13">
          <table:table-cell office:value-type="float" office:value="0.55559626299999998" table:style-name="ce1">
            <text:p>0.555596263</text:p>
          </table:table-cell>
          <table:table-cell office:value-type="float" office:value="0.70912054800000002" table:style-name="ce1">
            <text:p>0.709120548</text:p>
          </table:table-cell>
          <table:table-cell office:value-type="float" office:value="0.53285125300000002" table:style-name="ce1">
            <text:p>0.532851253</text:p>
          </table:table-cell>
          <table:table-cell table:number-columns-repeated="16381"/>
        </table:table-row>
        <table:table-row table:style-name="ro13">
          <table:table-cell office:value-type="float" office:value="0.56579731600000005" table:style-name="ce1">
            <text:p>0.565797316</text:p>
          </table:table-cell>
          <table:table-cell office:value-type="float" office:value="0.71708572400000004" table:style-name="ce1">
            <text:p>0.717085724</text:p>
          </table:table-cell>
          <table:table-cell office:value-type="float" office:value="0.54007783300000001" table:style-name="ce1">
            <text:p>0.540077833</text:p>
          </table:table-cell>
          <table:table-cell table:number-columns-repeated="16381"/>
        </table:table-row>
        <table:table-row table:style-name="ro13">
          <table:table-cell office:value-type="float" office:value="0.57296197699999996" table:style-name="ce1">
            <text:p>0.572961977</text:p>
          </table:table-cell>
          <table:table-cell office:value-type="float" office:value="0.72286687299999997" table:style-name="ce1">
            <text:p>0.722866873</text:p>
          </table:table-cell>
          <table:table-cell office:value-type="float" office:value="0.54139476399999997" table:style-name="ce1">
            <text:p>0.541394764</text:p>
          </table:table-cell>
          <table:table-cell table:number-columns-repeated="16381"/>
        </table:table-row>
        <table:table-row table:style-name="ro13">
          <table:table-cell office:value-type="float" office:value="0.57868617600000005" table:style-name="ce1">
            <text:p>0.578686176</text:p>
          </table:table-cell>
          <table:table-cell office:value-type="float" office:value="0.72534178500000002" table:style-name="ce1">
            <text:p>0.725341785</text:p>
          </table:table-cell>
          <table:table-cell office:value-type="float" office:value="0.54512649199999996" table:style-name="ce1">
            <text:p>0.545126492</text:p>
          </table:table-cell>
          <table:table-cell table:number-columns-repeated="16381"/>
        </table:table-row>
        <table:table-row table:style-name="ro13">
          <table:table-cell office:value-type="float" office:value="0.57985890399999995" table:style-name="ce1">
            <text:p>0.579858904</text:p>
          </table:table-cell>
          <table:table-cell office:value-type="float" office:value="0.71930345399999995" table:style-name="ce1">
            <text:p>0.719303454</text:p>
          </table:table-cell>
          <table:table-cell office:value-type="float" office:value="0.54452990899999998" table:style-name="ce1">
            <text:p>0.544529909</text:p>
          </table:table-cell>
          <table:table-cell table:number-columns-repeated="16381"/>
        </table:table-row>
        <table:table-row table:style-name="ro13">
          <table:table-cell office:value-type="float" office:value="0.58163523299999997" table:style-name="ce1">
            <text:p>0.581635233</text:p>
          </table:table-cell>
          <table:table-cell office:value-type="float" office:value="0.71878792499999999" table:style-name="ce1">
            <text:p>0.718787925</text:p>
          </table:table-cell>
          <table:table-cell office:value-type="float" office:value="0.54255966899999997" table:style-name="ce1">
            <text:p>0.542559669</text:p>
          </table:table-cell>
          <table:table-cell table:number-columns-repeated="16381"/>
        </table:table-row>
        <table:table-row table:style-name="ro13">
          <table:table-cell office:value-type="float" office:value="0.58501605499999998" table:style-name="ce1">
            <text:p>0.585016055</text:p>
          </table:table-cell>
          <table:table-cell office:value-type="float" office:value="0.71602197499999998" table:style-name="ce1">
            <text:p>0.716021975</text:p>
          </table:table-cell>
          <table:table-cell office:value-type="float" office:value="0.54317856399999997" table:style-name="ce1">
            <text:p>0.543178564</text:p>
          </table:table-cell>
          <table:table-cell table:number-columns-repeated="16381"/>
        </table:table-row>
        <table:table-row table:style-name="ro13">
          <table:table-cell office:value-type="float" office:value="0.58774258599999996" table:style-name="ce1">
            <text:p>0.587742586</text:p>
          </table:table-cell>
          <table:table-cell office:value-type="float" office:value="0.716647865" table:style-name="ce1">
            <text:p>0.716647865</text:p>
          </table:table-cell>
          <table:table-cell office:value-type="float" office:value="0.55581259000000005" table:style-name="ce1">
            <text:p>0.55581259</text:p>
          </table:table-cell>
          <table:table-cell table:number-columns-repeated="16381"/>
        </table:table-row>
        <table:table-row table:style-name="ro13">
          <table:table-cell office:value-type="float" office:value="0.57997943699999999" table:style-name="ce1">
            <text:p>0.579979437</text:p>
          </table:table-cell>
          <table:table-cell office:value-type="float" office:value="0.71641877799999998" table:style-name="ce1">
            <text:p>0.716418778</text:p>
          </table:table-cell>
          <table:table-cell office:value-type="float" office:value="0.55238374400000001" table:style-name="ce1">
            <text:p>0.552383744</text:p>
          </table:table-cell>
          <table:table-cell table:number-columns-repeated="16381"/>
        </table:table-row>
        <table:table-row table:style-name="ro13">
          <table:table-cell office:value-type="float" office:value="0.57823648800000005" table:style-name="ce1">
            <text:p>0.578236488</text:p>
          </table:table-cell>
          <table:table-cell office:value-type="float" office:value="0.71555160699999998" table:style-name="ce1">
            <text:p>0.715551607</text:p>
          </table:table-cell>
          <table:table-cell office:value-type="float" office:value="0.56583151399999998" table:style-name="ce1">
            <text:p>0.565831514</text:p>
          </table:table-cell>
          <table:table-cell table:number-columns-repeated="16381"/>
        </table:table-row>
        <table:table-row table:style-name="ro13">
          <table:table-cell office:value-type="float" office:value="0.58088477199999999" table:style-name="ce1">
            <text:p>0.580884772</text:p>
          </table:table-cell>
          <table:table-cell office:value-type="float" office:value="0.71698620899999999" table:style-name="ce1">
            <text:p>0.716986209</text:p>
          </table:table-cell>
          <table:table-cell office:value-type="float" office:value="0.56869950899999999" table:style-name="ce1">
            <text:p>0.568699509</text:p>
          </table:table-cell>
          <table:table-cell table:number-columns-repeated="16381"/>
        </table:table-row>
        <table:table-row table:style-name="ro13">
          <table:table-cell office:value-type="float" office:value="0.58408505600000005" table:style-name="ce1">
            <text:p>0.584085056</text:p>
          </table:table-cell>
          <table:table-cell office:value-type="float" office:value="0.72119880300000005" table:style-name="ce1">
            <text:p>0.721198803</text:p>
          </table:table-cell>
          <table:table-cell office:value-type="float" office:value="0.56739912800000003" table:style-name="ce1">
            <text:p>0.567399128</text:p>
          </table:table-cell>
          <table:table-cell table:number-columns-repeated="16381"/>
        </table:table-row>
        <table:table-row table:style-name="ro13">
          <table:table-cell office:value-type="float" office:value="0.58808548599999999" table:style-name="ce1">
            <text:p>0.588085486</text:p>
          </table:table-cell>
          <table:table-cell office:value-type="float" office:value="0.72273319499999999" table:style-name="ce1">
            <text:p>0.722733195</text:p>
          </table:table-cell>
          <table:table-cell office:value-type="float" office:value="0.55606974899999995" table:style-name="ce1">
            <text:p>0.556069749</text:p>
          </table:table-cell>
          <table:table-cell table:number-columns-repeated="16381"/>
        </table:table-row>
        <table:table-row table:style-name="ro13">
          <table:table-cell office:value-type="float" office:value="0.59094490200000005" table:style-name="ce1">
            <text:p>0.590944902</text:p>
          </table:table-cell>
          <table:table-cell office:value-type="float" office:value="0.72508426599999998" table:style-name="ce1">
            <text:p>0.725084266</text:p>
          </table:table-cell>
          <table:table-cell office:value-type="float" office:value="0.55930686900000004" table:style-name="ce1">
            <text:p>0.559306869</text:p>
          </table:table-cell>
          <table:table-cell table:number-columns-repeated="16381"/>
        </table:table-row>
        <table:table-row table:style-name="ro13">
          <table:table-cell office:value-type="float" office:value="0.59437367299999999" table:style-name="ce1">
            <text:p>0.594373673</text:p>
          </table:table-cell>
          <table:table-cell office:value-type="float" office:value="0.72855644200000003" table:style-name="ce1">
            <text:p>0.728556442</text:p>
          </table:table-cell>
          <table:table-cell office:value-type="float" office:value="0.55156327900000002" table:style-name="ce1">
            <text:p>0.551563279</text:p>
          </table:table-cell>
          <table:table-cell table:number-columns-repeated="16381"/>
        </table:table-row>
        <table:table-row table:style-name="ro13">
          <table:table-cell office:value-type="float" office:value="0.60487540799999995" table:style-name="ce1">
            <text:p>0.604875408</text:p>
          </table:table-cell>
          <table:table-cell office:value-type="float" office:value="0.73150377499999997" table:style-name="ce1">
            <text:p>0.731503775</text:p>
          </table:table-cell>
          <table:table-cell office:value-type="float" office:value="0.55955062" table:style-name="ce1">
            <text:p>0.55955062</text:p>
          </table:table-cell>
          <table:table-cell table:number-columns-repeated="16381"/>
        </table:table-row>
        <table:table-row table:style-name="ro13">
          <table:table-cell office:value-type="float" office:value="0.61513162499999996" table:style-name="ce1">
            <text:p>0.615131625</text:p>
          </table:table-cell>
          <table:table-cell office:value-type="float" office:value="0.73714297399999995" table:style-name="ce1">
            <text:p>0.737142974</text:p>
          </table:table-cell>
          <table:table-cell office:value-type="float" office:value="0.554586146" table:style-name="ce1">
            <text:p>0.554586146</text:p>
          </table:table-cell>
          <table:table-cell table:number-columns-repeated="16381"/>
        </table:table-row>
        <table:table-row table:style-name="ro13">
          <table:table-cell office:value-type="float" office:value="0.59811616199999995" table:style-name="ce1">
            <text:p>0.598116162</text:p>
          </table:table-cell>
          <table:table-cell office:value-type="float" office:value="0.71104920100000002" table:style-name="ce1">
            <text:p>0.711049201</text:p>
          </table:table-cell>
          <table:table-cell office:value-type="float" office:value="0.53060922799999999" table:style-name="ce1">
            <text:p>0.530609228</text:p>
          </table:table-cell>
          <table:table-cell table:number-columns-repeated="16381"/>
        </table:table-row>
        <table:table-row table:style-name="ro13">
          <table:table-cell office:value-type="float" office:value="0.59632355299999995" table:style-name="ce1">
            <text:p>0.596323553</text:p>
          </table:table-cell>
          <table:table-cell office:value-type="float" office:value="0.71347582700000001" table:style-name="ce1">
            <text:p>0.713475827</text:p>
          </table:table-cell>
          <table:table-cell office:value-type="float" office:value="0.53947163399999998" table:style-name="ce1">
            <text:p>0.539471634</text:p>
          </table:table-cell>
          <table:table-cell table:number-columns-repeated="16381"/>
        </table:table-row>
        <table:table-row table:style-name="ro13">
          <table:table-cell office:value-type="float" office:value="0.59583066600000001" table:style-name="ce1">
            <text:p>0.595830666</text:p>
          </table:table-cell>
          <table:table-cell office:value-type="float" office:value="0.71782712199999998" table:style-name="ce1">
            <text:p>0.717827122</text:p>
          </table:table-cell>
          <table:table-cell office:value-type="float" office:value="0.54205718599999997" table:style-name="ce1">
            <text:p>0.542057186</text:p>
          </table:table-cell>
          <table:table-cell table:number-columns-repeated="16381"/>
        </table:table-row>
        <table:table-row table:style-name="ro13">
          <table:table-cell office:value-type="float" office:value="0.59858877399999999" table:style-name="ce1">
            <text:p>0.598588774</text:p>
          </table:table-cell>
          <table:table-cell office:value-type="float" office:value="0.72762011900000001" table:style-name="ce1">
            <text:p>0.727620119</text:p>
          </table:table-cell>
          <table:table-cell office:value-type="float" office:value="0.55566259699999998" table:style-name="ce1">
            <text:p>0.555662597</text:p>
          </table:table-cell>
          <table:table-cell table:number-columns-repeated="16381"/>
        </table:table-row>
        <table:table-row table:style-name="ro13">
          <table:table-cell office:value-type="float" office:value="0.60086954400000003" table:style-name="ce1">
            <text:p>0.600869544</text:p>
          </table:table-cell>
          <table:table-cell office:value-type="float" office:value="0.74082949899999995" table:style-name="ce1">
            <text:p>0.740829499</text:p>
          </table:table-cell>
          <table:table-cell office:value-type="float" office:value="0.55520340199999996" table:style-name="ce1">
            <text:p>0.555203402</text:p>
          </table:table-cell>
          <table:table-cell table:number-columns-repeated="16381"/>
        </table:table-row>
        <table:table-row table:style-name="ro13">
          <table:table-cell office:value-type="float" office:value="0.59657019099999997" table:style-name="ce1">
            <text:p>0.596570191</text:p>
          </table:table-cell>
          <table:table-cell office:value-type="float" office:value="0.74645049799999996" table:style-name="ce1">
            <text:p>0.746450498</text:p>
          </table:table-cell>
          <table:table-cell office:value-type="float" office:value="0.552182968" table:style-name="ce1">
            <text:p>0.552182968</text:p>
          </table:table-cell>
          <table:table-cell table:number-columns-repeated="16381"/>
        </table:table-row>
        <table:table-row table:style-name="ro13">
          <table:table-cell office:value-type="float" office:value="0.59202253199999999" table:style-name="ce1">
            <text:p>0.592022532</text:p>
          </table:table-cell>
          <table:table-cell office:value-type="float" office:value="0.74898080600000005" table:style-name="ce1">
            <text:p>0.748980806</text:p>
          </table:table-cell>
          <table:table-cell office:value-type="float" office:value="0.54716473799999998" table:style-name="ce1">
            <text:p>0.547164738</text:p>
          </table:table-cell>
          <table:table-cell table:number-columns-repeated="16381"/>
        </table:table-row>
        <table:table-row table:style-name="ro13">
          <table:table-cell office:value-type="float" office:value="0.61482096500000005" table:style-name="ce1">
            <text:p>0.614820965</text:p>
          </table:table-cell>
          <table:table-cell office:value-type="float" office:value="0.79856472499999998" table:style-name="ce1">
            <text:p>0.798564725</text:p>
          </table:table-cell>
          <table:table-cell office:value-type="float" office:value="0.57564746200000005" table:style-name="ce1">
            <text:p>0.575647462</text:p>
          </table:table-cell>
          <table:table-cell table:number-columns-repeated="16381"/>
        </table:table-row>
        <table:table-row table:style-name="ro13">
          <table:table-cell office:value-type="float" office:value="0.62325772099999999" table:style-name="ce1">
            <text:p>0.623257721</text:p>
          </table:table-cell>
          <table:table-cell office:value-type="float" office:value="0.81833783000000004" table:style-name="ce1">
            <text:p>0.81833783</text:p>
          </table:table-cell>
          <table:table-cell office:value-type="float" office:value="0.58054024000000004" table:style-name="ce1">
            <text:p>0.58054024</text:p>
          </table:table-cell>
          <table:table-cell table:number-columns-repeated="16381"/>
        </table:table-row>
        <table:table-row table:style-name="ro13">
          <table:table-cell office:value-type="float" office:value="0.62967404400000004" table:style-name="ce1">
            <text:p>0.629674044</text:p>
          </table:table-cell>
          <table:table-cell office:value-type="float" office:value="0.83690425499999999" table:style-name="ce1">
            <text:p>0.836904255</text:p>
          </table:table-cell>
          <table:table-cell office:value-type="float" office:value="0.60563965200000003" table:style-name="ce1">
            <text:p>0.605639652</text:p>
          </table:table-cell>
          <table:table-cell table:number-columns-repeated="16381"/>
        </table:table-row>
        <table:table-row table:style-name="ro13">
          <table:table-cell office:value-type="float" office:value="0.63523469300000002" table:style-name="ce1">
            <text:p>0.635234693</text:p>
          </table:table-cell>
          <table:table-cell office:value-type="float" office:value="0.84942683399999996" table:style-name="ce1">
            <text:p>0.849426834</text:p>
          </table:table-cell>
          <table:table-cell office:value-type="float" office:value="0.59353139700000002" table:style-name="ce1">
            <text:p>0.593531397</text:p>
          </table:table-cell>
          <table:table-cell table:number-columns-repeated="16381"/>
        </table:table-row>
        <table:table-row table:style-name="ro13">
          <table:table-cell office:value-type="float" office:value="0.63857571800000001" table:style-name="ce1">
            <text:p>0.638575718</text:p>
          </table:table-cell>
          <table:table-cell office:value-type="float" office:value="0.85765915100000001" table:style-name="ce1">
            <text:p>0.857659151</text:p>
          </table:table-cell>
          <table:table-cell office:value-type="float" office:value="0.60015910900000002" table:style-name="ce1">
            <text:p>0.600159109</text:p>
          </table:table-cell>
          <table:table-cell table:number-columns-repeated="16381"/>
        </table:table-row>
        <table:table-row table:style-name="ro13">
          <table:table-cell office:value-type="float" office:value="0.64598018999999995" table:style-name="ce1">
            <text:p>0.64598019</text:p>
          </table:table-cell>
          <table:table-cell office:value-type="float" office:value="0.85958924400000003" table:style-name="ce1">
            <text:p>0.859589244</text:p>
          </table:table-cell>
          <table:table-cell office:value-type="float" office:value="0.60505076000000002" table:style-name="ce1">
            <text:p>0.60505076</text:p>
          </table:table-cell>
          <table:table-cell table:number-columns-repeated="16381"/>
        </table:table-row>
        <table:table-row table:style-name="ro13">
          <table:table-cell office:value-type="float" office:value="0.64112849299999997" table:style-name="ce1">
            <text:p>0.641128493</text:p>
          </table:table-cell>
          <table:table-cell office:value-type="float" office:value="0.85668615299999995" table:style-name="ce1">
            <text:p>0.856686153</text:p>
          </table:table-cell>
          <table:table-cell office:value-type="float" office:value="0.60654573599999995" table:style-name="ce1">
            <text:p>0.606545736</text:p>
          </table:table-cell>
          <table:table-cell table:number-columns-repeated="16381"/>
        </table:table-row>
        <table:table-row table:style-name="ro13">
          <table:table-cell office:value-type="float" office:value="0.645493125" table:style-name="ce1">
            <text:p>0.645493125</text:p>
          </table:table-cell>
          <table:table-cell office:value-type="float" office:value="0.86067658499999999" table:style-name="ce1">
            <text:p>0.860676585</text:p>
          </table:table-cell>
          <table:table-cell office:value-type="float" office:value="0.61110150500000004" table:style-name="ce1">
            <text:p>0.611101505</text:p>
          </table:table-cell>
          <table:table-cell table:number-columns-repeated="16381"/>
        </table:table-row>
        <table:table-row table:style-name="ro13">
          <table:table-cell office:value-type="float" office:value="0.65166555000000004" table:style-name="ce1">
            <text:p>0.65166555</text:p>
          </table:table-cell>
          <table:table-cell office:value-type="float" office:value="0.85827609400000004" table:style-name="ce1">
            <text:p>0.858276094</text:p>
          </table:table-cell>
          <table:table-cell office:value-type="float" office:value="0.61157082399999996" table:style-name="ce1">
            <text:p>0.611570824</text:p>
          </table:table-cell>
          <table:table-cell table:number-columns-repeated="16381"/>
        </table:table-row>
        <table:table-row table:style-name="ro13">
          <table:table-cell office:value-type="float" office:value="0.65779692300000003" table:style-name="ce1">
            <text:p>0.657796923</text:p>
          </table:table-cell>
          <table:table-cell office:value-type="float" office:value="0.861916232" table:style-name="ce1">
            <text:p>0.861916232</text:p>
          </table:table-cell>
          <table:table-cell office:value-type="float" office:value="0.61306726300000003" table:style-name="ce1">
            <text:p>0.613067263</text:p>
          </table:table-cell>
          <table:table-cell table:number-columns-repeated="16381"/>
        </table:table-row>
        <table:table-row table:style-name="ro13">
          <table:table-cell office:value-type="float" office:value="0.66299512699999996" table:style-name="ce1">
            <text:p>0.662995127</text:p>
          </table:table-cell>
          <table:table-cell office:value-type="float" office:value="0.86653862000000004" table:style-name="ce1">
            <text:p>0.86653862</text:p>
          </table:table-cell>
          <table:table-cell office:value-type="float" office:value="0.62036224500000003" table:style-name="ce1">
            <text:p>0.620362245</text:p>
          </table:table-cell>
          <table:table-cell table:number-columns-repeated="16381"/>
        </table:table-row>
        <table:table-row table:style-name="ro13">
          <table:table-cell office:value-type="float" office:value="0.66770222599999995" table:style-name="ce1">
            <text:p>0.667702226</text:p>
          </table:table-cell>
          <table:table-cell office:value-type="float" office:value="0.87062853600000001" table:style-name="ce1">
            <text:p>0.870628536</text:p>
          </table:table-cell>
          <table:table-cell office:value-type="float" office:value="0.63833219900000004" table:style-name="ce1">
            <text:p>0.638332199</text:p>
          </table:table-cell>
          <table:table-cell table:number-columns-repeated="16381"/>
        </table:table-row>
        <table:table-row table:style-name="ro13">
          <table:table-cell office:value-type="float" office:value="0.66868528299999996" table:style-name="ce1">
            <text:p>0.668685283</text:p>
          </table:table-cell>
          <table:table-cell office:value-type="float" office:value="0.873308576" table:style-name="ce1">
            <text:p>0.873308576</text:p>
          </table:table-cell>
          <table:table-cell office:value-type="float" office:value="0.64079028800000004" table:style-name="ce1">
            <text:p>0.640790288</text:p>
          </table:table-cell>
          <table:table-cell table:number-columns-repeated="16381"/>
        </table:table-row>
        <table:table-row table:style-name="ro13">
          <table:table-cell office:value-type="float" office:value="0.67116250499999996" table:style-name="ce1">
            <text:p>0.671162505</text:p>
          </table:table-cell>
          <table:table-cell office:value-type="float" office:value="0.872312109" table:style-name="ce1">
            <text:p>0.872312109</text:p>
          </table:table-cell>
          <table:table-cell office:value-type="float" office:value="0.64651926800000004" table:style-name="ce1">
            <text:p>0.646519268</text:p>
          </table:table-cell>
          <table:table-cell table:number-columns-repeated="16381"/>
        </table:table-row>
        <table:table-row table:style-name="ro13">
          <table:table-cell office:value-type="float" office:value="0.67537678400000001" table:style-name="ce1">
            <text:p>0.675376784</text:p>
          </table:table-cell>
          <table:table-cell office:value-type="float" office:value="0.87254674099999996" table:style-name="ce1">
            <text:p>0.872546741</text:p>
          </table:table-cell>
          <table:table-cell office:value-type="float" office:value="0.65090021300000001" table:style-name="ce1">
            <text:p>0.650900213</text:p>
          </table:table-cell>
          <table:table-cell table:number-columns-repeated="16381"/>
        </table:table-row>
        <table:table-row table:style-name="ro13">
          <table:table-cell office:value-type="float" office:value="0.68124291000000003" table:style-name="ce1">
            <text:p>0.68124291</text:p>
          </table:table-cell>
          <table:table-cell office:value-type="float" office:value="0.88074612100000005" table:style-name="ce1">
            <text:p>0.880746121</text:p>
          </table:table-cell>
          <table:table-cell office:value-type="float" office:value="0.65705418699999996" table:style-name="ce1">
            <text:p>0.657054187</text:p>
          </table:table-cell>
          <table:table-cell table:number-columns-repeated="16381"/>
        </table:table-row>
        <table:table-row table:style-name="ro13">
          <table:table-cell office:value-type="float" office:value="0.69086134499999996" table:style-name="ce1">
            <text:p>0.690861345</text:p>
          </table:table-cell>
          <table:table-cell office:value-type="float" office:value="0.88267535600000002" table:style-name="ce1">
            <text:p>0.882675356</text:p>
          </table:table-cell>
          <table:table-cell office:value-type="float" office:value="0.646026349" table:style-name="ce1">
            <text:p>0.646026349</text:p>
          </table:table-cell>
          <table:table-cell table:number-columns-repeated="16381"/>
        </table:table-row>
        <table:table-row table:style-name="ro13">
          <table:table-cell office:value-type="float" office:value="0.69889519700000002" table:style-name="ce1">
            <text:p>0.698895197</text:p>
          </table:table-cell>
          <table:table-cell office:value-type="float" office:value="0.88420515200000005" table:style-name="ce1">
            <text:p>0.884205152</text:p>
          </table:table-cell>
          <table:table-cell office:value-type="float" office:value="0.65071052600000001" table:style-name="ce1">
            <text:p>0.650710526</text:p>
          </table:table-cell>
          <table:table-cell table:number-columns-repeated="16381"/>
        </table:table-row>
        <table:table-row table:style-name="ro13">
          <table:table-cell office:value-type="float" office:value="0.70941286999999997" table:style-name="ce1">
            <text:p>0.70941287</text:p>
          </table:table-cell>
          <table:table-cell office:value-type="float" office:value="0.88752958800000004" table:style-name="ce1">
            <text:p>0.887529588</text:p>
          </table:table-cell>
          <table:table-cell office:value-type="float" office:value="0.642116303" table:style-name="ce1">
            <text:p>0.642116303</text:p>
          </table:table-cell>
          <table:table-cell table:number-columns-repeated="16381"/>
        </table:table-row>
        <table:table-row table:style-name="ro13">
          <table:table-cell office:value-type="float" office:value="0.72457215699999999" table:style-name="ce1">
            <text:p>0.724572157</text:p>
          </table:table-cell>
          <table:table-cell office:value-type="float" office:value="0.88863448499999997" table:style-name="ce1">
            <text:p>0.888634485</text:p>
          </table:table-cell>
          <table:table-cell office:value-type="float" office:value="0.65186608300000004" table:style-name="ce1">
            <text:p>0.651866083</text:p>
          </table:table-cell>
          <table:table-cell table:number-columns-repeated="16381"/>
        </table:table-row>
        <table:table-row table:style-name="ro13">
          <table:table-cell office:value-type="float" office:value="0.73710745499999997" table:style-name="ce1">
            <text:p>0.737107455</text:p>
          </table:table-cell>
          <table:table-cell office:value-type="float" office:value="0.89344628299999995" table:style-name="ce1">
            <text:p>0.893446283</text:p>
          </table:table-cell>
          <table:table-cell office:value-type="float" office:value="0.65354257900000001" table:style-name="ce1">
            <text:p>0.653542579</text:p>
          </table:table-cell>
          <table:table-cell table:number-columns-repeated="16381"/>
        </table:table-row>
        <table:table-row table:style-name="ro13">
          <table:table-cell office:value-type="float" office:value="0.74224889699999996" table:style-name="ce1">
            <text:p>0.742248897</text:p>
          </table:table-cell>
          <table:table-cell office:value-type="float" office:value="0.89627798400000003" table:style-name="ce1">
            <text:p>0.896277984</text:p>
          </table:table-cell>
          <table:table-cell office:value-type="float" office:value="0.65862009200000005" table:style-name="ce1">
            <text:p>0.658620092</text:p>
          </table:table-cell>
          <table:table-cell table:number-columns-repeated="16381"/>
        </table:table-row>
        <table:table-row table:style-name="ro13">
          <table:table-cell office:value-type="float" office:value="0.74691007899999995" table:style-name="ce1">
            <text:p>0.746910079</text:p>
          </table:table-cell>
          <table:table-cell office:value-type="float" office:value="0.89957858300000004" table:style-name="ce1">
            <text:p>0.899578583</text:p>
          </table:table-cell>
          <table:table-cell office:value-type="float" office:value="0.66465388800000003" table:style-name="ce1">
            <text:p>0.664653888</text:p>
          </table:table-cell>
          <table:table-cell table:number-columns-repeated="16381"/>
        </table:table-row>
        <table:table-row table:style-name="ro13">
          <table:table-cell office:value-type="float" office:value="0.74995836699999996" table:style-name="ce1">
            <text:p>0.749958367</text:p>
          </table:table-cell>
          <table:table-cell office:value-type="float" office:value="0.90404045399999999" table:style-name="ce1">
            <text:p>0.904040454</text:p>
          </table:table-cell>
          <table:table-cell office:value-type="float" office:value="0.68515985999999995" table:style-name="ce1">
            <text:p>0.68515986</text:p>
          </table:table-cell>
          <table:table-cell table:number-columns-repeated="16381"/>
        </table:table-row>
        <table:table-row table:style-name="ro13">
          <table:table-cell office:value-type="float" office:value="0.75752017800000004" table:style-name="ce1">
            <text:p>0.757520178</text:p>
          </table:table-cell>
          <table:table-cell office:value-type="float" office:value="0.90825261899999998" table:style-name="ce1">
            <text:p>0.908252619</text:p>
          </table:table-cell>
          <table:table-cell office:value-type="float" office:value="0.69308524999999999" table:style-name="ce1">
            <text:p>0.69308525</text:p>
          </table:table-cell>
          <table:table-cell table:number-columns-repeated="16381"/>
        </table:table-row>
        <table:table-row table:style-name="ro13">
          <table:table-cell office:value-type="float" office:value="0.758422865" table:style-name="ce1">
            <text:p>0.758422865</text:p>
          </table:table-cell>
          <table:table-cell office:value-type="float" office:value="0.90707265599999998" table:style-name="ce1">
            <text:p>0.907072656</text:p>
          </table:table-cell>
          <table:table-cell office:value-type="float" office:value="0.69546707299999999" table:style-name="ce1">
            <text:p>0.695467073</text:p>
          </table:table-cell>
          <table:table-cell table:number-columns-repeated="16381"/>
        </table:table-row>
        <table:table-row table:style-name="ro13">
          <table:table-cell office:value-type="float" office:value="0.75060505399999999" table:style-name="ce1">
            <text:p>0.750605054</text:p>
          </table:table-cell>
          <table:table-cell office:value-type="float" office:value="0.89980295099999996" table:style-name="ce1">
            <text:p>0.899802951</text:p>
          </table:table-cell>
          <table:table-cell office:value-type="float" office:value="0.68530997900000001" table:style-name="ce1">
            <text:p>0.685309979</text:p>
          </table:table-cell>
          <table:table-cell table:number-columns-repeated="16381"/>
        </table:table-row>
        <table:table-row table:style-name="ro13">
          <table:table-cell office:value-type="float" office:value="0.75999856499999996" table:style-name="ce1">
            <text:p>0.759998565</text:p>
          </table:table-cell>
          <table:table-cell office:value-type="float" office:value="0.898080926" table:style-name="ce1">
            <text:p>0.898080926</text:p>
          </table:table-cell>
          <table:table-cell office:value-type="float" office:value="0.68952098500000003" table:style-name="ce1">
            <text:p>0.689520985</text:p>
          </table:table-cell>
          <table:table-cell table:number-columns-repeated="16381"/>
        </table:table-row>
        <table:table-row table:style-name="ro13">
          <table:table-cell office:value-type="float" office:value="0.76257303099999996" table:style-name="ce1">
            <text:p>0.762573031</text:p>
          </table:table-cell>
          <table:table-cell office:value-type="float" office:value="0.89900061200000003" table:style-name="ce1">
            <text:p>0.899000612</text:p>
          </table:table-cell>
          <table:table-cell office:value-type="float" office:value="0.69070949999999998" table:style-name="ce1">
            <text:p>0.6907095</text:p>
          </table:table-cell>
          <table:table-cell table:number-columns-repeated="16381"/>
        </table:table-row>
        <table:table-row table:style-name="ro13">
          <table:table-cell office:value-type="float" office:value="0.76367449799999998" table:style-name="ce1">
            <text:p>0.763674498</text:p>
          </table:table-cell>
          <table:table-cell office:value-type="float" office:value="0.89822428499999996" table:style-name="ce1">
            <text:p>0.898224285</text:p>
          </table:table-cell>
          <table:table-cell office:value-type="float" office:value="0.68881116200000003" table:style-name="ce1">
            <text:p>0.688811162</text:p>
          </table:table-cell>
          <table:table-cell table:number-columns-repeated="16381"/>
        </table:table-row>
        <table:table-row table:style-name="ro13">
          <table:table-cell office:value-type="float" office:value="0.76405883900000005" table:style-name="ce1">
            <text:p>0.764058839</text:p>
          </table:table-cell>
          <table:table-cell office:value-type="float" office:value="0.89691309699999999" table:style-name="ce1">
            <text:p>0.896913097</text:p>
          </table:table-cell>
          <table:table-cell office:value-type="float" office:value="0.69284581199999995" table:style-name="ce1">
            <text:p>0.692845812</text:p>
          </table:table-cell>
          <table:table-cell table:number-columns-repeated="16381"/>
        </table:table-row>
        <table:table-row table:style-name="ro13">
          <table:table-cell office:value-type="float" office:value="0.76253670399999995" table:style-name="ce1">
            <text:p>0.762536704</text:p>
          </table:table-cell>
          <table:table-cell office:value-type="float" office:value="0.89462186399999999" table:style-name="ce1">
            <text:p>0.894621864</text:p>
          </table:table-cell>
          <table:table-cell office:value-type="float" office:value="0.68896365299999995" table:style-name="ce1">
            <text:p>0.688963653</text:p>
          </table:table-cell>
          <table:table-cell table:number-columns-repeated="16381"/>
        </table:table-row>
        <table:table-row table:style-name="ro13">
          <table:table-cell office:value-type="float" office:value="0.76320314199999995" table:style-name="ce1">
            <text:p>0.763203142</text:p>
          </table:table-cell>
          <table:table-cell office:value-type="float" office:value="0.895941141" table:style-name="ce1">
            <text:p>0.895941141</text:p>
          </table:table-cell>
          <table:table-cell office:value-type="float" office:value="0.68796416299999996" table:style-name="ce1">
            <text:p>0.687964163</text:p>
          </table:table-cell>
          <table:table-cell table:number-columns-repeated="16381"/>
        </table:table-row>
        <table:table-row table:style-name="ro13">
          <table:table-cell office:value-type="float" office:value="0.766653009" table:style-name="ce1">
            <text:p>0.766653009</text:p>
          </table:table-cell>
          <table:table-cell office:value-type="float" office:value="0.90739399600000004" table:style-name="ce1">
            <text:p>0.907393996</text:p>
          </table:table-cell>
          <table:table-cell office:value-type="float" office:value="0.68999095799999999" table:style-name="ce1">
            <text:p>0.689990958</text:p>
          </table:table-cell>
          <table:table-cell table:number-columns-repeated="16381"/>
        </table:table-row>
        <table:table-row table:style-name="ro13">
          <table:table-cell office:value-type="float" office:value="0.75409542699999998" table:style-name="ce1">
            <text:p>0.754095427</text:p>
          </table:table-cell>
          <table:table-cell office:value-type="float" office:value="0.90771806300000002" table:style-name="ce1">
            <text:p>0.907718063</text:p>
          </table:table-cell>
          <table:table-cell office:value-type="float" office:value="0.68235896900000004" table:style-name="ce1">
            <text:p>0.682358969</text:p>
          </table:table-cell>
          <table:table-cell table:number-columns-repeated="16381"/>
        </table:table-row>
        <table:table-row table:style-name="ro13">
          <table:table-cell office:value-type="float" office:value="0.75565701600000001" table:style-name="ce1">
            <text:p>0.755657016</text:p>
          </table:table-cell>
          <table:table-cell office:value-type="float" office:value="0.90766165700000001" table:style-name="ce1">
            <text:p>0.907661657</text:p>
          </table:table-cell>
          <table:table-cell office:value-type="float" office:value="0.68375567900000001" table:style-name="ce1">
            <text:p>0.683755679</text:p>
          </table:table-cell>
          <table:table-cell table:number-columns-repeated="16381"/>
        </table:table-row>
        <table:table-row table:style-name="ro13">
          <table:table-cell office:value-type="float" office:value="0.76262520300000003" table:style-name="ce1">
            <text:p>0.762625203</text:p>
          </table:table-cell>
          <table:table-cell office:value-type="float" office:value="0.908414269" table:style-name="ce1">
            <text:p>0.908414269</text:p>
          </table:table-cell>
          <table:table-cell office:value-type="float" office:value="0.68675123299999996" table:style-name="ce1">
            <text:p>0.686751233</text:p>
          </table:table-cell>
          <table:table-cell table:number-columns-repeated="16381"/>
        </table:table-row>
        <table:table-row table:style-name="ro13">
          <table:table-cell office:value-type="float" office:value="0.76509840600000001" table:style-name="ce1">
            <text:p>0.765098406</text:p>
          </table:table-cell>
          <table:table-cell office:value-type="float" office:value="0.90771230300000005" table:style-name="ce1">
            <text:p>0.907712303</text:p>
          </table:table-cell>
          <table:table-cell office:value-type="float" office:value="0.68469197400000004" table:style-name="ce1">
            <text:p>0.684691974</text:p>
          </table:table-cell>
          <table:table-cell table:number-columns-repeated="16381"/>
        </table:table-row>
        <table:table-row table:style-name="ro13">
          <table:table-cell office:value-type="float" office:value="0.76823311599999999" table:style-name="ce1">
            <text:p>0.768233116</text:p>
          </table:table-cell>
          <table:table-cell office:value-type="float" office:value="0.90880761099999996" table:style-name="ce1">
            <text:p>0.908807611</text:p>
          </table:table-cell>
          <table:table-cell office:value-type="float" office:value="0.68644660599999996" table:style-name="ce1">
            <text:p>0.686446606</text:p>
          </table:table-cell>
          <table:table-cell table:number-columns-repeated="16381"/>
        </table:table-row>
        <table:table-row table:style-name="ro13">
          <table:table-cell office:value-type="float" office:value="0.77042040899999997" table:style-name="ce1">
            <text:p>0.770420409</text:p>
          </table:table-cell>
          <table:table-cell office:value-type="float" office:value="0.91024693099999998" table:style-name="ce1">
            <text:p>0.910246931</text:p>
          </table:table-cell>
          <table:table-cell office:value-type="float" office:value="0.70464125700000002" table:style-name="ce1">
            <text:p>0.704641257</text:p>
          </table:table-cell>
          <table:table-cell table:number-columns-repeated="16381"/>
        </table:table-row>
        <table:table-row table:style-name="ro13">
          <table:table-cell office:value-type="float" office:value="0.77280463399999999" table:style-name="ce1">
            <text:p>0.772804634</text:p>
          </table:table-cell>
          <table:table-cell office:value-type="float" office:value="0.90424423300000001" table:style-name="ce1">
            <text:p>0.904244233</text:p>
          </table:table-cell>
          <table:table-cell office:value-type="float" office:value="0.70452596599999995" table:style-name="ce1">
            <text:p>0.704525966</text:p>
          </table:table-cell>
          <table:table-cell table:number-columns-repeated="16381"/>
        </table:table-row>
        <table:table-row table:style-name="ro13">
          <table:table-cell office:value-type="float" office:value="0.77416981699999998" table:style-name="ce1">
            <text:p>0.774169817</text:p>
          </table:table-cell>
          <table:table-cell office:value-type="float" office:value="0.90279872400000005" table:style-name="ce1">
            <text:p>0.902798724</text:p>
          </table:table-cell>
          <table:table-cell office:value-type="float" office:value="0.709833826" table:style-name="ce1">
            <text:p>0.709833826</text:p>
          </table:table-cell>
          <table:table-cell table:number-columns-repeated="16381"/>
        </table:table-row>
        <table:table-row table:style-name="ro13">
          <table:table-cell office:value-type="float" office:value="0.77594854499999999" table:style-name="ce1">
            <text:p>0.775948545</text:p>
          </table:table-cell>
          <table:table-cell office:value-type="float" office:value="0.89971841799999996" table:style-name="ce1">
            <text:p>0.899718418</text:p>
          </table:table-cell>
          <table:table-cell office:value-type="float" office:value="0.70932782000000005" table:style-name="ce1">
            <text:p>0.70932782</text:p>
          </table:table-cell>
          <table:table-cell table:number-columns-repeated="16381"/>
        </table:table-row>
        <table:table-row table:style-name="ro13">
          <table:table-cell office:value-type="float" office:value="0.77275287199999998" table:style-name="ce1">
            <text:p>0.772752872</text:p>
          </table:table-cell>
          <table:table-cell office:value-type="float" office:value="0.89685619999999999" table:style-name="ce1">
            <text:p>0.8968562</text:p>
          </table:table-cell>
          <table:table-cell office:value-type="float" office:value="0.70621383000000004" table:style-name="ce1">
            <text:p>0.70621383</text:p>
          </table:table-cell>
          <table:table-cell table:number-columns-repeated="16381"/>
        </table:table-row>
        <table:table-row table:style-name="ro13">
          <table:table-cell office:value-type="float" office:value="0.77333948699999999" table:style-name="ce1">
            <text:p>0.773339487</text:p>
          </table:table-cell>
          <table:table-cell office:value-type="float" office:value="0.89412049000000005" table:style-name="ce1">
            <text:p>0.89412049</text:p>
          </table:table-cell>
          <table:table-cell office:value-type="float" office:value="0.68525940399999996" table:style-name="ce1">
            <text:p>0.685259404</text:p>
          </table:table-cell>
          <table:table-cell table:number-columns-repeated="16381"/>
        </table:table-row>
        <table:table-row table:style-name="ro13">
          <table:table-cell office:value-type="float" office:value="0.77402241000000005" table:style-name="ce1">
            <text:p>0.77402241</text:p>
          </table:table-cell>
          <table:table-cell office:value-type="float" office:value="0.89125107199999998" table:style-name="ce1">
            <text:p>0.891251072</text:p>
          </table:table-cell>
          <table:table-cell office:value-type="float" office:value="0.68449173200000002" table:style-name="ce1">
            <text:p>0.684491732</text:p>
          </table:table-cell>
          <table:table-cell table:number-columns-repeated="16381"/>
        </table:table-row>
        <table:table-row table:style-name="ro13">
          <table:table-cell office:value-type="float" office:value="0.77580444800000004" table:style-name="ce1">
            <text:p>0.775804448</text:p>
          </table:table-cell>
          <table:table-cell office:value-type="float" office:value="0.88533309000000004" table:style-name="ce1">
            <text:p>0.88533309</text:p>
          </table:table-cell>
          <table:table-cell office:value-type="float" office:value="0.66650045999999996" table:style-name="ce1">
            <text:p>0.66650046</text:p>
          </table:table-cell>
          <table:table-cell table:number-columns-repeated="16381"/>
        </table:table-row>
        <table:table-row table:style-name="ro13">
          <table:table-cell office:value-type="float" office:value="0.77604610799999996" table:style-name="ce1">
            <text:p>0.776046108</text:p>
          </table:table-cell>
          <table:table-cell office:value-type="float" office:value="0.88624505499999995" table:style-name="ce1">
            <text:p>0.886245055</text:p>
          </table:table-cell>
          <table:table-cell office:value-type="float" office:value="0.66753184600000004" table:style-name="ce1">
            <text:p>0.667531846</text:p>
          </table:table-cell>
          <table:table-cell table:number-columns-repeated="16381"/>
        </table:table-row>
        <table:table-row table:style-name="ro13">
          <table:table-cell office:value-type="float" office:value="0.77682159399999995" table:style-name="ce1">
            <text:p>0.776821594</text:p>
          </table:table-cell>
          <table:table-cell office:value-type="float" office:value="0.88795133100000001" table:style-name="ce1">
            <text:p>0.887951331</text:p>
          </table:table-cell>
          <table:table-cell office:value-type="float" office:value="0.66155393900000004" table:style-name="ce1">
            <text:p>0.661553939</text:p>
          </table:table-cell>
          <table:table-cell table:number-columns-repeated="16381"/>
        </table:table-row>
        <table:table-row table:style-name="ro13">
          <table:table-cell office:value-type="float" office:value="0.77780816799999997" table:style-name="ce1">
            <text:p>0.777808168</text:p>
          </table:table-cell>
          <table:table-cell office:value-type="float" office:value="0.87178080099999999" table:style-name="ce1">
            <text:p>0.871780801</text:p>
          </table:table-cell>
          <table:table-cell office:value-type="float" office:value="0.65827486499999999" table:style-name="ce1">
            <text:p>0.658274865</text:p>
          </table:table-cell>
          <table:table-cell table:number-columns-repeated="16381"/>
        </table:table-row>
        <table:table-row table:style-name="ro13">
          <table:table-cell office:value-type="float" office:value="0.78517327599999998" table:style-name="ce1">
            <text:p>0.785173276</text:p>
          </table:table-cell>
          <table:table-cell office:value-type="float" office:value="0.85583997000000001" table:style-name="ce1">
            <text:p>0.85583997</text:p>
          </table:table-cell>
          <table:table-cell office:value-type="float" office:value="0.66075658999999998" table:style-name="ce1">
            <text:p>0.66075659</text:p>
          </table:table-cell>
          <table:table-cell table:number-columns-repeated="16381"/>
        </table:table-row>
        <table:table-row table:style-name="ro13">
          <table:table-cell office:value-type="float" office:value="0.79063857599999998" table:style-name="ce1">
            <text:p>0.790638576</text:p>
          </table:table-cell>
          <table:table-cell office:value-type="float" office:value="0.83999519199999995" table:style-name="ce1">
            <text:p>0.839995192</text:p>
          </table:table-cell>
          <table:table-cell office:value-type="float" office:value="0.67903830899999995" table:style-name="ce1">
            <text:p>0.679038309</text:p>
          </table:table-cell>
          <table:table-cell table:number-columns-repeated="16381"/>
        </table:table-row>
        <table:table-row table:style-name="ro13">
          <table:table-cell office:value-type="float" office:value="0.79585082299999999" table:style-name="ce1">
            <text:p>0.795850823</text:p>
          </table:table-cell>
          <table:table-cell office:value-type="float" office:value="0.82582752199999998" table:style-name="ce1">
            <text:p>0.825827522</text:p>
          </table:table-cell>
          <table:table-cell office:value-type="float" office:value="0.67882900400000001" table:style-name="ce1">
            <text:p>0.678829004</text:p>
          </table:table-cell>
          <table:table-cell table:number-columns-repeated="16381"/>
        </table:table-row>
        <table:table-row table:style-name="ro13">
          <table:table-cell office:value-type="float" office:value="0.79978426199999997" table:style-name="ce1">
            <text:p>0.799784262</text:p>
          </table:table-cell>
          <table:table-cell office:value-type="float" office:value="0.81339557200000001" table:style-name="ce1">
            <text:p>0.813395572</text:p>
          </table:table-cell>
          <table:table-cell office:value-type="float" office:value="0.67753732" table:style-name="ce1">
            <text:p>0.67753732</text:p>
          </table:table-cell>
          <table:table-cell table:number-columns-repeated="16381"/>
        </table:table-row>
        <table:table-row table:style-name="ro13">
          <table:table-cell office:value-type="float" office:value="0.80427520399999997" table:style-name="ce1">
            <text:p>0.804275204</text:p>
          </table:table-cell>
          <table:table-cell office:value-type="float" office:value="0.81892542099999999" table:style-name="ce1">
            <text:p>0.818925421</text:p>
          </table:table-cell>
          <table:table-cell office:value-type="float" office:value="0.67649130099999999" table:style-name="ce1">
            <text:p>0.676491301</text:p>
          </table:table-cell>
          <table:table-cell table:number-columns-repeated="16381"/>
        </table:table-row>
        <table:table-row table:style-name="ro13">
          <table:table-cell office:value-type="float" office:value="0.79847437899999996" table:style-name="ce1">
            <text:p>0.798474379</text:p>
          </table:table-cell>
          <table:table-cell office:value-type="float" office:value="0.81883191099999997" table:style-name="ce1">
            <text:p>0.818831911</text:p>
          </table:table-cell>
          <table:table-cell office:value-type="float" office:value="0.67126649000000005" table:style-name="ce1">
            <text:p>0.67126649</text:p>
          </table:table-cell>
          <table:table-cell table:number-columns-repeated="16381"/>
        </table:table-row>
        <table:table-row table:style-name="ro13">
          <table:table-cell office:value-type="float" office:value="0.79725025500000002" table:style-name="ce1">
            <text:p>0.797250255</text:p>
          </table:table-cell>
          <table:table-cell office:value-type="float" office:value="0.83472035" table:style-name="ce1">
            <text:p>0.83472035</text:p>
          </table:table-cell>
          <table:table-cell office:value-type="float" office:value="0.67516496299999995" table:style-name="ce1">
            <text:p>0.675164963</text:p>
          </table:table-cell>
          <table:table-cell table:number-columns-repeated="16381"/>
        </table:table-row>
        <table:table-row table:style-name="ro13">
          <table:table-cell office:value-type="float" office:value="0.79249123600000004" table:style-name="ce1">
            <text:p>0.792491236</text:p>
          </table:table-cell>
          <table:table-cell office:value-type="float" office:value="0.85201357899999997" table:style-name="ce1">
            <text:p>0.852013579</text:p>
          </table:table-cell>
          <table:table-cell office:value-type="float" office:value="0.67584063999999999" table:style-name="ce1">
            <text:p>0.67584064</text:p>
          </table:table-cell>
          <table:table-cell table:number-columns-repeated="16381"/>
        </table:table-row>
        <table:table-row table:style-name="ro13">
          <table:table-cell office:value-type="float" office:value="0.78989985100000004" table:style-name="ce1">
            <text:p>0.789899851</text:p>
          </table:table-cell>
          <table:table-cell office:value-type="float" office:value="0.86753603599999995" table:style-name="ce1">
            <text:p>0.867536036</text:p>
          </table:table-cell>
          <table:table-cell office:value-type="float" office:value="0.67905005399999996" table:style-name="ce1">
            <text:p>0.679050054</text:p>
          </table:table-cell>
          <table:table-cell table:number-columns-repeated="16381"/>
        </table:table-row>
        <table:table-row table:style-name="ro13">
          <table:table-cell office:value-type="float" office:value="0.78806908799999997" table:style-name="ce1">
            <text:p>0.788069088</text:p>
          </table:table-cell>
          <table:table-cell office:value-type="float" office:value="0.88290150099999998" table:style-name="ce1">
            <text:p>0.882901501</text:p>
          </table:table-cell>
          <table:table-cell office:value-type="float" office:value="0.68194611500000002" table:style-name="ce1">
            <text:p>0.681946115</text:p>
          </table:table-cell>
          <table:table-cell table:number-columns-repeated="16381"/>
        </table:table-row>
        <table:table-row table:style-name="ro13">
          <table:table-cell office:value-type="float" office:value="0.78607007200000001" table:style-name="ce1">
            <text:p>0.786070072</text:p>
          </table:table-cell>
          <table:table-cell office:value-type="float" office:value="0.90068495100000001" table:style-name="ce1">
            <text:p>0.900684951</text:p>
          </table:table-cell>
          <table:table-cell office:value-type="float" office:value="0.68241639300000001" table:style-name="ce1">
            <text:p>0.682416393</text:p>
          </table:table-cell>
          <table:table-cell table:number-columns-repeated="16381"/>
        </table:table-row>
        <table:table-row table:style-name="ro13">
          <table:table-cell office:value-type="float" office:value="0.78887948500000005" table:style-name="ce1">
            <text:p>0.788879485</text:p>
          </table:table-cell>
          <table:table-cell office:value-type="float" office:value="0.89887796499999995" table:style-name="ce1">
            <text:p>0.898877965</text:p>
          </table:table-cell>
          <table:table-cell office:value-type="float" office:value="0.68435538200000001" table:style-name="ce1">
            <text:p>0.684355382</text:p>
          </table:table-cell>
          <table:table-cell table:number-columns-repeated="16381"/>
        </table:table-row>
        <table:table-row table:style-name="ro13">
          <table:table-cell office:value-type="float" office:value="0.79851776100000005" table:style-name="ce1">
            <text:p>0.798517761</text:p>
          </table:table-cell>
          <table:table-cell office:value-type="float" office:value="0.901159975" table:style-name="ce1">
            <text:p>0.901159975</text:p>
          </table:table-cell>
          <table:table-cell office:value-type="float" office:value="0.69170802200000003" table:style-name="ce1">
            <text:p>0.691708022</text:p>
          </table:table-cell>
          <table:table-cell table:number-columns-repeated="16381"/>
        </table:table-row>
        <table:table-row table:style-name="ro13">
          <table:table-cell office:value-type="float" office:value="0.79866934599999995" table:style-name="ce1">
            <text:p>0.798669346</text:p>
          </table:table-cell>
          <table:table-cell office:value-type="float" office:value="0.904737028" table:style-name="ce1">
            <text:p>0.904737028</text:p>
          </table:table-cell>
          <table:table-cell office:value-type="float" office:value="0.69248052000000004" table:style-name="ce1">
            <text:p>0.69248052</text:p>
          </table:table-cell>
          <table:table-cell table:number-columns-repeated="16381"/>
        </table:table-row>
        <table:table-row table:style-name="ro13">
          <table:table-cell office:value-type="float" office:value="0.79863977799999997" table:style-name="ce1">
            <text:p>0.798639778</text:p>
          </table:table-cell>
          <table:table-cell office:value-type="float" office:value="0.90772808199999999" table:style-name="ce1">
            <text:p>0.907728082</text:p>
          </table:table-cell>
          <table:table-cell office:value-type="float" office:value="0.69210939599999999" table:style-name="ce1">
            <text:p>0.692109396</text:p>
          </table:table-cell>
          <table:table-cell table:number-columns-repeated="16381"/>
        </table:table-row>
        <table:table-row table:style-name="ro13">
          <table:table-cell office:value-type="float" office:value="0.79757767499999999" table:style-name="ce1">
            <text:p>0.797577675</text:p>
          </table:table-cell>
          <table:table-cell office:value-type="float" office:value="0.91142052100000004" table:style-name="ce1">
            <text:p>0.911420521</text:p>
          </table:table-cell>
          <table:table-cell office:value-type="float" office:value="0.69607205699999997" table:style-name="ce1">
            <text:p>0.696072057</text:p>
          </table:table-cell>
          <table:table-cell table:number-columns-repeated="16381"/>
        </table:table-row>
        <table:table-row table:style-name="ro13">
          <table:table-cell office:value-type="float" office:value="0.79766245199999997" table:style-name="ce1">
            <text:p>0.797662452</text:p>
          </table:table-cell>
          <table:table-cell office:value-type="float" office:value="0.91552088399999998" table:style-name="ce1">
            <text:p>0.915520884</text:p>
          </table:table-cell>
          <table:table-cell office:value-type="float" office:value="0.69598851500000003" table:style-name="ce1">
            <text:p>0.695988515</text:p>
          </table:table-cell>
          <table:table-cell table:number-columns-repeated="16381"/>
        </table:table-row>
        <table:table-row table:style-name="ro13">
          <table:table-cell office:value-type="float" office:value="0.80196038999999997" table:style-name="ce1">
            <text:p>0.80196039</text:p>
          </table:table-cell>
          <table:table-cell office:value-type="float" office:value="0.91779290700000005" table:style-name="ce1">
            <text:p>0.917792907</text:p>
          </table:table-cell>
          <table:table-cell office:value-type="float" office:value="0.71408135399999995" table:style-name="ce1">
            <text:p>0.714081354</text:p>
          </table:table-cell>
          <table:table-cell table:number-columns-repeated="16381"/>
        </table:table-row>
        <table:table-row table:style-name="ro13">
          <table:table-cell office:value-type="float" office:value="0.80428545600000001" table:style-name="ce1">
            <text:p>0.804285456</text:p>
          </table:table-cell>
          <table:table-cell office:value-type="float" office:value="0.91623780200000005" table:style-name="ce1">
            <text:p>0.916237802</text:p>
          </table:table-cell>
          <table:table-cell office:value-type="float" office:value="0.72065859799999998" table:style-name="ce1">
            <text:p>0.720658598</text:p>
          </table:table-cell>
          <table:table-cell table:number-columns-repeated="16381"/>
        </table:table-row>
        <table:table-row table:style-name="ro13">
          <table:table-cell office:value-type="float" office:value="0.80087086500000004" table:style-name="ce1">
            <text:p>0.800870865</text:p>
          </table:table-cell>
          <table:table-cell office:value-type="float" office:value="0.91259193500000002" table:style-name="ce1">
            <text:p>0.912591935</text:p>
          </table:table-cell>
          <table:table-cell office:value-type="float" office:value="0.72077266100000004" table:style-name="ce1">
            <text:p>0.720772661</text:p>
          </table:table-cell>
          <table:table-cell table:number-columns-repeated="16381"/>
        </table:table-row>
        <table:table-row table:style-name="ro13">
          <table:table-cell office:value-type="float" office:value="0.80126369900000005" table:style-name="ce1">
            <text:p>0.801263699</text:p>
          </table:table-cell>
          <table:table-cell office:value-type="float" office:value="0.91244345900000001" table:style-name="ce1">
            <text:p>0.912443459</text:p>
          </table:table-cell>
          <table:table-cell office:value-type="float" office:value="0.72303826199999999" table:style-name="ce1">
            <text:p>0.723038262</text:p>
          </table:table-cell>
          <table:table-cell table:number-columns-repeated="16381"/>
        </table:table-row>
        <table:table-row table:style-name="ro13">
          <table:table-cell office:value-type="float" office:value="0.80287935600000004" table:style-name="ce1">
            <text:p>0.802879356</text:p>
          </table:table-cell>
          <table:table-cell office:value-type="float" office:value="0.91372783899999999" table:style-name="ce1">
            <text:p>0.913727839</text:p>
          </table:table-cell>
          <table:table-cell office:value-type="float" office:value="0.72488886200000002" table:style-name="ce1">
            <text:p>0.724888862</text:p>
          </table:table-cell>
          <table:table-cell table:number-columns-repeated="16381"/>
        </table:table-row>
        <table:table-row table:style-name="ro13">
          <table:table-cell office:value-type="float" office:value="0.80606660299999999" table:style-name="ce1">
            <text:p>0.806066603</text:p>
          </table:table-cell>
          <table:table-cell office:value-type="float" office:value="0.91581584400000005" table:style-name="ce1">
            <text:p>0.915815844</text:p>
          </table:table-cell>
          <table:table-cell office:value-type="float" office:value="0.70409678399999998" table:style-name="ce1">
            <text:p>0.704096784</text:p>
          </table:table-cell>
          <table:table-cell table:number-columns-repeated="16381"/>
        </table:table-row>
        <table:table-row table:style-name="ro13">
          <table:table-cell office:value-type="float" office:value="0.80809404600000001" table:style-name="ce1">
            <text:p>0.808094046</text:p>
          </table:table-cell>
          <table:table-cell office:value-type="float" office:value="0.91627337399999997" table:style-name="ce1">
            <text:p>0.916273374</text:p>
          </table:table-cell>
          <table:table-cell office:value-type="float" office:value="0.70647212000000004" table:style-name="ce1">
            <text:p>0.70647212</text:p>
          </table:table-cell>
          <table:table-cell table:number-columns-repeated="16381"/>
        </table:table-row>
        <table:table-row table:style-name="ro13">
          <table:table-cell office:value-type="float" office:value="0.81060878199999997" table:style-name="ce1">
            <text:p>0.810608782</text:p>
          </table:table-cell>
          <table:table-cell office:value-type="float" office:value="0.91644109100000004" table:style-name="ce1">
            <text:p>0.916441091</text:p>
          </table:table-cell>
          <table:table-cell office:value-type="float" office:value="0.69689353499999995" table:style-name="ce1">
            <text:p>0.696893535</text:p>
          </table:table-cell>
          <table:table-cell table:number-columns-repeated="16381"/>
        </table:table-row>
        <table:table-row table:style-name="ro13">
          <table:table-cell office:value-type="float" office:value="0.81313692000000004" table:style-name="ce1">
            <text:p>0.81313692</text:p>
          </table:table-cell>
          <table:table-cell office:value-type="float" office:value="0.91747876699999997" table:style-name="ce1">
            <text:p>0.917478767</text:p>
          </table:table-cell>
          <table:table-cell office:value-type="float" office:value="0.70192650999999995" table:style-name="ce1">
            <text:p>0.70192651</text:p>
          </table:table-cell>
          <table:table-cell table:number-columns-repeated="16381"/>
        </table:table-row>
        <table:table-row table:style-name="ro13">
          <table:table-cell office:value-type="float" office:value="0.81958461500000002" table:style-name="ce1">
            <text:p>0.819584615</text:p>
          </table:table-cell>
          <table:table-cell office:value-type="float" office:value="0.92011113200000005" table:style-name="ce1">
            <text:p>0.920111132</text:p>
          </table:table-cell>
          <table:table-cell office:value-type="float" office:value="0.70534984099999998" table:style-name="ce1">
            <text:p>0.705349841</text:p>
          </table:table-cell>
          <table:table-cell table:number-columns-repeated="16381"/>
        </table:table-row>
        <table:table-row table:style-name="ro13">
          <table:table-cell office:value-type="float" office:value="0.82275743199999996" table:style-name="ce1">
            <text:p>0.822757432</text:p>
          </table:table-cell>
          <table:table-cell office:value-type="float" office:value="0.92125448200000004" table:style-name="ce1">
            <text:p>0.921254482</text:p>
          </table:table-cell>
          <table:table-cell office:value-type="float" office:value="0.70430786099999998" table:style-name="ce1">
            <text:p>0.704307861</text:p>
          </table:table-cell>
          <table:table-cell table:number-columns-repeated="16381"/>
        </table:table-row>
        <table:table-row table:style-name="ro13">
          <table:table-cell office:value-type="float" office:value="0.82747498799999997" table:style-name="ce1">
            <text:p>0.827474988</text:p>
          </table:table-cell>
          <table:table-cell office:value-type="float" office:value="0.92038516599999998" table:style-name="ce1">
            <text:p>0.920385166</text:p>
          </table:table-cell>
          <table:table-cell office:value-type="float" office:value="0.70564247300000005" table:style-name="ce1">
            <text:p>0.705642473</text:p>
          </table:table-cell>
          <table:table-cell table:number-columns-repeated="16381"/>
        </table:table-row>
        <table:table-row table:style-name="ro13">
          <table:table-cell office:value-type="float" office:value="0.83045968699999995" table:style-name="ce1">
            <text:p>0.830459687</text:p>
          </table:table-cell>
          <table:table-cell office:value-type="float" office:value="0.91819458200000004" table:style-name="ce1">
            <text:p>0.918194582</text:p>
          </table:table-cell>
          <table:table-cell office:value-type="float" office:value="0.724054223" table:style-name="ce1">
            <text:p>0.724054223</text:p>
          </table:table-cell>
          <table:table-cell table:number-columns-repeated="16381"/>
        </table:table-row>
        <table:table-row table:style-name="ro13">
          <table:table-cell office:value-type="float" office:value="0.83628021600000002" table:style-name="ce1">
            <text:p>0.836280216</text:p>
          </table:table-cell>
          <table:table-cell office:value-type="float" office:value="0.91857704600000001" table:style-name="ce1">
            <text:p>0.918577046</text:p>
          </table:table-cell>
          <table:table-cell office:value-type="float" office:value="0.72726582100000003" table:style-name="ce1">
            <text:p>0.727265821</text:p>
          </table:table-cell>
          <table:table-cell table:number-columns-repeated="16381"/>
        </table:table-row>
        <table:table-row table:style-name="ro13">
          <table:table-cell office:value-type="float" office:value="0.80416432900000001" table:style-name="ce1">
            <text:p>0.804164329</text:p>
          </table:table-cell>
          <table:table-cell office:value-type="float" office:value="0.92790025799999998" table:style-name="ce1">
            <text:p>0.927900258</text:p>
          </table:table-cell>
          <table:table-cell office:value-type="float" office:value="0.730646515" table:style-name="ce1">
            <text:p>0.730646515</text:p>
          </table:table-cell>
          <table:table-cell table:number-columns-repeated="16381"/>
        </table:table-row>
        <table:table-row table:style-name="ro13">
          <table:table-cell office:value-type="float" office:value="0.80154577299999996" table:style-name="ce1">
            <text:p>0.801545773</text:p>
          </table:table-cell>
          <table:table-cell office:value-type="float" office:value="0.92376864199999997" table:style-name="ce1">
            <text:p>0.923768642</text:p>
          </table:table-cell>
          <table:table-cell office:value-type="float" office:value="0.71644648600000005" table:style-name="ce1">
            <text:p>0.716446486</text:p>
          </table:table-cell>
          <table:table-cell table:number-columns-repeated="16381"/>
        </table:table-row>
        <table:table-row table:style-name="ro13">
          <table:table-cell office:value-type="float" office:value="0.80337235799999995" table:style-name="ce1">
            <text:p>0.803372358</text:p>
          </table:table-cell>
          <table:table-cell office:value-type="float" office:value="0.92267462200000006" table:style-name="ce1">
            <text:p>0.922674622</text:p>
          </table:table-cell>
          <table:table-cell office:value-type="float" office:value="0.71106280700000002" table:style-name="ce1">
            <text:p>0.711062807</text:p>
          </table:table-cell>
          <table:table-cell table:number-columns-repeated="16381"/>
        </table:table-row>
        <table:table-row table:style-name="ro13">
          <table:table-cell office:value-type="float" office:value="0.80493974599999996" table:style-name="ce1">
            <text:p>0.804939746</text:p>
          </table:table-cell>
          <table:table-cell office:value-type="float" office:value="0.92093059799999999" table:style-name="ce1">
            <text:p>0.920930598</text:p>
          </table:table-cell>
          <table:table-cell office:value-type="float" office:value="0.70826312599999997" table:style-name="ce1">
            <text:p>0.708263126</text:p>
          </table:table-cell>
          <table:table-cell table:number-columns-repeated="16381"/>
        </table:table-row>
        <table:table-row table:style-name="ro13">
          <table:table-cell office:value-type="float" office:value="0.801111566" table:style-name="ce1">
            <text:p>0.801111566</text:p>
          </table:table-cell>
          <table:table-cell office:value-type="float" office:value="0.92004630099999996" table:style-name="ce1">
            <text:p>0.920046301</text:p>
          </table:table-cell>
          <table:table-cell office:value-type="float" office:value="0.70714758099999997" table:style-name="ce1">
            <text:p>0.707147581</text:p>
          </table:table-cell>
          <table:table-cell table:number-columns-repeated="16381"/>
        </table:table-row>
        <table:table-row table:style-name="ro13">
          <table:table-cell office:value-type="float" office:value="0.79955885800000004" table:style-name="ce1">
            <text:p>0.799558858</text:p>
          </table:table-cell>
          <table:table-cell office:value-type="float" office:value="0.92109828500000002" table:style-name="ce1">
            <text:p>0.921098285</text:p>
          </table:table-cell>
          <table:table-cell office:value-type="float" office:value="0.70593584600000003" table:style-name="ce1">
            <text:p>0.705935846</text:p>
          </table:table-cell>
          <table:table-cell table:number-columns-repeated="16381"/>
        </table:table-row>
        <table:table-row table:style-name="ro13">
          <table:table-cell office:value-type="float" office:value="0.79624916000000001" table:style-name="ce1">
            <text:p>0.79624916</text:p>
          </table:table-cell>
          <table:table-cell office:value-type="float" office:value="0.91990018399999995" table:style-name="ce1">
            <text:p>0.919900184</text:p>
          </table:table-cell>
          <table:table-cell office:value-type="float" office:value="0.703220819" table:style-name="ce1">
            <text:p>0.703220819</text:p>
          </table:table-cell>
          <table:table-cell table:number-columns-repeated="16381"/>
        </table:table-row>
        <table:table-row table:style-name="ro13">
          <table:table-cell office:value-type="float" office:value="0.82627712200000003" table:style-name="ce1">
            <text:p>0.826277122</text:p>
          </table:table-cell>
          <table:table-cell office:value-type="float" office:value="0.90890378599999999" table:style-name="ce1">
            <text:p>0.908903786</text:p>
          </table:table-cell>
          <table:table-cell office:value-type="float" office:value="0.69773586899999995" table:style-name="ce1">
            <text:p>0.697735869</text:p>
          </table:table-cell>
          <table:table-cell table:number-columns-repeated="16381"/>
        </table:table-row>
        <table:table-row table:style-name="ro13">
          <table:table-cell office:value-type="float" office:value="0.83310176000000002" table:style-name="ce1">
            <text:p>0.83310176</text:p>
          </table:table-cell>
          <table:table-cell office:value-type="float" office:value="0.91358579699999998" table:style-name="ce1">
            <text:p>0.913585797</text:p>
          </table:table-cell>
          <table:table-cell office:value-type="float" office:value="0.70769040800000005" table:style-name="ce1">
            <text:p>0.707690408</text:p>
          </table:table-cell>
          <table:table-cell table:number-columns-repeated="16381"/>
        </table:table-row>
        <table:table-row table:style-name="ro13">
          <table:table-cell office:value-type="float" office:value="0.83096485799999997" table:style-name="ce1">
            <text:p>0.830964858</text:p>
          </table:table-cell>
          <table:table-cell office:value-type="float" office:value="0.91057868799999997" table:style-name="ce1">
            <text:p>0.910578688</text:p>
          </table:table-cell>
          <table:table-cell office:value-type="float" office:value="0.71212698699999999" table:style-name="ce1">
            <text:p>0.712126987</text:p>
          </table:table-cell>
          <table:table-cell table:number-columns-repeated="16381"/>
        </table:table-row>
        <table:table-row table:style-name="ro13">
          <table:table-cell office:value-type="float" office:value="0.830547798" table:style-name="ce1">
            <text:p>0.830547798</text:p>
          </table:table-cell>
          <table:table-cell office:value-type="float" office:value="0.90997890199999998" table:style-name="ce1">
            <text:p>0.909978902</text:p>
          </table:table-cell>
          <table:table-cell office:value-type="float" office:value="0.71173099200000001" table:style-name="ce1">
            <text:p>0.711730992</text:p>
          </table:table-cell>
          <table:table-cell table:number-columns-repeated="16381"/>
        </table:table-row>
        <table:table-row table:style-name="ro13">
          <table:table-cell office:value-type="float" office:value="0.83008445600000003" table:style-name="ce1">
            <text:p>0.830084456</text:p>
          </table:table-cell>
          <table:table-cell office:value-type="float" office:value="0.90597183400000003" table:style-name="ce1">
            <text:p>0.905971834</text:p>
          </table:table-cell>
          <table:table-cell office:value-type="float" office:value="0.70509402799999998" table:style-name="ce1">
            <text:p>0.705094028</text:p>
          </table:table-cell>
          <table:table-cell table:number-columns-repeated="16381"/>
        </table:table-row>
        <table:table-row table:style-name="ro13">
          <table:table-cell office:value-type="float" office:value="0.82940036900000003" table:style-name="ce1">
            <text:p>0.829400369</text:p>
          </table:table-cell>
          <table:table-cell office:value-type="float" office:value="0.90513438300000004" table:style-name="ce1">
            <text:p>0.905134383</text:p>
          </table:table-cell>
          <table:table-cell office:value-type="float" office:value="0.70411146000000002" table:style-name="ce1">
            <text:p>0.70411146</text:p>
          </table:table-cell>
          <table:table-cell table:number-columns-repeated="16381"/>
        </table:table-row>
        <table:table-row table:style-name="ro13">
          <table:table-cell office:value-type="float" office:value="0.82632728499999997" table:style-name="ce1">
            <text:p>0.826327285</text:p>
          </table:table-cell>
          <table:table-cell office:value-type="float" office:value="0.90583049699999996" table:style-name="ce1">
            <text:p>0.905830497</text:p>
          </table:table-cell>
          <table:table-cell office:value-type="float" office:value="0.69877978299999999" table:style-name="ce1">
            <text:p>0.698779783</text:p>
          </table:table-cell>
          <table:table-cell table:number-columns-repeated="16381"/>
        </table:table-row>
        <table:table-row table:style-name="ro13">
          <table:table-cell office:value-type="float" office:value="0.82449700199999998" table:style-name="ce1">
            <text:p>0.824497002</text:p>
          </table:table-cell>
          <table:table-cell office:value-type="float" office:value="0.90782949700000004" table:style-name="ce1">
            <text:p>0.907829497</text:p>
          </table:table-cell>
          <table:table-cell office:value-type="float" office:value="0.70747417199999996" table:style-name="ce1">
            <text:p>0.707474172</text:p>
          </table:table-cell>
          <table:table-cell table:number-columns-repeated="16381"/>
        </table:table-row>
        <table:table-row table:style-name="ro13">
          <table:table-cell office:value-type="float" office:value="0.81886353899999997" table:style-name="ce1">
            <text:p>0.818863539</text:p>
          </table:table-cell>
          <table:table-cell office:value-type="float" office:value="0.90436957600000001" table:style-name="ce1">
            <text:p>0.904369576</text:p>
          </table:table-cell>
          <table:table-cell office:value-type="float" office:value="0.70280120000000001" table:style-name="ce1">
            <text:p>0.7028012</text:p>
          </table:table-cell>
          <table:table-cell table:number-columns-repeated="16381"/>
        </table:table-row>
        <table:table-row table:style-name="ro13">
          <table:table-cell office:value-type="float" office:value="0.81606807699999995" table:style-name="ce1">
            <text:p>0.816068077</text:p>
          </table:table-cell>
          <table:table-cell office:value-type="float" office:value="0.90673311700000003" table:style-name="ce1">
            <text:p>0.906733117</text:p>
          </table:table-cell>
          <table:table-cell office:value-type="float" office:value="0.69970564199999996" table:style-name="ce1">
            <text:p>0.699705642</text:p>
          </table:table-cell>
          <table:table-cell table:number-columns-repeated="16381"/>
        </table:table-row>
        <table:table-row table:style-name="ro13">
          <table:table-cell office:value-type="float" office:value="0.80221737100000001" table:style-name="ce1">
            <text:p>0.802217371</text:p>
          </table:table-cell>
          <table:table-cell office:value-type="float" office:value="0.90447865100000002" table:style-name="ce1">
            <text:p>0.904478651</text:p>
          </table:table-cell>
          <table:table-cell office:value-type="float" office:value="0.68650277599999998" table:style-name="ce1">
            <text:p>0.686502776</text:p>
          </table:table-cell>
          <table:table-cell table:number-columns-repeated="16381"/>
        </table:table-row>
        <table:table-row table:style-name="ro13">
          <table:table-cell office:value-type="float" office:value="0.77950730099999999" table:style-name="ce1">
            <text:p>0.779507301</text:p>
          </table:table-cell>
          <table:table-cell office:value-type="float" office:value="0.90146011299999995" table:style-name="ce1">
            <text:p>0.901460113</text:p>
          </table:table-cell>
          <table:table-cell office:value-type="float" office:value="0.67137765699999996" table:style-name="ce1">
            <text:p>0.671377657</text:p>
          </table:table-cell>
          <table:table-cell table:number-columns-repeated="16381"/>
        </table:table-row>
        <table:table-row table:style-name="ro13">
          <table:table-cell office:value-type="float" office:value="0.75304670299999998" table:style-name="ce1">
            <text:p>0.753046703</text:p>
          </table:table-cell>
          <table:table-cell office:value-type="float" office:value="0.89533507400000001" table:style-name="ce1">
            <text:p>0.895335074</text:p>
          </table:table-cell>
          <table:table-cell office:value-type="float" office:value="0.63492567899999997" table:style-name="ce1">
            <text:p>0.634925679</text:p>
          </table:table-cell>
          <table:table-cell table:number-columns-repeated="16381"/>
        </table:table-row>
        <table:table-row table:style-name="ro13">
          <table:table-cell office:value-type="float" office:value="0.718372538" table:style-name="ce1">
            <text:p>0.718372538</text:p>
          </table:table-cell>
          <table:table-cell office:value-type="float" office:value="0.88218513399999998" table:style-name="ce1">
            <text:p>0.882185134</text:p>
          </table:table-cell>
          <table:table-cell office:value-type="float" office:value="0.61320279099999997" table:style-name="ce1">
            <text:p>0.613202791</text:p>
          </table:table-cell>
          <table:table-cell table:number-columns-repeated="16381"/>
        </table:table-row>
        <table:table-row table:style-name="ro13">
          <table:table-cell office:value-type="float" office:value="0.68456813500000002" table:style-name="ce1">
            <text:p>0.684568135</text:p>
          </table:table-cell>
          <table:table-cell office:value-type="float" office:value="0.86685524199999997" table:style-name="ce1">
            <text:p>0.866855242</text:p>
          </table:table-cell>
          <table:table-cell office:value-type="float" office:value="0.57951474199999997" table:style-name="ce1">
            <text:p>0.579514742</text:p>
          </table:table-cell>
          <table:table-cell table:number-columns-repeated="16381"/>
        </table:table-row>
        <table:table-row table:style-name="ro13">
          <table:table-cell office:value-type="float" office:value="0.63468778400000003" table:style-name="ce1">
            <text:p>0.634687784</text:p>
          </table:table-cell>
          <table:table-cell office:value-type="float" office:value="0.862032935" table:style-name="ce1">
            <text:p>0.862032935</text:p>
          </table:table-cell>
          <table:table-cell office:value-type="float" office:value="0.56065291399999995" table:style-name="ce1">
            <text:p>0.560652914</text:p>
          </table:table-cell>
          <table:table-cell table:number-columns-repeated="16381"/>
        </table:table-row>
        <table:table-row table:style-name="ro13">
          <table:table-cell office:value-type="float" office:value="0.617000039" table:style-name="ce1">
            <text:p>0.617000039</text:p>
          </table:table-cell>
          <table:table-cell office:value-type="float" office:value="0.85652333899999999" table:style-name="ce1">
            <text:p>0.856523339</text:p>
          </table:table-cell>
          <table:table-cell office:value-type="float" office:value="0.54857977099999999" table:style-name="ce1">
            <text:p>0.548579771</text:p>
          </table:table-cell>
          <table:table-cell table:number-columns-repeated="16381"/>
        </table:table-row>
        <table:table-row table:style-name="ro13">
          <table:table-cell office:value-type="float" office:value="0.59970759399999995" table:style-name="ce1">
            <text:p>0.599707594</text:p>
          </table:table-cell>
          <table:table-cell office:value-type="float" office:value="0.83192400499999997" table:style-name="ce1">
            <text:p>0.831924005</text:p>
          </table:table-cell>
          <table:table-cell office:value-type="float" office:value="0.52765417599999997" table:style-name="ce1">
            <text:p>0.527654176</text:p>
          </table:table-cell>
          <table:table-cell table:number-columns-repeated="16381"/>
        </table:table-row>
        <table:table-row table:style-name="ro13">
          <table:table-cell office:value-type="float" office:value="0.58092660100000004" table:style-name="ce1">
            <text:p>0.580926601</text:p>
          </table:table-cell>
          <table:table-cell office:value-type="float" office:value="0.80586418000000004" table:style-name="ce1">
            <text:p>0.80586418</text:p>
          </table:table-cell>
          <table:table-cell office:value-type="float" office:value="0.50841674000000003" table:style-name="ce1">
            <text:p>0.50841674</text:p>
          </table:table-cell>
          <table:table-cell table:number-columns-repeated="16381"/>
        </table:table-row>
        <table:table-row table:style-name="ro13">
          <table:table-cell office:value-type="float" office:value="0.55718956600000002" table:style-name="ce1">
            <text:p>0.557189566</text:p>
          </table:table-cell>
          <table:table-cell office:value-type="float" office:value="0.77773779700000001" table:style-name="ce1">
            <text:p>0.777737797</text:p>
          </table:table-cell>
          <table:table-cell office:value-type="float" office:value="0.50038623500000001" table:style-name="ce1">
            <text:p>0.500386235</text:p>
          </table:table-cell>
          <table:table-cell table:number-columns-repeated="16381"/>
        </table:table-row>
        <table:table-row table:style-name="ro13">
          <table:table-cell office:value-type="float" office:value="0.53222473199999998" table:style-name="ce1">
            <text:p>0.532224732</text:p>
          </table:table-cell>
          <table:table-cell office:value-type="float" office:value="0.75330155499999996" table:style-name="ce1">
            <text:p>0.753301555</text:p>
          </table:table-cell>
          <table:table-cell office:value-type="float" office:value="0.47812940300000001" table:style-name="ce1">
            <text:p>0.478129403</text:p>
          </table:table-cell>
          <table:table-cell table:number-columns-repeated="16381"/>
        </table:table-row>
        <table:table-row table:style-name="ro13">
          <table:table-cell office:value-type="float" office:value="0.48860980399999998" table:style-name="ce1">
            <text:p>0.488609804</text:p>
          </table:table-cell>
          <table:table-cell office:value-type="float" office:value="0.71427436600000005" table:style-name="ce1">
            <text:p>0.714274366</text:p>
          </table:table-cell>
          <table:table-cell office:value-type="float" office:value="0.43329372999999999" table:style-name="ce1">
            <text:p>0.43329373</text:p>
          </table:table-cell>
          <table:table-cell table:number-columns-repeated="16381"/>
        </table:table-row>
        <table:table-row table:style-name="ro13">
          <table:table-cell office:value-type="float" office:value="0.420583504" table:style-name="ce1">
            <text:p>0.420583504</text:p>
          </table:table-cell>
          <table:table-cell office:value-type="float" office:value="0.605194224" table:style-name="ce1">
            <text:p>0.605194224</text:p>
          </table:table-cell>
          <table:table-cell office:value-type="float" office:value="0.36059202000000001" table:style-name="ce1">
            <text:p>0.36059202</text:p>
          </table:table-cell>
          <table:table-cell table:number-columns-repeated="16381"/>
        </table:table-row>
        <table:table-row table:style-name="ro13">
          <table:table-cell office:value-type="float" office:value="0.39121250400000002" table:style-name="ce1">
            <text:p>0.391212504</text:p>
          </table:table-cell>
          <table:table-cell office:value-type="float" office:value="0.58188227299999995" table:style-name="ce1">
            <text:p>0.581882273</text:p>
          </table:table-cell>
          <table:table-cell office:value-type="float" office:value="0.32640837499999997" table:style-name="ce1">
            <text:p>0.326408375</text:p>
          </table:table-cell>
          <table:table-cell table:number-columns-repeated="16381"/>
        </table:table-row>
        <table:table-row table:style-name="ro13">
          <table:table-cell office:value-type="float" office:value="0.36072138399999998" table:style-name="ce1">
            <text:p>0.360721384</text:p>
          </table:table-cell>
          <table:table-cell office:value-type="float" office:value="0.54123291200000001" table:style-name="ce1">
            <text:p>0.541232912</text:p>
          </table:table-cell>
          <table:table-cell office:value-type="float" office:value="0.30342611800000002" table:style-name="ce1">
            <text:p>0.303426118</text:p>
          </table:table-cell>
          <table:table-cell table:number-columns-repeated="16381"/>
        </table:table-row>
        <table:table-row table:style-name="ro13">
          <table:table-cell office:value-type="float" office:value="0.33597028499999998" table:style-name="ce1">
            <text:p>0.335970285</text:p>
          </table:table-cell>
          <table:table-cell office:value-type="float" office:value="0.50638084699999997" table:style-name="ce1">
            <text:p>0.506380847</text:p>
          </table:table-cell>
          <table:table-cell office:value-type="float" office:value="0.28433891" table:style-name="ce1">
            <text:p>0.28433891</text:p>
          </table:table-cell>
          <table:table-cell table:number-columns-repeated="16381"/>
        </table:table-row>
        <table:table-row table:style-name="ro13">
          <table:table-cell office:value-type="float" office:value="0.32517152100000002" table:style-name="ce1">
            <text:p>0.325171521</text:p>
          </table:table-cell>
          <table:table-cell office:value-type="float" office:value="0.48900771199999998" table:style-name="ce1">
            <text:p>0.489007712</text:p>
          </table:table-cell>
          <table:table-cell office:value-type="float" office:value="0.263544481" table:style-name="ce1">
            <text:p>0.263544481</text:p>
          </table:table-cell>
          <table:table-cell table:number-columns-repeated="16381"/>
        </table:table-row>
        <table:table-row table:style-name="ro13">
          <table:table-cell office:value-type="float" office:value="0.321677449" table:style-name="ce1">
            <text:p>0.321677449</text:p>
          </table:table-cell>
          <table:table-cell office:value-type="float" office:value="0.475560759" table:style-name="ce1">
            <text:p>0.475560759</text:p>
          </table:table-cell>
          <table:table-cell office:value-type="float" office:value="0.26057777700000001" table:style-name="ce1">
            <text:p>0.260577777</text:p>
          </table:table-cell>
          <table:table-cell table:number-columns-repeated="16381"/>
        </table:table-row>
        <table:table-row table:style-name="ro13">
          <table:table-cell office:value-type="float" office:value="0.343542919" table:style-name="ce1">
            <text:p>0.343542919</text:p>
          </table:table-cell>
          <table:table-cell office:value-type="float" office:value="0.48016286400000002" table:style-name="ce1">
            <text:p>0.480162864</text:p>
          </table:table-cell>
          <table:table-cell office:value-type="float" office:value="0.27250491900000001" table:style-name="ce1">
            <text:p>0.272504919</text:p>
          </table:table-cell>
          <table:table-cell table:number-columns-repeated="16381"/>
        </table:table-row>
        <table:table-row table:style-name="ro13">
          <table:table-cell office:value-type="float" office:value="0.38707423400000002" table:style-name="ce1">
            <text:p>0.387074234</text:p>
          </table:table-cell>
          <table:table-cell office:value-type="float" office:value="0.53491883200000001" table:style-name="ce1">
            <text:p>0.534918832</text:p>
          </table:table-cell>
          <table:table-cell office:value-type="float" office:value="0.30017017400000001" table:style-name="ce1">
            <text:p>0.300170174</text:p>
          </table:table-cell>
          <table:table-cell table:number-columns-repeated="16381"/>
        </table:table-row>
        <table:table-row table:style-name="ro13">
          <table:table-cell office:value-type="float" office:value="0.40618735" table:style-name="ce1">
            <text:p>0.40618735</text:p>
          </table:table-cell>
          <table:table-cell office:value-type="float" office:value="0.54712953900000005" table:style-name="ce1">
            <text:p>0.547129539</text:p>
          </table:table-cell>
          <table:table-cell office:value-type="float" office:value="0.32664180999999998" table:style-name="ce1">
            <text:p>0.32664181</text:p>
          </table:table-cell>
          <table:table-cell table:number-columns-repeated="16381"/>
        </table:table-row>
        <table:table-row table:style-name="ro13">
          <table:table-cell office:value-type="float" office:value="0.40667592200000002" table:style-name="ce1">
            <text:p>0.406675922</text:p>
          </table:table-cell>
          <table:table-cell office:value-type="float" office:value="0.55247959899999999" table:style-name="ce1">
            <text:p>0.552479599</text:p>
          </table:table-cell>
          <table:table-cell office:value-type="float" office:value="0.32493436799999997" table:style-name="ce1">
            <text:p>0.324934368</text:p>
          </table:table-cell>
          <table:table-cell table:number-columns-repeated="16381"/>
        </table:table-row>
        <table:table-row table:style-name="ro13">
          <table:table-cell office:value-type="float" office:value="0.41789980700000001" table:style-name="ce1">
            <text:p>0.417899807</text:p>
          </table:table-cell>
          <table:table-cell office:value-type="float" office:value="0.58110324999999996" table:style-name="ce1">
            <text:p>0.58110325</text:p>
          </table:table-cell>
          <table:table-cell office:value-type="float" office:value="0.34408424599999998" table:style-name="ce1">
            <text:p>0.344084246</text:p>
          </table:table-cell>
          <table:table-cell table:number-columns-repeated="16381"/>
        </table:table-row>
        <table:table-row table:style-name="ro13">
          <table:table-cell office:value-type="float" office:value="0.42677583899999999" table:style-name="ce1">
            <text:p>0.426775839</text:p>
          </table:table-cell>
          <table:table-cell office:value-type="float" office:value="0.60716175800000005" table:style-name="ce1">
            <text:p>0.607161758</text:p>
          </table:table-cell>
          <table:table-cell office:value-type="float" office:value="0.35149435699999998" table:style-name="ce1">
            <text:p>0.351494357</text:p>
          </table:table-cell>
          <table:table-cell table:number-columns-repeated="16381"/>
        </table:table-row>
        <table:table-row table:style-name="ro13">
          <table:table-cell office:value-type="float" office:value="0.43404025600000001" table:style-name="ce1">
            <text:p>0.434040256</text:p>
          </table:table-cell>
          <table:table-cell office:value-type="float" office:value="0.63188355399999996" table:style-name="ce1">
            <text:p>0.631883554</text:p>
          </table:table-cell>
          <table:table-cell office:value-type="float" office:value="0.36609004499999998" table:style-name="ce1">
            <text:p>0.366090045</text:p>
          </table:table-cell>
          <table:table-cell table:number-columns-repeated="16381"/>
        </table:table-row>
        <table:table-row table:style-name="ro13">
          <table:table-cell office:value-type="float" office:value="0.44302456099999998" table:style-name="ce1">
            <text:p>0.443024561</text:p>
          </table:table-cell>
          <table:table-cell office:value-type="float" office:value="0.65751541599999996" table:style-name="ce1">
            <text:p>0.657515416</text:p>
          </table:table-cell>
          <table:table-cell office:value-type="float" office:value="0.41095819900000002" table:style-name="ce1">
            <text:p>0.410958199</text:p>
          </table:table-cell>
          <table:table-cell table:number-columns-repeated="16381"/>
        </table:table-row>
        <table:table-row table:style-name="ro13">
          <table:table-cell office:value-type="float" office:value="0.46806010799999997" table:style-name="ce1">
            <text:p>0.468060108</text:p>
          </table:table-cell>
          <table:table-cell office:value-type="float" office:value="0.69216701199999997" table:style-name="ce1">
            <text:p>0.692167012</text:p>
          </table:table-cell>
          <table:table-cell office:value-type="float" office:value="0.43792429900000002" table:style-name="ce1">
            <text:p>0.437924299</text:p>
          </table:table-cell>
          <table:table-cell table:number-columns-repeated="16381"/>
        </table:table-row>
        <table:table-row table:style-name="ro13">
          <table:table-cell office:value-type="float" office:value="0.46992432000000001" table:style-name="ce1">
            <text:p>0.46992432</text:p>
          </table:table-cell>
          <table:table-cell office:value-type="float" office:value="0.69974984600000001" table:style-name="ce1">
            <text:p>0.699749846</text:p>
          </table:table-cell>
          <table:table-cell office:value-type="float" office:value="0.44620725500000002" table:style-name="ce1">
            <text:p>0.446207255</text:p>
          </table:table-cell>
          <table:table-cell table:number-columns-repeated="16381"/>
        </table:table-row>
        <table:table-row table:style-name="ro13">
          <table:table-cell office:value-type="float" office:value="0.49660520600000002" table:style-name="ce1">
            <text:p>0.496605206</text:p>
          </table:table-cell>
          <table:table-cell office:value-type="float" office:value="0.74876823400000003" table:style-name="ce1">
            <text:p>0.748768234</text:p>
          </table:table-cell>
          <table:table-cell office:value-type="float" office:value="0.477145969" table:style-name="ce1">
            <text:p>0.477145969</text:p>
          </table:table-cell>
          <table:table-cell table:number-columns-repeated="16381"/>
        </table:table-row>
        <table:table-row table:style-name="ro13">
          <table:table-cell office:value-type="float" office:value="0.51275752900000005" table:style-name="ce1">
            <text:p>0.512757529</text:p>
          </table:table-cell>
          <table:table-cell office:value-type="float" office:value="0.77189537100000005" table:style-name="ce1">
            <text:p>0.771895371</text:p>
          </table:table-cell>
          <table:table-cell office:value-type="float" office:value="0.48659951600000001" table:style-name="ce1">
            <text:p>0.486599516</text:p>
          </table:table-cell>
          <table:table-cell table:number-columns-repeated="16381"/>
        </table:table-row>
        <table:table-row table:style-name="ro13">
          <table:table-cell office:value-type="float" office:value="0.52778838299999997" table:style-name="ce1">
            <text:p>0.527788383</text:p>
          </table:table-cell>
          <table:table-cell office:value-type="float" office:value="0.78427695100000006" table:style-name="ce1">
            <text:p>0.784276951</text:p>
          </table:table-cell>
          <table:table-cell office:value-type="float" office:value="0.49910643900000001" table:style-name="ce1">
            <text:p>0.499106439</text:p>
          </table:table-cell>
          <table:table-cell table:number-columns-repeated="16381"/>
        </table:table-row>
        <table:table-row table:style-name="ro13">
          <table:table-cell office:value-type="float" office:value="0.54315101700000001" table:style-name="ce1">
            <text:p>0.543151017</text:p>
          </table:table-cell>
          <table:table-cell office:value-type="float" office:value="0.79451056399999997" table:style-name="ce1">
            <text:p>0.794510564</text:p>
          </table:table-cell>
          <table:table-cell office:value-type="float" office:value="0.50277318699999995" table:style-name="ce1">
            <text:p>0.502773187</text:p>
          </table:table-cell>
          <table:table-cell table:number-columns-repeated="16381"/>
        </table:table-row>
        <table:table-row table:style-name="ro13">
          <table:table-cell office:value-type="float" office:value="0.55685317400000001" table:style-name="ce1">
            <text:p>0.556853174</text:p>
          </table:table-cell>
          <table:table-cell office:value-type="float" office:value="0.80607494499999999" table:style-name="ce1">
            <text:p>0.806074945</text:p>
          </table:table-cell>
          <table:table-cell office:value-type="float" office:value="0.484985469" table:style-name="ce1">
            <text:p>0.484985469</text:p>
          </table:table-cell>
          <table:table-cell table:number-columns-repeated="16381"/>
        </table:table-row>
        <table:table-row table:style-name="ro13">
          <table:table-cell office:value-type="float" office:value="0.57175029700000002" table:style-name="ce1">
            <text:p>0.571750297</text:p>
          </table:table-cell>
          <table:table-cell office:value-type="float" office:value="0.82180341800000001" table:style-name="ce1">
            <text:p>0.821803418</text:p>
          </table:table-cell>
          <table:table-cell office:value-type="float" office:value="0.49819325800000003" table:style-name="ce1">
            <text:p>0.498193258</text:p>
          </table:table-cell>
          <table:table-cell table:number-columns-repeated="16381"/>
        </table:table-row>
        <table:table-row table:style-name="ro13">
          <table:table-cell office:value-type="float" office:value="0.575680996" table:style-name="ce1">
            <text:p>0.575680996</text:p>
          </table:table-cell>
          <table:table-cell office:value-type="float" office:value="0.82381914700000003" table:style-name="ce1">
            <text:p>0.823819147</text:p>
          </table:table-cell>
          <table:table-cell office:value-type="float" office:value="0.49527275399999998" table:style-name="ce1">
            <text:p>0.495272754</text:p>
          </table:table-cell>
          <table:table-cell table:number-columns-repeated="16381"/>
        </table:table-row>
        <table:table-row table:style-name="ro13">
          <table:table-cell office:value-type="float" office:value="0.58287942699999995" table:style-name="ce1">
            <text:p>0.582879427</text:p>
          </table:table-cell>
          <table:table-cell office:value-type="float" office:value="0.830349844" table:style-name="ce1">
            <text:p>0.830349844</text:p>
          </table:table-cell>
          <table:table-cell office:value-type="float" office:value="0.50262563500000002" table:style-name="ce1">
            <text:p>0.502625635</text:p>
          </table:table-cell>
          <table:table-cell table:number-columns-repeated="16381"/>
        </table:table-row>
        <table:table-row table:style-name="ro13">
          <table:table-cell office:value-type="float" office:value="0.59128988000000005" table:style-name="ce1">
            <text:p>0.59128988</text:p>
          </table:table-cell>
          <table:table-cell office:value-type="float" office:value="0.83638443699999998" table:style-name="ce1">
            <text:p>0.836384437</text:p>
          </table:table-cell>
          <table:table-cell office:value-type="float" office:value="0.50883283700000004" table:style-name="ce1">
            <text:p>0.508832837</text:p>
          </table:table-cell>
          <table:table-cell table:number-columns-repeated="16381"/>
        </table:table-row>
        <table:table-row table:style-name="ro13">
          <table:table-cell office:value-type="float" office:value="0.59534385199999995" table:style-name="ce1">
            <text:p>0.595343852</text:p>
          </table:table-cell>
          <table:table-cell office:value-type="float" office:value="0.83936639099999999" table:style-name="ce1">
            <text:p>0.839366391</text:p>
          </table:table-cell>
          <table:table-cell office:value-type="float" office:value="0.52733242599999997" table:style-name="ce1">
            <text:p>0.527332426</text:p>
          </table:table-cell>
          <table:table-cell table:number-columns-repeated="16381"/>
        </table:table-row>
        <table:table-row table:style-name="ro13">
          <table:table-cell office:value-type="float" office:value="0.60501229000000001" table:style-name="ce1">
            <text:p>0.60501229</text:p>
          </table:table-cell>
          <table:table-cell office:value-type="float" office:value="0.844567976" table:style-name="ce1">
            <text:p>0.844567976</text:p>
          </table:table-cell>
          <table:table-cell office:value-type="float" office:value="0.536223161" table:style-name="ce1">
            <text:p>0.536223161</text:p>
          </table:table-cell>
          <table:table-cell table:number-columns-repeated="16381"/>
        </table:table-row>
        <table:table-row table:style-name="ro13">
          <table:table-cell office:value-type="float" office:value="0.60982608500000002" table:style-name="ce1">
            <text:p>0.609826085</text:p>
          </table:table-cell>
          <table:table-cell office:value-type="float" office:value="0.84597702500000005" table:style-name="ce1">
            <text:p>0.845977025</text:p>
          </table:table-cell>
          <table:table-cell office:value-type="float" office:value="0.54371674800000003" table:style-name="ce1">
            <text:p>0.543716748</text:p>
          </table:table-cell>
          <table:table-cell table:number-columns-repeated="16381"/>
        </table:table-row>
        <table:table-row table:style-name="ro13">
          <table:table-cell office:value-type="float" office:value="0.61875499700000003" table:style-name="ce1">
            <text:p>0.618754997</text:p>
          </table:table-cell>
          <table:table-cell office:value-type="float" office:value="0.84765863699999999" table:style-name="ce1">
            <text:p>0.847658637</text:p>
          </table:table-cell>
          <table:table-cell office:value-type="float" office:value="0.54748155899999995" table:style-name="ce1">
            <text:p>0.547481559</text:p>
          </table:table-cell>
          <table:table-cell table:number-columns-repeated="16381"/>
        </table:table-row>
        <table:table-row table:style-name="ro13">
          <table:table-cell office:value-type="float" office:value="0.62571743000000002" table:style-name="ce1">
            <text:p>0.62571743</text:p>
          </table:table-cell>
          <table:table-cell office:value-type="float" office:value="0.84763204199999997" table:style-name="ce1">
            <text:p>0.847632042</text:p>
          </table:table-cell>
          <table:table-cell office:value-type="float" office:value="0.549977983" table:style-name="ce1">
            <text:p>0.549977983</text:p>
          </table:table-cell>
          <table:table-cell table:number-columns-repeated="16381"/>
        </table:table-row>
        <table:table-row table:style-name="ro13">
          <table:table-cell office:value-type="float" office:value="0.63012973699999997" table:style-name="ce1">
            <text:p>0.630129737</text:p>
          </table:table-cell>
          <table:table-cell office:value-type="float" office:value="0.84783150100000004" table:style-name="ce1">
            <text:p>0.847831501</text:p>
          </table:table-cell>
          <table:table-cell office:value-type="float" office:value="0.55466569899999996" table:style-name="ce1">
            <text:p>0.554665699</text:p>
          </table:table-cell>
          <table:table-cell table:number-columns-repeated="16381"/>
        </table:table-row>
        <table:table-row table:style-name="ro13">
          <table:table-cell office:value-type="float" office:value="0.637132264" table:style-name="ce1">
            <text:p>0.637132264</text:p>
          </table:table-cell>
          <table:table-cell office:value-type="float" office:value="0.84871206099999996" table:style-name="ce1">
            <text:p>0.848712061</text:p>
          </table:table-cell>
          <table:table-cell office:value-type="float" office:value="0.56116851700000003" table:style-name="ce1">
            <text:p>0.561168517</text:p>
          </table:table-cell>
          <table:table-cell table:number-columns-repeated="16381"/>
        </table:table-row>
        <table:table-row table:style-name="ro13">
          <table:table-cell office:value-type="float" office:value="0.644656059" table:style-name="ce1">
            <text:p>0.644656059</text:p>
          </table:table-cell>
          <table:table-cell office:value-type="float" office:value="0.85162152400000002" table:style-name="ce1">
            <text:p>0.851621524</text:p>
          </table:table-cell>
          <table:table-cell office:value-type="float" office:value="0.56717690899999995" table:style-name="ce1">
            <text:p>0.567176909</text:p>
          </table:table-cell>
          <table:table-cell table:number-columns-repeated="16381"/>
        </table:table-row>
        <table:table-row table:style-name="ro13">
          <table:table-cell office:value-type="float" office:value="0.650632353" table:style-name="ce1">
            <text:p>0.650632353</text:p>
          </table:table-cell>
          <table:table-cell office:value-type="float" office:value="0.853564608" table:style-name="ce1">
            <text:p>0.853564608</text:p>
          </table:table-cell>
          <table:table-cell office:value-type="float" office:value="0.57296348699999999" table:style-name="ce1">
            <text:p>0.572963487</text:p>
          </table:table-cell>
          <table:table-cell table:number-columns-repeated="16381"/>
        </table:table-row>
        <table:table-row table:style-name="ro13">
          <table:table-cell office:value-type="float" office:value="0.65849779200000003" table:style-name="ce1">
            <text:p>0.658497792</text:p>
          </table:table-cell>
          <table:table-cell office:value-type="float" office:value="0.85838069500000003" table:style-name="ce1">
            <text:p>0.858380695</text:p>
          </table:table-cell>
          <table:table-cell office:value-type="float" office:value="0.58052564500000003" table:style-name="ce1">
            <text:p>0.580525645</text:p>
          </table:table-cell>
          <table:table-cell table:number-columns-repeated="16381"/>
        </table:table-row>
        <table:table-row table:style-name="ro13">
          <table:table-cell office:value-type="float" office:value="0.66206711900000004" table:style-name="ce1">
            <text:p>0.662067119</text:p>
          </table:table-cell>
          <table:table-cell office:value-type="float" office:value="0.86523555100000005" table:style-name="ce1">
            <text:p>0.865235551</text:p>
          </table:table-cell>
          <table:table-cell office:value-type="float" office:value="0.588888674" table:style-name="ce1">
            <text:p>0.588888674</text:p>
          </table:table-cell>
          <table:table-cell table:number-columns-repeated="16381"/>
        </table:table-row>
        <table:table-row table:style-name="ro13">
          <table:table-cell office:value-type="float" office:value="0.66149292500000001" table:style-name="ce1">
            <text:p>0.661492925</text:p>
          </table:table-cell>
          <table:table-cell office:value-type="float" office:value="0.87121156200000005" table:style-name="ce1">
            <text:p>0.871211562</text:p>
          </table:table-cell>
          <table:table-cell office:value-type="float" office:value="0.592392692" table:style-name="ce1">
            <text:p>0.592392692</text:p>
          </table:table-cell>
          <table:table-cell table:number-columns-repeated="16381"/>
        </table:table-row>
        <table:table-row table:style-name="ro13">
          <table:table-cell office:value-type="float" office:value="0.66920611699999999" table:style-name="ce1">
            <text:p>0.669206117</text:p>
          </table:table-cell>
          <table:table-cell office:value-type="float" office:value="0.87582831299999997" table:style-name="ce1">
            <text:p>0.875828313</text:p>
          </table:table-cell>
          <table:table-cell office:value-type="float" office:value="0.60021096699999998" table:style-name="ce1">
            <text:p>0.600210967</text:p>
          </table:table-cell>
          <table:table-cell table:number-columns-repeated="16381"/>
        </table:table-row>
        <table:table-row table:style-name="ro13">
          <table:table-cell office:value-type="float" office:value="0.67879991500000003" table:style-name="ce1">
            <text:p>0.678799915</text:p>
          </table:table-cell>
          <table:table-cell office:value-type="float" office:value="0.88297478900000004" table:style-name="ce1">
            <text:p>0.882974789</text:p>
          </table:table-cell>
          <table:table-cell office:value-type="float" office:value="0.60962528999999999" table:style-name="ce1">
            <text:p>0.60962529</text:p>
          </table:table-cell>
          <table:table-cell table:number-columns-repeated="16381"/>
        </table:table-row>
        <table:table-row table:style-name="ro13">
          <table:table-cell office:value-type="float" office:value="0.68674497099999998" table:style-name="ce1">
            <text:p>0.686744971</text:p>
          </table:table-cell>
          <table:table-cell office:value-type="float" office:value="0.88751561599999995" table:style-name="ce1">
            <text:p>0.887515616</text:p>
          </table:table-cell>
          <table:table-cell office:value-type="float" office:value="0.61999634999999997" table:style-name="ce1">
            <text:p>0.61999635</text:p>
          </table:table-cell>
          <table:table-cell table:number-columns-repeated="16381"/>
        </table:table-row>
        <table:table-row table:style-name="ro13">
          <table:table-cell office:value-type="float" office:value="0.6958046" table:style-name="ce1">
            <text:p>0.6958046</text:p>
          </table:table-cell>
          <table:table-cell office:value-type="float" office:value="0.89137788600000001" table:style-name="ce1">
            <text:p>0.891377886</text:p>
          </table:table-cell>
          <table:table-cell office:value-type="float" office:value="0.62776016599999995" table:style-name="ce1">
            <text:p>0.627760166</text:p>
          </table:table-cell>
          <table:table-cell table:number-columns-repeated="16381"/>
        </table:table-row>
        <table:table-row table:style-name="ro13">
          <table:table-cell office:value-type="float" office:value="0.70011452600000001" table:style-name="ce1">
            <text:p>0.700114526</text:p>
          </table:table-cell>
          <table:table-cell office:value-type="float" office:value="0.892280077" table:style-name="ce1">
            <text:p>0.892280077</text:p>
          </table:table-cell>
          <table:table-cell office:value-type="float" office:value="0.645903369" table:style-name="ce1">
            <text:p>0.645903369</text:p>
          </table:table-cell>
          <table:table-cell table:number-columns-repeated="16381"/>
        </table:table-row>
        <table:table-row table:style-name="ro13">
          <table:table-cell office:value-type="float" office:value="0.70806554099999996" table:style-name="ce1">
            <text:p>0.708065541</text:p>
          </table:table-cell>
          <table:table-cell office:value-type="float" office:value="0.89149088200000004" table:style-name="ce1">
            <text:p>0.891490882</text:p>
          </table:table-cell>
          <table:table-cell office:value-type="float" office:value="0.65043136400000001" table:style-name="ce1">
            <text:p>0.650431364</text:p>
          </table:table-cell>
          <table:table-cell table:number-columns-repeated="16381"/>
        </table:table-row>
        <table:table-row table:style-name="ro13">
          <table:table-cell office:value-type="float" office:value="0.70874092899999996" table:style-name="ce1">
            <text:p>0.708740929</text:p>
          </table:table-cell>
          <table:table-cell office:value-type="float" office:value="0.88777240000000002" table:style-name="ce1">
            <text:p>0.8877724</text:p>
          </table:table-cell>
          <table:table-cell office:value-type="float" office:value="0.65242010900000003" table:style-name="ce1">
            <text:p>0.652420109</text:p>
          </table:table-cell>
          <table:table-cell table:number-columns-repeated="16381"/>
        </table:table-row>
        <table:table-row table:style-name="ro13">
          <table:table-cell office:value-type="float" office:value="0.71241131400000002" table:style-name="ce1">
            <text:p>0.712411314</text:p>
          </table:table-cell>
          <table:table-cell office:value-type="float" office:value="0.89038763899999995" table:style-name="ce1">
            <text:p>0.890387639</text:p>
          </table:table-cell>
          <table:table-cell office:value-type="float" office:value="0.65591461399999995" table:style-name="ce1">
            <text:p>0.655914614</text:p>
          </table:table-cell>
          <table:table-cell table:number-columns-repeated="16381"/>
        </table:table-row>
        <table:table-row table:style-name="ro13">
          <table:table-cell office:value-type="float" office:value="0.71898499900000001" table:style-name="ce1">
            <text:p>0.718984999</text:p>
          </table:table-cell>
          <table:table-cell office:value-type="float" office:value="0.89125468699999999" table:style-name="ce1">
            <text:p>0.891254687</text:p>
          </table:table-cell>
          <table:table-cell office:value-type="float" office:value="0.66103144899999999" table:style-name="ce1">
            <text:p>0.661031449</text:p>
          </table:table-cell>
          <table:table-cell table:number-columns-repeated="16381"/>
        </table:table-row>
        <table:table-row table:style-name="ro13">
          <table:table-cell office:value-type="float" office:value="0.72623069399999995" table:style-name="ce1">
            <text:p>0.726230694</text:p>
          </table:table-cell>
          <table:table-cell office:value-type="float" office:value="0.89353853599999999" table:style-name="ce1">
            <text:p>0.893538536</text:p>
          </table:table-cell>
          <table:table-cell office:value-type="float" office:value="0.65010887500000003" table:style-name="ce1">
            <text:p>0.650108875</text:p>
          </table:table-cell>
          <table:table-cell table:number-columns-repeated="16381"/>
        </table:table-row>
        <table:table-row table:style-name="ro13">
          <table:table-cell office:value-type="float" office:value="0.73081908500000003" table:style-name="ce1">
            <text:p>0.730819085</text:p>
          </table:table-cell>
          <table:table-cell office:value-type="float" office:value="0.89672886500000004" table:style-name="ce1">
            <text:p>0.896728865</text:p>
          </table:table-cell>
          <table:table-cell office:value-type="float" office:value="0.65459054900000002" table:style-name="ce1">
            <text:p>0.654590549</text:p>
          </table:table-cell>
          <table:table-cell table:number-columns-repeated="16381"/>
        </table:table-row>
        <table:table-row table:style-name="ro13">
          <table:table-cell office:value-type="float" office:value="0.73527897499999995" table:style-name="ce1">
            <text:p>0.735278975</text:p>
          </table:table-cell>
          <table:table-cell office:value-type="float" office:value="0.89835358099999996" table:style-name="ce1">
            <text:p>0.898353581</text:p>
          </table:table-cell>
          <table:table-cell office:value-type="float" office:value="0.64372462699999999" table:style-name="ce1">
            <text:p>0.643724627</text:p>
          </table:table-cell>
          <table:table-cell table:number-columns-repeated="16381"/>
        </table:table-row>
        <table:table-row table:style-name="ro13">
          <table:table-cell office:value-type="float" office:value="0.73657367399999996" table:style-name="ce1">
            <text:p>0.736573674</text:p>
          </table:table-cell>
          <table:table-cell office:value-type="float" office:value="0.90170262000000001" table:style-name="ce1">
            <text:p>0.90170262</text:p>
          </table:table-cell>
          <table:table-cell office:value-type="float" office:value="0.63891184099999998" table:style-name="ce1">
            <text:p>0.638911841</text:p>
          </table:table-cell>
          <table:table-cell table:number-columns-repeated="16381"/>
        </table:table-row>
        <table:table-row table:style-name="ro13">
          <table:table-cell office:value-type="float" office:value="0.744344746" table:style-name="ce1">
            <text:p>0.744344746</text:p>
          </table:table-cell>
          <table:table-cell office:value-type="float" office:value="0.90419499599999997" table:style-name="ce1">
            <text:p>0.904194996</text:p>
          </table:table-cell>
          <table:table-cell office:value-type="float" office:value="0.63875057899999999" table:style-name="ce1">
            <text:p>0.638750579</text:p>
          </table:table-cell>
          <table:table-cell table:number-columns-repeated="16381"/>
        </table:table-row>
        <table:table-row table:style-name="ro13">
          <table:table-cell office:value-type="float" office:value="0.75229450600000003" table:style-name="ce1">
            <text:p>0.752294506</text:p>
          </table:table-cell>
          <table:table-cell office:value-type="float" office:value="0.88951008200000004" table:style-name="ce1">
            <text:p>0.889510082</text:p>
          </table:table-cell>
          <table:table-cell office:value-type="float" office:value="0.64080021200000004" table:style-name="ce1">
            <text:p>0.640800212</text:p>
          </table:table-cell>
          <table:table-cell table:number-columns-repeated="16381"/>
        </table:table-row>
        <table:table-row table:style-name="ro13">
          <table:table-cell office:value-type="float" office:value="0.75124884199999997" table:style-name="ce1">
            <text:p>0.751248842</text:p>
          </table:table-cell>
          <table:table-cell office:value-type="float" office:value="0.86419864099999999" table:style-name="ce1">
            <text:p>0.864198641</text:p>
          </table:table-cell>
          <table:table-cell office:value-type="float" office:value="0.63705508600000005" table:style-name="ce1">
            <text:p>0.637055086</text:p>
          </table:table-cell>
          <table:table-cell table:number-columns-repeated="16381"/>
        </table:table-row>
        <table:table-row table:style-name="ro13">
          <table:table-cell office:value-type="float" office:value="0.75326941199999997" table:style-name="ce1">
            <text:p>0.753269412</text:p>
          </table:table-cell>
          <table:table-cell office:value-type="float" office:value="0.84499508099999998" table:style-name="ce1">
            <text:p>0.844995081</text:p>
          </table:table-cell>
          <table:table-cell office:value-type="float" office:value="0.65133960300000004" table:style-name="ce1">
            <text:p>0.651339603</text:p>
          </table:table-cell>
          <table:table-cell table:number-columns-repeated="16381"/>
        </table:table-row>
        <table:table-row table:style-name="ro13">
          <table:table-cell office:value-type="float" office:value="0.75838852499999998" table:style-name="ce1">
            <text:p>0.758388525</text:p>
          </table:table-cell>
          <table:table-cell office:value-type="float" office:value="0.82765093000000001" table:style-name="ce1">
            <text:p>0.82765093</text:p>
          </table:table-cell>
          <table:table-cell office:value-type="float" office:value="0.64782458399999998" table:style-name="ce1">
            <text:p>0.647824584</text:p>
          </table:table-cell>
          <table:table-cell table:number-columns-repeated="16381"/>
        </table:table-row>
        <table:table-row table:style-name="ro13">
          <table:table-cell office:value-type="float" office:value="0.72425035500000001" table:style-name="ce1">
            <text:p>0.724250355</text:p>
          </table:table-cell>
          <table:table-cell office:value-type="float" office:value="0.78967878999999996" table:style-name="ce1">
            <text:p>0.78967879</text:p>
          </table:table-cell>
          <table:table-cell office:value-type="float" office:value="0.58966721300000002" table:style-name="ce1">
            <text:p>0.589667213</text:p>
          </table:table-cell>
          <table:table-cell table:number-columns-repeated="16381"/>
        </table:table-row>
        <table:table-row table:style-name="ro13">
          <table:table-cell office:value-type="float" office:value="0.71980756599999995" table:style-name="ce1">
            <text:p>0.719807566</text:p>
          </table:table-cell>
          <table:table-cell office:value-type="float" office:value="0.78174955400000001" table:style-name="ce1">
            <text:p>0.781749554</text:p>
          </table:table-cell>
          <table:table-cell office:value-type="float" office:value="0.57015490899999999" table:style-name="ce1">
            <text:p>0.570154909</text:p>
          </table:table-cell>
          <table:table-cell table:number-columns-repeated="16381"/>
        </table:table-row>
        <table:table-row table:style-name="ro13">
          <table:table-cell office:value-type="float" office:value="0.71325102799999995" table:style-name="ce1">
            <text:p>0.713251028</text:p>
          </table:table-cell>
          <table:table-cell office:value-type="float" office:value="0.77716840499999995" table:style-name="ce1">
            <text:p>0.777168405</text:p>
          </table:table-cell>
          <table:table-cell office:value-type="float" office:value="0.56154241299999996" table:style-name="ce1">
            <text:p>0.561542413</text:p>
          </table:table-cell>
          <table:table-cell table:number-columns-repeated="16381"/>
        </table:table-row>
        <table:table-row table:style-name="ro13">
          <table:table-cell office:value-type="float" office:value="0.70812034000000001" table:style-name="ce1">
            <text:p>0.70812034</text:p>
          </table:table-cell>
          <table:table-cell office:value-type="float" office:value="0.79032012200000001" table:style-name="ce1">
            <text:p>0.790320122</text:p>
          </table:table-cell>
          <table:table-cell office:value-type="float" office:value="0.54451810300000003" table:style-name="ce1">
            <text:p>0.544518103</text:p>
          </table:table-cell>
          <table:table-cell table:number-columns-repeated="16381"/>
        </table:table-row>
        <table:table-row table:style-name="ro13">
          <table:table-cell office:value-type="float" office:value="0.71932529599999995" table:style-name="ce1">
            <text:p>0.719325296</text:p>
          </table:table-cell>
          <table:table-cell office:value-type="float" office:value="0.81833151800000004" table:style-name="ce1">
            <text:p>0.818331518</text:p>
          </table:table-cell>
          <table:table-cell office:value-type="float" office:value="0.55234981800000005" table:style-name="ce1">
            <text:p>0.552349818</text:p>
          </table:table-cell>
          <table:table-cell table:number-columns-repeated="16381"/>
        </table:table-row>
        <table:table-row table:style-name="ro13">
          <table:table-cell office:value-type="float" office:value="0.73036215900000001" table:style-name="ce1">
            <text:p>0.730362159</text:p>
          </table:table-cell>
          <table:table-cell office:value-type="float" office:value="0.84094214599999995" table:style-name="ce1">
            <text:p>0.840942146</text:p>
          </table:table-cell>
          <table:table-cell office:value-type="float" office:value="0.55898390399999998" table:style-name="ce1">
            <text:p>0.558983904</text:p>
          </table:table-cell>
          <table:table-cell table:number-columns-repeated="16381"/>
        </table:table-row>
        <table:table-row table:style-name="ro13">
          <table:table-cell office:value-type="float" office:value="0.74218535399999996" table:style-name="ce1">
            <text:p>0.742185354</text:p>
          </table:table-cell>
          <table:table-cell office:value-type="float" office:value="0.85937737599999997" table:style-name="ce1">
            <text:p>0.859377376</text:p>
          </table:table-cell>
          <table:table-cell office:value-type="float" office:value="0.56660018700000003" table:style-name="ce1">
            <text:p>0.566600187</text:p>
          </table:table-cell>
          <table:table-cell table:number-columns-repeated="16381"/>
        </table:table-row>
        <table:table-row table:style-name="ro13">
          <table:table-cell office:value-type="float" office:value="0.79105666399999996" table:style-name="ce1">
            <text:p>0.791056664</text:p>
          </table:table-cell>
          <table:table-cell office:value-type="float" office:value="0.90428388000000004" table:style-name="ce1">
            <text:p>0.90428388</text:p>
          </table:table-cell>
          <table:table-cell office:value-type="float" office:value="0.63217701299999995" table:style-name="ce1">
            <text:p>0.632177013</text:p>
          </table:table-cell>
          <table:table-cell table:number-columns-repeated="16381"/>
        </table:table-row>
        <table:table-row table:style-name="ro13">
          <table:table-cell office:value-type="float" office:value="0.80630205300000002" table:style-name="ce1">
            <text:p>0.806302053</text:p>
          </table:table-cell>
          <table:table-cell office:value-type="float" office:value="0.91683516799999998" table:style-name="ce1">
            <text:p>0.916835168</text:p>
          </table:table-cell>
          <table:table-cell office:value-type="float" office:value="0.66799294499999995" table:style-name="ce1">
            <text:p>0.667992945</text:p>
          </table:table-cell>
          <table:table-cell table:number-columns-repeated="16381"/>
        </table:table-row>
        <table:table-row table:style-name="ro13">
          <table:table-cell office:value-type="float" office:value="0.82313049400000005" table:style-name="ce1">
            <text:p>0.823130494</text:p>
          </table:table-cell>
          <table:table-cell office:value-type="float" office:value="0.92805109299999999" table:style-name="ce1">
            <text:p>0.928051093</text:p>
          </table:table-cell>
          <table:table-cell office:value-type="float" office:value="0.684193669" table:style-name="ce1">
            <text:p>0.684193669</text:p>
          </table:table-cell>
          <table:table-cell table:number-columns-repeated="16381"/>
        </table:table-row>
        <table:table-row table:style-name="ro13">
          <table:table-cell office:value-type="float" office:value="0.83078116999999996" table:style-name="ce1">
            <text:p>0.83078117</text:p>
          </table:table-cell>
          <table:table-cell office:value-type="float" office:value="0.93465694700000002" table:style-name="ce1">
            <text:p>0.934656947</text:p>
          </table:table-cell>
          <table:table-cell office:value-type="float" office:value="0.70732502399999997" table:style-name="ce1">
            <text:p>0.707325024</text:p>
          </table:table-cell>
          <table:table-cell table:number-columns-repeated="16381"/>
        </table:table-row>
        <table:table-row table:style-name="ro13">
          <table:table-cell office:value-type="float" office:value="0.71421748600000001" table:style-name="ce1">
            <text:p>0.714217486</text:p>
          </table:table-cell>
          <table:table-cell office:value-type="float" office:value="0.95394819500000005" table:style-name="ce1">
            <text:p>0.953948195</text:p>
          </table:table-cell>
          <table:table-cell office:value-type="float" office:value="0.70429724800000004" table:style-name="ce1">
            <text:p>0.704297248</text:p>
          </table:table-cell>
          <table:table-cell table:number-columns-repeated="16381"/>
        </table:table-row>
        <table:table-row table:style-name="ro13">
          <table:table-cell office:value-type="float" office:value="0.68755144099999999" table:style-name="ce1">
            <text:p>0.687551441</text:p>
          </table:table-cell>
          <table:table-cell office:value-type="float" office:value="0.96006342899999997" table:style-name="ce1">
            <text:p>0.960063429</text:p>
          </table:table-cell>
          <table:table-cell office:value-type="float" office:value="0.70708989700000002" table:style-name="ce1">
            <text:p>0.707089897</text:p>
          </table:table-cell>
          <table:table-cell table:number-columns-repeated="16381"/>
        </table:table-row>
        <table:table-row table:style-name="ro13">
          <table:table-cell office:value-type="float" office:value="0.55870441699999995" table:style-name="ce1">
            <text:p>0.558704417</text:p>
          </table:table-cell>
          <table:table-cell office:value-type="float" office:value="0.97838897199999997" table:style-name="ce1">
            <text:p>0.978388972</text:p>
          </table:table-cell>
          <table:table-cell office:value-type="float" office:value="0.701830446" table:style-name="ce1">
            <text:p>0.701830446</text:p>
          </table:table-cell>
          <table:table-cell table:number-columns-repeated="16381"/>
        </table:table-row>
        <table:table-row table:style-name="ro13">
          <table:table-cell office:value-type="float" office:value="0.53826045899999997" table:style-name="ce1">
            <text:p>0.538260459</text:p>
          </table:table-cell>
          <table:table-cell office:value-type="float" office:value="0.98129497300000001" table:style-name="ce1">
            <text:p>0.981294973</text:p>
          </table:table-cell>
          <table:table-cell office:value-type="float" office:value="0.722034595" table:style-name="ce1">
            <text:p>0.722034595</text:p>
          </table:table-cell>
          <table:table-cell table:number-columns-repeated="16381"/>
        </table:table-row>
        <table:table-row table:style-name="ro13">
          <table:table-cell office:value-type="float" office:value="0.53149879300000002" table:style-name="ce1">
            <text:p>0.531498793</text:p>
          </table:table-cell>
          <table:table-cell office:value-type="float" office:value="0.97950875999999998" table:style-name="ce1">
            <text:p>0.97950876</text:p>
          </table:table-cell>
          <table:table-cell office:value-type="float" office:value="0.71441472299999997" table:style-name="ce1">
            <text:p>0.714414723</text:p>
          </table:table-cell>
          <table:table-cell table:number-columns-repeated="16381"/>
        </table:table-row>
        <table:table-row table:style-name="ro13">
          <table:table-cell office:value-type="float" office:value="0.52247558100000002" table:style-name="ce1">
            <text:p>0.522475581</text:p>
          </table:table-cell>
          <table:table-cell office:value-type="float" office:value="0.97996864900000002" table:style-name="ce1">
            <text:p>0.979968649</text:p>
          </table:table-cell>
          <table:table-cell office:value-type="float" office:value="0.71234620699999995" table:style-name="ce1">
            <text:p>0.712346207</text:p>
          </table:table-cell>
          <table:table-cell table:number-columns-repeated="16381"/>
        </table:table-row>
        <table:table-row table:style-name="ro13">
          <table:table-cell office:value-type="float" office:value="0.52184348400000002" table:style-name="ce1">
            <text:p>0.521843484</text:p>
          </table:table-cell>
          <table:table-cell office:value-type="float" office:value="0.979858012" table:style-name="ce1">
            <text:p>0.979858012</text:p>
          </table:table-cell>
          <table:table-cell office:value-type="float" office:value="0.71461765899999996" table:style-name="ce1">
            <text:p>0.714617659</text:p>
          </table:table-cell>
          <table:table-cell table:number-columns-repeated="16381"/>
        </table:table-row>
        <table:table-row table:style-name="ro13">
          <table:table-cell office:value-type="float" office:value="0.63804506500000002" table:style-name="ce1">
            <text:p>0.638045065</text:p>
          </table:table-cell>
          <table:table-cell office:value-type="float" office:value="0.96376346599999996" table:style-name="ce1">
            <text:p>0.963763466</text:p>
          </table:table-cell>
          <table:table-cell office:value-type="float" office:value="0.72094194199999995" table:style-name="ce1">
            <text:p>0.720941942</text:p>
          </table:table-cell>
          <table:table-cell table:number-columns-repeated="16381"/>
        </table:table-row>
        <table:table-row table:style-name="ro13">
          <table:table-cell office:value-type="float" office:value="0.660605742" table:style-name="ce1">
            <text:p>0.660605742</text:p>
          </table:table-cell>
          <table:table-cell office:value-type="float" office:value="0.958957061" table:style-name="ce1">
            <text:p>0.958957061</text:p>
          </table:table-cell>
          <table:table-cell office:value-type="float" office:value="0.70403097999999997" table:style-name="ce1">
            <text:p>0.70403098</text:p>
          </table:table-cell>
          <table:table-cell table:number-columns-repeated="16381"/>
        </table:table-row>
        <table:table-row table:style-name="ro13">
          <table:table-cell office:value-type="float" office:value="0.78266552700000003" table:style-name="ce1">
            <text:p>0.782665527</text:p>
          </table:table-cell>
          <table:table-cell office:value-type="float" office:value="0.94459210800000004" table:style-name="ce1">
            <text:p>0.944592108</text:p>
          </table:table-cell>
          <table:table-cell office:value-type="float" office:value="0.71279486599999997" table:style-name="ce1">
            <text:p>0.712794866</text:p>
          </table:table-cell>
          <table:table-cell table:number-columns-repeated="16381"/>
        </table:table-row>
        <table:table-row table:style-name="ro13">
          <table:table-cell office:value-type="float" office:value="0.79572670499999998" table:style-name="ce1">
            <text:p>0.795726705</text:p>
          </table:table-cell>
          <table:table-cell office:value-type="float" office:value="0.93885906200000002" table:style-name="ce1">
            <text:p>0.938859062</text:p>
          </table:table-cell>
          <table:table-cell office:value-type="float" office:value="0.68939355099999999" table:style-name="ce1">
            <text:p>0.689393551</text:p>
          </table:table-cell>
          <table:table-cell table:number-columns-repeated="16381"/>
        </table:table-row>
        <table:table-row table:style-name="ro13">
          <table:table-cell office:value-type="float" office:value="0.80079542599999998" table:style-name="ce1">
            <text:p>0.800795426</text:p>
          </table:table-cell>
          <table:table-cell office:value-type="float" office:value="0.94409009099999996" table:style-name="ce1">
            <text:p>0.944090091</text:p>
          </table:table-cell>
          <table:table-cell office:value-type="float" office:value="0.69072335399999996" table:style-name="ce1">
            <text:p>0.690723354</text:p>
          </table:table-cell>
          <table:table-cell table:number-columns-repeated="16381"/>
        </table:table-row>
        <table:table-row table:style-name="ro13">
          <table:table-cell office:value-type="float" office:value="0.80901308100000002" table:style-name="ce1">
            <text:p>0.809013081</text:p>
          </table:table-cell>
          <table:table-cell office:value-type="float" office:value="0.94178108699999996" table:style-name="ce1">
            <text:p>0.941781087</text:p>
          </table:table-cell>
          <table:table-cell office:value-type="float" office:value="0.69077975700000005" table:style-name="ce1">
            <text:p>0.690779757</text:p>
          </table:table-cell>
          <table:table-cell table:number-columns-repeated="16381"/>
        </table:table-row>
        <table:table-row table:style-name="ro13">
          <table:table-cell office:value-type="float" office:value="0.80953158599999997" table:style-name="ce1">
            <text:p>0.809531586</text:p>
          </table:table-cell>
          <table:table-cell office:value-type="float" office:value="0.94265423199999998" table:style-name="ce1">
            <text:p>0.942654232</text:p>
          </table:table-cell>
          <table:table-cell office:value-type="float" office:value="0.69091453700000005" table:style-name="ce1">
            <text:p>0.690914537</text:p>
          </table:table-cell>
          <table:table-cell table:number-columns-repeated="16381"/>
        </table:table-row>
        <table:table-row table:style-name="ro13">
          <table:table-cell office:value-type="float" office:value="0.80867609399999996" table:style-name="ce1">
            <text:p>0.808676094</text:p>
          </table:table-cell>
          <table:table-cell office:value-type="float" office:value="0.94363105999999997" table:style-name="ce1">
            <text:p>0.94363106</text:p>
          </table:table-cell>
          <table:table-cell office:value-type="float" office:value="0.69149456099999995" table:style-name="ce1">
            <text:p>0.691494561</text:p>
          </table:table-cell>
          <table:table-cell table:number-columns-repeated="16381"/>
        </table:table-row>
        <table:table-row table:style-name="ro13">
          <table:table-cell office:value-type="float" office:value="0.81104022600000003" table:style-name="ce1">
            <text:p>0.811040226</text:p>
          </table:table-cell>
          <table:table-cell office:value-type="float" office:value="0.941582578" table:style-name="ce1">
            <text:p>0.941582578</text:p>
          </table:table-cell>
          <table:table-cell office:value-type="float" office:value="0.71300206300000002" table:style-name="ce1">
            <text:p>0.713002063</text:p>
          </table:table-cell>
          <table:table-cell table:number-columns-repeated="16381"/>
        </table:table-row>
        <table:table-row table:style-name="ro13">
          <table:table-cell office:value-type="float" office:value="0.81469901199999994" table:style-name="ce1">
            <text:p>0.814699012</text:p>
          </table:table-cell>
          <table:table-cell office:value-type="float" office:value="0.94448462700000002" table:style-name="ce1">
            <text:p>0.944484627</text:p>
          </table:table-cell>
          <table:table-cell office:value-type="float" office:value="0.71631394900000001" table:style-name="ce1">
            <text:p>0.716313949</text:p>
          </table:table-cell>
          <table:table-cell table:number-columns-repeated="16381"/>
        </table:table-row>
        <table:table-row table:style-name="ro13">
          <table:table-cell office:value-type="float" office:value="0.81578324000000002" table:style-name="ce1">
            <text:p>0.81578324</text:p>
          </table:table-cell>
          <table:table-cell office:value-type="float" office:value="0.94794004300000001" table:style-name="ce1">
            <text:p>0.947940043</text:p>
          </table:table-cell>
          <table:table-cell office:value-type="float" office:value="0.71964446400000004" table:style-name="ce1">
            <text:p>0.719644464</text:p>
          </table:table-cell>
          <table:table-cell table:number-columns-repeated="16381"/>
        </table:table-row>
        <table:table-row table:style-name="ro13">
          <table:table-cell office:value-type="float" office:value="0.81798418799999995" table:style-name="ce1">
            <text:p>0.817984188</text:p>
          </table:table-cell>
          <table:table-cell office:value-type="float" office:value="0.94701070600000004" table:style-name="ce1">
            <text:p>0.947010706</text:p>
          </table:table-cell>
          <table:table-cell office:value-type="float" office:value="0.72092724699999999" table:style-name="ce1">
            <text:p>0.720927247</text:p>
          </table:table-cell>
          <table:table-cell table:number-columns-repeated="16381"/>
        </table:table-row>
        <table:table-row table:style-name="ro13">
          <table:table-cell office:value-type="float" office:value="0.815274736" table:style-name="ce1">
            <text:p>0.815274736</text:p>
          </table:table-cell>
          <table:table-cell office:value-type="float" office:value="0.94993024999999998" table:style-name="ce1">
            <text:p>0.94993025</text:p>
          </table:table-cell>
          <table:table-cell office:value-type="float" office:value="0.72193364800000004" table:style-name="ce1">
            <text:p>0.721933648</text:p>
          </table:table-cell>
          <table:table-cell table:number-columns-repeated="16381"/>
        </table:table-row>
        <table:table-row table:style-name="ro13">
          <table:table-cell office:value-type="float" office:value="0.81390537399999996" table:style-name="ce1">
            <text:p>0.813905374</text:p>
          </table:table-cell>
          <table:table-cell office:value-type="float" office:value="0.94915760000000005" table:style-name="ce1">
            <text:p>0.9491576</text:p>
          </table:table-cell>
          <table:table-cell office:value-type="float" office:value="0.72140437700000004" table:style-name="ce1">
            <text:p>0.721404377</text:p>
          </table:table-cell>
          <table:table-cell table:number-columns-repeated="16381"/>
        </table:table-row>
        <table:table-row table:style-name="ro13">
          <table:table-cell office:value-type="float" office:value="0.81497069700000002" table:style-name="ce1">
            <text:p>0.814970697</text:p>
          </table:table-cell>
          <table:table-cell office:value-type="float" office:value="0.94917996599999999" table:style-name="ce1">
            <text:p>0.949179966</text:p>
          </table:table-cell>
          <table:table-cell office:value-type="float" office:value="0.721167212" table:style-name="ce1">
            <text:p>0.721167212</text:p>
          </table:table-cell>
          <table:table-cell table:number-columns-repeated="16381"/>
        </table:table-row>
        <table:table-row table:style-name="ro13">
          <table:table-cell office:value-type="float" office:value="0.815637363" table:style-name="ce1">
            <text:p>0.815637363</text:p>
          </table:table-cell>
          <table:table-cell office:value-type="float" office:value="0.95301686600000002" table:style-name="ce1">
            <text:p>0.953016866</text:p>
          </table:table-cell>
          <table:table-cell office:value-type="float" office:value="0.71811075499999999" table:style-name="ce1">
            <text:p>0.718110755</text:p>
          </table:table-cell>
          <table:table-cell table:number-columns-repeated="16381"/>
        </table:table-row>
        <table:table-row table:style-name="ro13">
          <table:table-cell office:value-type="float" office:value="0.815015198" table:style-name="ce1">
            <text:p>0.815015198</text:p>
          </table:table-cell>
          <table:table-cell office:value-type="float" office:value="0.95125259100000004" table:style-name="ce1">
            <text:p>0.951252591</text:p>
          </table:table-cell>
          <table:table-cell office:value-type="float" office:value="0.71705263600000002" table:style-name="ce1">
            <text:p>0.717052636</text:p>
          </table:table-cell>
          <table:table-cell table:number-columns-repeated="16381"/>
        </table:table-row>
        <table:table-row table:style-name="ro13">
          <table:table-cell office:value-type="float" office:value="0.81731628899999997" table:style-name="ce1">
            <text:p>0.817316289</text:p>
          </table:table-cell>
          <table:table-cell office:value-type="float" office:value="0.95501883799999998" table:style-name="ce1">
            <text:p>0.955018838</text:p>
          </table:table-cell>
          <table:table-cell office:value-type="float" office:value="0.74455806300000005" table:style-name="ce1">
            <text:p>0.744558063</text:p>
          </table:table-cell>
          <table:table-cell table:number-columns-repeated="16381"/>
        </table:table-row>
        <table:table-row table:style-name="ro13">
          <table:table-cell office:value-type="float" office:value="0.82029423000000001" table:style-name="ce1">
            <text:p>0.82029423</text:p>
          </table:table-cell>
          <table:table-cell office:value-type="float" office:value="0.962210169" table:style-name="ce1">
            <text:p>0.962210169</text:p>
          </table:table-cell>
          <table:table-cell office:value-type="float" office:value="0.74827765599999996" table:style-name="ce1">
            <text:p>0.748277656</text:p>
          </table:table-cell>
          <table:table-cell table:number-columns-repeated="16381"/>
        </table:table-row>
        <table:table-row table:style-name="ro13">
          <table:table-cell office:value-type="float" office:value="0.81670407899999997" table:style-name="ce1">
            <text:p>0.816704079</text:p>
          </table:table-cell>
          <table:table-cell office:value-type="float" office:value="0.96114893199999996" table:style-name="ce1">
            <text:p>0.961148932</text:p>
          </table:table-cell>
          <table:table-cell office:value-type="float" office:value="0.74630092199999998" table:style-name="ce1">
            <text:p>0.746300922</text:p>
          </table:table-cell>
          <table:table-cell table:number-columns-repeated="16381"/>
        </table:table-row>
        <table:table-row table:style-name="ro13">
          <table:table-cell office:value-type="float" office:value="0.81618438599999998" table:style-name="ce1">
            <text:p>0.816184386</text:p>
          </table:table-cell>
          <table:table-cell office:value-type="float" office:value="0.95750603700000003" table:style-name="ce1">
            <text:p>0.957506037</text:p>
          </table:table-cell>
          <table:table-cell office:value-type="float" office:value="0.74622690800000002" table:style-name="ce1">
            <text:p>0.746226908</text:p>
          </table:table-cell>
          <table:table-cell table:number-columns-repeated="16381"/>
        </table:table-row>
        <table:table-row table:style-name="ro13">
          <table:table-cell office:value-type="float" office:value="0.81679371899999997" table:style-name="ce1">
            <text:p>0.816793719</text:p>
          </table:table-cell>
          <table:table-cell office:value-type="float" office:value="0.95235178899999995" table:style-name="ce1">
            <text:p>0.952351789</text:p>
          </table:table-cell>
          <table:table-cell office:value-type="float" office:value="0.74687814200000002" table:style-name="ce1">
            <text:p>0.746878142</text:p>
          </table:table-cell>
          <table:table-cell table:number-columns-repeated="16381"/>
        </table:table-row>
        <table:table-row table:style-name="ro13">
          <table:table-cell office:value-type="float" office:value="0.81298051699999996" table:style-name="ce1">
            <text:p>0.812980517</text:p>
          </table:table-cell>
          <table:table-cell office:value-type="float" office:value="0.949732507" table:style-name="ce1">
            <text:p>0.949732507</text:p>
          </table:table-cell>
          <table:table-cell office:value-type="float" office:value="0.72772943999999995" table:style-name="ce1">
            <text:p>0.72772944</text:p>
          </table:table-cell>
          <table:table-cell table:number-columns-repeated="16381"/>
        </table:table-row>
        <table:table-row table:style-name="ro13">
          <table:table-cell office:value-type="float" office:value="0.80915489399999996" table:style-name="ce1">
            <text:p>0.809154894</text:p>
          </table:table-cell>
          <table:table-cell office:value-type="float" office:value="0.94700604899999996" table:style-name="ce1">
            <text:p>0.947006049</text:p>
          </table:table-cell>
          <table:table-cell office:value-type="float" office:value="0.72685977700000004" table:style-name="ce1">
            <text:p>0.726859777</text:p>
          </table:table-cell>
          <table:table-cell table:number-columns-repeated="16381"/>
        </table:table-row>
        <table:table-row table:style-name="ro13">
          <table:table-cell office:value-type="float" office:value="0.804553556" table:style-name="ce1">
            <text:p>0.804553556</text:p>
          </table:table-cell>
          <table:table-cell office:value-type="float" office:value="0.94141924300000002" table:style-name="ce1">
            <text:p>0.941419243</text:p>
          </table:table-cell>
          <table:table-cell office:value-type="float" office:value="0.69845452500000005" table:style-name="ce1">
            <text:p>0.698454525</text:p>
          </table:table-cell>
          <table:table-cell table:number-columns-repeated="16381"/>
        </table:table-row>
        <table:table-row table:style-name="ro13">
          <table:table-cell office:value-type="float" office:value="0.79340864899999997" table:style-name="ce1">
            <text:p>0.793408649</text:p>
          </table:table-cell>
          <table:table-cell office:value-type="float" office:value="0.92606471599999995" table:style-name="ce1">
            <text:p>0.926064716</text:p>
          </table:table-cell>
          <table:table-cell office:value-type="float" office:value="0.69082944599999996" table:style-name="ce1">
            <text:p>0.690829446</text:p>
          </table:table-cell>
          <table:table-cell table:number-columns-repeated="16381"/>
        </table:table-row>
        <table:table-row table:style-name="ro13">
          <table:table-cell office:value-type="float" office:value="0.80266230999999999" table:style-name="ce1">
            <text:p>0.80266231</text:p>
          </table:table-cell>
          <table:table-cell office:value-type="float" office:value="0.92529448700000005" table:style-name="ce1">
            <text:p>0.925294487</text:p>
          </table:table-cell>
          <table:table-cell office:value-type="float" office:value="0.69588561100000002" table:style-name="ce1">
            <text:p>0.695885611</text:p>
          </table:table-cell>
          <table:table-cell table:number-columns-repeated="16381"/>
        </table:table-row>
        <table:table-row table:style-name="ro13">
          <table:table-cell office:value-type="float" office:value="0.80059091400000004" table:style-name="ce1">
            <text:p>0.800590914</text:p>
          </table:table-cell>
          <table:table-cell office:value-type="float" office:value="0.90715516699999998" table:style-name="ce1">
            <text:p>0.907155167</text:p>
          </table:table-cell>
          <table:table-cell office:value-type="float" office:value="0.69141881599999999" table:style-name="ce1">
            <text:p>0.691418816</text:p>
          </table:table-cell>
          <table:table-cell table:number-columns-repeated="16381"/>
        </table:table-row>
        <table:table-row table:style-name="ro13">
          <table:table-cell office:value-type="float" office:value="0.79485329000000005" table:style-name="ce1">
            <text:p>0.79485329</text:p>
          </table:table-cell>
          <table:table-cell office:value-type="float" office:value="0.892024763" table:style-name="ce1">
            <text:p>0.892024763</text:p>
          </table:table-cell>
          <table:table-cell office:value-type="float" office:value="0.68827361799999998" table:style-name="ce1">
            <text:p>0.688273618</text:p>
          </table:table-cell>
          <table:table-cell table:number-columns-repeated="16381"/>
        </table:table-row>
        <table:table-row table:style-name="ro13">
          <table:table-cell office:value-type="float" office:value="0.79399120000000001" table:style-name="ce1">
            <text:p>0.7939912</text:p>
          </table:table-cell>
          <table:table-cell office:value-type="float" office:value="0.87151127100000003" table:style-name="ce1">
            <text:p>0.871511271</text:p>
          </table:table-cell>
          <table:table-cell office:value-type="float" office:value="0.68697868799999995" table:style-name="ce1">
            <text:p>0.686978688</text:p>
          </table:table-cell>
          <table:table-cell table:number-columns-repeated="16381"/>
        </table:table-row>
        <table:table-row table:style-name="ro13">
          <table:table-cell office:value-type="float" office:value="0.79400261599999999" table:style-name="ce1">
            <text:p>0.794002616</text:p>
          </table:table-cell>
          <table:table-cell office:value-type="float" office:value="0.85293697199999996" table:style-name="ce1">
            <text:p>0.852936972</text:p>
          </table:table-cell>
          <table:table-cell office:value-type="float" office:value="0.68316120499999999" table:style-name="ce1">
            <text:p>0.683161205</text:p>
          </table:table-cell>
          <table:table-cell table:number-columns-repeated="16381"/>
        </table:table-row>
        <table:table-row table:style-name="ro13">
          <table:table-cell office:value-type="float" office:value="0.78973552499999999" table:style-name="ce1">
            <text:p>0.789735525</text:p>
          </table:table-cell>
          <table:table-cell office:value-type="float" office:value="0.833861513" table:style-name="ce1">
            <text:p>0.833861513</text:p>
          </table:table-cell>
          <table:table-cell office:value-type="float" office:value="0.67811418499999998" table:style-name="ce1">
            <text:p>0.678114185</text:p>
          </table:table-cell>
          <table:table-cell table:number-columns-repeated="16381"/>
        </table:table-row>
        <table:table-row table:style-name="ro13">
          <table:table-cell office:value-type="float" office:value="0.79489673999999999" table:style-name="ce1">
            <text:p>0.79489674</text:p>
          </table:table-cell>
          <table:table-cell office:value-type="float" office:value="0.83627208399999997" table:style-name="ce1">
            <text:p>0.836272084</text:p>
          </table:table-cell>
          <table:table-cell office:value-type="float" office:value="0.68221907000000004" table:style-name="ce1">
            <text:p>0.68221907</text:p>
          </table:table-cell>
          <table:table-cell table:number-columns-repeated="16381"/>
        </table:table-row>
        <table:table-row table:style-name="ro13">
          <table:table-cell office:value-type="float" office:value="0.78885580799999999" table:style-name="ce1">
            <text:p>0.788855808</text:p>
          </table:table-cell>
          <table:table-cell office:value-type="float" office:value="0.83864858499999995" table:style-name="ce1">
            <text:p>0.838648585</text:p>
          </table:table-cell>
          <table:table-cell office:value-type="float" office:value="0.68033365400000001" table:style-name="ce1">
            <text:p>0.680333654</text:p>
          </table:table-cell>
          <table:table-cell table:number-columns-repeated="16381"/>
        </table:table-row>
        <table:table-row table:style-name="ro13">
          <table:table-cell office:value-type="float" office:value="0.79395795599999996" table:style-name="ce1">
            <text:p>0.793957956</text:p>
          </table:table-cell>
          <table:table-cell office:value-type="float" office:value="0.84253849000000003" table:style-name="ce1">
            <text:p>0.84253849</text:p>
          </table:table-cell>
          <table:table-cell office:value-type="float" office:value="0.67935466099999997" table:style-name="ce1">
            <text:p>0.679354661</text:p>
          </table:table-cell>
          <table:table-cell table:number-columns-repeated="16381"/>
        </table:table-row>
        <table:table-row table:style-name="ro13">
          <table:table-cell office:value-type="float" office:value="0.79961287999999997" table:style-name="ce1">
            <text:p>0.79961288</text:p>
          </table:table-cell>
          <table:table-cell office:value-type="float" office:value="0.84259995200000004" table:style-name="ce1">
            <text:p>0.842599952</text:p>
          </table:table-cell>
          <table:table-cell office:value-type="float" office:value="0.67752787199999998" table:style-name="ce1">
            <text:p>0.677527872</text:p>
          </table:table-cell>
          <table:table-cell table:number-columns-repeated="16381"/>
        </table:table-row>
        <table:table-row table:style-name="ro13">
          <table:table-cell office:value-type="float" office:value="0.80223670999999996" table:style-name="ce1">
            <text:p>0.80223671</text:p>
          </table:table-cell>
          <table:table-cell office:value-type="float" office:value="0.84632912599999999" table:style-name="ce1">
            <text:p>0.846329126</text:p>
          </table:table-cell>
          <table:table-cell office:value-type="float" office:value="0.67908239999999997" table:style-name="ce1">
            <text:p>0.6790824</text:p>
          </table:table-cell>
          <table:table-cell table:number-columns-repeated="16381"/>
        </table:table-row>
        <table:table-row table:style-name="ro13">
          <table:table-cell office:value-type="float" office:value="0.80145215999999997" table:style-name="ce1">
            <text:p>0.80145216</text:p>
          </table:table-cell>
          <table:table-cell office:value-type="float" office:value="0.85218932300000005" table:style-name="ce1">
            <text:p>0.852189323</text:p>
          </table:table-cell>
          <table:table-cell office:value-type="float" office:value="0.68242338899999999" table:style-name="ce1">
            <text:p>0.682423389</text:p>
          </table:table-cell>
          <table:table-cell table:number-columns-repeated="16381"/>
        </table:table-row>
        <table:table-row table:style-name="ro13">
          <table:table-cell office:value-type="float" office:value="0.77545300900000003" table:style-name="ce1">
            <text:p>0.775453009</text:p>
          </table:table-cell>
          <table:table-cell office:value-type="float" office:value="0.83385498700000005" table:style-name="ce1">
            <text:p>0.833854987</text:p>
          </table:table-cell>
          <table:table-cell office:value-type="float" office:value="0.66235862999999995" table:style-name="ce1">
            <text:p>0.66235863</text:p>
          </table:table-cell>
          <table:table-cell table:number-columns-repeated="16381"/>
        </table:table-row>
        <table:table-row table:style-name="ro13">
          <table:table-cell office:value-type="float" office:value="0.760479236" table:style-name="ce1">
            <text:p>0.760479236</text:p>
          </table:table-cell>
          <table:table-cell office:value-type="float" office:value="0.83275787199999995" table:style-name="ce1">
            <text:p>0.832757872</text:p>
          </table:table-cell>
          <table:table-cell office:value-type="float" office:value="0.65681542800000003" table:style-name="ce1">
            <text:p>0.656815428</text:p>
          </table:table-cell>
          <table:table-cell table:number-columns-repeated="16381"/>
        </table:table-row>
        <table:table-row table:style-name="ro13">
          <table:table-cell office:value-type="float" office:value="0.75383933599999997" table:style-name="ce1">
            <text:p>0.753839336</text:p>
          </table:table-cell>
          <table:table-cell office:value-type="float" office:value="0.82710797999999996" table:style-name="ce1">
            <text:p>0.82710798</text:p>
          </table:table-cell>
          <table:table-cell office:value-type="float" office:value="0.65173893400000005" table:style-name="ce1">
            <text:p>0.651738934</text:p>
          </table:table-cell>
          <table:table-cell table:number-columns-repeated="16381"/>
        </table:table-row>
        <table:table-row table:style-name="ro13">
          <table:table-cell office:value-type="float" office:value="0.71064665199999999" table:style-name="ce1">
            <text:p>0.710646652</text:p>
          </table:table-cell>
          <table:table-cell office:value-type="float" office:value="0.79350573300000005" table:style-name="ce1">
            <text:p>0.793505733</text:p>
          </table:table-cell>
          <table:table-cell office:value-type="float" office:value="0.61476366999999998" table:style-name="ce1">
            <text:p>0.61476367</text:p>
          </table:table-cell>
          <table:table-cell table:number-columns-repeated="16381"/>
        </table:table-row>
        <table:table-row table:style-name="ro13">
          <table:table-cell office:value-type="float" office:value="0.70068497500000004" table:style-name="ce1">
            <text:p>0.700684975</text:p>
          </table:table-cell>
          <table:table-cell office:value-type="float" office:value="0.80586917499999999" table:style-name="ce1">
            <text:p>0.805869175</text:p>
          </table:table-cell>
          <table:table-cell office:value-type="float" office:value="0.64104424299999996" table:style-name="ce1">
            <text:p>0.641044243</text:p>
          </table:table-cell>
          <table:table-cell table:number-columns-repeated="16381"/>
        </table:table-row>
        <table:table-row table:style-name="ro13">
          <table:table-cell office:value-type="float" office:value="0.70400161400000005" table:style-name="ce1">
            <text:p>0.704001614</text:p>
          </table:table-cell>
          <table:table-cell office:value-type="float" office:value="0.82518389199999997" table:style-name="ce1">
            <text:p>0.825183892</text:p>
          </table:table-cell>
          <table:table-cell office:value-type="float" office:value="0.65117559199999997" table:style-name="ce1">
            <text:p>0.651175592</text:p>
          </table:table-cell>
          <table:table-cell table:number-columns-repeated="16381"/>
        </table:table-row>
        <table:table-row table:style-name="ro13">
          <table:table-cell office:value-type="float" office:value="0.70915502100000005" table:style-name="ce1">
            <text:p>0.709155021</text:p>
          </table:table-cell>
          <table:table-cell office:value-type="float" office:value="0.84033675399999996" table:style-name="ce1">
            <text:p>0.840336754</text:p>
          </table:table-cell>
          <table:table-cell office:value-type="float" office:value="0.67117199699999996" table:style-name="ce1">
            <text:p>0.671171997</text:p>
          </table:table-cell>
          <table:table-cell table:number-columns-repeated="16381"/>
        </table:table-row>
        <table:table-row table:style-name="ro13">
          <table:table-cell office:value-type="float" office:value="0.74107877300000002" table:style-name="ce1">
            <text:p>0.741078773</text:p>
          </table:table-cell>
          <table:table-cell office:value-type="float" office:value="0.87826085200000004" table:style-name="ce1">
            <text:p>0.878260852</text:p>
          </table:table-cell>
          <table:table-cell office:value-type="float" office:value="0.71071562200000005" table:style-name="ce1">
            <text:p>0.710715622</text:p>
          </table:table-cell>
          <table:table-cell table:number-columns-repeated="16381"/>
        </table:table-row>
        <table:table-row table:style-name="ro13">
          <table:table-cell office:value-type="float" office:value="0.75514931100000005" table:style-name="ce1">
            <text:p>0.755149311</text:p>
          </table:table-cell>
          <table:table-cell office:value-type="float" office:value="0.88506981100000004" table:style-name="ce1">
            <text:p>0.885069811</text:p>
          </table:table-cell>
          <table:table-cell office:value-type="float" office:value="0.71789101300000002" table:style-name="ce1">
            <text:p>0.717891013</text:p>
          </table:table-cell>
          <table:table-cell table:number-columns-repeated="16381"/>
        </table:table-row>
        <table:table-row table:style-name="ro13">
          <table:table-cell office:value-type="float" office:value="0.75923348999999996" table:style-name="ce1">
            <text:p>0.75923349</text:p>
          </table:table-cell>
          <table:table-cell office:value-type="float" office:value="0.89176283199999995" table:style-name="ce1">
            <text:p>0.891762832</text:p>
          </table:table-cell>
          <table:table-cell office:value-type="float" office:value="0.72361834400000002" table:style-name="ce1">
            <text:p>0.723618344</text:p>
          </table:table-cell>
          <table:table-cell table:number-columns-repeated="16381"/>
        </table:table-row>
        <table:table-row table:style-name="ro13">
          <table:table-cell office:value-type="float" office:value="0.80248033399999996" table:style-name="ce1">
            <text:p>0.802480334</text:p>
          </table:table-cell>
          <table:table-cell office:value-type="float" office:value="0.94574078800000005" table:style-name="ce1">
            <text:p>0.945740788</text:p>
          </table:table-cell>
          <table:table-cell office:value-type="float" office:value="0.77113430100000002" table:style-name="ce1">
            <text:p>0.771134301</text:p>
          </table:table-cell>
          <table:table-cell table:number-columns-repeated="16381"/>
        </table:table-row>
        <table:table-row table:style-name="ro13">
          <table:table-cell office:value-type="float" office:value="0.81724406900000002" table:style-name="ce1">
            <text:p>0.817244069</text:p>
          </table:table-cell>
          <table:table-cell office:value-type="float" office:value="0.95726616600000003" table:style-name="ce1">
            <text:p>0.957266166</text:p>
          </table:table-cell>
          <table:table-cell office:value-type="float" office:value="0.75888706699999997" table:style-name="ce1">
            <text:p>0.758887067</text:p>
          </table:table-cell>
          <table:table-cell table:number-columns-repeated="16381"/>
        </table:table-row>
        <table:table-row table:style-name="ro13">
          <table:table-cell office:value-type="float" office:value="0.82010570100000002" table:style-name="ce1">
            <text:p>0.820105701</text:p>
          </table:table-cell>
          <table:table-cell office:value-type="float" office:value="0.95957716000000004" table:style-name="ce1">
            <text:p>0.95957716</text:p>
          </table:table-cell>
          <table:table-cell office:value-type="float" office:value="0.77404889600000004" table:style-name="ce1">
            <text:p>0.774048896</text:p>
          </table:table-cell>
          <table:table-cell table:number-columns-repeated="16381"/>
        </table:table-row>
        <table:table-row table:style-name="ro13">
          <table:table-cell office:value-type="float" office:value="0.82505249599999997" table:style-name="ce1">
            <text:p>0.825052496</text:p>
          </table:table-cell>
          <table:table-cell office:value-type="float" office:value="0.96396939000000004" table:style-name="ce1">
            <text:p>0.96396939</text:p>
          </table:table-cell>
          <table:table-cell office:value-type="float" office:value="0.76213628099999997" table:style-name="ce1">
            <text:p>0.762136281</text:p>
          </table:table-cell>
          <table:table-cell table:number-columns-repeated="16381"/>
        </table:table-row>
        <table:table-row table:style-name="ro13">
          <table:table-cell office:value-type="float" office:value="0.82895823899999999" table:style-name="ce1">
            <text:p>0.828958239</text:p>
          </table:table-cell>
          <table:table-cell office:value-type="float" office:value="0.96994111199999999" table:style-name="ce1">
            <text:p>0.969941112</text:p>
          </table:table-cell>
          <table:table-cell office:value-type="float" office:value="0.7654841" table:style-name="ce1">
            <text:p>0.7654841</text:p>
          </table:table-cell>
          <table:table-cell table:number-columns-repeated="16381"/>
        </table:table-row>
        <table:table-row table:style-name="ro13">
          <table:table-cell office:value-type="float" office:value="0.82672288199999999" table:style-name="ce1">
            <text:p>0.826722882</text:p>
          </table:table-cell>
          <table:table-cell office:value-type="float" office:value="0.97556388800000005" table:style-name="ce1">
            <text:p>0.975563888</text:p>
          </table:table-cell>
          <table:table-cell office:value-type="float" office:value="0.77208956399999995" table:style-name="ce1">
            <text:p>0.772089564</text:p>
          </table:table-cell>
          <table:table-cell table:number-columns-repeated="16381"/>
        </table:table-row>
        <table:table-row table:style-name="ro13">
          <table:table-cell office:value-type="float" office:value="0.83412995700000003" table:style-name="ce1">
            <text:p>0.834129957</text:p>
          </table:table-cell>
          <table:table-cell office:value-type="float" office:value="0.98186203699999997" table:style-name="ce1">
            <text:p>0.981862037</text:p>
          </table:table-cell>
          <table:table-cell office:value-type="float" office:value="0.781080522" table:style-name="ce1">
            <text:p>0.781080522</text:p>
          </table:table-cell>
          <table:table-cell table:number-columns-repeated="16381"/>
        </table:table-row>
        <table:table-row table:style-name="ro13">
          <table:table-cell office:value-type="float" office:value="0.80057826499999996" table:style-name="ce1">
            <text:p>0.800578265</text:p>
          </table:table-cell>
          <table:table-cell office:value-type="float" office:value="0.93413964100000002" table:style-name="ce1">
            <text:p>0.934139641</text:p>
          </table:table-cell>
          <table:table-cell office:value-type="float" office:value="0.74205369200000004" table:style-name="ce1">
            <text:p>0.742053692</text:p>
          </table:table-cell>
          <table:table-cell table:number-columns-repeated="16381"/>
        </table:table-row>
        <table:table-row table:style-name="ro13">
          <table:table-cell office:value-type="float" office:value="0.79637368900000005" table:style-name="ce1">
            <text:p>0.796373689</text:p>
          </table:table-cell>
          <table:table-cell office:value-type="float" office:value="0.93028613400000004" table:style-name="ce1">
            <text:p>0.930286134</text:p>
          </table:table-cell>
          <table:table-cell office:value-type="float" office:value="0.74469097799999995" table:style-name="ce1">
            <text:p>0.744690978</text:p>
          </table:table-cell>
          <table:table-cell table:number-columns-repeated="16381"/>
        </table:table-row>
        <table:table-row table:style-name="ro13">
          <table:table-cell office:value-type="float" office:value="0.79808784600000005" table:style-name="ce1">
            <text:p>0.798087846</text:p>
          </table:table-cell>
          <table:table-cell office:value-type="float" office:value="0.93174196899999995" table:style-name="ce1">
            <text:p>0.931741969</text:p>
          </table:table-cell>
          <table:table-cell office:value-type="float" office:value="0.72868390500000002" table:style-name="ce1">
            <text:p>0.728683905</text:p>
          </table:table-cell>
          <table:table-cell table:number-columns-repeated="16381"/>
        </table:table-row>
        <table:table-row table:style-name="ro13">
          <table:table-cell office:value-type="float" office:value="0.799204268" table:style-name="ce1">
            <text:p>0.799204268</text:p>
          </table:table-cell>
          <table:table-cell office:value-type="float" office:value="0.93417797000000002" table:style-name="ce1">
            <text:p>0.93417797</text:p>
          </table:table-cell>
          <table:table-cell office:value-type="float" office:value="0.72874781099999997" table:style-name="ce1">
            <text:p>0.728747811</text:p>
          </table:table-cell>
          <table:table-cell table:number-columns-repeated="16381"/>
        </table:table-row>
        <table:table-row table:style-name="ro13">
          <table:table-cell office:value-type="float" office:value="0.80008722700000001" table:style-name="ce1">
            <text:p>0.800087227</text:p>
          </table:table-cell>
          <table:table-cell office:value-type="float" office:value="0.93549115000000005" table:style-name="ce1">
            <text:p>0.93549115</text:p>
          </table:table-cell>
          <table:table-cell office:value-type="float" office:value="0.71487276200000005" table:style-name="ce1">
            <text:p>0.714872762</text:p>
          </table:table-cell>
          <table:table-cell table:number-columns-repeated="16381"/>
        </table:table-row>
        <table:table-row table:style-name="ro13">
          <table:table-cell office:value-type="float" office:value="0.80116638699999998" table:style-name="ce1">
            <text:p>0.801166387</text:p>
          </table:table-cell>
          <table:table-cell office:value-type="float" office:value="0.93328953599999998" table:style-name="ce1">
            <text:p>0.933289536</text:p>
          </table:table-cell>
          <table:table-cell office:value-type="float" office:value="0.70847180799999998" table:style-name="ce1">
            <text:p>0.708471808</text:p>
          </table:table-cell>
          <table:table-cell table:number-columns-repeated="16381"/>
        </table:table-row>
        <table:table-row table:style-name="ro13">
          <table:table-cell office:value-type="float" office:value="0.79943366699999996" table:style-name="ce1">
            <text:p>0.799433667</text:p>
          </table:table-cell>
          <table:table-cell office:value-type="float" office:value="0.93339781300000002" table:style-name="ce1">
            <text:p>0.933397813</text:p>
          </table:table-cell>
          <table:table-cell office:value-type="float" office:value="0.70025698199999997" table:style-name="ce1">
            <text:p>0.700256982</text:p>
          </table:table-cell>
          <table:table-cell table:number-columns-repeated="16381"/>
        </table:table-row>
        <table:table-row table:style-name="ro13">
          <table:table-cell office:value-type="float" office:value="0.83736554100000005" table:style-name="ce1">
            <text:p>0.837365541</text:p>
          </table:table-cell>
          <table:table-cell office:value-type="float" office:value="0.98427827599999995" table:style-name="ce1">
            <text:p>0.984278276</text:p>
          </table:table-cell>
          <table:table-cell office:value-type="float" office:value="0.73868025699999995" table:style-name="ce1">
            <text:p>0.738680257</text:p>
          </table:table-cell>
          <table:table-cell table:number-columns-repeated="16381"/>
        </table:table-row>
        <table:table-row table:style-name="ro13">
          <table:table-cell office:value-type="float" office:value="0.84474727199999999" table:style-name="ce1">
            <text:p>0.844747272</text:p>
          </table:table-cell>
          <table:table-cell office:value-type="float" office:value="0.98862016500000005" table:style-name="ce1">
            <text:p>0.988620165</text:p>
          </table:table-cell>
          <table:table-cell office:value-type="float" office:value="0.73835677200000005" table:style-name="ce1">
            <text:p>0.738356772</text:p>
          </table:table-cell>
          <table:table-cell table:number-columns-repeated="16381"/>
        </table:table-row>
        <table:table-row table:style-name="ro13">
          <table:table-cell office:value-type="float" office:value="0.84709459899999995" table:style-name="ce1">
            <text:p>0.847094599</text:p>
          </table:table-cell>
          <table:table-cell office:value-type="float" office:value="0.98495275900000001" table:style-name="ce1">
            <text:p>0.984952759</text:p>
          </table:table-cell>
          <table:table-cell office:value-type="float" office:value="0.76150047399999998" table:style-name="ce1">
            <text:p>0.761500474</text:p>
          </table:table-cell>
          <table:table-cell table:number-columns-repeated="16381"/>
        </table:table-row>
        <table:table-row table:style-name="ro13">
          <table:table-cell office:value-type="float" office:value="0.850263306" table:style-name="ce1">
            <text:p>0.850263306</text:p>
          </table:table-cell>
          <table:table-cell office:value-type="float" office:value="0.98471993499999999" table:style-name="ce1">
            <text:p>0.984719935</text:p>
          </table:table-cell>
          <table:table-cell office:value-type="float" office:value="0.76295398000000003" table:style-name="ce1">
            <text:p>0.76295398</text:p>
          </table:table-cell>
          <table:table-cell table:number-columns-repeated="16381"/>
        </table:table-row>
        <table:table-row table:style-name="ro13">
          <table:table-cell office:value-type="float" office:value="0.85102712400000002" table:style-name="ce1">
            <text:p>0.851027124</text:p>
          </table:table-cell>
          <table:table-cell office:value-type="float" office:value="0.98503110199999999" table:style-name="ce1">
            <text:p>0.985031102</text:p>
          </table:table-cell>
          <table:table-cell office:value-type="float" office:value="0.76329690900000002" table:style-name="ce1">
            <text:p>0.763296909</text:p>
          </table:table-cell>
          <table:table-cell table:number-columns-repeated="16381"/>
        </table:table-row>
        <table:table-row table:style-name="ro13">
          <table:table-cell office:value-type="float" office:value="0.85744630200000005" table:style-name="ce1">
            <text:p>0.857446302</text:p>
          </table:table-cell>
          <table:table-cell office:value-type="float" office:value="0.98791574800000004" table:style-name="ce1">
            <text:p>0.987915748</text:p>
          </table:table-cell>
          <table:table-cell office:value-type="float" office:value="0.76947319599999997" table:style-name="ce1">
            <text:p>0.769473196</text:p>
          </table:table-cell>
          <table:table-cell table:number-columns-repeated="16381"/>
        </table:table-row>
        <table:table-row table:style-name="ro13">
          <table:table-cell office:value-type="float" office:value="0.85506456600000003" table:style-name="ce1">
            <text:p>0.855064566</text:p>
          </table:table-cell>
          <table:table-cell office:value-type="float" office:value="0.98036670800000003" table:style-name="ce1">
            <text:p>0.980366708</text:p>
          </table:table-cell>
          <table:table-cell office:value-type="float" office:value="0.77349028600000003" table:style-name="ce1">
            <text:p>0.773490286</text:p>
          </table:table-cell>
          <table:table-cell table:number-columns-repeated="16381"/>
        </table:table-row>
        <table:table-row table:style-name="ro13">
          <table:table-cell office:value-type="float" office:value="0.85704536099999995" table:style-name="ce1">
            <text:p>0.857045361</text:p>
          </table:table-cell>
          <table:table-cell office:value-type="float" office:value="0.97970889299999997" table:style-name="ce1">
            <text:p>0.979708893</text:p>
          </table:table-cell>
          <table:table-cell office:value-type="float" office:value="0.78070755400000003" table:style-name="ce1">
            <text:p>0.780707554</text:p>
          </table:table-cell>
          <table:table-cell table:number-columns-repeated="16381"/>
        </table:table-row>
        <table:table-row table:style-name="ro13">
          <table:table-cell office:value-type="float" office:value="0.85954137399999997" table:style-name="ce1">
            <text:p>0.859541374</text:p>
          </table:table-cell>
          <table:table-cell office:value-type="float" office:value="0.98180826499999996" table:style-name="ce1">
            <text:p>0.981808265</text:p>
          </table:table-cell>
          <table:table-cell office:value-type="float" office:value="0.78859602699999998" table:style-name="ce1">
            <text:p>0.788596027</text:p>
          </table:table-cell>
          <table:table-cell table:number-columns-repeated="16381"/>
        </table:table-row>
        <table:table-row table:style-name="ro13">
          <table:table-cell office:value-type="float" office:value="0.86130834300000003" table:style-name="ce1">
            <text:p>0.861308343</text:p>
          </table:table-cell>
          <table:table-cell office:value-type="float" office:value="0.98711080500000004" table:style-name="ce1">
            <text:p>0.987110805</text:p>
          </table:table-cell>
          <table:table-cell office:value-type="float" office:value="0.79518666100000002" table:style-name="ce1">
            <text:p>0.795186661</text:p>
          </table:table-cell>
          <table:table-cell table:number-columns-repeated="16381"/>
        </table:table-row>
        <table:table-row table:style-name="ro13">
          <table:table-cell office:value-type="float" office:value="0.86302268199999999" table:style-name="ce1">
            <text:p>0.863022682</text:p>
          </table:table-cell>
          <table:table-cell office:value-type="float" office:value="0.98555193200000002" table:style-name="ce1">
            <text:p>0.985551932</text:p>
          </table:table-cell>
          <table:table-cell office:value-type="float" office:value="0.80421629699999997" table:style-name="ce1">
            <text:p>0.804216297</text:p>
          </table:table-cell>
          <table:table-cell table:number-columns-repeated="16381"/>
        </table:table-row>
        <table:table-row table:style-name="ro13">
          <table:table-cell office:value-type="float" office:value="0.86495934200000002" table:style-name="ce1">
            <text:p>0.864959342</text:p>
          </table:table-cell>
          <table:table-cell office:value-type="float" office:value="0.98189791500000001" table:style-name="ce1">
            <text:p>0.981897915</text:p>
          </table:table-cell>
          <table:table-cell office:value-type="float" office:value="0.81225381600000002" table:style-name="ce1">
            <text:p>0.812253816</text:p>
          </table:table-cell>
          <table:table-cell table:number-columns-repeated="16381"/>
        </table:table-row>
        <table:table-row table:style-name="ro13">
          <table:table-cell office:value-type="float" office:value="0.86828573099999995" table:style-name="ce1">
            <text:p>0.868285731</text:p>
          </table:table-cell>
          <table:table-cell office:value-type="float" office:value="0.97993148399999996" table:style-name="ce1">
            <text:p>0.979931484</text:p>
          </table:table-cell>
          <table:table-cell office:value-type="float" office:value="0.81712991099999999" table:style-name="ce1">
            <text:p>0.817129911</text:p>
          </table:table-cell>
          <table:table-cell table:number-columns-repeated="16381"/>
        </table:table-row>
        <table:table-row table:style-name="ro13">
          <table:table-cell office:value-type="float" office:value="0.879368967" table:style-name="ce1">
            <text:p>0.879368967</text:p>
          </table:table-cell>
          <table:table-cell office:value-type="float" office:value="0.98664975200000005" table:style-name="ce1">
            <text:p>0.986649752</text:p>
          </table:table-cell>
          <table:table-cell office:value-type="float" office:value="0.82509540299999995" table:style-name="ce1">
            <text:p>0.825095403</text:p>
          </table:table-cell>
          <table:table-cell table:number-columns-repeated="16381"/>
        </table:table-row>
        <table:table-row table:style-name="ro13">
          <table:table-cell office:value-type="float" office:value="0.88000487800000005" table:style-name="ce1">
            <text:p>0.880004878</text:p>
          </table:table-cell>
          <table:table-cell office:value-type="float" office:value="0.984931373" table:style-name="ce1">
            <text:p>0.984931373</text:p>
          </table:table-cell>
          <table:table-cell office:value-type="float" office:value="0.82689458800000004" table:style-name="ce1">
            <text:p>0.826894588</text:p>
          </table:table-cell>
          <table:table-cell table:number-columns-repeated="16381"/>
        </table:table-row>
        <table:table-row table:style-name="ro13">
          <table:table-cell office:value-type="float" office:value="0.88387627999999996" table:style-name="ce1">
            <text:p>0.88387628</text:p>
          </table:table-cell>
          <table:table-cell office:value-type="float" office:value="0.98396940600000005" table:style-name="ce1">
            <text:p>0.983969406</text:p>
          </table:table-cell>
          <table:table-cell office:value-type="float" office:value="0.830863978" table:style-name="ce1">
            <text:p>0.830863978</text:p>
          </table:table-cell>
          <table:table-cell table:number-columns-repeated="16381"/>
        </table:table-row>
        <table:table-row table:style-name="ro13">
          <table:table-cell office:value-type="float" office:value="0.88819504199999999" table:style-name="ce1">
            <text:p>0.888195042</text:p>
          </table:table-cell>
          <table:table-cell office:value-type="float" office:value="0.98419895199999996" table:style-name="ce1">
            <text:p>0.984198952</text:p>
          </table:table-cell>
          <table:table-cell office:value-type="float" office:value="0.83484981999999996" table:style-name="ce1">
            <text:p>0.83484982</text:p>
          </table:table-cell>
          <table:table-cell table:number-columns-repeated="16381"/>
        </table:table-row>
        <table:table-row table:style-name="ro13">
          <table:table-cell office:value-type="float" office:value="0.89306030199999997" table:style-name="ce1">
            <text:p>0.893060302</text:p>
          </table:table-cell>
          <table:table-cell office:value-type="float" office:value="0.984908118" table:style-name="ce1">
            <text:p>0.984908118</text:p>
          </table:table-cell>
          <table:table-cell office:value-type="float" office:value="0.84159023899999996" table:style-name="ce1">
            <text:p>0.841590239</text:p>
          </table:table-cell>
          <table:table-cell table:number-columns-repeated="16381"/>
        </table:table-row>
        <table:table-row table:style-name="ro13">
          <table:table-cell office:value-type="float" office:value="0.90202150000000003" table:style-name="ce1">
            <text:p>0.9020215</text:p>
          </table:table-cell>
          <table:table-cell office:value-type="float" office:value="0.98961571299999995" table:style-name="ce1">
            <text:p>0.989615713</text:p>
          </table:table-cell>
          <table:table-cell office:value-type="float" office:value="0.87122792800000004" table:style-name="ce1">
            <text:p>0.871227928</text:p>
          </table:table-cell>
          <table:table-cell table:number-columns-repeated="16381"/>
        </table:table-row>
        <table:table-row table:style-name="ro13">
          <table:table-cell office:value-type="float" office:value="0.90785289800000002" table:style-name="ce1">
            <text:p>0.907852898</text:p>
          </table:table-cell>
          <table:table-cell office:value-type="float" office:value="0.98783130799999996" table:style-name="ce1">
            <text:p>0.987831308</text:p>
          </table:table-cell>
          <table:table-cell office:value-type="float" office:value="0.88163940699999999" table:style-name="ce1">
            <text:p>0.881639407</text:p>
          </table:table-cell>
          <table:table-cell table:number-columns-repeated="16381"/>
        </table:table-row>
        <table:table-row table:style-name="ro13">
          <table:table-cell office:value-type="float" office:value="0.91366468199999995" table:style-name="ce1">
            <text:p>0.913664682</text:p>
          </table:table-cell>
          <table:table-cell office:value-type="float" office:value="0.9822881" table:style-name="ce1">
            <text:p>0.9822881</text:p>
          </table:table-cell>
          <table:table-cell office:value-type="float" office:value="0.88557526900000005" table:style-name="ce1">
            <text:p>0.885575269</text:p>
          </table:table-cell>
          <table:table-cell table:number-columns-repeated="16381"/>
        </table:table-row>
        <table:table-row table:style-name="ro13">
          <table:table-cell office:value-type="float" office:value="0.91269315600000001" table:style-name="ce1">
            <text:p>0.912693156</text:p>
          </table:table-cell>
          <table:table-cell office:value-type="float" office:value="0.96595239600000005" table:style-name="ce1">
            <text:p>0.965952396</text:p>
          </table:table-cell>
          <table:table-cell office:value-type="float" office:value="0.88336534799999999" table:style-name="ce1">
            <text:p>0.883365348</text:p>
          </table:table-cell>
          <table:table-cell table:number-columns-repeated="16381"/>
        </table:table-row>
        <table:table-row table:style-name="ro13">
          <table:table-cell office:value-type="float" office:value="0.90523664800000003" table:style-name="ce1">
            <text:p>0.905236648</text:p>
          </table:table-cell>
          <table:table-cell office:value-type="float" office:value="0.94724414300000004" table:style-name="ce1">
            <text:p>0.947244143</text:p>
          </table:table-cell>
          <table:table-cell office:value-type="float" office:value="0.87906849200000003" table:style-name="ce1">
            <text:p>0.879068492</text:p>
          </table:table-cell>
          <table:table-cell table:number-columns-repeated="16381"/>
        </table:table-row>
        <table:table-row table:style-name="ro13">
          <table:table-cell office:value-type="float" office:value="0.90303188700000003" table:style-name="ce1">
            <text:p>0.903031887</text:p>
          </table:table-cell>
          <table:table-cell office:value-type="float" office:value="0.93348510399999995" table:style-name="ce1">
            <text:p>0.933485104</text:p>
          </table:table-cell>
          <table:table-cell office:value-type="float" office:value="0.86440042299999997" table:style-name="ce1">
            <text:p>0.864400423</text:p>
          </table:table-cell>
          <table:table-cell table:number-columns-repeated="16381"/>
        </table:table-row>
        <table:table-row table:style-name="ro13">
          <table:table-cell office:value-type="float" office:value="0.87188617999999996" table:style-name="ce1">
            <text:p>0.87188618</text:p>
          </table:table-cell>
          <table:table-cell office:value-type="float" office:value="0.88971916100000004" table:style-name="ce1">
            <text:p>0.889719161</text:p>
          </table:table-cell>
          <table:table-cell office:value-type="float" office:value="0.83636829400000001" table:style-name="ce1">
            <text:p>0.836368294</text:p>
          </table:table-cell>
          <table:table-cell table:number-columns-repeated="16381"/>
        </table:table-row>
        <table:table-row table:style-name="ro13">
          <table:table-cell office:value-type="float" office:value="0.84005690899999996" table:style-name="ce1">
            <text:p>0.840056909</text:p>
          </table:table-cell>
          <table:table-cell office:value-type="float" office:value="0.84188159399999996" table:style-name="ce1">
            <text:p>0.841881594</text:p>
          </table:table-cell>
          <table:table-cell office:value-type="float" office:value="0.78386570600000005" table:style-name="ce1">
            <text:p>0.783865706</text:p>
          </table:table-cell>
          <table:table-cell table:number-columns-repeated="16381"/>
        </table:table-row>
        <table:table-row table:style-name="ro13">
          <table:table-cell office:value-type="float" office:value="0.821422388" table:style-name="ce1">
            <text:p>0.821422388</text:p>
          </table:table-cell>
          <table:table-cell office:value-type="float" office:value="0.82830418100000003" table:style-name="ce1">
            <text:p>0.828304181</text:p>
          </table:table-cell>
          <table:table-cell office:value-type="float" office:value="0.76212649899999996" table:style-name="ce1">
            <text:p>0.762126499</text:p>
          </table:table-cell>
          <table:table-cell table:number-columns-repeated="16381"/>
        </table:table-row>
        <table:table-row table:style-name="ro13">
          <table:table-cell office:value-type="float" office:value="0.80455798599999995" table:style-name="ce1">
            <text:p>0.804557986</text:p>
          </table:table-cell>
          <table:table-cell office:value-type="float" office:value="0.82089788799999996" table:style-name="ce1">
            <text:p>0.820897888</text:p>
          </table:table-cell>
          <table:table-cell office:value-type="float" office:value="0.75302247600000005" table:style-name="ce1">
            <text:p>0.753022476</text:p>
          </table:table-cell>
          <table:table-cell table:number-columns-repeated="16381"/>
        </table:table-row>
        <table:table-row table:style-name="ro13">
          <table:table-cell office:value-type="float" office:value="0.71594794500000003" table:style-name="ce1">
            <text:p>0.715947945</text:p>
          </table:table-cell>
          <table:table-cell office:value-type="float" office:value="0.854988517" table:style-name="ce1">
            <text:p>0.854988517</text:p>
          </table:table-cell>
          <table:table-cell office:value-type="float" office:value="0.754683259" table:style-name="ce1">
            <text:p>0.754683259</text:p>
          </table:table-cell>
          <table:table-cell table:number-columns-repeated="16381"/>
        </table:table-row>
        <table:table-row table:style-name="ro13">
          <table:table-cell office:value-type="float" office:value="0.70094560900000003" table:style-name="ce1">
            <text:p>0.700945609</text:p>
          </table:table-cell>
          <table:table-cell office:value-type="float" office:value="0.87779762400000005" table:style-name="ce1">
            <text:p>0.877797624</text:p>
          </table:table-cell>
          <table:table-cell office:value-type="float" office:value="0.75628762699999996" table:style-name="ce1">
            <text:p>0.756287627</text:p>
          </table:table-cell>
          <table:table-cell table:number-columns-repeated="16381"/>
        </table:table-row>
        <table:table-row table:style-name="ro13">
          <table:table-cell office:value-type="float" office:value="0.69598413299999995" table:style-name="ce1">
            <text:p>0.695984133</text:p>
          </table:table-cell>
          <table:table-cell office:value-type="float" office:value="0.89134439799999998" table:style-name="ce1">
            <text:p>0.891344398</text:p>
          </table:table-cell>
          <table:table-cell office:value-type="float" office:value="0.76883369400000001" table:style-name="ce1">
            <text:p>0.768833694</text:p>
          </table:table-cell>
          <table:table-cell table:number-columns-repeated="16381"/>
        </table:table-row>
        <table:table-row table:style-name="ro13">
          <table:table-cell office:value-type="float" office:value="0.71879656199999997" table:style-name="ce1">
            <text:p>0.718796562</text:p>
          </table:table-cell>
          <table:table-cell office:value-type="float" office:value="0.93726617999999995" table:style-name="ce1">
            <text:p>0.93726618</text:p>
          </table:table-cell>
          <table:table-cell office:value-type="float" office:value="0.79295514700000003" table:style-name="ce1">
            <text:p>0.792955147</text:p>
          </table:table-cell>
          <table:table-cell table:number-columns-repeated="16381"/>
        </table:table-row>
        <table:table-row table:style-name="ro13">
          <table:table-cell office:value-type="float" office:value="0.74156549500000002" table:style-name="ce1">
            <text:p>0.741565495</text:p>
          </table:table-cell>
          <table:table-cell office:value-type="float" office:value="0.98508560899999997" table:style-name="ce1">
            <text:p>0.985085609</text:p>
          </table:table-cell>
          <table:table-cell office:value-type="float" office:value="0.82035114600000003" table:style-name="ce1">
            <text:p>0.820351146</text:p>
          </table:table-cell>
          <table:table-cell table:number-columns-repeated="16381"/>
        </table:table-row>
        <table:table-row table:style-name="ro13">
          <table:table-cell office:value-type="float" office:value="0.749819613" table:style-name="ce1">
            <text:p>0.749819613</text:p>
          </table:table-cell>
          <table:table-cell office:value-type="float" office:value="1.0028429240000001" table:style-name="ce1">
            <text:p>1.002842924</text:p>
          </table:table-cell>
          <table:table-cell office:value-type="float" office:value="0.82877142599999998" table:style-name="ce1">
            <text:p>0.828771426</text:p>
          </table:table-cell>
          <table:table-cell table:number-columns-repeated="16381"/>
        </table:table-row>
        <table:table-row table:style-name="ro13">
          <table:table-cell office:value-type="float" office:value="0.75757390300000005" table:style-name="ce1">
            <text:p>0.757573903</text:p>
          </table:table-cell>
          <table:table-cell office:value-type="float" office:value="1.0163729690000001" table:style-name="ce1">
            <text:p>1.016372969</text:p>
          </table:table-cell>
          <table:table-cell office:value-type="float" office:value="0.83204967200000002" table:style-name="ce1">
            <text:p>0.832049672</text:p>
          </table:table-cell>
          <table:table-cell table:number-columns-repeated="16381"/>
        </table:table-row>
        <table:table-row table:style-name="ro13">
          <table:table-cell office:value-type="float" office:value="0.85018336900000002" table:style-name="ce1">
            <text:p>0.850183369</text:p>
          </table:table-cell>
          <table:table-cell office:value-type="float" office:value="1.0043727819999999" table:style-name="ce1">
            <text:p>1.004372782</text:p>
          </table:table-cell>
          <table:table-cell office:value-type="float" office:value="0.84195078000000001" table:style-name="ce1">
            <text:p>0.84195078</text:p>
          </table:table-cell>
          <table:table-cell table:number-columns-repeated="16381"/>
        </table:table-row>
        <table:table-row table:style-name="ro13">
          <table:table-cell office:value-type="float" office:value="0.87183300200000002" table:style-name="ce1">
            <text:p>0.871833002</text:p>
          </table:table-cell>
          <table:table-cell office:value-type="float" office:value="1.002170432" table:style-name="ce1">
            <text:p>1.002170432</text:p>
          </table:table-cell>
          <table:table-cell office:value-type="float" office:value="0.84528050300000002" table:style-name="ce1">
            <text:p>0.845280503</text:p>
          </table:table-cell>
          <table:table-cell table:number-columns-repeated="16381"/>
        </table:table-row>
        <table:table-row table:style-name="ro13">
          <table:table-cell office:value-type="float" office:value="0.87801056499999997" table:style-name="ce1">
            <text:p>0.878010565</text:p>
          </table:table-cell>
          <table:table-cell office:value-type="float" office:value="1.004544543" table:style-name="ce1">
            <text:p>1.004544543</text:p>
          </table:table-cell>
          <table:table-cell office:value-type="float" office:value="0.85329788200000001" table:style-name="ce1">
            <text:p>0.853297882</text:p>
          </table:table-cell>
          <table:table-cell table:number-columns-repeated="16381"/>
        </table:table-row>
        <table:table-row table:style-name="ro13">
          <table:table-cell office:value-type="float" office:value="0.88409967499999997" table:style-name="ce1">
            <text:p>0.884099675</text:p>
          </table:table-cell>
          <table:table-cell office:value-type="float" office:value="1.0029201029999999" table:style-name="ce1">
            <text:p>1.002920103</text:p>
          </table:table-cell>
          <table:table-cell office:value-type="float" office:value="0.85609775399999999" table:style-name="ce1">
            <text:p>0.856097754</text:p>
          </table:table-cell>
          <table:table-cell table:number-columns-repeated="16381"/>
        </table:table-row>
        <table:table-row table:style-name="ro13">
          <table:table-cell office:value-type="float" office:value="0.88818602300000005" table:style-name="ce1">
            <text:p>0.888186023</text:p>
          </table:table-cell>
          <table:table-cell office:value-type="float" office:value="0.99961699199999998" table:style-name="ce1">
            <text:p>0.999616992</text:p>
          </table:table-cell>
          <table:table-cell office:value-type="float" office:value="0.86024558100000004" table:style-name="ce1">
            <text:p>0.860245581</text:p>
          </table:table-cell>
          <table:table-cell table:number-columns-repeated="16381"/>
        </table:table-row>
        <table:table-row table:style-name="ro13">
          <table:table-cell office:value-type="float" office:value="0.89834568100000001" table:style-name="ce1">
            <text:p>0.898345681</text:p>
          </table:table-cell>
          <table:table-cell office:value-type="float" office:value="0.993618063" table:style-name="ce1">
            <text:p>0.993618063</text:p>
          </table:table-cell>
          <table:table-cell office:value-type="float" office:value="0.86598786500000002" table:style-name="ce1">
            <text:p>0.865987865</text:p>
          </table:table-cell>
          <table:table-cell table:number-columns-repeated="16381"/>
        </table:table-row>
        <table:table-row table:style-name="ro13">
          <table:table-cell office:value-type="float" office:value="0.90189101100000002" table:style-name="ce1">
            <text:p>0.901891011</text:p>
          </table:table-cell>
          <table:table-cell office:value-type="float" office:value="0.99175693799999998" table:style-name="ce1">
            <text:p>0.991756938</text:p>
          </table:table-cell>
          <table:table-cell office:value-type="float" office:value="0.86114946299999995" table:style-name="ce1">
            <text:p>0.861149463</text:p>
          </table:table-cell>
          <table:table-cell table:number-columns-repeated="16381"/>
        </table:table-row>
        <table:table-row table:style-name="ro13">
          <table:table-cell office:value-type="float" office:value="0.90517867600000002" table:style-name="ce1">
            <text:p>0.905178676</text:p>
          </table:table-cell>
          <table:table-cell office:value-type="float" office:value="0.99217990700000003" table:style-name="ce1">
            <text:p>0.992179907</text:p>
          </table:table-cell>
          <table:table-cell office:value-type="float" office:value="0.84230681399999996" table:style-name="ce1">
            <text:p>0.842306814</text:p>
          </table:table-cell>
          <table:table-cell table:number-columns-repeated="16381"/>
        </table:table-row>
        <table:table-row table:style-name="ro13">
          <table:table-cell office:value-type="float" office:value="0.77380113900000003" table:style-name="ce1">
            <text:p>0.773801139</text:p>
          </table:table-cell>
          <table:table-cell office:value-type="float" office:value="1.0070254000000001" table:style-name="ce1">
            <text:p>1.0070254</text:p>
          </table:table-cell>
          <table:table-cell office:value-type="float" office:value="0.74064722299999997" table:style-name="ce1">
            <text:p>0.740647223</text:p>
          </table:table-cell>
          <table:table-cell table:number-columns-repeated="16381"/>
        </table:table-row>
        <table:table-row table:style-name="ro13">
          <table:table-cell office:value-type="float" office:value="0.72846949800000005" table:style-name="ce1">
            <text:p>0.728469498</text:p>
          </table:table-cell>
          <table:table-cell office:value-type="float" office:value="1.008285667" table:style-name="ce1">
            <text:p>1.008285667</text:p>
          </table:table-cell>
          <table:table-cell office:value-type="float" office:value="0.68762398199999997" table:style-name="ce1">
            <text:p>0.687623982</text:p>
          </table:table-cell>
          <table:table-cell table:number-columns-repeated="16381"/>
        </table:table-row>
        <table:table-row table:style-name="ro13">
          <table:table-cell office:value-type="float" office:value="0.66872686100000001" table:style-name="ce1">
            <text:p>0.668726861</text:p>
          </table:table-cell>
          <table:table-cell office:value-type="float" office:value="1.008850034" table:style-name="ce1">
            <text:p>1.008850034</text:p>
          </table:table-cell>
          <table:table-cell office:value-type="float" office:value="0.59500623699999999" table:style-name="ce1">
            <text:p>0.595006237</text:p>
          </table:table-cell>
          <table:table-cell table:number-columns-repeated="16381"/>
        </table:table-row>
        <table:table-row table:style-name="ro13">
          <table:table-cell office:value-type="float" office:value="0.66270782500000003" table:style-name="ce1">
            <text:p>0.662707825</text:p>
          </table:table-cell>
          <table:table-cell office:value-type="float" office:value="1.0113979280000001" table:style-name="ce1">
            <text:p>1.011397928</text:p>
          </table:table-cell>
          <table:table-cell office:value-type="float" office:value="0.572257601" table:style-name="ce1">
            <text:p>0.572257601</text:p>
          </table:table-cell>
          <table:table-cell table:number-columns-repeated="16381"/>
        </table:table-row>
        <table:table-row table:style-name="ro13">
          <table:table-cell office:value-type="float" office:value="0.64208090799999995" table:style-name="ce1">
            <text:p>0.642080908</text:p>
          </table:table-cell>
          <table:table-cell office:value-type="float" office:value="1.0238157539999999" table:style-name="ce1">
            <text:p>1.023815754</text:p>
          </table:table-cell>
          <table:table-cell office:value-type="float" office:value="0.49912450899999999" table:style-name="ce1">
            <text:p>0.499124509</text:p>
          </table:table-cell>
          <table:table-cell table:number-columns-repeated="16381"/>
        </table:table-row>
        <table:table-row table:style-name="ro13">
          <table:table-cell office:value-type="float" office:value="0.63980662300000002" table:style-name="ce1">
            <text:p>0.639806623</text:p>
          </table:table-cell>
          <table:table-cell office:value-type="float" office:value="1.0279115830000001" table:style-name="ce1">
            <text:p>1.027911583</text:p>
          </table:table-cell>
          <table:table-cell office:value-type="float" office:value="0.49945499900000001" table:style-name="ce1">
            <text:p>0.499454999</text:p>
          </table:table-cell>
          <table:table-cell table:number-columns-repeated="16381"/>
        </table:table-row>
        <table:table-row table:style-name="ro13">
          <table:table-cell office:value-type="float" office:value="0.64065273" table:style-name="ce1">
            <text:p>0.64065273</text:p>
          </table:table-cell>
          <table:table-cell office:value-type="float" office:value="1.0225741150000001" table:style-name="ce1">
            <text:p>1.022574115</text:p>
          </table:table-cell>
          <table:table-cell office:value-type="float" office:value="0.51959557300000003" table:style-name="ce1">
            <text:p>0.519595573</text:p>
          </table:table-cell>
          <table:table-cell table:number-columns-repeated="16381"/>
        </table:table-row>
        <table:table-row table:style-name="ro13">
          <table:table-cell office:value-type="float" office:value="0.77806030800000003" table:style-name="ce1">
            <text:p>0.778060308</text:p>
          </table:table-cell>
          <table:table-cell office:value-type="float" office:value="1.0072368380000001" table:style-name="ce1">
            <text:p>1.007236838</text:p>
          </table:table-cell>
          <table:table-cell office:value-type="float" office:value="0.62230484399999997" table:style-name="ce1">
            <text:p>0.622304844</text:p>
          </table:table-cell>
          <table:table-cell table:number-columns-repeated="16381"/>
        </table:table-row>
        <table:table-row table:style-name="ro13">
          <table:table-cell office:value-type="float" office:value="0.83274452099999996" table:style-name="ce1">
            <text:p>0.832744521</text:p>
          </table:table-cell>
          <table:table-cell office:value-type="float" office:value="1.0033115450000001" table:style-name="ce1">
            <text:p>1.003311545</text:p>
          </table:table-cell>
          <table:table-cell office:value-type="float" office:value="0.65565747699999999" table:style-name="ce1">
            <text:p>0.655657477</text:p>
          </table:table-cell>
          <table:table-cell table:number-columns-repeated="16381"/>
        </table:table-row>
        <table:table-row table:style-name="ro13">
          <table:table-cell office:value-type="float" office:value="0.90182235399999999" table:style-name="ce1">
            <text:p>0.901822354</text:p>
          </table:table-cell>
          <table:table-cell office:value-type="float" office:value="1.002116539" table:style-name="ce1">
            <text:p>1.002116539</text:p>
          </table:table-cell>
          <table:table-cell office:value-type="float" office:value="0.75311282499999999" table:style-name="ce1">
            <text:p>0.753112825</text:p>
          </table:table-cell>
          <table:table-cell table:number-columns-repeated="16381"/>
        </table:table-row>
        <table:table-row table:style-name="ro13">
          <table:table-cell office:value-type="float" office:value="0.92166802999999997" table:style-name="ce1">
            <text:p>0.92166803</text:p>
          </table:table-cell>
          <table:table-cell office:value-type="float" office:value="1.0011946780000001" table:style-name="ce1">
            <text:p>1.001194678</text:p>
          </table:table-cell>
          <table:table-cell office:value-type="float" office:value="0.78375262800000001" table:style-name="ce1">
            <text:p>0.783752628</text:p>
          </table:table-cell>
          <table:table-cell table:number-columns-repeated="16381"/>
        </table:table-row>
        <table:table-row table:style-name="ro13">
          <table:table-cell office:value-type="float" office:value="0.95441140300000005" table:style-name="ce1">
            <text:p>0.954411403</text:p>
          </table:table-cell>
          <table:table-cell office:value-type="float" office:value="0.99219237699999996" table:style-name="ce1">
            <text:p>0.992192377</text:p>
          </table:table-cell>
          <table:table-cell office:value-type="float" office:value="0.86343268200000001" table:style-name="ce1">
            <text:p>0.863432682</text:p>
          </table:table-cell>
          <table:table-cell table:number-columns-repeated="16381"/>
        </table:table-row>
        <table:table-row table:style-name="ro13">
          <table:table-cell office:value-type="float" office:value="0.95858894500000003" table:style-name="ce1">
            <text:p>0.958588945</text:p>
          </table:table-cell>
          <table:table-cell office:value-type="float" office:value="0.99126166100000002" table:style-name="ce1">
            <text:p>0.991261661</text:p>
          </table:table-cell>
          <table:table-cell office:value-type="float" office:value="0.87238711599999996" table:style-name="ce1">
            <text:p>0.872387116</text:p>
          </table:table-cell>
          <table:table-cell table:number-columns-repeated="16381"/>
        </table:table-row>
        <table:table-row table:style-name="ro13">
          <table:table-cell office:value-type="float" office:value="0.95890232200000003" table:style-name="ce1">
            <text:p>0.958902322</text:p>
          </table:table-cell>
          <table:table-cell office:value-type="float" office:value="0.99318832300000004" table:style-name="ce1">
            <text:p>0.993188323</text:p>
          </table:table-cell>
          <table:table-cell office:value-type="float" office:value="0.87211052300000003" table:style-name="ce1">
            <text:p>0.872110523</text:p>
          </table:table-cell>
          <table:table-cell table:number-columns-repeated="16381"/>
        </table:table-row>
        <table:table-row table:style-name="ro13">
          <table:table-cell office:value-type="float" office:value="0.95515793699999996" table:style-name="ce1">
            <text:p>0.955157937</text:p>
          </table:table-cell>
          <table:table-cell office:value-type="float" office:value="0.99128718400000004" table:style-name="ce1">
            <text:p>0.991287184</text:p>
          </table:table-cell>
          <table:table-cell office:value-type="float" office:value="0.87144837799999997" table:style-name="ce1">
            <text:p>0.871448378</text:p>
          </table:table-cell>
          <table:table-cell table:number-columns-repeated="16381"/>
        </table:table-row>
        <table:table-row table:style-name="ro13">
          <table:table-cell office:value-type="float" office:value="0.95062623899999998" table:style-name="ce1">
            <text:p>0.950626239</text:p>
          </table:table-cell>
          <table:table-cell office:value-type="float" office:value="0.99005547199999999" table:style-name="ce1">
            <text:p>0.990055472</text:p>
          </table:table-cell>
          <table:table-cell office:value-type="float" office:value="0.88960660499999999" table:style-name="ce1">
            <text:p>0.889606605</text:p>
          </table:table-cell>
          <table:table-cell table:number-columns-repeated="16381"/>
        </table:table-row>
        <table:table-row table:style-name="ro13">
          <table:table-cell office:value-type="float" office:value="0.94393428099999999" table:style-name="ce1">
            <text:p>0.943934281</text:p>
          </table:table-cell>
          <table:table-cell office:value-type="float" office:value="0.98849224800000002" table:style-name="ce1">
            <text:p>0.988492248</text:p>
          </table:table-cell>
          <table:table-cell office:value-type="float" office:value="0.88350790499999998" table:style-name="ce1">
            <text:p>0.883507905</text:p>
          </table:table-cell>
          <table:table-cell table:number-columns-repeated="16381"/>
        </table:table-row>
        <table:table-row table:style-name="ro13">
          <table:table-cell office:value-type="float" office:value="0.93227605199999997" table:style-name="ce1">
            <text:p>0.932276052</text:p>
          </table:table-cell>
          <table:table-cell office:value-type="float" office:value="0.98549702699999997" table:style-name="ce1">
            <text:p>0.985497027</text:p>
          </table:table-cell>
          <table:table-cell office:value-type="float" office:value="0.87603707399999997" table:style-name="ce1">
            <text:p>0.876037074</text:p>
          </table:table-cell>
          <table:table-cell table:number-columns-repeated="16381"/>
        </table:table-row>
        <table:table-row table:style-name="ro13">
          <table:table-cell office:value-type="float" office:value="0.91303779100000004" table:style-name="ce1">
            <text:p>0.913037791</text:p>
          </table:table-cell>
          <table:table-cell office:value-type="float" office:value="0.98893347799999998" table:style-name="ce1">
            <text:p>0.988933478</text:p>
          </table:table-cell>
          <table:table-cell office:value-type="float" office:value="0.87794735099999999" table:style-name="ce1">
            <text:p>0.877947351</text:p>
          </table:table-cell>
          <table:table-cell table:number-columns-repeated="16381"/>
        </table:table-row>
        <table:table-row table:style-name="ro13">
          <table:table-cell office:value-type="float" office:value="0.91025036500000001" table:style-name="ce1">
            <text:p>0.910250365</text:p>
          </table:table-cell>
          <table:table-cell office:value-type="float" office:value="0.990228306" table:style-name="ce1">
            <text:p>0.990228306</text:p>
          </table:table-cell>
          <table:table-cell office:value-type="float" office:value="0.88099068300000005" table:style-name="ce1">
            <text:p>0.880990683</text:p>
          </table:table-cell>
          <table:table-cell table:number-columns-repeated="16381"/>
        </table:table-row>
        <table:table-row table:style-name="ro13">
          <table:table-cell office:value-type="float" office:value="0.90532946299999995" table:style-name="ce1">
            <text:p>0.905329463</text:p>
          </table:table-cell>
          <table:table-cell office:value-type="float" office:value="0.98324305099999998" table:style-name="ce1">
            <text:p>0.983243051</text:p>
          </table:table-cell>
          <table:table-cell office:value-type="float" office:value="0.87795066700000002" table:style-name="ce1">
            <text:p>0.877950667</text:p>
          </table:table-cell>
          <table:table-cell table:number-columns-repeated="16381"/>
        </table:table-row>
        <table:table-row table:style-name="ro13">
          <table:table-cell office:value-type="float" office:value="0.89978931699999998" table:style-name="ce1">
            <text:p>0.899789317</text:p>
          </table:table-cell>
          <table:table-cell office:value-type="float" office:value="0.97583734" table:style-name="ce1">
            <text:p>0.97583734</text:p>
          </table:table-cell>
          <table:table-cell office:value-type="float" office:value="0.87393274799999998" table:style-name="ce1">
            <text:p>0.873932748</text:p>
          </table:table-cell>
          <table:table-cell table:number-columns-repeated="16381"/>
        </table:table-row>
        <table:table-row table:style-name="ro13">
          <table:table-cell office:value-type="float" office:value="0.89104034799999998" table:style-name="ce1">
            <text:p>0.891040348</text:p>
          </table:table-cell>
          <table:table-cell office:value-type="float" office:value="0.97067218499999997" table:style-name="ce1">
            <text:p>0.970672185</text:p>
          </table:table-cell>
          <table:table-cell office:value-type="float" office:value="0.87149453200000004" table:style-name="ce1">
            <text:p>0.871494532</text:p>
          </table:table-cell>
          <table:table-cell table:number-columns-repeated="16381"/>
        </table:table-row>
        <table:table-row table:style-name="ro13">
          <table:table-cell office:value-type="float" office:value="0.885147142" table:style-name="ce1">
            <text:p>0.885147142</text:p>
          </table:table-cell>
          <table:table-cell office:value-type="float" office:value="0.96835769699999996" table:style-name="ce1">
            <text:p>0.968357697</text:p>
          </table:table-cell>
          <table:table-cell office:value-type="float" office:value="0.86916297399999998" table:style-name="ce1">
            <text:p>0.869162974</text:p>
          </table:table-cell>
          <table:table-cell table:number-columns-repeated="16381"/>
        </table:table-row>
        <table:table-row table:style-name="ro13">
          <table:table-cell office:value-type="float" office:value="0.88053073500000001" table:style-name="ce1">
            <text:p>0.880530735</text:p>
          </table:table-cell>
          <table:table-cell office:value-type="float" office:value="0.96547482900000003" table:style-name="ce1">
            <text:p>0.965474829</text:p>
          </table:table-cell>
          <table:table-cell office:value-type="float" office:value="0.86525275300000004" table:style-name="ce1">
            <text:p>0.865252753</text:p>
          </table:table-cell>
          <table:table-cell table:number-columns-repeated="16381"/>
        </table:table-row>
        <table:table-row table:style-name="ro13">
          <table:table-cell office:value-type="float" office:value="0.87560636199999997" table:style-name="ce1">
            <text:p>0.875606362</text:p>
          </table:table-cell>
          <table:table-cell office:value-type="float" office:value="0.96419721999999997" table:style-name="ce1">
            <text:p>0.96419722</text:p>
          </table:table-cell>
          <table:table-cell office:value-type="float" office:value="0.85762109099999995" table:style-name="ce1">
            <text:p>0.857621091</text:p>
          </table:table-cell>
          <table:table-cell table:number-columns-repeated="16381"/>
        </table:table-row>
        <table:table-row table:style-name="ro13">
          <table:table-cell office:value-type="float" office:value="0.86586109300000003" table:style-name="ce1">
            <text:p>0.865861093</text:p>
          </table:table-cell>
          <table:table-cell office:value-type="float" office:value="0.96070445500000001" table:style-name="ce1">
            <text:p>0.960704455</text:p>
          </table:table-cell>
          <table:table-cell office:value-type="float" office:value="0.84784568299999996" table:style-name="ce1">
            <text:p>0.847845683</text:p>
          </table:table-cell>
          <table:table-cell table:number-columns-repeated="16381"/>
        </table:table-row>
        <table:table-row table:style-name="ro13">
          <table:table-cell office:value-type="float" office:value="0.83636106700000001" table:style-name="ce1">
            <text:p>0.836361067</text:p>
          </table:table-cell>
          <table:table-cell office:value-type="float" office:value="0.94193400599999999" table:style-name="ce1">
            <text:p>0.941934006</text:p>
          </table:table-cell>
          <table:table-cell office:value-type="float" office:value="0.81344229000000001" table:style-name="ce1">
            <text:p>0.81344229</text:p>
          </table:table-cell>
          <table:table-cell table:number-columns-repeated="16381"/>
        </table:table-row>
        <table:table-row table:style-name="ro13">
          <table:table-cell office:value-type="float" office:value="0.78857916800000005" table:style-name="ce1">
            <text:p>0.788579168</text:p>
          </table:table-cell>
          <table:table-cell office:value-type="float" office:value="0.91384166200000005" table:style-name="ce1">
            <text:p>0.913841662</text:p>
          </table:table-cell>
          <table:table-cell office:value-type="float" office:value="0.76342146799999999" table:style-name="ce1">
            <text:p>0.763421468</text:p>
          </table:table-cell>
          <table:table-cell table:number-columns-repeated="16381"/>
        </table:table-row>
        <table:table-row table:style-name="ro13">
          <table:table-cell office:value-type="float" office:value="0.78329968000000005" table:style-name="ce1">
            <text:p>0.78329968</text:p>
          </table:table-cell>
          <table:table-cell office:value-type="float" office:value="0.911153871" table:style-name="ce1">
            <text:p>0.911153871</text:p>
          </table:table-cell>
          <table:table-cell office:value-type="float" office:value="0.74698146600000004" table:style-name="ce1">
            <text:p>0.746981466</text:p>
          </table:table-cell>
          <table:table-cell table:number-columns-repeated="16381"/>
        </table:table-row>
        <table:table-row table:style-name="ro13">
          <table:table-cell office:value-type="float" office:value="0.77971185799999998" table:style-name="ce1">
            <text:p>0.779711858</text:p>
          </table:table-cell>
          <table:table-cell office:value-type="float" office:value="0.90347786399999996" table:style-name="ce1">
            <text:p>0.903477864</text:p>
          </table:table-cell>
          <table:table-cell office:value-type="float" office:value="0.74514962399999995" table:style-name="ce1">
            <text:p>0.745149624</text:p>
          </table:table-cell>
          <table:table-cell table:number-columns-repeated="16381"/>
        </table:table-row>
        <table:table-row table:style-name="ro13">
          <table:table-cell office:value-type="float" office:value="0.77396409600000005" table:style-name="ce1">
            <text:p>0.773964096</text:p>
          </table:table-cell>
          <table:table-cell office:value-type="float" office:value="0.89303529299999995" table:style-name="ce1">
            <text:p>0.893035293</text:p>
          </table:table-cell>
          <table:table-cell office:value-type="float" office:value="0.757504697" table:style-name="ce1">
            <text:p>0.757504697</text:p>
          </table:table-cell>
          <table:table-cell table:number-columns-repeated="16381"/>
        </table:table-row>
        <table:table-row table:style-name="ro13">
          <table:table-cell office:value-type="float" office:value="0.77531338800000005" table:style-name="ce1">
            <text:p>0.775313388</text:p>
          </table:table-cell>
          <table:table-cell office:value-type="float" office:value="0.887035138" table:style-name="ce1">
            <text:p>0.887035138</text:p>
          </table:table-cell>
          <table:table-cell office:value-type="float" office:value="0.75247414199999996" table:style-name="ce1">
            <text:p>0.752474142</text:p>
          </table:table-cell>
          <table:table-cell table:number-columns-repeated="16381"/>
        </table:table-row>
        <table:table-row table:style-name="ro13">
          <table:table-cell office:value-type="float" office:value="0.77949380700000004" table:style-name="ce1">
            <text:p>0.779493807</text:p>
          </table:table-cell>
          <table:table-cell office:value-type="float" office:value="0.88707809400000004" table:style-name="ce1">
            <text:p>0.887078094</text:p>
          </table:table-cell>
          <table:table-cell office:value-type="float" office:value="0.75241917400000002" table:style-name="ce1">
            <text:p>0.752419174</text:p>
          </table:table-cell>
          <table:table-cell table:number-columns-repeated="16381"/>
        </table:table-row>
        <table:table-row table:style-name="ro13">
          <table:table-cell office:value-type="float" office:value="0.80646724700000005" table:style-name="ce1">
            <text:p>0.806467247</text:p>
          </table:table-cell>
          <table:table-cell office:value-type="float" office:value="0.89345418700000001" table:style-name="ce1">
            <text:p>0.893454187</text:p>
          </table:table-cell>
          <table:table-cell office:value-type="float" office:value="0.77972709699999998" table:style-name="ce1">
            <text:p>0.779727097</text:p>
          </table:table-cell>
          <table:table-cell table:number-columns-repeated="16381"/>
        </table:table-row>
        <table:table-row table:style-name="ro13">
          <table:table-cell office:value-type="float" office:value="0.85633780199999998" table:style-name="ce1">
            <text:p>0.856337802</text:p>
          </table:table-cell>
          <table:table-cell office:value-type="float" office:value="0.91055684299999995" table:style-name="ce1">
            <text:p>0.910556843</text:p>
          </table:table-cell>
          <table:table-cell office:value-type="float" office:value="0.82319885900000001" table:style-name="ce1">
            <text:p>0.823198859</text:p>
          </table:table-cell>
          <table:table-cell table:number-columns-repeated="16381"/>
        </table:table-row>
        <table:table-row table:style-name="ro13">
          <table:table-cell office:value-type="float" office:value="0.83313824700000005" table:style-name="ce1">
            <text:p>0.833138247</text:p>
          </table:table-cell>
          <table:table-cell office:value-type="float" office:value="0.90632583499999997" table:style-name="ce1">
            <text:p>0.906325835</text:p>
          </table:table-cell>
          <table:table-cell office:value-type="float" office:value="0.73788458599999995" table:style-name="ce1">
            <text:p>0.737884586</text:p>
          </table:table-cell>
          <table:table-cell table:number-columns-repeated="16381"/>
        </table:table-row>
        <table:table-row table:style-name="ro13">
          <table:table-cell office:value-type="float" office:value="0.83324683799999999" table:style-name="ce1">
            <text:p>0.833246838</text:p>
          </table:table-cell>
          <table:table-cell office:value-type="float" office:value="0.90193694499999999" table:style-name="ce1">
            <text:p>0.901936945</text:p>
          </table:table-cell>
          <table:table-cell office:value-type="float" office:value="0.72643766200000004" table:style-name="ce1">
            <text:p>0.726437662</text:p>
          </table:table-cell>
          <table:table-cell table:number-columns-repeated="16381"/>
        </table:table-row>
        <table:table-row table:style-name="ro13">
          <table:table-cell office:value-type="float" office:value="0.83985269500000004" table:style-name="ce1">
            <text:p>0.839852695</text:p>
          </table:table-cell>
          <table:table-cell office:value-type="float" office:value="0.89919363699999999" table:style-name="ce1">
            <text:p>0.899193637</text:p>
          </table:table-cell>
          <table:table-cell office:value-type="float" office:value="0.71433168199999997" table:style-name="ce1">
            <text:p>0.714331682</text:p>
          </table:table-cell>
          <table:table-cell table:number-columns-repeated="16381"/>
        </table:table-row>
        <table:table-row table:style-name="ro13">
          <table:table-cell office:value-type="float" office:value="0.83934864300000001" table:style-name="ce1">
            <text:p>0.839348643</text:p>
          </table:table-cell>
          <table:table-cell office:value-type="float" office:value="0.90466469000000005" table:style-name="ce1">
            <text:p>0.90466469</text:p>
          </table:table-cell>
          <table:table-cell office:value-type="float" office:value="0.68231873300000001" table:style-name="ce1">
            <text:p>0.682318733</text:p>
          </table:table-cell>
          <table:table-cell table:number-columns-repeated="16381"/>
        </table:table-row>
        <table:table-row table:style-name="ro13">
          <table:table-cell office:value-type="float" office:value="0.84187401799999995" table:style-name="ce1">
            <text:p>0.841874018</text:p>
          </table:table-cell>
          <table:table-cell office:value-type="float" office:value="0.90209727799999995" table:style-name="ce1">
            <text:p>0.902097278</text:p>
          </table:table-cell>
          <table:table-cell office:value-type="float" office:value="0.68692504300000001" table:style-name="ce1">
            <text:p>0.686925043</text:p>
          </table:table-cell>
          <table:table-cell table:number-columns-repeated="16381"/>
        </table:table-row>
        <table:table-row table:style-name="ro13">
          <table:table-cell office:value-type="float" office:value="0.83996082999999999" table:style-name="ce1">
            <text:p>0.83996083</text:p>
          </table:table-cell>
          <table:table-cell office:value-type="float" office:value="0.90124613200000003" table:style-name="ce1">
            <text:p>0.901246132</text:p>
          </table:table-cell>
          <table:table-cell office:value-type="float" office:value="0.68905334299999998" table:style-name="ce1">
            <text:p>0.689053343</text:p>
          </table:table-cell>
          <table:table-cell table:number-columns-repeated="16381"/>
        </table:table-row>
        <table:table-row table:style-name="ro13">
          <table:table-cell office:value-type="float" office:value="0.83381916" table:style-name="ce1">
            <text:p>0.83381916</text:p>
          </table:table-cell>
          <table:table-cell office:value-type="float" office:value="0.89940706699999995" table:style-name="ce1">
            <text:p>0.899407067</text:p>
          </table:table-cell>
          <table:table-cell office:value-type="float" office:value="0.69257871000000004" table:style-name="ce1">
            <text:p>0.69257871</text:p>
          </table:table-cell>
          <table:table-cell table:number-columns-repeated="16381"/>
        </table:table-row>
        <table:table-row table:style-name="ro13">
          <table:table-cell office:value-type="float" office:value="0.85717717400000004" table:style-name="ce1">
            <text:p>0.857177174</text:p>
          </table:table-cell>
          <table:table-cell office:value-type="float" office:value="0.89233142799999998" table:style-name="ce1">
            <text:p>0.892331428</text:p>
          </table:table-cell>
          <table:table-cell office:value-type="float" office:value="0.78941350499999996" table:style-name="ce1">
            <text:p>0.789413505</text:p>
          </table:table-cell>
          <table:table-cell table:number-columns-repeated="16381"/>
        </table:table-row>
        <table:table-row table:style-name="ro13">
          <table:table-cell office:value-type="float" office:value="0.85426099499999997" table:style-name="ce1">
            <text:p>0.854260995</text:p>
          </table:table-cell>
          <table:table-cell office:value-type="float" office:value="0.88785252100000001" table:style-name="ce1">
            <text:p>0.887852521</text:p>
          </table:table-cell>
          <table:table-cell office:value-type="float" office:value="0.80053586799999998" table:style-name="ce1">
            <text:p>0.800535868</text:p>
          </table:table-cell>
          <table:table-cell table:number-columns-repeated="16381"/>
        </table:table-row>
        <table:table-row table:style-name="ro13">
          <table:table-cell office:value-type="float" office:value="0.84485542899999999" table:style-name="ce1">
            <text:p>0.844855429</text:p>
          </table:table-cell>
          <table:table-cell office:value-type="float" office:value="0.88813445999999996" table:style-name="ce1">
            <text:p>0.88813446</text:p>
          </table:table-cell>
          <table:table-cell office:value-type="float" office:value="0.79830000000000001" table:style-name="ce1">
            <text:p>0.7983</text:p>
          </table:table-cell>
          <table:table-cell table:number-columns-repeated="16381"/>
        </table:table-row>
        <table:table-row table:style-name="ro13">
          <table:table-cell office:value-type="float" office:value="0.849401878" table:style-name="ce1">
            <text:p>0.849401878</text:p>
          </table:table-cell>
          <table:table-cell office:value-type="float" office:value="0.88153200600000003" table:style-name="ce1">
            <text:p>0.881532006</text:p>
          </table:table-cell>
          <table:table-cell office:value-type="float" office:value="0.83833998600000004" table:style-name="ce1">
            <text:p>0.838339986</text:p>
          </table:table-cell>
          <table:table-cell table:number-columns-repeated="16381"/>
        </table:table-row>
        <table:table-row table:style-name="ro13">
          <table:table-cell office:value-type="float" office:value="0.84919624699999996" table:style-name="ce1">
            <text:p>0.849196247</text:p>
          </table:table-cell>
          <table:table-cell office:value-type="float" office:value="0.88231372600000002" table:style-name="ce1">
            <text:p>0.882313726</text:p>
          </table:table-cell>
          <table:table-cell office:value-type="float" office:value="0.838670688" table:style-name="ce1">
            <text:p>0.838670688</text:p>
          </table:table-cell>
          <table:table-cell table:number-columns-repeated="16381"/>
        </table:table-row>
        <table:table-row table:style-name="ro13">
          <table:table-cell office:value-type="float" office:value="0.84727876599999996" table:style-name="ce1">
            <text:p>0.847278766</text:p>
          </table:table-cell>
          <table:table-cell office:value-type="float" office:value="0.88137381800000003" table:style-name="ce1">
            <text:p>0.881373818</text:p>
          </table:table-cell>
          <table:table-cell office:value-type="float" office:value="0.83708336400000005" table:style-name="ce1">
            <text:p>0.837083364</text:p>
          </table:table-cell>
          <table:table-cell table:number-columns-repeated="16381"/>
        </table:table-row>
        <table:table-row table:style-name="ro13">
          <table:table-cell office:value-type="float" office:value="0.84585855700000001" table:style-name="ce1">
            <text:p>0.845858557</text:p>
          </table:table-cell>
          <table:table-cell office:value-type="float" office:value="0.87964140700000004" table:style-name="ce1">
            <text:p>0.879641407</text:p>
          </table:table-cell>
          <table:table-cell office:value-type="float" office:value="0.83708201599999998" table:style-name="ce1">
            <text:p>0.837082016</text:p>
          </table:table-cell>
          <table:table-cell table:number-columns-repeated="16381"/>
        </table:table-row>
        <table:table-row table:style-name="ro13">
          <table:table-cell office:value-type="float" office:value="0.84538242799999996" table:style-name="ce1">
            <text:p>0.845382428</text:p>
          </table:table-cell>
          <table:table-cell office:value-type="float" office:value="0.87682428899999998" table:style-name="ce1">
            <text:p>0.876824289</text:p>
          </table:table-cell>
          <table:table-cell office:value-type="float" office:value="0.81635746399999998" table:style-name="ce1">
            <text:p>0.816357464</text:p>
          </table:table-cell>
          <table:table-cell table:number-columns-repeated="16381"/>
        </table:table-row>
        <table:table-row table:style-name="ro13">
          <table:table-cell office:value-type="float" office:value="0.84023539199999997" table:style-name="ce1">
            <text:p>0.840235392</text:p>
          </table:table-cell>
          <table:table-cell office:value-type="float" office:value="0.87126735600000005" table:style-name="ce1">
            <text:p>0.871267356</text:p>
          </table:table-cell>
          <table:table-cell office:value-type="float" office:value="0.81114923000000005" table:style-name="ce1">
            <text:p>0.81114923</text:p>
          </table:table-cell>
          <table:table-cell table:number-columns-repeated="16381"/>
        </table:table-row>
        <table:table-row table:style-name="ro13">
          <table:table-cell office:value-type="float" office:value="0.83123368900000005" table:style-name="ce1">
            <text:p>0.831233689</text:p>
          </table:table-cell>
          <table:table-cell office:value-type="float" office:value="0.84629055200000003" table:style-name="ce1">
            <text:p>0.846290552</text:p>
          </table:table-cell>
          <table:table-cell office:value-type="float" office:value="0.82304754499999999" table:style-name="ce1">
            <text:p>0.823047545</text:p>
          </table:table-cell>
          <table:table-cell table:number-columns-repeated="16381"/>
        </table:table-row>
        <table:table-row table:style-name="ro13">
          <table:table-cell office:value-type="float" office:value="0.81808743699999997" table:style-name="ce1">
            <text:p>0.818087437</text:p>
          </table:table-cell>
          <table:table-cell office:value-type="float" office:value="0.84363364500000004" table:style-name="ce1">
            <text:p>0.843633645</text:p>
          </table:table-cell>
          <table:table-cell office:value-type="float" office:value="0.78156751300000005" table:style-name="ce1">
            <text:p>0.781567513</text:p>
          </table:table-cell>
          <table:table-cell table:number-columns-repeated="16381"/>
        </table:table-row>
        <table:table-row table:style-name="ro13">
          <table:table-cell office:value-type="float" office:value="0.81207200800000001" table:style-name="ce1">
            <text:p>0.812072008</text:p>
          </table:table-cell>
          <table:table-cell office:value-type="float" office:value="0.84017412300000005" table:style-name="ce1">
            <text:p>0.840174123</text:p>
          </table:table-cell>
          <table:table-cell office:value-type="float" office:value="0.775356873" table:style-name="ce1">
            <text:p>0.775356873</text:p>
          </table:table-cell>
          <table:table-cell table:number-columns-repeated="16381"/>
        </table:table-row>
        <table:table-row table:style-name="ro13">
          <table:table-cell office:value-type="float" office:value="0.81035529399999995" table:style-name="ce1">
            <text:p>0.810355294</text:p>
          </table:table-cell>
          <table:table-cell office:value-type="float" office:value="0.83753057399999997" table:style-name="ce1">
            <text:p>0.837530574</text:p>
          </table:table-cell>
          <table:table-cell office:value-type="float" office:value="0.76818445999999996" table:style-name="ce1">
            <text:p>0.76818446</text:p>
          </table:table-cell>
          <table:table-cell table:number-columns-repeated="16381"/>
        </table:table-row>
        <table:table-row table:style-name="ro13">
          <table:table-cell office:value-type="float" office:value="0.81529222599999995" table:style-name="ce1">
            <text:p>0.815292226</text:p>
          </table:table-cell>
          <table:table-cell office:value-type="float" office:value="0.83449374499999995" table:style-name="ce1">
            <text:p>0.834493745</text:p>
          </table:table-cell>
          <table:table-cell office:value-type="float" office:value="0.761911703" table:style-name="ce1">
            <text:p>0.761911703</text:p>
          </table:table-cell>
          <table:table-cell table:number-columns-repeated="16381"/>
        </table:table-row>
        <table:table-row table:style-name="ro13">
          <table:table-cell office:value-type="float" office:value="0.82138642699999997" table:style-name="ce1">
            <text:p>0.821386427</text:p>
          </table:table-cell>
          <table:table-cell office:value-type="float" office:value="0.83213624100000005" table:style-name="ce1">
            <text:p>0.832136241</text:p>
          </table:table-cell>
          <table:table-cell office:value-type="float" office:value="0.76975014500000005" table:style-name="ce1">
            <text:p>0.769750145</text:p>
          </table:table-cell>
          <table:table-cell table:number-columns-repeated="16381"/>
        </table:table-row>
        <table:table-row table:style-name="ro13">
          <table:table-cell office:value-type="float" office:value="0.79596729200000005" table:style-name="ce1">
            <text:p>0.795967292</text:p>
          </table:table-cell>
          <table:table-cell office:value-type="float" office:value="0.84310129499999997" table:style-name="ce1">
            <text:p>0.843101295</text:p>
          </table:table-cell>
          <table:table-cell office:value-type="float" office:value="0.69370947400000005" table:style-name="ce1">
            <text:p>0.693709474</text:p>
          </table:table-cell>
          <table:table-cell table:number-columns-repeated="16381"/>
        </table:table-row>
        <table:table-row table:style-name="ro13">
          <table:table-cell office:value-type="float" office:value="0.69223582100000003" table:style-name="ce1">
            <text:p>0.692235821</text:p>
          </table:table-cell>
          <table:table-cell office:value-type="float" office:value="0.87018791900000003" table:style-name="ce1">
            <text:p>0.870187919</text:p>
          </table:table-cell>
          <table:table-cell office:value-type="float" office:value="0.65173355200000005" table:style-name="ce1">
            <text:p>0.651733552</text:p>
          </table:table-cell>
          <table:table-cell table:number-columns-repeated="16381"/>
        </table:table-row>
        <table:table-row table:style-name="ro13">
          <table:table-cell office:value-type="float" office:value="0.67557643199999995" table:style-name="ce1">
            <text:p>0.675576432</text:p>
          </table:table-cell>
          <table:table-cell office:value-type="float" office:value="0.87069658500000002" table:style-name="ce1">
            <text:p>0.870696585</text:p>
          </table:table-cell>
          <table:table-cell office:value-type="float" office:value="0.61954659300000003" table:style-name="ce1">
            <text:p>0.619546593</text:p>
          </table:table-cell>
          <table:table-cell table:number-columns-repeated="16381"/>
        </table:table-row>
        <table:table-row table:style-name="ro13">
          <table:table-cell office:value-type="float" office:value="0.67941365499999995" table:style-name="ce1">
            <text:p>0.679413655</text:p>
          </table:table-cell>
          <table:table-cell office:value-type="float" office:value="0.871526621" table:style-name="ce1">
            <text:p>0.871526621</text:p>
          </table:table-cell>
          <table:table-cell office:value-type="float" office:value="0.62135244099999998" table:style-name="ce1">
            <text:p>0.621352441</text:p>
          </table:table-cell>
          <table:table-cell table:number-columns-repeated="16381"/>
        </table:table-row>
        <table:table-row table:style-name="ro13">
          <table:table-cell office:value-type="float" office:value="0.67958549300000004" table:style-name="ce1">
            <text:p>0.679585493</text:p>
          </table:table-cell>
          <table:table-cell office:value-type="float" office:value="0.87320078800000001" table:style-name="ce1">
            <text:p>0.873200788</text:p>
          </table:table-cell>
          <table:table-cell office:value-type="float" office:value="0.62738306300000002" table:style-name="ce1">
            <text:p>0.627383063</text:p>
          </table:table-cell>
          <table:table-cell table:number-columns-repeated="16381"/>
        </table:table-row>
        <table:table-row table:style-name="ro13">
          <table:table-cell office:value-type="float" office:value="0.67374624000000005" table:style-name="ce1">
            <text:p>0.67374624</text:p>
          </table:table-cell>
          <table:table-cell office:value-type="float" office:value="0.87690735099999995" table:style-name="ce1">
            <text:p>0.876907351</text:p>
          </table:table-cell>
          <table:table-cell office:value-type="float" office:value="0.63251352800000005" table:style-name="ce1">
            <text:p>0.632513528</text:p>
          </table:table-cell>
          <table:table-cell table:number-columns-repeated="16381"/>
        </table:table-row>
        <table:table-row table:style-name="ro13">
          <table:table-cell office:value-type="float" office:value="0.66570165699999995" table:style-name="ce1">
            <text:p>0.665701657</text:p>
          </table:table-cell>
          <table:table-cell office:value-type="float" office:value="0.88125346900000001" table:style-name="ce1">
            <text:p>0.881253469</text:p>
          </table:table-cell>
          <table:table-cell office:value-type="float" office:value="0.62622092100000004" table:style-name="ce1">
            <text:p>0.626220921</text:p>
          </table:table-cell>
          <table:table-cell table:number-columns-repeated="16381"/>
        </table:table-row>
        <table:table-row table:style-name="ro13">
          <table:table-cell office:value-type="float" office:value="0.68691066700000003" table:style-name="ce1">
            <text:p>0.686910667</text:p>
          </table:table-cell>
          <table:table-cell office:value-type="float" office:value="0.87022067199999997" table:style-name="ce1">
            <text:p>0.870220672</text:p>
          </table:table-cell>
          <table:table-cell office:value-type="float" office:value="0.69979690400000005" table:style-name="ce1">
            <text:p>0.699796904</text:p>
          </table:table-cell>
          <table:table-cell table:number-columns-repeated="16381"/>
        </table:table-row>
        <table:table-row table:style-name="ro13">
          <table:table-cell office:value-type="float" office:value="0.79781118299999998" table:style-name="ce1">
            <text:p>0.797811183</text:p>
          </table:table-cell>
          <table:table-cell office:value-type="float" office:value="0.86558434299999998" table:style-name="ce1">
            <text:p>0.865584343</text:p>
          </table:table-cell>
          <table:table-cell office:value-type="float" office:value="0.72856511499999999" table:style-name="ce1">
            <text:p>0.728565115</text:p>
          </table:table-cell>
          <table:table-cell table:number-columns-repeated="16381"/>
        </table:table-row>
        <table:table-row table:style-name="ro13">
          <table:table-cell office:value-type="float" office:value="0.82573491600000004" table:style-name="ce1">
            <text:p>0.825734916</text:p>
          </table:table-cell>
          <table:table-cell office:value-type="float" office:value="0.86614491100000002" table:style-name="ce1">
            <text:p>0.866144911</text:p>
          </table:table-cell>
          <table:table-cell office:value-type="float" office:value="0.79974482300000005" table:style-name="ce1">
            <text:p>0.799744823</text:p>
          </table:table-cell>
          <table:table-cell table:number-columns-repeated="16381"/>
        </table:table-row>
        <table:table-row table:style-name="ro13">
          <table:table-cell office:value-type="float" office:value="0.83470796400000002" table:style-name="ce1">
            <text:p>0.834707964</text:p>
          </table:table-cell>
          <table:table-cell office:value-type="float" office:value="0.86621685100000001" table:style-name="ce1">
            <text:p>0.866216851</text:p>
          </table:table-cell>
          <table:table-cell office:value-type="float" office:value="0.80658621799999997" table:style-name="ce1">
            <text:p>0.806586218</text:p>
          </table:table-cell>
          <table:table-cell table:number-columns-repeated="16381"/>
        </table:table-row>
        <table:table-row table:style-name="ro13">
          <table:table-cell office:value-type="float" office:value="0.808939925" table:style-name="ce1">
            <text:p>0.808939925</text:p>
          </table:table-cell>
          <table:table-cell office:value-type="float" office:value="0.83034178599999997" table:style-name="ce1">
            <text:p>0.830341786</text:p>
          </table:table-cell>
          <table:table-cell office:value-type="float" office:value="0.77011497900000003" table:style-name="ce1">
            <text:p>0.770114979</text:p>
          </table:table-cell>
          <table:table-cell table:number-columns-repeated="16381"/>
        </table:table-row>
        <table:table-row table:style-name="ro13">
          <table:table-cell office:value-type="float" office:value="0.80259488499999998" table:style-name="ce1">
            <text:p>0.802594885</text:p>
          </table:table-cell>
          <table:table-cell office:value-type="float" office:value="0.83100300199999999" table:style-name="ce1">
            <text:p>0.831003002</text:p>
          </table:table-cell>
          <table:table-cell office:value-type="float" office:value="0.77680694900000002" table:style-name="ce1">
            <text:p>0.776806949</text:p>
          </table:table-cell>
          <table:table-cell table:number-columns-repeated="16381"/>
        </table:table-row>
        <table:table-row table:style-name="ro13">
          <table:table-cell office:value-type="float" office:value="0.80522958300000003" table:style-name="ce1">
            <text:p>0.805229583</text:p>
          </table:table-cell>
          <table:table-cell office:value-type="float" office:value="0.83331179099999997" table:style-name="ce1">
            <text:p>0.833311791</text:p>
          </table:table-cell>
          <table:table-cell office:value-type="float" office:value="0.78272385700000002" table:style-name="ce1">
            <text:p>0.782723857</text:p>
          </table:table-cell>
          <table:table-cell table:number-columns-repeated="16381"/>
        </table:table-row>
        <table:table-row table:style-name="ro13">
          <table:table-cell office:value-type="float" office:value="0.81003572899999998" table:style-name="ce1">
            <text:p>0.810035729</text:p>
          </table:table-cell>
          <table:table-cell office:value-type="float" office:value="0.83998872700000005" table:style-name="ce1">
            <text:p>0.839988727</text:p>
          </table:table-cell>
          <table:table-cell office:value-type="float" office:value="0.80731951099999999" table:style-name="ce1">
            <text:p>0.807319511</text:p>
          </table:table-cell>
          <table:table-cell table:number-columns-repeated="16381"/>
        </table:table-row>
        <table:table-row table:style-name="ro13">
          <table:table-cell office:value-type="float" office:value="0.81189133400000002" table:style-name="ce1">
            <text:p>0.811891334</text:p>
          </table:table-cell>
          <table:table-cell office:value-type="float" office:value="0.84400615199999995" table:style-name="ce1">
            <text:p>0.844006152</text:p>
          </table:table-cell>
          <table:table-cell office:value-type="float" office:value="0.805276247" table:style-name="ce1">
            <text:p>0.805276247</text:p>
          </table:table-cell>
          <table:table-cell table:number-columns-repeated="16381"/>
        </table:table-row>
        <table:table-row table:style-name="ro13">
          <table:table-cell office:value-type="float" office:value="0.812188523" table:style-name="ce1">
            <text:p>0.812188523</text:p>
          </table:table-cell>
          <table:table-cell office:value-type="float" office:value="0.84973579600000004" table:style-name="ce1">
            <text:p>0.849735796</text:p>
          </table:table-cell>
          <table:table-cell office:value-type="float" office:value="0.80406555899999999" table:style-name="ce1">
            <text:p>0.804065559</text:p>
          </table:table-cell>
          <table:table-cell table:number-columns-repeated="16381"/>
        </table:table-row>
        <table:table-row table:style-name="ro13">
          <table:table-cell office:value-type="float" office:value="0.79834864000000005" table:style-name="ce1">
            <text:p>0.79834864</text:p>
          </table:table-cell>
          <table:table-cell office:value-type="float" office:value="0.85246032299999996" table:style-name="ce1">
            <text:p>0.852460323</text:p>
          </table:table-cell>
          <table:table-cell office:value-type="float" office:value="0.79493898299999999" table:style-name="ce1">
            <text:p>0.794938983</text:p>
          </table:table-cell>
          <table:table-cell table:number-columns-repeated="16381"/>
        </table:table-row>
        <table:table-row table:style-name="ro13">
          <table:table-cell office:value-type="float" office:value="0.82528958900000005" table:style-name="ce1">
            <text:p>0.825289589</text:p>
          </table:table-cell>
          <table:table-cell office:value-type="float" office:value="0.90715182699999997" table:style-name="ce1">
            <text:p>0.907151827</text:p>
          </table:table-cell>
          <table:table-cell office:value-type="float" office:value="0.83342216499999999" table:style-name="ce1">
            <text:p>0.833422165</text:p>
          </table:table-cell>
          <table:table-cell table:number-columns-repeated="16381"/>
        </table:table-row>
        <table:table-row table:style-name="ro13">
          <table:table-cell office:value-type="float" office:value="0.834904325" table:style-name="ce1">
            <text:p>0.834904325</text:p>
          </table:table-cell>
          <table:table-cell office:value-type="float" office:value="0.92556643699999996" table:style-name="ce1">
            <text:p>0.925566437</text:p>
          </table:table-cell>
          <table:table-cell office:value-type="float" office:value="0.83241927299999996" table:style-name="ce1">
            <text:p>0.832419273</text:p>
          </table:table-cell>
          <table:table-cell table:number-columns-repeated="16381"/>
        </table:table-row>
        <table:table-row table:style-name="ro13">
          <table:table-cell office:value-type="float" office:value="0.84076074700000003" table:style-name="ce1">
            <text:p>0.840760747</text:p>
          </table:table-cell>
          <table:table-cell office:value-type="float" office:value="0.94619629599999999" table:style-name="ce1">
            <text:p>0.946196296</text:p>
          </table:table-cell>
          <table:table-cell office:value-type="float" office:value="0.85274583000000004" table:style-name="ce1">
            <text:p>0.85274583</text:p>
          </table:table-cell>
          <table:table-cell table:number-columns-repeated="16381"/>
        </table:table-row>
        <table:table-row table:style-name="ro13">
          <table:table-cell office:value-type="float" office:value="0.85297650199999997" table:style-name="ce1">
            <text:p>0.852976502</text:p>
          </table:table-cell>
          <table:table-cell office:value-type="float" office:value="0.96305218599999998" table:style-name="ce1">
            <text:p>0.963052186</text:p>
          </table:table-cell>
          <table:table-cell office:value-type="float" office:value="0.83782268800000004" table:style-name="ce1">
            <text:p>0.837822688</text:p>
          </table:table-cell>
          <table:table-cell table:number-columns-repeated="16381"/>
        </table:table-row>
        <table:table-row table:style-name="ro13">
          <table:table-cell office:value-type="float" office:value="0.85966074299999995" table:style-name="ce1">
            <text:p>0.859660743</text:p>
          </table:table-cell>
          <table:table-cell office:value-type="float" office:value="0.97698605100000002" table:style-name="ce1">
            <text:p>0.976986051</text:p>
          </table:table-cell>
          <table:table-cell office:value-type="float" office:value="0.83716802199999996" table:style-name="ce1">
            <text:p>0.837168022</text:p>
          </table:table-cell>
          <table:table-cell table:number-columns-repeated="16381"/>
        </table:table-row>
        <table:table-row table:style-name="ro13">
          <table:table-cell office:value-type="float" office:value="0.86214342200000005" table:style-name="ce1">
            <text:p>0.862143422</text:p>
          </table:table-cell>
          <table:table-cell office:value-type="float" office:value="0.97484375300000004" table:style-name="ce1">
            <text:p>0.974843753</text:p>
          </table:table-cell>
          <table:table-cell office:value-type="float" office:value="0.834039313" table:style-name="ce1">
            <text:p>0.834039313</text:p>
          </table:table-cell>
          <table:table-cell table:number-columns-repeated="16381"/>
        </table:table-row>
        <table:table-row table:style-name="ro13">
          <table:table-cell office:value-type="float" office:value="0.87058985899999997" table:style-name="ce1">
            <text:p>0.870589859</text:p>
          </table:table-cell>
          <table:table-cell office:value-type="float" office:value="0.97667941700000005" table:style-name="ce1">
            <text:p>0.976679417</text:p>
          </table:table-cell>
          <table:table-cell office:value-type="float" office:value="0.83790121500000003" table:style-name="ce1">
            <text:p>0.837901215</text:p>
          </table:table-cell>
          <table:table-cell table:number-columns-repeated="16381"/>
        </table:table-row>
        <table:table-row table:style-name="ro13">
          <table:table-cell office:value-type="float" office:value="0.879013555" table:style-name="ce1">
            <text:p>0.879013555</text:p>
          </table:table-cell>
          <table:table-cell office:value-type="float" office:value="0.98626688900000004" table:style-name="ce1">
            <text:p>0.986266889</text:p>
          </table:table-cell>
          <table:table-cell office:value-type="float" office:value="0.84574159800000004" table:style-name="ce1">
            <text:p>0.845741598</text:p>
          </table:table-cell>
          <table:table-cell table:number-columns-repeated="16381"/>
        </table:table-row>
        <table:table-row table:style-name="ro13">
          <table:table-cell office:value-type="float" office:value="0.88997000199999998" table:style-name="ce1">
            <text:p>0.889970002</text:p>
          </table:table-cell>
          <table:table-cell office:value-type="float" office:value="0.99377949899999996" table:style-name="ce1">
            <text:p>0.993779499</text:p>
          </table:table-cell>
          <table:table-cell office:value-type="float" office:value="0.85202254799999999" table:style-name="ce1">
            <text:p>0.852022548</text:p>
          </table:table-cell>
          <table:table-cell table:number-columns-repeated="16381"/>
        </table:table-row>
        <table:table-row table:style-name="ro13">
          <table:table-cell office:value-type="float" office:value="0.90169636399999997" table:style-name="ce1">
            <text:p>0.901696364</text:p>
          </table:table-cell>
          <table:table-cell office:value-type="float" office:value="0.99612251200000002" table:style-name="ce1">
            <text:p>0.996122512</text:p>
          </table:table-cell>
          <table:table-cell office:value-type="float" office:value="0.85836132600000004" table:style-name="ce1">
            <text:p>0.858361326</text:p>
          </table:table-cell>
          <table:table-cell table:number-columns-repeated="16381"/>
        </table:table-row>
        <table:table-row table:style-name="ro13">
          <table:table-cell office:value-type="float" office:value="0.89994537799999996" table:style-name="ce1">
            <text:p>0.899945378</text:p>
          </table:table-cell>
          <table:table-cell office:value-type="float" office:value="1.0019076739999999" table:style-name="ce1">
            <text:p>1.001907674</text:p>
          </table:table-cell>
          <table:table-cell office:value-type="float" office:value="0.86015895200000003" table:style-name="ce1">
            <text:p>0.860158952</text:p>
          </table:table-cell>
          <table:table-cell table:number-columns-repeated="16381"/>
        </table:table-row>
        <table:table-row table:style-name="ro13">
          <table:table-cell office:value-type="float" office:value="0.91243007799999998" table:style-name="ce1">
            <text:p>0.912430078</text:p>
          </table:table-cell>
          <table:table-cell office:value-type="float" office:value="1.009731881" table:style-name="ce1">
            <text:p>1.009731881</text:p>
          </table:table-cell>
          <table:table-cell office:value-type="float" office:value="0.89188064499999997" table:style-name="ce1">
            <text:p>0.891880645</text:p>
          </table:table-cell>
          <table:table-cell table:number-columns-repeated="16381"/>
        </table:table-row>
        <table:table-row table:style-name="ro13">
          <table:table-cell office:value-type="float" office:value="0.92268604399999998" table:style-name="ce1">
            <text:p>0.922686044</text:p>
          </table:table-cell>
          <table:table-cell office:value-type="float" office:value="1.0139539420000001" table:style-name="ce1">
            <text:p>1.013953942</text:p>
          </table:table-cell>
          <table:table-cell office:value-type="float" office:value="0.90197809699999998" table:style-name="ce1">
            <text:p>0.901978097</text:p>
          </table:table-cell>
          <table:table-cell table:number-columns-repeated="16381"/>
        </table:table-row>
        <table:table-row table:style-name="ro13">
          <table:table-cell office:value-type="float" office:value="0.93658531499999997" table:style-name="ce1">
            <text:p>0.936585315</text:p>
          </table:table-cell>
          <table:table-cell office:value-type="float" office:value="1.0166561329999999" table:style-name="ce1">
            <text:p>1.016656133</text:p>
          </table:table-cell>
          <table:table-cell office:value-type="float" office:value="0.91031565999999997" table:style-name="ce1">
            <text:p>0.91031566</text:p>
          </table:table-cell>
          <table:table-cell table:number-columns-repeated="16381"/>
        </table:table-row>
        <table:table-row table:style-name="ro13">
          <table:table-cell office:value-type="float" office:value="0.87688343400000002" table:style-name="ce1">
            <text:p>0.876883434</text:p>
          </table:table-cell>
          <table:table-cell office:value-type="float" office:value="0.92146662499999998" table:style-name="ce1">
            <text:p>0.921466625</text:p>
          </table:table-cell>
          <table:table-cell office:value-type="float" office:value="0.844689409" table:style-name="ce1">
            <text:p>0.844689409</text:p>
          </table:table-cell>
          <table:table-cell table:number-columns-repeated="16381"/>
        </table:table-row>
        <table:table-row table:style-name="ro13">
          <table:table-cell office:value-type="float" office:value="0.87714799600000004" table:style-name="ce1">
            <text:p>0.877147996</text:p>
          </table:table-cell>
          <table:table-cell office:value-type="float" office:value="0.92608683800000002" table:style-name="ce1">
            <text:p>0.926086838</text:p>
          </table:table-cell>
          <table:table-cell office:value-type="float" office:value="0.85294972800000002" table:style-name="ce1">
            <text:p>0.852949728</text:p>
          </table:table-cell>
          <table:table-cell table:number-columns-repeated="16381"/>
        </table:table-row>
        <table:table-row table:style-name="ro13">
          <table:table-cell office:value-type="float" office:value="0.87527170499999996" table:style-name="ce1">
            <text:p>0.875271705</text:p>
          </table:table-cell>
          <table:table-cell office:value-type="float" office:value="0.92929313000000002" table:style-name="ce1">
            <text:p>0.92929313</text:p>
          </table:table-cell>
          <table:table-cell office:value-type="float" office:value="0.83440986100000003" table:style-name="ce1">
            <text:p>0.834409861</text:p>
          </table:table-cell>
          <table:table-cell table:number-columns-repeated="16381"/>
        </table:table-row>
        <table:table-row table:style-name="ro13">
          <table:table-cell office:value-type="float" office:value="0.88809416799999996" table:style-name="ce1">
            <text:p>0.888094168</text:p>
          </table:table-cell>
          <table:table-cell office:value-type="float" office:value="0.93449658300000005" table:style-name="ce1">
            <text:p>0.934496583</text:p>
          </table:table-cell>
          <table:table-cell office:value-type="float" office:value="0.84499555500000001" table:style-name="ce1">
            <text:p>0.844995555</text:p>
          </table:table-cell>
          <table:table-cell table:number-columns-repeated="16381"/>
        </table:table-row>
        <table:table-row table:style-name="ro13">
          <table:table-cell office:value-type="float" office:value="0.88777752499999996" table:style-name="ce1">
            <text:p>0.887777525</text:p>
          </table:table-cell>
          <table:table-cell office:value-type="float" office:value="0.93450874699999997" table:style-name="ce1">
            <text:p>0.934508747</text:p>
          </table:table-cell>
          <table:table-cell office:value-type="float" office:value="0.82614980100000002" table:style-name="ce1">
            <text:p>0.826149801</text:p>
          </table:table-cell>
          <table:table-cell table:number-columns-repeated="16381"/>
        </table:table-row>
        <table:table-row table:style-name="ro13">
          <table:table-cell office:value-type="float" office:value="0.89009366300000003" table:style-name="ce1">
            <text:p>0.890093663</text:p>
          </table:table-cell>
          <table:table-cell office:value-type="float" office:value="0.93835122400000004" table:style-name="ce1">
            <text:p>0.938351224</text:p>
          </table:table-cell>
          <table:table-cell office:value-type="float" office:value="0.82343134600000001" table:style-name="ce1">
            <text:p>0.823431346</text:p>
          </table:table-cell>
          <table:table-cell table:number-columns-repeated="16381"/>
        </table:table-row>
        <table:table-row table:style-name="ro13">
          <table:table-cell office:value-type="float" office:value="0.87853121700000003" table:style-name="ce1">
            <text:p>0.878531217</text:p>
          </table:table-cell>
          <table:table-cell office:value-type="float" office:value="0.93725597699999996" table:style-name="ce1">
            <text:p>0.937255977</text:p>
          </table:table-cell>
          <table:table-cell office:value-type="float" office:value="0.81494515499999998" table:style-name="ce1">
            <text:p>0.814945155</text:p>
          </table:table-cell>
          <table:table-cell table:number-columns-repeated="16381"/>
        </table:table-row>
        <table:table-row table:style-name="ro13">
          <table:table-cell office:value-type="float" office:value="0.94844031500000003" table:style-name="ce1">
            <text:p>0.948440315</text:p>
          </table:table-cell>
          <table:table-cell office:value-type="float" office:value="1.0323936760000001" table:style-name="ce1">
            <text:p>1.032393676</text:p>
          </table:table-cell>
          <table:table-cell office:value-type="float" office:value="0.88379155700000001" table:style-name="ce1">
            <text:p>0.883791557</text:p>
          </table:table-cell>
          <table:table-cell table:number-columns-repeated="16381"/>
        </table:table-row>
        <table:table-row table:style-name="ro13">
          <table:table-cell office:value-type="float" office:value="0.95182714199999996" table:style-name="ce1">
            <text:p>0.951827142</text:p>
          </table:table-cell>
          <table:table-cell office:value-type="float" office:value="1.029769889" table:style-name="ce1">
            <text:p>1.029769889</text:p>
          </table:table-cell>
          <table:table-cell office:value-type="float" office:value="0.88000495400000001" table:style-name="ce1">
            <text:p>0.880004954</text:p>
          </table:table-cell>
          <table:table-cell table:number-columns-repeated="16381"/>
        </table:table-row>
        <table:table-row table:style-name="ro13">
          <table:table-cell office:value-type="float" office:value="0.95650866800000001" table:style-name="ce1">
            <text:p>0.956508668</text:p>
          </table:table-cell>
          <table:table-cell office:value-type="float" office:value="1.0320784329999999" table:style-name="ce1">
            <text:p>1.032078433</text:p>
          </table:table-cell>
          <table:table-cell office:value-type="float" office:value="0.90044837899999997" table:style-name="ce1">
            <text:p>0.900448379</text:p>
          </table:table-cell>
          <table:table-cell table:number-columns-repeated="16381"/>
        </table:table-row>
        <table:table-row table:style-name="ro13">
          <table:table-cell office:value-type="float" office:value="0.95949325299999999" table:style-name="ce1">
            <text:p>0.959493253</text:p>
          </table:table-cell>
          <table:table-cell office:value-type="float" office:value="1.0329191929999999" table:style-name="ce1">
            <text:p>1.032919193</text:p>
          </table:table-cell>
          <table:table-cell office:value-type="float" office:value="0.90175800699999997" table:style-name="ce1">
            <text:p>0.901758007</text:p>
          </table:table-cell>
          <table:table-cell table:number-columns-repeated="16381"/>
        </table:table-row>
        <table:table-row table:style-name="ro13">
          <table:table-cell office:value-type="float" office:value="0.96604389999999996" table:style-name="ce1">
            <text:p>0.9660439</text:p>
          </table:table-cell>
          <table:table-cell office:value-type="float" office:value="1.0337089699999999" table:style-name="ce1">
            <text:p>1.03370897</text:p>
          </table:table-cell>
          <table:table-cell office:value-type="float" office:value="0.90172947000000003" table:style-name="ce1">
            <text:p>0.90172947</text:p>
          </table:table-cell>
          <table:table-cell table:number-columns-repeated="16381"/>
        </table:table-row>
        <table:table-row table:style-name="ro13">
          <table:table-cell office:value-type="float" office:value="0.96078443599999996" table:style-name="ce1">
            <text:p>0.960784436</text:p>
          </table:table-cell>
          <table:table-cell office:value-type="float" office:value="1.0476317749999999" table:style-name="ce1">
            <text:p>1.047631775</text:p>
          </table:table-cell>
          <table:table-cell office:value-type="float" office:value="0.82624635499999999" table:style-name="ce1">
            <text:p>0.826246355</text:p>
          </table:table-cell>
          <table:table-cell table:number-columns-repeated="16381"/>
        </table:table-row>
        <table:table-row table:style-name="ro13">
          <table:table-cell office:value-type="float" office:value="0.97320157399999996" table:style-name="ce1">
            <text:p>0.973201574</text:p>
          </table:table-cell>
          <table:table-cell office:value-type="float" office:value="1.044418772" table:style-name="ce1">
            <text:p>1.044418772</text:p>
          </table:table-cell>
          <table:table-cell office:value-type="float" office:value="0.83343017399999997" table:style-name="ce1">
            <text:p>0.833430174</text:p>
          </table:table-cell>
          <table:table-cell table:number-columns-repeated="16381"/>
        </table:table-row>
        <table:table-row table:style-name="ro13">
          <table:table-cell office:value-type="float" office:value="0.97685867000000004" table:style-name="ce1">
            <text:p>0.97685867</text:p>
          </table:table-cell>
          <table:table-cell office:value-type="float" office:value="1.0458503720000001" table:style-name="ce1">
            <text:p>1.045850372</text:p>
          </table:table-cell>
          <table:table-cell office:value-type="float" office:value="0.83530653600000004" table:style-name="ce1">
            <text:p>0.835306536</text:p>
          </table:table-cell>
          <table:table-cell table:number-columns-repeated="16381"/>
        </table:table-row>
        <table:table-row table:style-name="ro13">
          <table:table-cell office:value-type="float" office:value="0.98257172699999995" table:style-name="ce1">
            <text:p>0.982571727</text:p>
          </table:table-cell>
          <table:table-cell office:value-type="float" office:value="1.0463180430000001" table:style-name="ce1">
            <text:p>1.046318043</text:p>
          </table:table-cell>
          <table:table-cell office:value-type="float" office:value="0.83261510500000002" table:style-name="ce1">
            <text:p>0.832615105</text:p>
          </table:table-cell>
          <table:table-cell table:number-columns-repeated="16381"/>
        </table:table-row>
        <table:table-row table:style-name="ro13">
          <table:table-cell office:value-type="float" office:value="0.95802402099999995" table:style-name="ce1">
            <text:p>0.958024021</text:p>
          </table:table-cell>
          <table:table-cell office:value-type="float" office:value="1.0444056900000001" table:style-name="ce1">
            <text:p>1.04440569</text:p>
          </table:table-cell>
          <table:table-cell office:value-type="float" office:value="0.77664126700000002" table:style-name="ce1">
            <text:p>0.776641267</text:p>
          </table:table-cell>
          <table:table-cell table:number-columns-repeated="16381"/>
        </table:table-row>
        <table:table-row table:style-name="ro13">
          <table:table-cell office:value-type="float" office:value="0.96215441400000001" table:style-name="ce1">
            <text:p>0.962154414</text:p>
          </table:table-cell>
          <table:table-cell office:value-type="float" office:value="1.044380351" table:style-name="ce1">
            <text:p>1.044380351</text:p>
          </table:table-cell>
          <table:table-cell office:value-type="float" office:value="0.77493348100000004" table:style-name="ce1">
            <text:p>0.774933481</text:p>
          </table:table-cell>
          <table:table-cell table:number-columns-repeated="16381"/>
        </table:table-row>
        <table:table-row table:style-name="ro13">
          <table:table-cell office:value-type="float" office:value="0.970314279" table:style-name="ce1">
            <text:p>0.970314279</text:p>
          </table:table-cell>
          <table:table-cell office:value-type="float" office:value="1.0469097709999999" table:style-name="ce1">
            <text:p>1.046909771</text:p>
          </table:table-cell>
          <table:table-cell office:value-type="float" office:value="0.77378898600000001" table:style-name="ce1">
            <text:p>0.773788986</text:p>
          </table:table-cell>
          <table:table-cell table:number-columns-repeated="16381"/>
        </table:table-row>
        <table:table-row table:style-name="ro13">
          <table:table-cell office:value-type="float" office:value="0.96855806499999997" table:style-name="ce1">
            <text:p>0.968558065</text:p>
          </table:table-cell>
          <table:table-cell office:value-type="float" office:value="1.044165389" table:style-name="ce1">
            <text:p>1.044165389</text:p>
          </table:table-cell>
          <table:table-cell office:value-type="float" office:value="0.78056753599999995" table:style-name="ce1">
            <text:p>0.780567536</text:p>
          </table:table-cell>
          <table:table-cell table:number-columns-repeated="16381"/>
        </table:table-row>
        <table:table-row table:style-name="ro13">
          <table:table-cell office:value-type="float" office:value="0.969206648" table:style-name="ce1">
            <text:p>0.969206648</text:p>
          </table:table-cell>
          <table:table-cell office:value-type="float" office:value="1.051043132" table:style-name="ce1">
            <text:p>1.051043132</text:p>
          </table:table-cell>
          <table:table-cell office:value-type="float" office:value="0.77723627799999995" table:style-name="ce1">
            <text:p>0.777236278</text:p>
          </table:table-cell>
          <table:table-cell table:number-columns-repeated="16381"/>
        </table:table-row>
        <table:table-row table:style-name="ro13">
          <table:table-cell office:value-type="float" office:value="0.97240106400000004" table:style-name="ce1">
            <text:p>0.972401064</text:p>
          </table:table-cell>
          <table:table-cell office:value-type="float" office:value="1.051176748" table:style-name="ce1">
            <text:p>1.051176748</text:p>
          </table:table-cell>
          <table:table-cell office:value-type="float" office:value="0.78039717200000003" table:style-name="ce1">
            <text:p>0.780397172</text:p>
          </table:table-cell>
          <table:table-cell table:number-columns-repeated="16381"/>
        </table:table-row>
        <table:table-row table:style-name="ro13">
          <table:table-cell office:value-type="float" office:value="0.97720504100000005" table:style-name="ce1">
            <text:p>0.977205041</text:p>
          </table:table-cell>
          <table:table-cell office:value-type="float" office:value="1.0535365809999999" table:style-name="ce1">
            <text:p>1.053536581</text:p>
          </table:table-cell>
          <table:table-cell office:value-type="float" office:value="0.79059817799999998" table:style-name="ce1">
            <text:p>0.790598178</text:p>
          </table:table-cell>
          <table:table-cell table:number-columns-repeated="16381"/>
        </table:table-row>
        <table:table-row table:style-name="ro13">
          <table:table-cell office:value-type="float" office:value="1.0088066469999999" table:style-name="ce1">
            <text:p>1.008806647</text:p>
          </table:table-cell>
          <table:table-cell office:value-type="float" office:value="1.0536789600000001" table:style-name="ce1">
            <text:p>1.05367896</text:p>
          </table:table-cell>
          <table:table-cell office:value-type="float" office:value="0.85918782299999996" table:style-name="ce1">
            <text:p>0.859187823</text:p>
          </table:table-cell>
          <table:table-cell table:number-columns-repeated="16381"/>
        </table:table-row>
        <table:table-row table:style-name="ro13">
          <table:table-cell office:value-type="float" office:value="1.0086885800000001" table:style-name="ce1">
            <text:p>1.00868858</text:p>
          </table:table-cell>
          <table:table-cell office:value-type="float" office:value="1.051771233" table:style-name="ce1">
            <text:p>1.051771233</text:p>
          </table:table-cell>
          <table:table-cell office:value-type="float" office:value="0.86631454699999999" table:style-name="ce1">
            <text:p>0.866314547</text:p>
          </table:table-cell>
          <table:table-cell table:number-columns-repeated="16381"/>
        </table:table-row>
        <table:table-row table:style-name="ro13">
          <table:table-cell office:value-type="float" office:value="1.0030568529999999" table:style-name="ce1">
            <text:p>1.003056853</text:p>
          </table:table-cell>
          <table:table-cell office:value-type="float" office:value="1.0495904229999999" table:style-name="ce1">
            <text:p>1.049590423</text:p>
          </table:table-cell>
          <table:table-cell office:value-type="float" office:value="0.89604803700000002" table:style-name="ce1">
            <text:p>0.896048037</text:p>
          </table:table-cell>
          <table:table-cell table:number-columns-repeated="16381"/>
        </table:table-row>
        <table:table-row table:style-name="ro13">
          <table:table-cell office:value-type="float" office:value="1.01942266" table:style-name="ce1">
            <text:p>1.01942266</text:p>
          </table:table-cell>
          <table:table-cell office:value-type="float" office:value="1.040025502" table:style-name="ce1">
            <text:p>1.040025502</text:p>
          </table:table-cell>
          <table:table-cell office:value-type="float" office:value="0.96326772299999996" table:style-name="ce1">
            <text:p>0.963267723</text:p>
          </table:table-cell>
          <table:table-cell table:number-columns-repeated="16381"/>
        </table:table-row>
        <table:table-row table:style-name="ro13">
          <table:table-cell office:value-type="float" office:value="1.010486327" table:style-name="ce1">
            <text:p>1.010486327</text:p>
          </table:table-cell>
          <table:table-cell office:value-type="float" office:value="1.036319459" table:style-name="ce1">
            <text:p>1.036319459</text:p>
          </table:table-cell>
          <table:table-cell office:value-type="float" office:value="0.96197533700000004" table:style-name="ce1">
            <text:p>0.961975337</text:p>
          </table:table-cell>
          <table:table-cell table:number-columns-repeated="16381"/>
        </table:table-row>
        <table:table-row table:style-name="ro13">
          <table:table-cell office:value-type="float" office:value="1.0062878930000001" table:style-name="ce1">
            <text:p>1.006287893</text:p>
          </table:table-cell>
          <table:table-cell office:value-type="float" office:value="1.0341592079999999" table:style-name="ce1">
            <text:p>1.034159208</text:p>
          </table:table-cell>
          <table:table-cell office:value-type="float" office:value="0.96185045300000005" table:style-name="ce1">
            <text:p>0.961850453</text:p>
          </table:table-cell>
          <table:table-cell table:number-columns-repeated="16381"/>
        </table:table-row>
        <table:table-row table:style-name="ro13">
          <table:table-cell office:value-type="float" office:value="1.0037168059999999" table:style-name="ce1">
            <text:p>1.003716806</text:p>
          </table:table-cell>
          <table:table-cell office:value-type="float" office:value="1.0314273270000001" table:style-name="ce1">
            <text:p>1.031427327</text:p>
          </table:table-cell>
          <table:table-cell office:value-type="float" office:value="0.95860961200000006" table:style-name="ce1">
            <text:p>0.958609612</text:p>
          </table:table-cell>
          <table:table-cell table:number-columns-repeated="16381"/>
        </table:table-row>
        <table:table-row table:style-name="ro13">
          <table:table-cell office:value-type="float" office:value="1.0003347060000001" table:style-name="ce1">
            <text:p>1.000334706</text:p>
          </table:table-cell>
          <table:table-cell office:value-type="float" office:value="1.028462346" table:style-name="ce1">
            <text:p>1.028462346</text:p>
          </table:table-cell>
          <table:table-cell office:value-type="float" office:value="0.928674844" table:style-name="ce1">
            <text:p>0.928674844</text:p>
          </table:table-cell>
          <table:table-cell table:number-columns-repeated="16381"/>
        </table:table-row>
        <table:table-row table:style-name="ro13">
          <table:table-cell office:value-type="float" office:value="0.99996073100000005" table:style-name="ce1">
            <text:p>0.999960731</text:p>
          </table:table-cell>
          <table:table-cell office:value-type="float" office:value="1.022047709" table:style-name="ce1">
            <text:p>1.022047709</text:p>
          </table:table-cell>
          <table:table-cell office:value-type="float" office:value="0.92393210599999998" table:style-name="ce1">
            <text:p>0.923932106</text:p>
          </table:table-cell>
          <table:table-cell table:number-columns-repeated="16381"/>
        </table:table-row>
        <table:table-row table:style-name="ro13">
          <table:table-cell office:value-type="float" office:value="0.99477503899999997" table:style-name="ce1">
            <text:p>0.994775039</text:p>
          </table:table-cell>
          <table:table-cell office:value-type="float" office:value="1.0158944830000001" table:style-name="ce1">
            <text:p>1.015894483</text:p>
          </table:table-cell>
          <table:table-cell office:value-type="float" office:value="0.89968746899999996" table:style-name="ce1">
            <text:p>0.899687469</text:p>
          </table:table-cell>
          <table:table-cell table:number-columns-repeated="16381"/>
        </table:table-row>
        <table:table-row table:style-name="ro13">
          <table:table-cell office:value-type="float" office:value="0.98902707099999998" table:style-name="ce1">
            <text:p>0.989027071</text:p>
          </table:table-cell>
          <table:table-cell office:value-type="float" office:value="1.0123468739999999" table:style-name="ce1">
            <text:p>1.012346874</text:p>
          </table:table-cell>
          <table:table-cell office:value-type="float" office:value="0.90083424899999998" table:style-name="ce1">
            <text:p>0.900834249</text:p>
          </table:table-cell>
          <table:table-cell table:number-columns-repeated="16381"/>
        </table:table-row>
        <table:table-row table:style-name="ro13">
          <table:table-cell office:value-type="float" office:value="0.98450658400000002" table:style-name="ce1">
            <text:p>0.984506584</text:p>
          </table:table-cell>
          <table:table-cell office:value-type="float" office:value="1.005378992" table:style-name="ce1">
            <text:p>1.005378992</text:p>
          </table:table-cell>
          <table:table-cell office:value-type="float" office:value="0.89527066399999999" table:style-name="ce1">
            <text:p>0.895270664</text:p>
          </table:table-cell>
          <table:table-cell table:number-columns-repeated="16381"/>
        </table:table-row>
        <table:table-row table:style-name="ro13">
          <table:table-cell office:value-type="float" office:value="0.985971979" table:style-name="ce1">
            <text:p>0.985971979</text:p>
          </table:table-cell>
          <table:table-cell office:value-type="float" office:value="0.98867721500000005" table:style-name="ce1">
            <text:p>0.988677215</text:p>
          </table:table-cell>
          <table:table-cell office:value-type="float" office:value="0.89242838499999999" table:style-name="ce1">
            <text:p>0.892428385</text:p>
          </table:table-cell>
          <table:table-cell table:number-columns-repeated="16381"/>
        </table:table-row>
        <table:table-row table:style-name="ro13">
          <table:table-cell office:value-type="float" office:value="0.985707852" table:style-name="ce1">
            <text:p>0.985707852</text:p>
          </table:table-cell>
          <table:table-cell office:value-type="float" office:value="0.96981460399999997" table:style-name="ce1">
            <text:p>0.969814604</text:p>
          </table:table-cell>
          <table:table-cell office:value-type="float" office:value="0.89035442799999998" table:style-name="ce1">
            <text:p>0.890354428</text:p>
          </table:table-cell>
          <table:table-cell table:number-columns-repeated="16381"/>
        </table:table-row>
        <table:table-row table:style-name="ro13">
          <table:table-cell office:value-type="float" office:value="0.98868953699999995" table:style-name="ce1">
            <text:p>0.988689537</text:p>
          </table:table-cell>
          <table:table-cell office:value-type="float" office:value="0.95327695899999998" table:style-name="ce1">
            <text:p>0.953276959</text:p>
          </table:table-cell>
          <table:table-cell office:value-type="float" office:value="0.91161608100000002" table:style-name="ce1">
            <text:p>0.911616081</text:p>
          </table:table-cell>
          <table:table-cell table:number-columns-repeated="16381"/>
        </table:table-row>
        <table:table-row table:style-name="ro13">
          <table:table-cell office:value-type="float" office:value="0.99116506900000001" table:style-name="ce1">
            <text:p>0.991165069</text:p>
          </table:table-cell>
          <table:table-cell office:value-type="float" office:value="0.94015713700000003" table:style-name="ce1">
            <text:p>0.940157137</text:p>
          </table:table-cell>
          <table:table-cell office:value-type="float" office:value="0.91249561400000001" table:style-name="ce1">
            <text:p>0.912495614</text:p>
          </table:table-cell>
          <table:table-cell table:number-columns-repeated="16381"/>
        </table:table-row>
        <table:table-row table:style-name="ro13">
          <table:table-cell office:value-type="float" office:value="0.99925449600000005" table:style-name="ce1">
            <text:p>0.999254496</text:p>
          </table:table-cell>
          <table:table-cell office:value-type="float" office:value="0.928958952" table:style-name="ce1">
            <text:p>0.928958952</text:p>
          </table:table-cell>
          <table:table-cell office:value-type="float" office:value="0.91597598400000002" table:style-name="ce1">
            <text:p>0.915975984</text:p>
          </table:table-cell>
          <table:table-cell table:number-columns-repeated="16381"/>
        </table:table-row>
        <table:table-row table:style-name="ro13">
          <table:table-cell office:value-type="float" office:value="1.00344455" table:style-name="ce1">
            <text:p>1.00344455</text:p>
          </table:table-cell>
          <table:table-cell office:value-type="float" office:value="0.93444458900000005" table:style-name="ce1">
            <text:p>0.934444589</text:p>
          </table:table-cell>
          <table:table-cell office:value-type="float" office:value="0.90678719500000005" table:style-name="ce1">
            <text:p>0.906787195</text:p>
          </table:table-cell>
          <table:table-cell table:number-columns-repeated="16381"/>
        </table:table-row>
        <table:table-row table:style-name="ro13">
          <table:table-cell office:value-type="float" office:value="1.011170825" table:style-name="ce1">
            <text:p>1.011170825</text:p>
          </table:table-cell>
          <table:table-cell office:value-type="float" office:value="0.94189052900000003" table:style-name="ce1">
            <text:p>0.941890529</text:p>
          </table:table-cell>
          <table:table-cell office:value-type="float" office:value="0.910445791" table:style-name="ce1">
            <text:p>0.910445791</text:p>
          </table:table-cell>
          <table:table-cell table:number-columns-repeated="16381"/>
        </table:table-row>
        <table:table-row table:style-name="ro13">
          <table:table-cell office:value-type="float" office:value="1.0119217659999999" table:style-name="ce1">
            <text:p>1.011921766</text:p>
          </table:table-cell>
          <table:table-cell office:value-type="float" office:value="0.958166242" table:style-name="ce1">
            <text:p>0.958166242</text:p>
          </table:table-cell>
          <table:table-cell office:value-type="float" office:value="0.91317504299999996" table:style-name="ce1">
            <text:p>0.913175043</text:p>
          </table:table-cell>
          <table:table-cell table:number-columns-repeated="16381"/>
        </table:table-row>
        <table:table-row table:style-name="ro13">
          <table:table-cell office:value-type="float" office:value="1.0128900279999999" table:style-name="ce1">
            <text:p>1.012890028</text:p>
          </table:table-cell>
          <table:table-cell office:value-type="float" office:value="0.97301467699999999" table:style-name="ce1">
            <text:p>0.973014677</text:p>
          </table:table-cell>
          <table:table-cell office:value-type="float" office:value="0.912551204" table:style-name="ce1">
            <text:p>0.912551204</text:p>
          </table:table-cell>
          <table:table-cell table:number-columns-repeated="16381"/>
        </table:table-row>
        <table:table-row table:style-name="ro13">
          <table:table-cell office:value-type="float" office:value="1.014845548" table:style-name="ce1">
            <text:p>1.014845548</text:p>
          </table:table-cell>
          <table:table-cell office:value-type="float" office:value="0.99156691600000002" table:style-name="ce1">
            <text:p>0.991566916</text:p>
          </table:table-cell>
          <table:table-cell office:value-type="float" office:value="0.91326103300000006" table:style-name="ce1">
            <text:p>0.913261033</text:p>
          </table:table-cell>
          <table:table-cell table:number-columns-repeated="16381"/>
        </table:table-row>
        <table:table-row table:style-name="ro13">
          <table:table-cell office:value-type="float" office:value="1.0073474849999999" table:style-name="ce1">
            <text:p>1.007347485</text:p>
          </table:table-cell>
          <table:table-cell office:value-type="float" office:value="1.004833222" table:style-name="ce1">
            <text:p>1.004833222</text:p>
          </table:table-cell>
          <table:table-cell office:value-type="float" office:value="0.904416043" table:style-name="ce1">
            <text:p>0.904416043</text:p>
          </table:table-cell>
          <table:table-cell table:number-columns-repeated="16381"/>
        </table:table-row>
        <table:table-row table:style-name="ro13">
          <table:table-cell office:value-type="float" office:value="1.0042766839999999" table:style-name="ce1">
            <text:p>1.004276684</text:p>
          </table:table-cell>
          <table:table-cell office:value-type="float" office:value="1.0223845220000001" table:style-name="ce1">
            <text:p>1.022384522</text:p>
          </table:table-cell>
          <table:table-cell office:value-type="float" office:value="0.89563532899999998" table:style-name="ce1">
            <text:p>0.895635329</text:p>
          </table:table-cell>
          <table:table-cell table:number-columns-repeated="16381"/>
        </table:table-row>
        <table:table-row table:style-name="ro13">
          <table:table-cell office:value-type="float" office:value="0.98188864399999998" table:style-name="ce1">
            <text:p>0.981888644</text:p>
          </table:table-cell>
          <table:table-cell office:value-type="float" office:value="1.0216392940000001" table:style-name="ce1">
            <text:p>1.021639294</text:p>
          </table:table-cell>
          <table:table-cell office:value-type="float" office:value="0.84018534099999997" table:style-name="ce1">
            <text:p>0.840185341</text:p>
          </table:table-cell>
          <table:table-cell table:number-columns-repeated="16381"/>
        </table:table-row>
        <table:table-row table:style-name="ro13">
          <table:table-cell office:value-type="float" office:value="0.97279257399999997" table:style-name="ce1">
            <text:p>0.972792574</text:p>
          </table:table-cell>
          <table:table-cell office:value-type="float" office:value="1.0125046950000001" table:style-name="ce1">
            <text:p>1.012504695</text:p>
          </table:table-cell>
          <table:table-cell office:value-type="float" office:value="0.84294981800000002" table:style-name="ce1">
            <text:p>0.842949818</text:p>
          </table:table-cell>
          <table:table-cell table:number-columns-repeated="16381"/>
        </table:table-row>
        <table:table-row table:style-name="ro13">
          <table:table-cell office:value-type="float" office:value="0.95663952100000005" table:style-name="ce1">
            <text:p>0.956639521</text:p>
          </table:table-cell>
          <table:table-cell office:value-type="float" office:value="1.015459595" table:style-name="ce1">
            <text:p>1.015459595</text:p>
          </table:table-cell>
          <table:table-cell office:value-type="float" office:value="0.80757530899999996" table:style-name="ce1">
            <text:p>0.807575309</text:p>
          </table:table-cell>
          <table:table-cell table:number-columns-repeated="16381"/>
        </table:table-row>
        <table:table-row table:style-name="ro13">
          <table:table-cell office:value-type="float" office:value="0.95479416900000003" table:style-name="ce1">
            <text:p>0.954794169</text:p>
          </table:table-cell>
          <table:table-cell office:value-type="float" office:value="1.0205226620000001" table:style-name="ce1">
            <text:p>1.020522662</text:p>
          </table:table-cell>
          <table:table-cell office:value-type="float" office:value="0.81361198899999998" table:style-name="ce1">
            <text:p>0.813611989</text:p>
          </table:table-cell>
          <table:table-cell table:number-columns-repeated="16381"/>
        </table:table-row>
        <table:table-row table:style-name="ro13">
          <table:table-cell office:value-type="float" office:value="0.94254758900000002" table:style-name="ce1">
            <text:p>0.942547589</text:p>
          </table:table-cell>
          <table:table-cell office:value-type="float" office:value="1.021949665" table:style-name="ce1">
            <text:p>1.021949665</text:p>
          </table:table-cell>
          <table:table-cell office:value-type="float" office:value="0.82112733299999996" table:style-name="ce1">
            <text:p>0.821127333</text:p>
          </table:table-cell>
          <table:table-cell table:number-columns-repeated="16381"/>
        </table:table-row>
        <table:table-row table:style-name="ro13">
          <table:table-cell office:value-type="float" office:value="0.80490768999999995" table:style-name="ce1">
            <text:p>0.80490769</text:p>
          </table:table-cell>
          <table:table-cell office:value-type="float" office:value="1.046439618" table:style-name="ce1">
            <text:p>1.046439618</text:p>
          </table:table-cell>
          <table:table-cell office:value-type="float" office:value="0.81517885199999995" table:style-name="ce1">
            <text:p>0.815178852</text:p>
          </table:table-cell>
          <table:table-cell table:number-columns-repeated="16381"/>
        </table:table-row>
        <table:table-row table:style-name="ro13">
          <table:table-cell office:value-type="float" office:value="0.794134703" table:style-name="ce1">
            <text:p>0.794134703</text:p>
          </table:table-cell>
          <table:table-cell office:value-type="float" office:value="1.0546968430000001" table:style-name="ce1">
            <text:p>1.054696843</text:p>
          </table:table-cell>
          <table:table-cell office:value-type="float" office:value="0.86244335699999997" table:style-name="ce1">
            <text:p>0.862443357</text:p>
          </table:table-cell>
          <table:table-cell table:number-columns-repeated="16381"/>
        </table:table-row>
        <table:table-row table:style-name="ro13">
          <table:table-cell office:value-type="float" office:value="0.82541875300000001" table:style-name="ce1">
            <text:p>0.825418753</text:p>
          </table:table-cell>
          <table:table-cell office:value-type="float" office:value="1.0549456310000001" table:style-name="ce1">
            <text:p>1.054945631</text:p>
          </table:table-cell>
          <table:table-cell office:value-type="float" office:value="0.94551389399999997" table:style-name="ce1">
            <text:p>0.945513894</text:p>
          </table:table-cell>
          <table:table-cell table:number-columns-repeated="16381"/>
        </table:table-row>
        <table:table-row table:style-name="ro13">
          <table:table-cell office:value-type="float" office:value="0.83350948199999997" table:style-name="ce1">
            <text:p>0.833509482</text:p>
          </table:table-cell>
          <table:table-cell office:value-type="float" office:value="1.0640678509999999" table:style-name="ce1">
            <text:p>1.064067851</text:p>
          </table:table-cell>
          <table:table-cell office:value-type="float" office:value="0.95455086" table:style-name="ce1">
            <text:p>0.95455086</text:p>
          </table:table-cell>
          <table:table-cell table:number-columns-repeated="16381"/>
        </table:table-row>
        <table:table-row table:style-name="ro13">
          <table:table-cell office:value-type="float" office:value="0.85075146599999996" table:style-name="ce1">
            <text:p>0.850751466</text:p>
          </table:table-cell>
          <table:table-cell office:value-type="float" office:value="1.063348789" table:style-name="ce1">
            <text:p>1.063348789</text:p>
          </table:table-cell>
          <table:table-cell office:value-type="float" office:value="1.0028464800000001" table:style-name="ce1">
            <text:p>1.00284648</text:p>
          </table:table-cell>
          <table:table-cell table:number-columns-repeated="16381"/>
        </table:table-row>
        <table:table-row table:style-name="ro13">
          <table:table-cell office:value-type="float" office:value="0.85451615000000003" table:style-name="ce1">
            <text:p>0.85451615</text:p>
          </table:table-cell>
          <table:table-cell office:value-type="float" office:value="1.05974744" table:style-name="ce1">
            <text:p>1.05974744</text:p>
          </table:table-cell>
          <table:table-cell office:value-type="float" office:value="1.010181542" table:style-name="ce1">
            <text:p>1.010181542</text:p>
          </table:table-cell>
          <table:table-cell table:number-columns-repeated="16381"/>
        </table:table-row>
        <table:table-row table:style-name="ro13">
          <table:table-cell office:value-type="float" office:value="0.86729657800000004" table:style-name="ce1">
            <text:p>0.867296578</text:p>
          </table:table-cell>
          <table:table-cell office:value-type="float" office:value="1.060709591" table:style-name="ce1">
            <text:p>1.060709591</text:p>
          </table:table-cell>
          <table:table-cell office:value-type="float" office:value="0.99361950700000001" table:style-name="ce1">
            <text:p>0.993619507</text:p>
          </table:table-cell>
          <table:table-cell table:number-columns-repeated="16381"/>
        </table:table-row>
        <table:table-row table:style-name="ro13">
          <table:table-cell office:value-type="float" office:value="1.0161731709999999" table:style-name="ce1">
            <text:p>1.016173171</text:p>
          </table:table-cell>
          <table:table-cell office:value-type="float" office:value="1.042817281" table:style-name="ce1">
            <text:p>1.042817281</text:p>
          </table:table-cell>
          <table:table-cell office:value-type="float" office:value="1.023371958" table:style-name="ce1">
            <text:p>1.023371958</text:p>
          </table:table-cell>
          <table:table-cell table:number-columns-repeated="16381"/>
        </table:table-row>
        <table:table-row table:style-name="ro13">
          <table:table-cell office:value-type="float" office:value="1.0340022959999999" table:style-name="ce1">
            <text:p>1.034002296</text:p>
          </table:table-cell>
          <table:table-cell office:value-type="float" office:value="1.036370504" table:style-name="ce1">
            <text:p>1.036370504</text:p>
          </table:table-cell>
          <table:table-cell office:value-type="float" office:value="0.997953694" table:style-name="ce1">
            <text:p>0.997953694</text:p>
          </table:table-cell>
          <table:table-cell table:number-columns-repeated="16381"/>
        </table:table-row>
        <table:table-row table:style-name="ro13">
          <table:table-cell office:value-type="float" office:value="1.032694354" table:style-name="ce1">
            <text:p>1.032694354</text:p>
          </table:table-cell>
          <table:table-cell office:value-type="float" office:value="1.0347940440000001" table:style-name="ce1">
            <text:p>1.034794044</text:p>
          </table:table-cell>
          <table:table-cell office:value-type="float" office:value="0.98746267200000004" table:style-name="ce1">
            <text:p>0.987462672</text:p>
          </table:table-cell>
          <table:table-cell table:number-columns-repeated="16381"/>
        </table:table-row>
        <table:table-row table:style-name="ro13">
          <table:table-cell office:value-type="float" office:value="1.0336372030000001" table:style-name="ce1">
            <text:p>1.033637203</text:p>
          </table:table-cell>
          <table:table-cell office:value-type="float" office:value="1.034434896" table:style-name="ce1">
            <text:p>1.034434896</text:p>
          </table:table-cell>
          <table:table-cell office:value-type="float" office:value="0.97819564599999997" table:style-name="ce1">
            <text:p>0.978195646</text:p>
          </table:table-cell>
          <table:table-cell table:number-columns-repeated="16381"/>
        </table:table-row>
        <table:table-row table:style-name="ro13">
          <table:table-cell office:value-type="float" office:value="1.0312085689999999" table:style-name="ce1">
            <text:p>1.031208569</text:p>
          </table:table-cell>
          <table:table-cell office:value-type="float" office:value="1.028543754" table:style-name="ce1">
            <text:p>1.028543754</text:p>
          </table:table-cell>
          <table:table-cell office:value-type="float" office:value="0.96665043900000003" table:style-name="ce1">
            <text:p>0.966650439</text:p>
          </table:table-cell>
          <table:table-cell table:number-columns-repeated="16381"/>
        </table:table-row>
        <table:table-row table:style-name="ro13">
          <table:table-cell office:value-type="float" office:value="1.033307523" table:style-name="ce1">
            <text:p>1.033307523</text:p>
          </table:table-cell>
          <table:table-cell office:value-type="float" office:value="1.027286489" table:style-name="ce1">
            <text:p>1.027286489</text:p>
          </table:table-cell>
          <table:table-cell office:value-type="float" office:value="0.96577468300000002" table:style-name="ce1">
            <text:p>0.965774683</text:p>
          </table:table-cell>
          <table:table-cell table:number-columns-repeated="16381"/>
        </table:table-row>
        <table:table-row table:style-name="ro13">
          <table:table-cell office:value-type="float" office:value="1.0318400729999999" table:style-name="ce1">
            <text:p>1.031840073</text:p>
          </table:table-cell>
          <table:table-cell office:value-type="float" office:value="1.0230190219999999" table:style-name="ce1">
            <text:p>1.023019022</text:p>
          </table:table-cell>
          <table:table-cell office:value-type="float" office:value="0.98317632399999999" table:style-name="ce1">
            <text:p>0.983176324</text:p>
          </table:table-cell>
          <table:table-cell table:number-columns-repeated="16381"/>
        </table:table-row>
        <table:table-row table:style-name="ro13">
          <table:table-cell office:value-type="float" office:value="1.0305990300000001" table:style-name="ce1">
            <text:p>1.03059903</text:p>
          </table:table-cell>
          <table:table-cell office:value-type="float" office:value="1.020676806" table:style-name="ce1">
            <text:p>1.020676806</text:p>
          </table:table-cell>
          <table:table-cell office:value-type="float" office:value="0.97713483099999998" table:style-name="ce1">
            <text:p>0.977134831</text:p>
          </table:table-cell>
          <table:table-cell table:number-columns-repeated="16381"/>
        </table:table-row>
        <table:table-row table:style-name="ro13">
          <table:table-cell office:value-type="float" office:value="1.033686659" table:style-name="ce1">
            <text:p>1.033686659</text:p>
          </table:table-cell>
          <table:table-cell office:value-type="float" office:value="1.015583683" table:style-name="ce1">
            <text:p>1.015583683</text:p>
          </table:table-cell>
          <table:table-cell office:value-type="float" office:value="0.97814740300000003" table:style-name="ce1">
            <text:p>0.978147403</text:p>
          </table:table-cell>
          <table:table-cell table:number-columns-repeated="16381"/>
        </table:table-row>
        <table:table-row table:style-name="ro13">
          <table:table-cell office:value-type="float" office:value="1.0239028939999999" table:style-name="ce1">
            <text:p>1.023902894</text:p>
          </table:table-cell>
          <table:table-cell office:value-type="float" office:value="1.013295759" table:style-name="ce1">
            <text:p>1.013295759</text:p>
          </table:table-cell>
          <table:table-cell office:value-type="float" office:value="0.94663136800000003" table:style-name="ce1">
            <text:p>0.946631368</text:p>
          </table:table-cell>
          <table:table-cell table:number-columns-repeated="16381"/>
        </table:table-row>
        <table:table-row table:style-name="ro13">
          <table:table-cell office:value-type="float" office:value="1.0227323349999999" table:style-name="ce1">
            <text:p>1.022732335</text:p>
          </table:table-cell>
          <table:table-cell office:value-type="float" office:value="1.010320667" table:style-name="ce1">
            <text:p>1.010320667</text:p>
          </table:table-cell>
          <table:table-cell office:value-type="float" office:value="0.95360608199999997" table:style-name="ce1">
            <text:p>0.953606082</text:p>
          </table:table-cell>
          <table:table-cell table:number-columns-repeated="16381"/>
        </table:table-row>
        <table:table-row table:style-name="ro13">
          <table:table-cell office:value-type="float" office:value="1.0269101279999999" table:style-name="ce1">
            <text:p>1.026910128</text:p>
          </table:table-cell>
          <table:table-cell office:value-type="float" office:value="1.014464875" table:style-name="ce1">
            <text:p>1.014464875</text:p>
          </table:table-cell>
          <table:table-cell office:value-type="float" office:value="0.96379562799999996" table:style-name="ce1">
            <text:p>0.963795628</text:p>
          </table:table-cell>
          <table:table-cell table:number-columns-repeated="16381"/>
        </table:table-row>
        <table:table-row table:style-name="ro13">
          <table:table-cell office:value-type="float" office:value="1.0245198529999999" table:style-name="ce1">
            <text:p>1.024519853</text:p>
          </table:table-cell>
          <table:table-cell office:value-type="float" office:value="1.0171973990000001" table:style-name="ce1">
            <text:p>1.017197399</text:p>
          </table:table-cell>
          <table:table-cell office:value-type="float" office:value="0.96424489199999996" table:style-name="ce1">
            <text:p>0.964244892</text:p>
          </table:table-cell>
          <table:table-cell table:number-columns-repeated="16381"/>
        </table:table-row>
        <table:table-row table:style-name="ro13">
          <table:table-cell office:value-type="float" office:value="1.0251395750000001" table:style-name="ce1">
            <text:p>1.025139575</text:p>
          </table:table-cell>
          <table:table-cell office:value-type="float" office:value="1.0184646820000001" table:style-name="ce1">
            <text:p>1.018464682</text:p>
          </table:table-cell>
          <table:table-cell office:value-type="float" office:value="0.96843254000000001" table:style-name="ce1">
            <text:p>0.96843254</text:p>
          </table:table-cell>
          <table:table-cell table:number-columns-repeated="16381"/>
        </table:table-row>
        <table:table-row table:style-name="ro13">
          <table:table-cell office:value-type="float" office:value="1.0315561950000001" table:style-name="ce1">
            <text:p>1.031556195</text:p>
          </table:table-cell>
          <table:table-cell office:value-type="float" office:value="1.0152492900000001" table:style-name="ce1">
            <text:p>1.01524929</text:p>
          </table:table-cell>
          <table:table-cell office:value-type="float" office:value="0.977774904" table:style-name="ce1">
            <text:p>0.977774904</text:p>
          </table:table-cell>
          <table:table-cell table:number-columns-repeated="16381"/>
        </table:table-row>
        <table:table-row table:style-name="ro13">
          <table:table-cell office:value-type="float" office:value="1.0366341400000001" table:style-name="ce1">
            <text:p>1.03663414</text:p>
          </table:table-cell>
          <table:table-cell office:value-type="float" office:value="1.013982559" table:style-name="ce1">
            <text:p>1.013982559</text:p>
          </table:table-cell>
          <table:table-cell office:value-type="float" office:value="0.98188056000000001" table:style-name="ce1">
            <text:p>0.98188056</text:p>
          </table:table-cell>
          <table:table-cell table:number-columns-repeated="16381"/>
        </table:table-row>
        <table:table-row table:style-name="ro13">
          <table:table-cell office:value-type="float" office:value="1.0530407719999999" table:style-name="ce1">
            <text:p>1.053040772</text:p>
          </table:table-cell>
          <table:table-cell office:value-type="float" office:value="1.0114392910000001" table:style-name="ce1">
            <text:p>1.011439291</text:p>
          </table:table-cell>
          <table:table-cell office:value-type="float" office:value="1.02456496" table:style-name="ce1">
            <text:p>1.02456496</text:p>
          </table:table-cell>
          <table:table-cell table:number-columns-repeated="16381"/>
        </table:table-row>
        <table:table-row table:style-name="ro13">
          <table:table-cell office:value-type="float" office:value="1.0606721539999999" table:style-name="ce1">
            <text:p>1.060672154</text:p>
          </table:table-cell>
          <table:table-cell office:value-type="float" office:value="1.013412523" table:style-name="ce1">
            <text:p>1.013412523</text:p>
          </table:table-cell>
          <table:table-cell office:value-type="float" office:value="1.02389241" table:style-name="ce1">
            <text:p>1.02389241</text:p>
          </table:table-cell>
          <table:table-cell table:number-columns-repeated="16381"/>
        </table:table-row>
        <table:table-row table:style-name="ro13">
          <table:table-cell office:value-type="float" office:value="1.0647453739999999" table:style-name="ce1">
            <text:p>1.064745374</text:p>
          </table:table-cell>
          <table:table-cell office:value-type="float" office:value="1.0132437949999999" table:style-name="ce1">
            <text:p>1.013243795</text:p>
          </table:table-cell>
          <table:table-cell office:value-type="float" office:value="1.023720016" table:style-name="ce1">
            <text:p>1.023720016</text:p>
          </table:table-cell>
          <table:table-cell table:number-columns-repeated="16381"/>
        </table:table-row>
        <table:table-row table:style-name="ro13">
          <table:table-cell office:value-type="float" office:value="1.0755530209999999" table:style-name="ce1">
            <text:p>1.075553021</text:p>
          </table:table-cell>
          <table:table-cell office:value-type="float" office:value="1.014435309" table:style-name="ce1">
            <text:p>1.014435309</text:p>
          </table:table-cell>
          <table:table-cell office:value-type="float" office:value="1.023564972" table:style-name="ce1">
            <text:p>1.023564972</text:p>
          </table:table-cell>
          <table:table-cell table:number-columns-repeated="16381"/>
        </table:table-row>
        <table:table-row table:style-name="ro13">
          <table:table-cell office:value-type="float" office:value="1.0870787070000001" table:style-name="ce1">
            <text:p>1.087078707</text:p>
          </table:table-cell>
          <table:table-cell office:value-type="float" office:value="1.015386736" table:style-name="ce1">
            <text:p>1.015386736</text:p>
          </table:table-cell>
          <table:table-cell office:value-type="float" office:value="1.0258135150000001" table:style-name="ce1">
            <text:p>1.025813515</text:p>
          </table:table-cell>
          <table:table-cell table:number-columns-repeated="16381"/>
        </table:table-row>
        <table:table-row table:style-name="ro13">
          <table:table-cell office:value-type="float" office:value="1.0928284559999999" table:style-name="ce1">
            <text:p>1.092828456</text:p>
          </table:table-cell>
          <table:table-cell office:value-type="float" office:value="1.0193671179999999" table:style-name="ce1">
            <text:p>1.019367118</text:p>
          </table:table-cell>
          <table:table-cell office:value-type="float" office:value="1.0192401250000001" table:style-name="ce1">
            <text:p>1.019240125</text:p>
          </table:table-cell>
          <table:table-cell table:number-columns-repeated="16381"/>
        </table:table-row>
        <table:table-row table:style-name="ro13">
          <table:table-cell office:value-type="float" office:value="1.0950655469999999" table:style-name="ce1">
            <text:p>1.095065547</text:p>
          </table:table-cell>
          <table:table-cell office:value-type="float" office:value="1.015734855" table:style-name="ce1">
            <text:p>1.015734855</text:p>
          </table:table-cell>
          <table:table-cell office:value-type="float" office:value="1.032431117" table:style-name="ce1">
            <text:p>1.032431117</text:p>
          </table:table-cell>
          <table:table-cell table:number-columns-repeated="16381"/>
        </table:table-row>
        <table:table-row table:style-name="ro13">
          <table:table-cell office:value-type="float" office:value="1.0906266630000001" table:style-name="ce1">
            <text:p>1.090626663</text:p>
          </table:table-cell>
          <table:table-cell office:value-type="float" office:value="1.0122230320000001" table:style-name="ce1">
            <text:p>1.012223032</text:p>
          </table:table-cell>
          <table:table-cell office:value-type="float" office:value="1.0203989849999999" table:style-name="ce1">
            <text:p>1.020398985</text:p>
          </table:table-cell>
          <table:table-cell table:number-columns-repeated="16381"/>
        </table:table-row>
        <table:table-row table:style-name="ro13">
          <table:table-cell office:value-type="float" office:value="1.090569422" table:style-name="ce1">
            <text:p>1.090569422</text:p>
          </table:table-cell>
          <table:table-cell office:value-type="float" office:value="1.0067548900000001" table:style-name="ce1">
            <text:p>1.00675489</text:p>
          </table:table-cell>
          <table:table-cell office:value-type="float" office:value="1.0294696329999999" table:style-name="ce1">
            <text:p>1.029469633</text:p>
          </table:table-cell>
          <table:table-cell table:number-columns-repeated="16381"/>
        </table:table-row>
        <table:table-row table:style-name="ro13">
          <table:table-cell office:value-type="float" office:value="1.066570383" table:style-name="ce1">
            <text:p>1.066570383</text:p>
          </table:table-cell>
          <table:table-cell office:value-type="float" office:value="0.99662002500000002" table:style-name="ce1">
            <text:p>0.996620025</text:p>
          </table:table-cell>
          <table:table-cell office:value-type="float" office:value="0.98367044999999997" table:style-name="ce1">
            <text:p>0.98367045</text:p>
          </table:table-cell>
          <table:table-cell table:number-columns-repeated="16381"/>
        </table:table-row>
        <table:table-row table:style-name="ro13">
          <table:table-cell office:value-type="float" office:value="1.0186359629999999" table:style-name="ce1">
            <text:p>1.018635963</text:p>
          </table:table-cell>
          <table:table-cell office:value-type="float" office:value="0.99344578100000003" table:style-name="ce1">
            <text:p>0.993445781</text:p>
          </table:table-cell>
          <table:table-cell office:value-type="float" office:value="0.88063726399999998" table:style-name="ce1">
            <text:p>0.880637264</text:p>
          </table:table-cell>
          <table:table-cell table:number-columns-repeated="16381"/>
        </table:table-row>
        <table:table-row table:style-name="ro13">
          <table:table-cell office:value-type="float" office:value="0.96967421300000001" table:style-name="ce1">
            <text:p>0.969674213</text:p>
          </table:table-cell>
          <table:table-cell office:value-type="float" office:value="0.99225907800000002" table:style-name="ce1">
            <text:p>0.992259078</text:p>
          </table:table-cell>
          <table:table-cell office:value-type="float" office:value="0.75552080399999999" table:style-name="ce1">
            <text:p>0.755520804</text:p>
          </table:table-cell>
          <table:table-cell table:number-columns-repeated="16381"/>
        </table:table-row>
        <table:table-row table:style-name="ro13">
          <table:table-cell office:value-type="float" office:value="0.94206527399999995" table:style-name="ce1">
            <text:p>0.942065274</text:p>
          </table:table-cell>
          <table:table-cell office:value-type="float" office:value="0.98825366400000003" table:style-name="ce1">
            <text:p>0.988253664</text:p>
          </table:table-cell>
          <table:table-cell office:value-type="float" office:value="0.70781495699999997" table:style-name="ce1">
            <text:p>0.707814957</text:p>
          </table:table-cell>
          <table:table-cell table:number-columns-repeated="16381"/>
        </table:table-row>
        <table:table-row table:style-name="ro13">
          <table:table-cell office:value-type="float" office:value="0.90525804200000004" table:style-name="ce1">
            <text:p>0.905258042</text:p>
          </table:table-cell>
          <table:table-cell office:value-type="float" office:value="0.991289635" table:style-name="ce1">
            <text:p>0.991289635</text:p>
          </table:table-cell>
          <table:table-cell office:value-type="float" office:value="0.59144372899999997" table:style-name="ce1">
            <text:p>0.591443729</text:p>
          </table:table-cell>
          <table:table-cell table:number-columns-repeated="16381"/>
        </table:table-row>
        <table:table-row table:style-name="ro13">
          <table:table-cell office:value-type="float" office:value="0.87398693800000005" table:style-name="ce1">
            <text:p>0.873986938</text:p>
          </table:table-cell>
          <table:table-cell office:value-type="float" office:value="0.99194270100000004" table:style-name="ce1">
            <text:p>0.991942701</text:p>
          </table:table-cell>
          <table:table-cell office:value-type="float" office:value="0.51631597299999998" table:style-name="ce1">
            <text:p>0.516315973</text:p>
          </table:table-cell>
          <table:table-cell table:number-columns-repeated="16381"/>
        </table:table-row>
        <table:table-row table:style-name="ro13">
          <table:table-cell office:value-type="float" office:value="0.85618425300000001" table:style-name="ce1">
            <text:p>0.856184253</text:p>
          </table:table-cell>
          <table:table-cell office:value-type="float" office:value="0.98896819199999997" table:style-name="ce1">
            <text:p>0.988968192</text:p>
          </table:table-cell>
          <table:table-cell office:value-type="float" office:value="0.49034727299999997" table:style-name="ce1">
            <text:p>0.490347273</text:p>
          </table:table-cell>
          <table:table-cell table:number-columns-repeated="16381"/>
        </table:table-row>
        <table:table-row table:style-name="ro13">
          <table:table-cell office:value-type="float" office:value="0.86828694100000003" table:style-name="ce1">
            <text:p>0.868286941</text:p>
          </table:table-cell>
          <table:table-cell office:value-type="float" office:value="0.97677804400000001" table:style-name="ce1">
            <text:p>0.976778044</text:p>
          </table:table-cell>
          <table:table-cell office:value-type="float" office:value="0.50919917400000003" table:style-name="ce1">
            <text:p>0.509199174</text:p>
          </table:table-cell>
          <table:table-cell table:number-columns-repeated="16381"/>
        </table:table-row>
        <table:table-row table:style-name="ro13">
          <table:table-cell office:value-type="float" office:value="0.893080965" table:style-name="ce1">
            <text:p>0.893080965</text:p>
          </table:table-cell>
          <table:table-cell office:value-type="float" office:value="0.96098225699999995" table:style-name="ce1">
            <text:p>0.960982257</text:p>
          </table:table-cell>
          <table:table-cell office:value-type="float" office:value="0.58062791499999999" table:style-name="ce1">
            <text:p>0.580627915</text:p>
          </table:table-cell>
          <table:table-cell table:number-columns-repeated="16381"/>
        </table:table-row>
        <table:table-row table:style-name="ro13">
          <table:table-cell office:value-type="float" office:value="0.90607332600000001" table:style-name="ce1">
            <text:p>0.906073326</text:p>
          </table:table-cell>
          <table:table-cell office:value-type="float" office:value="0.93803043500000005" table:style-name="ce1">
            <text:p>0.938030435</text:p>
          </table:table-cell>
          <table:table-cell office:value-type="float" office:value="0.66088434500000004" table:style-name="ce1">
            <text:p>0.660884345</text:p>
          </table:table-cell>
          <table:table-cell table:number-columns-repeated="16381"/>
        </table:table-row>
        <table:table-row table:style-name="ro13">
          <table:table-cell office:value-type="float" office:value="0.880661429" table:style-name="ce1">
            <text:p>0.880661429</text:p>
          </table:table-cell>
          <table:table-cell office:value-type="float" office:value="0.91386914500000005" table:style-name="ce1">
            <text:p>0.913869145</text:p>
          </table:table-cell>
          <table:table-cell office:value-type="float" office:value="0.66464678600000004" table:style-name="ce1">
            <text:p>0.664646786</text:p>
          </table:table-cell>
          <table:table-cell table:number-columns-repeated="16381"/>
        </table:table-row>
        <table:table-row table:style-name="ro13">
          <table:table-cell office:value-type="float" office:value="0.85789121700000004" table:style-name="ce1">
            <text:p>0.857891217</text:p>
          </table:table-cell>
          <table:table-cell office:value-type="float" office:value="0.88531911900000004" table:style-name="ce1">
            <text:p>0.885319119</text:p>
          </table:table-cell>
          <table:table-cell office:value-type="float" office:value="0.70604609699999998" table:style-name="ce1">
            <text:p>0.706046097</text:p>
          </table:table-cell>
          <table:table-cell table:number-columns-repeated="16381"/>
        </table:table-row>
        <table:table-row table:style-name="ro13">
          <table:table-cell office:value-type="float" office:value="0.80138382200000002" table:style-name="ce1">
            <text:p>0.801383822</text:p>
          </table:table-cell>
          <table:table-cell office:value-type="float" office:value="0.86118736500000004" table:style-name="ce1">
            <text:p>0.861187365</text:p>
          </table:table-cell>
          <table:table-cell office:value-type="float" office:value="0.68895738799999995" table:style-name="ce1">
            <text:p>0.688957388</text:p>
          </table:table-cell>
          <table:table-cell table:number-columns-repeated="16381"/>
        </table:table-row>
        <table:table-row table:style-name="ro13">
          <table:table-cell office:value-type="float" office:value="0.71673395699999998" table:style-name="ce1">
            <text:p>0.716733957</text:p>
          </table:table-cell>
          <table:table-cell office:value-type="float" office:value="0.77440655999999997" table:style-name="ce1">
            <text:p>0.77440656</text:p>
          </table:table-cell>
          <table:table-cell office:value-type="float" office:value="0.62951826" table:style-name="ce1">
            <text:p>0.62951826</text:p>
          </table:table-cell>
          <table:table-cell table:number-columns-repeated="16381"/>
        </table:table-row>
        <table:table-row table:style-name="ro13">
          <table:table-cell office:value-type="float" office:value="0.64270757199999995" table:style-name="ce1">
            <text:p>0.642707572</text:p>
          </table:table-cell>
          <table:table-cell office:value-type="float" office:value="0.721668741" table:style-name="ce1">
            <text:p>0.721668741</text:p>
          </table:table-cell>
          <table:table-cell office:value-type="float" office:value="0.51848153399999997" table:style-name="ce1">
            <text:p>0.518481534</text:p>
          </table:table-cell>
          <table:table-cell table:number-columns-repeated="16381"/>
        </table:table-row>
        <table:table-row table:style-name="ro13">
          <table:table-cell office:value-type="float" office:value="0.58378170200000001" table:style-name="ce1">
            <text:p>0.583781702</text:p>
          </table:table-cell>
          <table:table-cell office:value-type="float" office:value="0.67135181899999996" table:style-name="ce1">
            <text:p>0.671351819</text:p>
          </table:table-cell>
          <table:table-cell office:value-type="float" office:value="0.440712622" table:style-name="ce1">
            <text:p>0.440712622</text:p>
          </table:table-cell>
          <table:table-cell table:number-columns-repeated="16381"/>
        </table:table-row>
        <table:table-row table:style-name="ro13">
          <table:table-cell office:value-type="float" office:value="0.54820909799999995" table:style-name="ce1">
            <text:p>0.548209098</text:p>
          </table:table-cell>
          <table:table-cell office:value-type="float" office:value="0.64146759399999997" table:style-name="ce1">
            <text:p>0.641467594</text:p>
          </table:table-cell>
          <table:table-cell office:value-type="float" office:value="0.38311889500000001" table:style-name="ce1">
            <text:p>0.383118895</text:p>
          </table:table-cell>
          <table:table-cell table:number-columns-repeated="16381"/>
        </table:table-row>
        <table:table-row table:style-name="ro13">
          <table:table-cell office:value-type="float" office:value="0.53954266799999995" table:style-name="ce1">
            <text:p>0.539542668</text:p>
          </table:table-cell>
          <table:table-cell office:value-type="float" office:value="0.629325947" table:style-name="ce1">
            <text:p>0.629325947</text:p>
          </table:table-cell>
          <table:table-cell office:value-type="float" office:value="0.35664821400000002" table:style-name="ce1">
            <text:p>0.356648214</text:p>
          </table:table-cell>
          <table:table-cell table:number-columns-repeated="16381"/>
        </table:table-row>
        <table:table-row table:style-name="ro13">
          <table:table-cell office:value-type="float" office:value="0.54454528899999999" table:style-name="ce1">
            <text:p>0.544545289</text:p>
          </table:table-cell>
          <table:table-cell office:value-type="float" office:value="0.62067905700000003" table:style-name="ce1">
            <text:p>0.620679057</text:p>
          </table:table-cell>
          <table:table-cell office:value-type="float" office:value="0.343140102" table:style-name="ce1">
            <text:p>0.343140102</text:p>
          </table:table-cell>
          <table:table-cell table:number-columns-repeated="16381"/>
        </table:table-row>
        <table:table-row table:style-name="ro13">
          <table:table-cell office:value-type="float" office:value="0.59962226900000004" table:style-name="ce1">
            <text:p>0.599622269</text:p>
          </table:table-cell>
          <table:table-cell office:value-type="float" office:value="0.62436984100000004" table:style-name="ce1">
            <text:p>0.624369841</text:p>
          </table:table-cell>
          <table:table-cell office:value-type="float" office:value="0.383089289" table:style-name="ce1">
            <text:p>0.383089289</text:p>
          </table:table-cell>
          <table:table-cell table:number-columns-repeated="16381"/>
        </table:table-row>
        <table:table-row table:style-name="ro13">
          <table:table-cell office:value-type="float" office:value="0.66646221000000005" table:style-name="ce1">
            <text:p>0.66646221</text:p>
          </table:table-cell>
          <table:table-cell office:value-type="float" office:value="0.69020750500000005" table:style-name="ce1">
            <text:p>0.690207505</text:p>
          </table:table-cell>
          <table:table-cell office:value-type="float" office:value="0.41885052499999997" table:style-name="ce1">
            <text:p>0.418850525</text:p>
          </table:table-cell>
          <table:table-cell table:number-columns-repeated="16381"/>
        </table:table-row>
        <table:table-row table:style-name="ro13">
          <table:table-cell office:value-type="float" office:value="0.69358700799999995" table:style-name="ce1">
            <text:p>0.693587008</text:p>
          </table:table-cell>
          <table:table-cell office:value-type="float" office:value="0.70241974399999996" table:style-name="ce1">
            <text:p>0.702419744</text:p>
          </table:table-cell>
          <table:table-cell office:value-type="float" office:value="0.46620963599999998" table:style-name="ce1">
            <text:p>0.466209636</text:p>
          </table:table-cell>
          <table:table-cell table:number-columns-repeated="16381"/>
        </table:table-row>
        <table:table-row table:style-name="ro13">
          <table:table-cell office:value-type="float" office:value="0.70870063000000005" table:style-name="ce1">
            <text:p>0.70870063</text:p>
          </table:table-cell>
          <table:table-cell office:value-type="float" office:value="0.74131677900000004" table:style-name="ce1">
            <text:p>0.741316779</text:p>
          </table:table-cell>
          <table:table-cell office:value-type="float" office:value="0.46884958700000001" table:style-name="ce1">
            <text:p>0.468849587</text:p>
          </table:table-cell>
          <table:table-cell table:number-columns-repeated="16381"/>
        </table:table-row>
        <table:table-row table:style-name="ro13">
          <table:table-cell office:value-type="float" office:value="0.71318353499999998" table:style-name="ce1">
            <text:p>0.713183535</text:p>
          </table:table-cell>
          <table:table-cell office:value-type="float" office:value="0.77891313299999998" table:style-name="ce1">
            <text:p>0.778913133</text:p>
          </table:table-cell>
          <table:table-cell office:value-type="float" office:value="0.45507218799999999" table:style-name="ce1">
            <text:p>0.455072188</text:p>
          </table:table-cell>
          <table:table-cell table:number-columns-repeated="16381"/>
        </table:table-row>
        <table:table-row table:style-name="ro13">
          <table:table-cell office:value-type="float" office:value="0.70715806000000003" table:style-name="ce1">
            <text:p>0.70715806</text:p>
          </table:table-cell>
          <table:table-cell office:value-type="float" office:value="0.80591611299999999" table:style-name="ce1">
            <text:p>0.805916113</text:p>
          </table:table-cell>
          <table:table-cell office:value-type="float" office:value="0.44270633199999998" table:style-name="ce1">
            <text:p>0.442706332</text:p>
          </table:table-cell>
          <table:table-cell table:number-columns-repeated="16381"/>
        </table:table-row>
        <table:table-row table:style-name="ro13">
          <table:table-cell office:value-type="float" office:value="0.70420582899999995" table:style-name="ce1">
            <text:p>0.704205829</text:p>
          </table:table-cell>
          <table:table-cell office:value-type="float" office:value="0.84204609399999997" table:style-name="ce1">
            <text:p>0.842046094</text:p>
          </table:table-cell>
          <table:table-cell office:value-type="float" office:value="0.43859559399999998" table:style-name="ce1">
            <text:p>0.438595594</text:p>
          </table:table-cell>
          <table:table-cell table:number-columns-repeated="16381"/>
        </table:table-row>
        <table:table-row table:style-name="ro13">
          <table:table-cell office:value-type="float" office:value="0.682819387" table:style-name="ce1">
            <text:p>0.682819387</text:p>
          </table:table-cell>
          <table:table-cell office:value-type="float" office:value="0.85566554299999997" table:style-name="ce1">
            <text:p>0.855665543</text:p>
          </table:table-cell>
          <table:table-cell office:value-type="float" office:value="0.41089747100000001" table:style-name="ce1">
            <text:p>0.410897471</text:p>
          </table:table-cell>
          <table:table-cell table:number-columns-repeated="16381"/>
        </table:table-row>
        <table:table-row table:style-name="ro13">
          <table:table-cell office:value-type="float" office:value="0.68543038499999998" table:style-name="ce1">
            <text:p>0.685430385</text:p>
          </table:table-cell>
          <table:table-cell office:value-type="float" office:value="0.87177553100000005" table:style-name="ce1">
            <text:p>0.871775531</text:p>
          </table:table-cell>
          <table:table-cell office:value-type="float" office:value="0.43644892000000002" table:style-name="ce1">
            <text:p>0.43644892</text:p>
          </table:table-cell>
          <table:table-cell table:number-columns-repeated="16381"/>
        </table:table-row>
        <table:table-row table:style-name="ro13">
          <table:table-cell office:value-type="float" office:value="0.72268422200000004" table:style-name="ce1">
            <text:p>0.722684222</text:p>
          </table:table-cell>
          <table:table-cell office:value-type="float" office:value="0.929810374" table:style-name="ce1">
            <text:p>0.929810374</text:p>
          </table:table-cell>
          <table:table-cell office:value-type="float" office:value="0.51785220499999995" table:style-name="ce1">
            <text:p>0.517852205</text:p>
          </table:table-cell>
          <table:table-cell table:number-columns-repeated="16381"/>
        </table:table-row>
        <table:table-row table:style-name="ro13">
          <table:table-cell office:value-type="float" office:value="0.76378793" table:style-name="ce1">
            <text:p>0.76378793</text:p>
          </table:table-cell>
          <table:table-cell office:value-type="float" office:value="0.94684225399999999" table:style-name="ce1">
            <text:p>0.946842254</text:p>
          </table:table-cell>
          <table:table-cell office:value-type="float" office:value="0.61285604699999996" table:style-name="ce1">
            <text:p>0.612856047</text:p>
          </table:table-cell>
          <table:table-cell table:number-columns-repeated="16381"/>
        </table:table-row>
        <table:table-row table:style-name="ro13">
          <table:table-cell office:value-type="float" office:value="0.80392120700000003" table:style-name="ce1">
            <text:p>0.803921207</text:p>
          </table:table-cell>
          <table:table-cell office:value-type="float" office:value="0.95672756599999997" table:style-name="ce1">
            <text:p>0.956727566</text:p>
          </table:table-cell>
          <table:table-cell office:value-type="float" office:value="0.68833988999999995" table:style-name="ce1">
            <text:p>0.68833989</text:p>
          </table:table-cell>
          <table:table-cell table:number-columns-repeated="16381"/>
        </table:table-row>
        <table:table-row table:style-name="ro13">
          <table:table-cell office:value-type="float" office:value="0.845969203" table:style-name="ce1">
            <text:p>0.845969203</text:p>
          </table:table-cell>
          <table:table-cell office:value-type="float" office:value="0.95938030600000002" table:style-name="ce1">
            <text:p>0.959380306</text:p>
          </table:table-cell>
          <table:table-cell office:value-type="float" office:value="0.74810253100000002" table:style-name="ce1">
            <text:p>0.748102531</text:p>
          </table:table-cell>
          <table:table-cell table:number-columns-repeated="16381"/>
        </table:table-row>
        <table:table-row table:style-name="ro13">
          <table:table-cell office:value-type="float" office:value="0.87333079800000002" table:style-name="ce1">
            <text:p>0.873330798</text:p>
          </table:table-cell>
          <table:table-cell office:value-type="float" office:value="0.96085764900000004" table:style-name="ce1">
            <text:p>0.960857649</text:p>
          </table:table-cell>
          <table:table-cell office:value-type="float" office:value="0.79681260700000001" table:style-name="ce1">
            <text:p>0.796812607</text:p>
          </table:table-cell>
          <table:table-cell table:number-columns-repeated="16381"/>
        </table:table-row>
        <table:table-row table:style-name="ro13">
          <table:table-cell office:value-type="float" office:value="0.89356490200000005" table:style-name="ce1">
            <text:p>0.893564902</text:p>
          </table:table-cell>
          <table:table-cell office:value-type="float" office:value="0.962093007" table:style-name="ce1">
            <text:p>0.962093007</text:p>
          </table:table-cell>
          <table:table-cell office:value-type="float" office:value="0.85767751999999997" table:style-name="ce1">
            <text:p>0.85767752</text:p>
          </table:table-cell>
          <table:table-cell table:number-columns-repeated="16381"/>
        </table:table-row>
        <table:table-row table:style-name="ro13">
          <table:table-cell office:value-type="float" office:value="0.91023757900000002" table:style-name="ce1">
            <text:p>0.910237579</text:p>
          </table:table-cell>
          <table:table-cell office:value-type="float" office:value="0.97103899299999996" table:style-name="ce1">
            <text:p>0.971038993</text:p>
          </table:table-cell>
          <table:table-cell office:value-type="float" office:value="0.86748708799999996" table:style-name="ce1">
            <text:p>0.867487088</text:p>
          </table:table-cell>
          <table:table-cell table:number-columns-repeated="16381"/>
        </table:table-row>
        <table:table-row table:style-name="ro13">
          <table:table-cell office:value-type="float" office:value="0.91703669099999996" table:style-name="ce1">
            <text:p>0.917036691</text:p>
          </table:table-cell>
          <table:table-cell office:value-type="float" office:value="0.96963702100000004" table:style-name="ce1">
            <text:p>0.969637021</text:p>
          </table:table-cell>
          <table:table-cell office:value-type="float" office:value="0.86596329800000005" table:style-name="ce1">
            <text:p>0.865963298</text:p>
          </table:table-cell>
          <table:table-cell table:number-columns-repeated="16381"/>
        </table:table-row>
        <table:table-row table:style-name="ro13">
          <table:table-cell office:value-type="float" office:value="0.921688854" table:style-name="ce1">
            <text:p>0.921688854</text:p>
          </table:table-cell>
          <table:table-cell office:value-type="float" office:value="0.97744116000000003" table:style-name="ce1">
            <text:p>0.97744116</text:p>
          </table:table-cell>
          <table:table-cell office:value-type="float" office:value="0.86517353900000005" table:style-name="ce1">
            <text:p>0.865173539</text:p>
          </table:table-cell>
          <table:table-cell table:number-columns-repeated="16381"/>
        </table:table-row>
        <table:table-row table:style-name="ro13">
          <table:table-cell office:value-type="float" office:value="0.92616379000000004" table:style-name="ce1">
            <text:p>0.92616379</text:p>
          </table:table-cell>
          <table:table-cell office:value-type="float" office:value="0.97803509399999999" table:style-name="ce1">
            <text:p>0.978035094</text:p>
          </table:table-cell>
          <table:table-cell office:value-type="float" office:value="0.89240046299999998" table:style-name="ce1">
            <text:p>0.892400463</text:p>
          </table:table-cell>
          <table:table-cell table:number-columns-repeated="16381"/>
        </table:table-row>
        <table:table-row table:style-name="ro13">
          <table:table-cell office:value-type="float" office:value="0.92948447099999998" table:style-name="ce1">
            <text:p>0.929484471</text:p>
          </table:table-cell>
          <table:table-cell office:value-type="float" office:value="0.98059435500000003" table:style-name="ce1">
            <text:p>0.980594355</text:p>
          </table:table-cell>
          <table:table-cell office:value-type="float" office:value="0.90326471600000002" table:style-name="ce1">
            <text:p>0.903264716</text:p>
          </table:table-cell>
          <table:table-cell table:number-columns-repeated="16381"/>
        </table:table-row>
        <table:table-row table:style-name="ro13">
          <table:table-cell office:value-type="float" office:value="0.93336792899999999" table:style-name="ce1">
            <text:p>0.933367929</text:p>
          </table:table-cell>
          <table:table-cell office:value-type="float" office:value="0.97892138299999998" table:style-name="ce1">
            <text:p>0.978921383</text:p>
          </table:table-cell>
          <table:table-cell office:value-type="float" office:value="0.91001339199999998" table:style-name="ce1">
            <text:p>0.910013392</text:p>
          </table:table-cell>
          <table:table-cell table:number-columns-repeated="16381"/>
        </table:table-row>
        <table:table-row table:style-name="ro13">
          <table:table-cell office:value-type="float" office:value="0.94863432400000003" table:style-name="ce1">
            <text:p>0.948634324</text:p>
          </table:table-cell>
          <table:table-cell office:value-type="float" office:value="0.98289428899999998" table:style-name="ce1">
            <text:p>0.982894289</text:p>
          </table:table-cell>
          <table:table-cell office:value-type="float" office:value="0.92055574200000001" table:style-name="ce1">
            <text:p>0.920555742</text:p>
          </table:table-cell>
          <table:table-cell table:number-columns-repeated="16381"/>
        </table:table-row>
        <table:table-row table:style-name="ro13">
          <table:table-cell office:value-type="float" office:value="0.95166936899999999" table:style-name="ce1">
            <text:p>0.951669369</text:p>
          </table:table-cell>
          <table:table-cell office:value-type="float" office:value="0.981370191" table:style-name="ce1">
            <text:p>0.981370191</text:p>
          </table:table-cell>
          <table:table-cell office:value-type="float" office:value="0.92105884100000002" table:style-name="ce1">
            <text:p>0.921058841</text:p>
          </table:table-cell>
          <table:table-cell table:number-columns-repeated="16381"/>
        </table:table-row>
        <table:table-row table:style-name="ro13">
          <table:table-cell office:value-type="float" office:value="0.95219458700000004" table:style-name="ce1">
            <text:p>0.952194587</text:p>
          </table:table-cell>
          <table:table-cell office:value-type="float" office:value="0.98597710699999996" table:style-name="ce1">
            <text:p>0.985977107</text:p>
          </table:table-cell>
          <table:table-cell office:value-type="float" office:value="0.92397272200000002" table:style-name="ce1">
            <text:p>0.923972722</text:p>
          </table:table-cell>
          <table:table-cell table:number-columns-repeated="16381"/>
        </table:table-row>
        <table:table-row table:style-name="ro13">
          <table:table-cell office:value-type="float" office:value="0.95725072700000002" table:style-name="ce1">
            <text:p>0.957250727</text:p>
          </table:table-cell>
          <table:table-cell office:value-type="float" office:value="0.98639128300000001" table:style-name="ce1">
            <text:p>0.986391283</text:p>
          </table:table-cell>
          <table:table-cell office:value-type="float" office:value="0.92949762300000005" table:style-name="ce1">
            <text:p>0.929497623</text:p>
          </table:table-cell>
          <table:table-cell table:number-columns-repeated="16381"/>
        </table:table-row>
        <table:table-row table:style-name="ro13">
          <table:table-cell office:value-type="float" office:value="0.96211991399999996" table:style-name="ce1">
            <text:p>0.962119914</text:p>
          </table:table-cell>
          <table:table-cell office:value-type="float" office:value="0.98448450600000004" table:style-name="ce1">
            <text:p>0.984484506</text:p>
          </table:table-cell>
          <table:table-cell office:value-type="float" office:value="0.92946326000000001" table:style-name="ce1">
            <text:p>0.92946326</text:p>
          </table:table-cell>
          <table:table-cell table:number-columns-repeated="16381"/>
        </table:table-row>
        <table:table-row table:style-name="ro13">
          <table:table-cell office:value-type="float" office:value="0.96642308099999996" table:style-name="ce1">
            <text:p>0.966423081</text:p>
          </table:table-cell>
          <table:table-cell office:value-type="float" office:value="0.98720756200000004" table:style-name="ce1">
            <text:p>0.987207562</text:p>
          </table:table-cell>
          <table:table-cell office:value-type="float" office:value="0.93622338900000002" table:style-name="ce1">
            <text:p>0.936223389</text:p>
          </table:table-cell>
          <table:table-cell table:number-columns-repeated="16381"/>
        </table:table-row>
        <table:table-row table:style-name="ro13">
          <table:table-cell office:value-type="float" office:value="0.97090833799999998" table:style-name="ce1">
            <text:p>0.970908338</text:p>
          </table:table-cell>
          <table:table-cell office:value-type="float" office:value="0.989726043" table:style-name="ce1">
            <text:p>0.989726043</text:p>
          </table:table-cell>
          <table:table-cell office:value-type="float" office:value="0.94364959100000001" table:style-name="ce1">
            <text:p>0.943649591</text:p>
          </table:table-cell>
          <table:table-cell table:number-columns-repeated="16381"/>
        </table:table-row>
        <table:table-row table:style-name="ro13">
          <table:table-cell office:value-type="float" office:value="0.971154815" table:style-name="ce1">
            <text:p>0.971154815</text:p>
          </table:table-cell>
          <table:table-cell office:value-type="float" office:value="0.99353438800000005" table:style-name="ce1">
            <text:p>0.993534388</text:p>
          </table:table-cell>
          <table:table-cell office:value-type="float" office:value="0.94830794200000001" table:style-name="ce1">
            <text:p>0.948307942</text:p>
          </table:table-cell>
          <table:table-cell table:number-columns-repeated="16381"/>
        </table:table-row>
        <table:table-row table:style-name="ro13">
          <table:table-cell office:value-type="float" office:value="0.96578918000000002" table:style-name="ce1">
            <text:p>0.96578918</text:p>
          </table:table-cell>
          <table:table-cell office:value-type="float" office:value="0.99481444799999996" table:style-name="ce1">
            <text:p>0.994814448</text:p>
          </table:table-cell>
          <table:table-cell office:value-type="float" office:value="0.94508925899999996" table:style-name="ce1">
            <text:p>0.945089259</text:p>
          </table:table-cell>
          <table:table-cell table:number-columns-repeated="16381"/>
        </table:table-row>
        <table:table-row table:style-name="ro13">
          <table:table-cell office:value-type="float" office:value="0.96791320400000003" table:style-name="ce1">
            <text:p>0.967913204</text:p>
          </table:table-cell>
          <table:table-cell office:value-type="float" office:value="0.99511060299999998" table:style-name="ce1">
            <text:p>0.995110603</text:p>
          </table:table-cell>
          <table:table-cell office:value-type="float" office:value="0.94399092900000003" table:style-name="ce1">
            <text:p>0.943990929</text:p>
          </table:table-cell>
          <table:table-cell table:number-columns-repeated="16381"/>
        </table:table-row>
        <table:table-row table:style-name="ro13">
          <table:table-cell office:value-type="float" office:value="0.96869560799999999" table:style-name="ce1">
            <text:p>0.968695608</text:p>
          </table:table-cell>
          <table:table-cell office:value-type="float" office:value="0.99814007800000004" table:style-name="ce1">
            <text:p>0.998140078</text:p>
          </table:table-cell>
          <table:table-cell office:value-type="float" office:value="0.94218210199999997" table:style-name="ce1">
            <text:p>0.942182102</text:p>
          </table:table-cell>
          <table:table-cell table:number-columns-repeated="16381"/>
        </table:table-row>
        <table:table-row table:style-name="ro13">
          <table:table-cell office:value-type="float" office:value="0.93648133499999997" table:style-name="ce1">
            <text:p>0.936481335</text:p>
          </table:table-cell>
          <table:table-cell office:value-type="float" office:value="0.98957631099999999" table:style-name="ce1">
            <text:p>0.989576311</text:p>
          </table:table-cell>
          <table:table-cell office:value-type="float" office:value="0.88041162299999998" table:style-name="ce1">
            <text:p>0.880411623</text:p>
          </table:table-cell>
          <table:table-cell table:number-columns-repeated="16381"/>
        </table:table-row>
        <table:table-row table:style-name="ro13">
          <table:table-cell office:value-type="float" office:value="0.92692722100000002" table:style-name="ce1">
            <text:p>0.926927221</text:p>
          </table:table-cell>
          <table:table-cell office:value-type="float" office:value="0.99091988499999994" table:style-name="ce1">
            <text:p>0.990919885</text:p>
          </table:table-cell>
          <table:table-cell office:value-type="float" office:value="0.86979843499999998" table:style-name="ce1">
            <text:p>0.869798435</text:p>
          </table:table-cell>
          <table:table-cell table:number-columns-repeated="16381"/>
        </table:table-row>
        <table:table-row table:style-name="ro13">
          <table:table-cell office:value-type="float" office:value="0.91086522400000003" table:style-name="ce1">
            <text:p>0.910865224</text:p>
          </table:table-cell>
          <table:table-cell office:value-type="float" office:value="0.99411756799999995" table:style-name="ce1">
            <text:p>0.994117568</text:p>
          </table:table-cell>
          <table:table-cell office:value-type="float" office:value="0.84398748400000001" table:style-name="ce1">
            <text:p>0.843987484</text:p>
          </table:table-cell>
          <table:table-cell table:number-columns-repeated="16381"/>
        </table:table-row>
        <table:table-row table:style-name="ro13">
          <table:table-cell office:value-type="float" office:value="0.91131342800000004" table:style-name="ce1">
            <text:p>0.911313428</text:p>
          </table:table-cell>
          <table:table-cell office:value-type="float" office:value="0.99651162500000001" table:style-name="ce1">
            <text:p>0.996511625</text:p>
          </table:table-cell>
          <table:table-cell office:value-type="float" office:value="0.83844448599999999" table:style-name="ce1">
            <text:p>0.838444486</text:p>
          </table:table-cell>
          <table:table-cell table:number-columns-repeated="16381"/>
        </table:table-row>
        <table:table-row table:style-name="ro13">
          <table:table-cell office:value-type="float" office:value="0.91769995400000004" table:style-name="ce1">
            <text:p>0.917699954</text:p>
          </table:table-cell>
          <table:table-cell office:value-type="float" office:value="1.0026617870000001" table:style-name="ce1">
            <text:p>1.002661787</text:p>
          </table:table-cell>
          <table:table-cell office:value-type="float" office:value="0.83705154000000004" table:style-name="ce1">
            <text:p>0.83705154</text:p>
          </table:table-cell>
          <table:table-cell table:number-columns-repeated="16381"/>
        </table:table-row>
        <table:table-row table:style-name="ro13">
          <table:table-cell office:value-type="float" office:value="0.91921434899999999" table:style-name="ce1">
            <text:p>0.919214349</text:p>
          </table:table-cell>
          <table:table-cell office:value-type="float" office:value="1.002313056" table:style-name="ce1">
            <text:p>1.002313056</text:p>
          </table:table-cell>
          <table:table-cell office:value-type="float" office:value="0.84547907600000005" table:style-name="ce1">
            <text:p>0.845479076</text:p>
          </table:table-cell>
          <table:table-cell table:number-columns-repeated="16381"/>
        </table:table-row>
        <table:table-row table:style-name="ro13">
          <table:table-cell office:value-type="float" office:value="0.92022619800000005" table:style-name="ce1">
            <text:p>0.920226198</text:p>
          </table:table-cell>
          <table:table-cell office:value-type="float" office:value="1.00108928" table:style-name="ce1">
            <text:p>1.00108928</text:p>
          </table:table-cell>
          <table:table-cell office:value-type="float" office:value="0.85260775799999999" table:style-name="ce1">
            <text:p>0.852607758</text:p>
          </table:table-cell>
          <table:table-cell table:number-columns-repeated="16381"/>
        </table:table-row>
        <table:table-row table:style-name="ro13">
          <table:table-cell office:value-type="float" office:value="0.95229479900000003" table:style-name="ce1">
            <text:p>0.952294799</text:p>
          </table:table-cell>
          <table:table-cell office:value-type="float" office:value="1.0141239870000001" table:style-name="ce1">
            <text:p>1.014123987</text:p>
          </table:table-cell>
          <table:table-cell office:value-type="float" office:value="0.89885947399999999" table:style-name="ce1">
            <text:p>0.898859474</text:p>
          </table:table-cell>
          <table:table-cell table:number-columns-repeated="16381"/>
        </table:table-row>
        <table:table-row table:style-name="ro13">
          <table:table-cell office:value-type="float" office:value="0.95917797999999999" table:style-name="ce1">
            <text:p>0.95917798</text:p>
          </table:table-cell>
          <table:table-cell office:value-type="float" office:value="1.0143044809999999" table:style-name="ce1">
            <text:p>1.014304481</text:p>
          </table:table-cell>
          <table:table-cell office:value-type="float" office:value="0.910559797" table:style-name="ce1">
            <text:p>0.910559797</text:p>
          </table:table-cell>
          <table:table-cell table:number-columns-repeated="16381"/>
        </table:table-row>
        <table:table-row table:style-name="ro13">
          <table:table-cell office:value-type="float" office:value="0.97208145300000004" table:style-name="ce1">
            <text:p>0.972081453</text:p>
          </table:table-cell>
          <table:table-cell office:value-type="float" office:value="1.0090612889999999" table:style-name="ce1">
            <text:p>1.009061289</text:p>
          </table:table-cell>
          <table:table-cell office:value-type="float" office:value="0.93785052000000002" table:style-name="ce1">
            <text:p>0.93785052</text:p>
          </table:table-cell>
          <table:table-cell table:number-columns-repeated="16381"/>
        </table:table-row>
        <table:table-row table:style-name="ro13">
          <table:table-cell office:value-type="float" office:value="0.97420657399999999" table:style-name="ce1">
            <text:p>0.974206574</text:p>
          </table:table-cell>
          <table:table-cell office:value-type="float" office:value="1.0051795640000001" table:style-name="ce1">
            <text:p>1.005179564</text:p>
          </table:table-cell>
          <table:table-cell office:value-type="float" office:value="0.94173174299999995" table:style-name="ce1">
            <text:p>0.941731743</text:p>
          </table:table-cell>
          <table:table-cell table:number-columns-repeated="16381"/>
        </table:table-row>
        <table:table-row table:style-name="ro13">
          <table:table-cell office:value-type="float" office:value="0.97513275499999996" table:style-name="ce1">
            <text:p>0.975132755</text:p>
          </table:table-cell>
          <table:table-cell office:value-type="float" office:value="1.001952744" table:style-name="ce1">
            <text:p>1.001952744</text:p>
          </table:table-cell>
          <table:table-cell office:value-type="float" office:value="0.94857655200000002" table:style-name="ce1">
            <text:p>0.948576552</text:p>
          </table:table-cell>
          <table:table-cell table:number-columns-repeated="16381"/>
        </table:table-row>
        <table:table-row table:style-name="ro13">
          <table:table-cell office:value-type="float" office:value="0.97684261900000002" table:style-name="ce1">
            <text:p>0.976842619</text:p>
          </table:table-cell>
          <table:table-cell office:value-type="float" office:value="0.98638843300000001" table:style-name="ce1">
            <text:p>0.986388433</text:p>
          </table:table-cell>
          <table:table-cell office:value-type="float" office:value="0.94312719899999997" table:style-name="ce1">
            <text:p>0.943127199</text:p>
          </table:table-cell>
          <table:table-cell table:number-columns-repeated="16381"/>
        </table:table-row>
        <table:table-row table:style-name="ro13">
          <table:table-cell office:value-type="float" office:value="0.98092291700000001" table:style-name="ce1">
            <text:p>0.980922917</text:p>
          </table:table-cell>
          <table:table-cell office:value-type="float" office:value="0.97372607899999997" table:style-name="ce1">
            <text:p>0.973726079</text:p>
          </table:table-cell>
          <table:table-cell office:value-type="float" office:value="0.93966438799999996" table:style-name="ce1">
            <text:p>0.939664388</text:p>
          </table:table-cell>
          <table:table-cell table:number-columns-repeated="16381"/>
        </table:table-row>
        <table:table-row table:style-name="ro13">
          <table:table-cell office:value-type="float" office:value="0.98292220699999999" table:style-name="ce1">
            <text:p>0.982922207</text:p>
          </table:table-cell>
          <table:table-cell office:value-type="float" office:value="0.956416551" table:style-name="ce1">
            <text:p>0.956416551</text:p>
          </table:table-cell>
          <table:table-cell office:value-type="float" office:value="0.96461629400000004" table:style-name="ce1">
            <text:p>0.964616294</text:p>
          </table:table-cell>
          <table:table-cell table:number-columns-repeated="16381"/>
        </table:table-row>
        <table:table-row table:style-name="ro13">
          <table:table-cell office:value-type="float" office:value="0.98160122800000005" table:style-name="ce1">
            <text:p>0.981601228</text:p>
          </table:table-cell>
          <table:table-cell office:value-type="float" office:value="0.93693448400000001" table:style-name="ce1">
            <text:p>0.936934484</text:p>
          </table:table-cell>
          <table:table-cell office:value-type="float" office:value="0.96424057600000002" table:style-name="ce1">
            <text:p>0.964240576</text:p>
          </table:table-cell>
          <table:table-cell table:number-columns-repeated="16381"/>
        </table:table-row>
        <table:table-row table:style-name="ro13">
          <table:table-cell office:value-type="float" office:value="0.98190197899999998" table:style-name="ce1">
            <text:p>0.981901979</text:p>
          </table:table-cell>
          <table:table-cell office:value-type="float" office:value="0.92095618199999996" table:style-name="ce1">
            <text:p>0.920956182</text:p>
          </table:table-cell>
          <table:table-cell office:value-type="float" office:value="0.96242326700000003" table:style-name="ce1">
            <text:p>0.962423267</text:p>
          </table:table-cell>
          <table:table-cell table:number-columns-repeated="16381"/>
        </table:table-row>
        <table:table-row table:style-name="ro13">
          <table:table-cell office:value-type="float" office:value="0.97309243499999998" table:style-name="ce1">
            <text:p>0.973092435</text:p>
          </table:table-cell>
          <table:table-cell office:value-type="float" office:value="0.92159224399999995" table:style-name="ce1">
            <text:p>0.921592244</text:p>
          </table:table-cell>
          <table:table-cell office:value-type="float" office:value="0.95879974599999995" table:style-name="ce1">
            <text:p>0.958799746</text:p>
          </table:table-cell>
          <table:table-cell table:number-columns-repeated="16381"/>
        </table:table-row>
        <table:table-row table:style-name="ro13">
          <table:table-cell office:value-type="float" office:value="0.96736593000000004" table:style-name="ce1">
            <text:p>0.96736593</text:p>
          </table:table-cell>
          <table:table-cell office:value-type="float" office:value="0.92472978299999997" table:style-name="ce1">
            <text:p>0.924729783</text:p>
          </table:table-cell>
          <table:table-cell office:value-type="float" office:value="0.95564428800000001" table:style-name="ce1">
            <text:p>0.955644288</text:p>
          </table:table-cell>
          <table:table-cell table:number-columns-repeated="16381"/>
        </table:table-row>
        <table:table-row table:style-name="ro13">
          <table:table-cell office:value-type="float" office:value="0.96627389299999999" table:style-name="ce1">
            <text:p>0.966273893</text:p>
          </table:table-cell>
          <table:table-cell office:value-type="float" office:value="0.93865914399999995" table:style-name="ce1">
            <text:p>0.938659144</text:p>
          </table:table-cell>
          <table:table-cell office:value-type="float" office:value="0.96196985899999998" table:style-name="ce1">
            <text:p>0.961969859</text:p>
          </table:table-cell>
          <table:table-cell table:number-columns-repeated="16381"/>
        </table:table-row>
        <table:table-row table:style-name="ro13">
          <table:table-cell office:value-type="float" office:value="0.96438597999999998" table:style-name="ce1">
            <text:p>0.96438598</text:p>
          </table:table-cell>
          <table:table-cell office:value-type="float" office:value="0.95314141299999999" table:style-name="ce1">
            <text:p>0.953141413</text:p>
          </table:table-cell>
          <table:table-cell office:value-type="float" office:value="0.96603519900000001" table:style-name="ce1">
            <text:p>0.966035199</text:p>
          </table:table-cell>
          <table:table-cell table:number-columns-repeated="16381"/>
        </table:table-row>
        <table:table-row table:style-name="ro13">
          <table:table-cell office:value-type="float" office:value="0.96622080700000001" table:style-name="ce1">
            <text:p>0.966220807</text:p>
          </table:table-cell>
          <table:table-cell office:value-type="float" office:value="0.97186020500000003" table:style-name="ce1">
            <text:p>0.971860205</text:p>
          </table:table-cell>
          <table:table-cell office:value-type="float" office:value="0.96400687100000004" table:style-name="ce1">
            <text:p>0.964006871</text:p>
          </table:table-cell>
          <table:table-cell table:number-columns-repeated="16381"/>
        </table:table-row>
        <table:table-row table:style-name="ro13">
          <table:table-cell office:value-type="float" office:value="0.974227077" table:style-name="ce1">
            <text:p>0.974227077</text:p>
          </table:table-cell>
          <table:table-cell office:value-type="float" office:value="0.99425363499999997" table:style-name="ce1">
            <text:p>0.994253635</text:p>
          </table:table-cell>
          <table:table-cell office:value-type="float" office:value="0.97017045999999996" table:style-name="ce1">
            <text:p>0.97017046</text:p>
          </table:table-cell>
          <table:table-cell table:number-columns-repeated="16381"/>
        </table:table-row>
        <table:table-row table:style-name="ro13">
          <table:table-cell office:value-type="float" office:value="0.98279964200000003" table:style-name="ce1">
            <text:p>0.982799642</text:p>
          </table:table-cell>
          <table:table-cell office:value-type="float" office:value="1.0152069480000001" table:style-name="ce1">
            <text:p>1.015206948</text:p>
          </table:table-cell>
          <table:table-cell office:value-type="float" office:value="0.97788724800000004" table:style-name="ce1">
            <text:p>0.977887248</text:p>
          </table:table-cell>
          <table:table-cell table:number-columns-repeated="16381"/>
        </table:table-row>
        <table:table-row table:style-name="ro13">
          <table:table-cell office:value-type="float" office:value="0.99541515000000003" table:style-name="ce1">
            <text:p>0.99541515</text:p>
          </table:table-cell>
          <table:table-cell office:value-type="float" office:value="1.0202805230000001" table:style-name="ce1">
            <text:p>1.020280523</text:p>
          </table:table-cell>
          <table:table-cell office:value-type="float" office:value="0.98622775299999998" table:style-name="ce1">
            <text:p>0.986227753</text:p>
          </table:table-cell>
          <table:table-cell table:number-columns-repeated="16381"/>
        </table:table-row>
        <table:table-row table:style-name="ro13">
          <table:table-cell office:value-type="float" office:value="1.0047511680000001" table:style-name="ce1">
            <text:p>1.004751168</text:p>
          </table:table-cell>
          <table:table-cell office:value-type="float" office:value="1.019305871" table:style-name="ce1">
            <text:p>1.019305871</text:p>
          </table:table-cell>
          <table:table-cell office:value-type="float" office:value="0.99001288200000004" table:style-name="ce1">
            <text:p>0.990012882</text:p>
          </table:table-cell>
          <table:table-cell table:number-columns-repeated="16381"/>
        </table:table-row>
        <table:table-row table:style-name="ro13">
          <table:table-cell office:value-type="float" office:value="1.0054022389999999" table:style-name="ce1">
            <text:p>1.005402239</text:p>
          </table:table-cell>
          <table:table-cell office:value-type="float" office:value="1.021653725" table:style-name="ce1">
            <text:p>1.021653725</text:p>
          </table:table-cell>
          <table:table-cell office:value-type="float" office:value="0.98783961399999998" table:style-name="ce1">
            <text:p>0.987839614</text:p>
          </table:table-cell>
          <table:table-cell table:number-columns-repeated="16381"/>
        </table:table-row>
        <table:table-row table:style-name="ro13">
          <table:table-cell office:value-type="float" office:value="1.0048935750000001" table:style-name="ce1">
            <text:p>1.004893575</text:p>
          </table:table-cell>
          <table:table-cell office:value-type="float" office:value="1.0219765350000001" table:style-name="ce1">
            <text:p>1.021976535</text:p>
          </table:table-cell>
          <table:table-cell office:value-type="float" office:value="0.99156070299999999" table:style-name="ce1">
            <text:p>0.991560703</text:p>
          </table:table-cell>
          <table:table-cell table:number-columns-repeated="16381"/>
        </table:table-row>
        <table:table-row table:style-name="ro13">
          <table:table-cell office:value-type="float" office:value="1.0034719270000001" table:style-name="ce1">
            <text:p>1.003471927</text:p>
          </table:table-cell>
          <table:table-cell office:value-type="float" office:value="1.022768855" table:style-name="ce1">
            <text:p>1.022768855</text:p>
          </table:table-cell>
          <table:table-cell office:value-type="float" office:value="0.99630475100000004" table:style-name="ce1">
            <text:p>0.996304751</text:p>
          </table:table-cell>
          <table:table-cell table:number-columns-repeated="16381"/>
        </table:table-row>
        <table:table-row table:style-name="ro13">
          <table:table-cell office:value-type="float" office:value="0.99759570799999997" table:style-name="ce1">
            <text:p>0.997595708</text:p>
          </table:table-cell>
          <table:table-cell office:value-type="float" office:value="1.0154585840000001" table:style-name="ce1">
            <text:p>1.015458584</text:p>
          </table:table-cell>
          <table:table-cell office:value-type="float" office:value="0.99344970300000002" table:style-name="ce1">
            <text:p>0.993449703</text:p>
          </table:table-cell>
          <table:table-cell table:number-columns-repeated="16381"/>
        </table:table-row>
        <table:table-row table:style-name="ro13">
          <table:table-cell office:value-type="float" office:value="0.99238106400000003" table:style-name="ce1">
            <text:p>0.992381064</text:p>
          </table:table-cell>
          <table:table-cell office:value-type="float" office:value="1.014519749" table:style-name="ce1">
            <text:p>1.014519749</text:p>
          </table:table-cell>
          <table:table-cell office:value-type="float" office:value="1.02715026" table:style-name="ce1">
            <text:p>1.02715026</text:p>
          </table:table-cell>
          <table:table-cell table:number-columns-repeated="16381"/>
        </table:table-row>
        <table:table-row table:style-name="ro13">
          <table:table-cell office:value-type="float" office:value="0.99159324900000001" table:style-name="ce1">
            <text:p>0.991593249</text:p>
          </table:table-cell>
          <table:table-cell office:value-type="float" office:value="1.011485126" table:style-name="ce1">
            <text:p>1.011485126</text:p>
          </table:table-cell>
          <table:table-cell office:value-type="float" office:value="1.033049477" table:style-name="ce1">
            <text:p>1.033049477</text:p>
          </table:table-cell>
          <table:table-cell table:number-columns-repeated="16381"/>
        </table:table-row>
        <table:table-row table:style-name="ro13">
          <table:table-cell office:value-type="float" office:value="0.98353035300000002" table:style-name="ce1">
            <text:p>0.983530353</text:p>
          </table:table-cell>
          <table:table-cell office:value-type="float" office:value="1.0092854120000001" table:style-name="ce1">
            <text:p>1.009285412</text:p>
          </table:table-cell>
          <table:table-cell office:value-type="float" office:value="1.032523187" table:style-name="ce1">
            <text:p>1.032523187</text:p>
          </table:table-cell>
          <table:table-cell table:number-columns-repeated="16381"/>
        </table:table-row>
        <table:table-row table:style-name="ro13">
          <table:table-cell office:value-type="float" office:value="0.98407456800000004" table:style-name="ce1">
            <text:p>0.984074568</text:p>
          </table:table-cell>
          <table:table-cell office:value-type="float" office:value="1.0101160300000001" table:style-name="ce1">
            <text:p>1.01011603</text:p>
          </table:table-cell>
          <table:table-cell office:value-type="float" office:value="1.032642947" table:style-name="ce1">
            <text:p>1.032642947</text:p>
          </table:table-cell>
          <table:table-cell table:number-columns-repeated="16381"/>
        </table:table-row>
        <table:table-row table:style-name="ro13">
          <table:table-cell office:value-type="float" office:value="0.984733882" table:style-name="ce1">
            <text:p>0.984733882</text:p>
          </table:table-cell>
          <table:table-cell office:value-type="float" office:value="1.0087405620000001" table:style-name="ce1">
            <text:p>1.008740562</text:p>
          </table:table-cell>
          <table:table-cell office:value-type="float" office:value="1.0278585979999999" table:style-name="ce1">
            <text:p>1.027858598</text:p>
          </table:table-cell>
          <table:table-cell table:number-columns-repeated="16381"/>
        </table:table-row>
        <table:table-row table:style-name="ro13">
          <table:table-cell office:value-type="float" office:value="0.98204342700000002" table:style-name="ce1">
            <text:p>0.982043427</text:p>
          </table:table-cell>
          <table:table-cell office:value-type="float" office:value="1.002537792" table:style-name="ce1">
            <text:p>1.002537792</text:p>
          </table:table-cell>
          <table:table-cell office:value-type="float" office:value="0.99484804100000002" table:style-name="ce1">
            <text:p>0.994848041</text:p>
          </table:table-cell>
          <table:table-cell table:number-columns-repeated="16381"/>
        </table:table-row>
        <table:table-row table:style-name="ro13">
          <table:table-cell office:value-type="float" office:value="0.980912597" table:style-name="ce1">
            <text:p>0.980912597</text:p>
          </table:table-cell>
          <table:table-cell office:value-type="float" office:value="1.0067209720000001" table:style-name="ce1">
            <text:p>1.006720972</text:p>
          </table:table-cell>
          <table:table-cell office:value-type="float" office:value="0.98811347800000005" table:style-name="ce1">
            <text:p>0.988113478</text:p>
          </table:table-cell>
          <table:table-cell table:number-columns-repeated="16381"/>
        </table:table-row>
        <table:table-row table:style-name="ro13">
          <table:table-cell office:value-type="float" office:value="0.980951138" table:style-name="ce1">
            <text:p>0.980951138</text:p>
          </table:table-cell>
          <table:table-cell office:value-type="float" office:value="1.006018332" table:style-name="ce1">
            <text:p>1.006018332</text:p>
          </table:table-cell>
          <table:table-cell office:value-type="float" office:value="0.94471043700000001" table:style-name="ce1">
            <text:p>0.944710437</text:p>
          </table:table-cell>
          <table:table-cell table:number-columns-repeated="16381"/>
        </table:table-row>
        <table:table-row table:style-name="ro13">
          <table:table-cell office:value-type="float" office:value="0.978576161" table:style-name="ce1">
            <text:p>0.978576161</text:p>
          </table:table-cell>
          <table:table-cell office:value-type="float" office:value="1.008397376" table:style-name="ce1">
            <text:p>1.008397376</text:p>
          </table:table-cell>
          <table:table-cell office:value-type="float" office:value="0.93311245200000004" table:style-name="ce1">
            <text:p>0.933112452</text:p>
          </table:table-cell>
          <table:table-cell table:number-columns-repeated="16381"/>
        </table:table-row>
        <table:table-row table:style-name="ro13">
          <table:table-cell office:value-type="float" office:value="0.98465177599999998" table:style-name="ce1">
            <text:p>0.984651776</text:p>
          </table:table-cell>
          <table:table-cell office:value-type="float" office:value="1.0097574030000001" table:style-name="ce1">
            <text:p>1.009757403</text:p>
          </table:table-cell>
          <table:table-cell office:value-type="float" office:value="0.92829747799999995" table:style-name="ce1">
            <text:p>0.928297478</text:p>
          </table:table-cell>
          <table:table-cell table:number-columns-repeated="16381"/>
        </table:table-row>
        <table:table-row table:style-name="ro13">
          <table:table-cell office:value-type="float" office:value="0.98741865200000001" table:style-name="ce1">
            <text:p>0.987418652</text:p>
          </table:table-cell>
          <table:table-cell office:value-type="float" office:value="1.0099859689999999" table:style-name="ce1">
            <text:p>1.009985969</text:p>
          </table:table-cell>
          <table:table-cell office:value-type="float" office:value="0.92270892800000004" table:style-name="ce1">
            <text:p>0.922708928</text:p>
          </table:table-cell>
          <table:table-cell table:number-columns-repeated="16381"/>
        </table:table-row>
        <table:table-row table:style-name="ro13">
          <table:table-cell office:value-type="float" office:value="0.99220164600000005" table:style-name="ce1">
            <text:p>0.992201646</text:p>
          </table:table-cell>
          <table:table-cell office:value-type="float" office:value="1.014461627" table:style-name="ce1">
            <text:p>1.014461627</text:p>
          </table:table-cell>
          <table:table-cell office:value-type="float" office:value="0.92292229299999995" table:style-name="ce1">
            <text:p>0.922922293</text:p>
          </table:table-cell>
          <table:table-cell table:number-columns-repeated="16381"/>
        </table:table-row>
        <table:table-row table:style-name="ro13">
          <table:table-cell office:value-type="float" office:value="0.85474582300000002" table:style-name="ce1">
            <text:p>0.854745823</text:p>
          </table:table-cell>
          <table:table-cell office:value-type="float" office:value="1.0299471650000001" table:style-name="ce1">
            <text:p>1.029947165</text:p>
          </table:table-cell>
          <table:table-cell office:value-type="float" office:value="0.92522778699999997" table:style-name="ce1">
            <text:p>0.925227787</text:p>
          </table:table-cell>
          <table:table-cell table:number-columns-repeated="16381"/>
        </table:table-row>
        <table:table-row table:style-name="ro13">
          <table:table-cell office:value-type="float" office:value="0.809676116" table:style-name="ce1">
            <text:p>0.809676116</text:p>
          </table:table-cell>
          <table:table-cell office:value-type="float" office:value="1.031444944" table:style-name="ce1">
            <text:p>1.031444944</text:p>
          </table:table-cell>
          <table:table-cell office:value-type="float" office:value="0.86734343700000005" table:style-name="ce1">
            <text:p>0.867343437</text:p>
          </table:table-cell>
          <table:table-cell table:number-columns-repeated="16381"/>
        </table:table-row>
        <table:table-row table:style-name="ro13">
          <table:table-cell office:value-type="float" office:value="0.81036931400000001" table:style-name="ce1">
            <text:p>0.810369314</text:p>
          </table:table-cell>
          <table:table-cell office:value-type="float" office:value="1.034896255" table:style-name="ce1">
            <text:p>1.034896255</text:p>
          </table:table-cell>
          <table:table-cell office:value-type="float" office:value="0.86583315199999999" table:style-name="ce1">
            <text:p>0.865833152</text:p>
          </table:table-cell>
          <table:table-cell table:number-columns-repeated="16381"/>
        </table:table-row>
        <table:table-row table:style-name="ro13">
          <table:table-cell office:value-type="float" office:value="0.79821694099999996" table:style-name="ce1">
            <text:p>0.798216941</text:p>
          </table:table-cell>
          <table:table-cell office:value-type="float" office:value="1.04089543" table:style-name="ce1">
            <text:p>1.04089543</text:p>
          </table:table-cell>
          <table:table-cell office:value-type="float" office:value="0.82328394400000005" table:style-name="ce1">
            <text:p>0.823283944</text:p>
          </table:table-cell>
          <table:table-cell table:number-columns-repeated="16381"/>
        </table:table-row>
        <table:table-row table:style-name="ro13">
          <table:table-cell office:value-type="float" office:value="0.79936832000000002" table:style-name="ce1">
            <text:p>0.79936832</text:p>
          </table:table-cell>
          <table:table-cell office:value-type="float" office:value="1.0435708429999999" table:style-name="ce1">
            <text:p>1.043570843</text:p>
          </table:table-cell>
          <table:table-cell office:value-type="float" office:value="0.82864018100000003" table:style-name="ce1">
            <text:p>0.828640181</text:p>
          </table:table-cell>
          <table:table-cell table:number-columns-repeated="16381"/>
        </table:table-row>
        <table:table-row table:style-name="ro13">
          <table:table-cell office:value-type="float" office:value="0.79789461399999995" table:style-name="ce1">
            <text:p>0.797894614</text:p>
          </table:table-cell>
          <table:table-cell office:value-type="float" office:value="1.044342788" table:style-name="ce1">
            <text:p>1.044342788</text:p>
          </table:table-cell>
          <table:table-cell office:value-type="float" office:value="0.83869774200000002" table:style-name="ce1">
            <text:p>0.838697742</text:p>
          </table:table-cell>
          <table:table-cell table:number-columns-repeated="16381"/>
        </table:table-row>
        <table:table-row table:style-name="ro13">
          <table:table-cell office:value-type="float" office:value="0.79446737300000003" table:style-name="ce1">
            <text:p>0.794467373</text:p>
          </table:table-cell>
          <table:table-cell office:value-type="float" office:value="1.0436294239999999" table:style-name="ce1">
            <text:p>1.043629424</text:p>
          </table:table-cell>
          <table:table-cell office:value-type="float" office:value="0.84208255899999995" table:style-name="ce1">
            <text:p>0.842082559</text:p>
          </table:table-cell>
          <table:table-cell table:number-columns-repeated="16381"/>
        </table:table-row>
        <table:table-row table:style-name="ro13">
          <table:table-cell office:value-type="float" office:value="0.93494424499999995" table:style-name="ce1">
            <text:p>0.934944245</text:p>
          </table:table-cell>
          <table:table-cell office:value-type="float" office:value="1.0363898060000001" table:style-name="ce1">
            <text:p>1.036389806</text:p>
          </table:table-cell>
          <table:table-cell office:value-type="float" office:value="0.86530825700000003" table:style-name="ce1">
            <text:p>0.865308257</text:p>
          </table:table-cell>
          <table:table-cell table:number-columns-repeated="16381"/>
        </table:table-row>
        <table:table-row table:style-name="ro13">
          <table:table-cell office:value-type="float" office:value="0.98498522300000002" table:style-name="ce1">
            <text:p>0.984985223</text:p>
          </table:table-cell>
          <table:table-cell office:value-type="float" office:value="1.0388487870000001" table:style-name="ce1">
            <text:p>1.038848787</text:p>
          </table:table-cell>
          <table:table-cell office:value-type="float" office:value="0.92879548099999998" table:style-name="ce1">
            <text:p>0.928795481</text:p>
          </table:table-cell>
          <table:table-cell table:number-columns-repeated="16381"/>
        </table:table-row>
        <table:table-row table:style-name="ro13">
          <table:table-cell office:value-type="float" office:value="0.98493661300000002" table:style-name="ce1">
            <text:p>0.984936613</text:p>
          </table:table-cell>
          <table:table-cell office:value-type="float" office:value="1.0355227890000001" table:style-name="ce1">
            <text:p>1.035522789</text:p>
          </table:table-cell>
          <table:table-cell office:value-type="float" office:value="0.93820250900000002" table:style-name="ce1">
            <text:p>0.938202509</text:p>
          </table:table-cell>
          <table:table-cell table:number-columns-repeated="16381"/>
        </table:table-row>
        <table:table-row table:style-name="ro13">
          <table:table-cell office:value-type="float" office:value="0.99356386100000005" table:style-name="ce1">
            <text:p>0.993563861</text:p>
          </table:table-cell>
          <table:table-cell office:value-type="float" office:value="1.0324148470000001" table:style-name="ce1">
            <text:p>1.032414847</text:p>
          </table:table-cell>
          <table:table-cell office:value-type="float" office:value="0.99482165700000003" table:style-name="ce1">
            <text:p>0.994821657</text:p>
          </table:table-cell>
          <table:table-cell table:number-columns-repeated="16381"/>
        </table:table-row>
        <table:table-row table:style-name="ro13">
          <table:table-cell office:value-type="float" office:value="0.98583539499999995" table:style-name="ce1">
            <text:p>0.985835395</text:p>
          </table:table-cell>
          <table:table-cell office:value-type="float" office:value="1.0250800339999999" table:style-name="ce1">
            <text:p>1.025080034</text:p>
          </table:table-cell>
          <table:table-cell office:value-type="float" office:value="0.99643507600000003" table:style-name="ce1">
            <text:p>0.996435076</text:p>
          </table:table-cell>
          <table:table-cell table:number-columns-repeated="16381"/>
        </table:table-row>
        <table:table-row table:style-name="ro13">
          <table:table-cell office:value-type="float" office:value="0.98311244799999997" table:style-name="ce1">
            <text:p>0.983112448</text:p>
          </table:table-cell>
          <table:table-cell office:value-type="float" office:value="1.0242759180000001" table:style-name="ce1">
            <text:p>1.024275918</text:p>
          </table:table-cell>
          <table:table-cell office:value-type="float" office:value="0.99361281800000001" table:style-name="ce1">
            <text:p>0.993612818</text:p>
          </table:table-cell>
          <table:table-cell table:number-columns-repeated="16381"/>
        </table:table-row>
        <table:table-row table:style-name="ro13">
          <table:table-cell office:value-type="float" office:value="0.979976917" table:style-name="ce1">
            <text:p>0.979976917</text:p>
          </table:table-cell>
          <table:table-cell office:value-type="float" office:value="1.0182704929999999" table:style-name="ce1">
            <text:p>1.018270493</text:p>
          </table:table-cell>
          <table:table-cell office:value-type="float" office:value="0.99161430399999995" table:style-name="ce1">
            <text:p>0.991614304</text:p>
          </table:table-cell>
          <table:table-cell table:number-columns-repeated="16381"/>
        </table:table-row>
        <table:table-row table:style-name="ro13">
          <table:table-cell office:value-type="float" office:value="0.976248903" table:style-name="ce1">
            <text:p>0.976248903</text:p>
          </table:table-cell>
          <table:table-cell office:value-type="float" office:value="1.014513867" table:style-name="ce1">
            <text:p>1.014513867</text:p>
          </table:table-cell>
          <table:table-cell office:value-type="float" office:value="0.98995450399999996" table:style-name="ce1">
            <text:p>0.989954504</text:p>
          </table:table-cell>
          <table:table-cell table:number-columns-repeated="16381"/>
        </table:table-row>
        <table:table-row table:style-name="ro13">
          <table:table-cell office:value-type="float" office:value="0.96120389299999998" table:style-name="ce1">
            <text:p>0.961203893</text:p>
          </table:table-cell>
          <table:table-cell office:value-type="float" office:value="1.0125078810000001" table:style-name="ce1">
            <text:p>1.012507881</text:p>
          </table:table-cell>
          <table:table-cell office:value-type="float" office:value="0.98124113899999998" table:style-name="ce1">
            <text:p>0.981241139</text:p>
          </table:table-cell>
          <table:table-cell table:number-columns-repeated="16381"/>
        </table:table-row>
        <table:table-row table:style-name="ro13">
          <table:table-cell office:value-type="float" office:value="0.95493881300000005" table:style-name="ce1">
            <text:p>0.954938813</text:p>
          </table:table-cell>
          <table:table-cell office:value-type="float" office:value="1.0104933780000001" table:style-name="ce1">
            <text:p>1.010493378</text:p>
          </table:table-cell>
          <table:table-cell office:value-type="float" office:value="0.99563178900000004" table:style-name="ce1">
            <text:p>0.995631789</text:p>
          </table:table-cell>
          <table:table-cell table:number-columns-repeated="16381"/>
        </table:table-row>
        <table:table-row table:style-name="ro13">
          <table:table-cell office:value-type="float" office:value="0.95249490400000003" table:style-name="ce1">
            <text:p>0.952494904</text:p>
          </table:table-cell>
          <table:table-cell office:value-type="float" office:value="1.0024872380000001" table:style-name="ce1">
            <text:p>1.002487238</text:p>
          </table:table-cell>
          <table:table-cell office:value-type="float" office:value="0.98607358499999997" table:style-name="ce1">
            <text:p>0.986073585</text:p>
          </table:table-cell>
          <table:table-cell table:number-columns-repeated="16381"/>
        </table:table-row>
        <table:table-row table:style-name="ro13">
          <table:table-cell office:value-type="float" office:value="0.96821144299999995" table:style-name="ce1">
            <text:p>0.968211443</text:p>
          </table:table-cell>
          <table:table-cell office:value-type="float" office:value="1.008334107" table:style-name="ce1">
            <text:p>1.008334107</text:p>
          </table:table-cell>
          <table:table-cell office:value-type="float" office:value="0.99231900100000003" table:style-name="ce1">
            <text:p>0.992319001</text:p>
          </table:table-cell>
          <table:table-cell table:number-columns-repeated="16381"/>
        </table:table-row>
        <table:table-row table:style-name="ro13">
          <table:table-cell office:value-type="float" office:value="0.96838332699999996" table:style-name="ce1">
            <text:p>0.968383327</text:p>
          </table:table-cell>
          <table:table-cell office:value-type="float" office:value="0.99270380000000003" table:style-name="ce1">
            <text:p>0.9927038</text:p>
          </table:table-cell>
          <table:table-cell office:value-type="float" office:value="0.98629357900000003" table:style-name="ce1">
            <text:p>0.986293579</text:p>
          </table:table-cell>
          <table:table-cell table:number-columns-repeated="16381"/>
        </table:table-row>
        <table:table-row table:style-name="ro13">
          <table:table-cell office:value-type="float" office:value="0.97018413400000003" table:style-name="ce1">
            <text:p>0.970184134</text:p>
          </table:table-cell>
          <table:table-cell office:value-type="float" office:value="0.98236089800000004" table:style-name="ce1">
            <text:p>0.982360898</text:p>
          </table:table-cell>
          <table:table-cell office:value-type="float" office:value="0.98209696400000002" table:style-name="ce1">
            <text:p>0.982096964</text:p>
          </table:table-cell>
          <table:table-cell table:number-columns-repeated="16381"/>
        </table:table-row>
        <table:table-row table:style-name="ro13">
          <table:table-cell office:value-type="float" office:value="0.97037592699999997" table:style-name="ce1">
            <text:p>0.970375927</text:p>
          </table:table-cell>
          <table:table-cell office:value-type="float" office:value="0.96705998999999998" table:style-name="ce1">
            <text:p>0.96705999</text:p>
          </table:table-cell>
          <table:table-cell office:value-type="float" office:value="0.96142326" table:style-name="ce1">
            <text:p>0.96142326</text:p>
          </table:table-cell>
          <table:table-cell table:number-columns-repeated="16381"/>
        </table:table-row>
        <table:table-row table:style-name="ro13">
          <table:table-cell office:value-type="float" office:value="0.97627322000000005" table:style-name="ce1">
            <text:p>0.97627322</text:p>
          </table:table-cell>
          <table:table-cell office:value-type="float" office:value="0.95170154100000004" table:style-name="ce1">
            <text:p>0.951701541</text:p>
          </table:table-cell>
          <table:table-cell office:value-type="float" office:value="0.96653437900000005" table:style-name="ce1">
            <text:p>0.966534379</text:p>
          </table:table-cell>
          <table:table-cell table:number-columns-repeated="16381"/>
        </table:table-row>
        <table:table-row table:style-name="ro13">
          <table:table-cell office:value-type="float" office:value="0.94470885400000004" table:style-name="ce1">
            <text:p>0.944708854</text:p>
          </table:table-cell>
          <table:table-cell office:value-type="float" office:value="0.91422256400000002" table:style-name="ce1">
            <text:p>0.914222564</text:p>
          </table:table-cell>
          <table:table-cell office:value-type="float" office:value="0.90993905600000002" table:style-name="ce1">
            <text:p>0.909939056</text:p>
          </table:table-cell>
          <table:table-cell table:number-columns-repeated="16381"/>
        </table:table-row>
        <table:table-row table:style-name="ro13">
          <table:table-cell office:value-type="float" office:value="0.93324890299999996" table:style-name="ce1">
            <text:p>0.933248903</text:p>
          </table:table-cell>
          <table:table-cell office:value-type="float" office:value="0.91171765599999999" table:style-name="ce1">
            <text:p>0.911717656</text:p>
          </table:table-cell>
          <table:table-cell office:value-type="float" office:value="0.89888337399999996" table:style-name="ce1">
            <text:p>0.898883374</text:p>
          </table:table-cell>
          <table:table-cell table:number-columns-repeated="16381"/>
        </table:table-row>
        <table:table-row table:style-name="ro13">
          <table:table-cell office:value-type="float" office:value="0.91149825799999995" table:style-name="ce1">
            <text:p>0.911498258</text:p>
          </table:table-cell>
          <table:table-cell office:value-type="float" office:value="0.90448416600000003" table:style-name="ce1">
            <text:p>0.904484166</text:p>
          </table:table-cell>
          <table:table-cell office:value-type="float" office:value="0.87756923200000003" table:style-name="ce1">
            <text:p>0.877569232</text:p>
          </table:table-cell>
          <table:table-cell table:number-columns-repeated="16381"/>
        </table:table-row>
        <table:table-row table:style-name="ro13">
          <table:table-cell office:value-type="float" office:value="0.85614473000000002" table:style-name="ce1">
            <text:p>0.85614473</text:p>
          </table:table-cell>
          <table:table-cell office:value-type="float" office:value="0.85628049500000003" table:style-name="ce1">
            <text:p>0.856280495</text:p>
          </table:table-cell>
          <table:table-cell office:value-type="float" office:value="0.810910719" table:style-name="ce1">
            <text:p>0.810910719</text:p>
          </table:table-cell>
          <table:table-cell table:number-columns-repeated="16381"/>
        </table:table-row>
        <table:table-row table:style-name="ro13">
          <table:table-cell office:value-type="float" office:value="0.83890420600000004" table:style-name="ce1">
            <text:p>0.838904206</text:p>
          </table:table-cell>
          <table:table-cell office:value-type="float" office:value="0.84948608999999997" table:style-name="ce1">
            <text:p>0.84948609</text:p>
          </table:table-cell>
          <table:table-cell office:value-type="float" office:value="0.80717971899999996" table:style-name="ce1">
            <text:p>0.807179719</text:p>
          </table:table-cell>
          <table:table-cell table:number-columns-repeated="16381"/>
        </table:table-row>
        <table:table-row table:style-name="ro13">
          <table:table-cell office:value-type="float" office:value="0.83091668100000005" table:style-name="ce1">
            <text:p>0.830916681</text:p>
          </table:table-cell>
          <table:table-cell office:value-type="float" office:value="0.84335807900000004" table:style-name="ce1">
            <text:p>0.843358079</text:p>
          </table:table-cell>
          <table:table-cell office:value-type="float" office:value="0.80107992900000002" table:style-name="ce1">
            <text:p>0.801079929</text:p>
          </table:table-cell>
          <table:table-cell table:number-columns-repeated="16381"/>
        </table:table-row>
        <table:table-row table:style-name="ro13">
          <table:table-cell office:value-type="float" office:value="0.830419935" table:style-name="ce1">
            <text:p>0.830419935</text:p>
          </table:table-cell>
          <table:table-cell office:value-type="float" office:value="0.84261125800000003" table:style-name="ce1">
            <text:p>0.842611258</text:p>
          </table:table-cell>
          <table:table-cell office:value-type="float" office:value="0.79671728799999997" table:style-name="ce1">
            <text:p>0.796717288</text:p>
          </table:table-cell>
          <table:table-cell table:number-columns-repeated="16381"/>
        </table:table-row>
        <table:table-row table:style-name="ro13">
          <table:table-cell office:value-type="float" office:value="0.85944138999999997" table:style-name="ce1">
            <text:p>0.85944139</text:p>
          </table:table-cell>
          <table:table-cell office:value-type="float" office:value="0.86099820100000002" table:style-name="ce1">
            <text:p>0.860998201</text:p>
          </table:table-cell>
          <table:table-cell office:value-type="float" office:value="0.82946165100000002" table:style-name="ce1">
            <text:p>0.829461651</text:p>
          </table:table-cell>
          <table:table-cell table:number-columns-repeated="16381"/>
        </table:table-row>
        <table:table-row table:style-name="ro13">
          <table:table-cell office:value-type="float" office:value="0.86929860800000003" table:style-name="ce1">
            <text:p>0.869298608</text:p>
          </table:table-cell>
          <table:table-cell office:value-type="float" office:value="0.86605443500000001" table:style-name="ce1">
            <text:p>0.866054435</text:p>
          </table:table-cell>
          <table:table-cell office:value-type="float" office:value="0.843903179" table:style-name="ce1">
            <text:p>0.843903179</text:p>
          </table:table-cell>
          <table:table-cell table:number-columns-repeated="16381"/>
        </table:table-row>
        <table:table-row table:style-name="ro13">
          <table:table-cell office:value-type="float" office:value="0.87319946400000004" table:style-name="ce1">
            <text:p>0.873199464</text:p>
          </table:table-cell>
          <table:table-cell office:value-type="float" office:value="0.87217971900000002" table:style-name="ce1">
            <text:p>0.872179719</text:p>
          </table:table-cell>
          <table:table-cell office:value-type="float" office:value="0.85690835399999998" table:style-name="ce1">
            <text:p>0.856908354</text:p>
          </table:table-cell>
          <table:table-cell table:number-columns-repeated="16381"/>
        </table:table-row>
        <table:table-row table:style-name="ro13">
          <table:table-cell office:value-type="float" office:value="0.92459482599999998" table:style-name="ce1">
            <text:p>0.924594826</text:p>
          </table:table-cell>
          <table:table-cell office:value-type="float" office:value="0.93327994599999997" table:style-name="ce1">
            <text:p>0.933279946</text:p>
          </table:table-cell>
          <table:table-cell office:value-type="float" office:value="0.928414564" table:style-name="ce1">
            <text:p>0.928414564</text:p>
          </table:table-cell>
          <table:table-cell table:number-columns-repeated="16381"/>
        </table:table-row>
        <table:table-row table:style-name="ro13">
          <table:table-cell office:value-type="float" office:value="0.93913345500000001" table:style-name="ce1">
            <text:p>0.939133455</text:p>
          </table:table-cell>
          <table:table-cell office:value-type="float" office:value="0.95384635100000004" table:style-name="ce1">
            <text:p>0.953846351</text:p>
          </table:table-cell>
          <table:table-cell office:value-type="float" office:value="0.939006656" table:style-name="ce1">
            <text:p>0.939006656</text:p>
          </table:table-cell>
          <table:table-cell table:number-columns-repeated="16381"/>
        </table:table-row>
        <table:table-row table:style-name="ro13">
          <table:table-cell office:value-type="float" office:value="0.94974035700000004" table:style-name="ce1">
            <text:p>0.949740357</text:p>
          </table:table-cell>
          <table:table-cell office:value-type="float" office:value="0.97910022200000002" table:style-name="ce1">
            <text:p>0.979100222</text:p>
          </table:table-cell>
          <table:table-cell office:value-type="float" office:value="0.959225086" table:style-name="ce1">
            <text:p>0.959225086</text:p>
          </table:table-cell>
          <table:table-cell table:number-columns-repeated="16381"/>
        </table:table-row>
        <table:table-row table:style-name="ro13">
          <table:table-cell office:value-type="float" office:value="0.96521299900000002" table:style-name="ce1">
            <text:p>0.965212999</text:p>
          </table:table-cell>
          <table:table-cell office:value-type="float" office:value="1.0015654380000001" table:style-name="ce1">
            <text:p>1.001565438</text:p>
          </table:table-cell>
          <table:table-cell office:value-type="float" office:value="0.99120384900000003" table:style-name="ce1">
            <text:p>0.991203849</text:p>
          </table:table-cell>
          <table:table-cell table:number-columns-repeated="16381"/>
        </table:table-row>
        <table:table-row table:style-name="ro13">
          <table:table-cell office:value-type="float" office:value="0.97612078999999996" table:style-name="ce1">
            <text:p>0.97612079</text:p>
          </table:table-cell>
          <table:table-cell office:value-type="float" office:value="1.0188142099999999" table:style-name="ce1">
            <text:p>1.01881421</text:p>
          </table:table-cell>
          <table:table-cell office:value-type="float" office:value="1.020758861" table:style-name="ce1">
            <text:p>1.020758861</text:p>
          </table:table-cell>
          <table:table-cell table:number-columns-repeated="16381"/>
        </table:table-row>
        <table:table-row table:style-name="ro13">
          <table:table-cell office:value-type="float" office:value="0.99328751800000004" table:style-name="ce1">
            <text:p>0.993287518</text:p>
          </table:table-cell>
          <table:table-cell office:value-type="float" office:value="1.0214835259999999" table:style-name="ce1">
            <text:p>1.021483526</text:p>
          </table:table-cell>
          <table:table-cell office:value-type="float" office:value="1.0299690269999999" table:style-name="ce1">
            <text:p>1.029969027</text:p>
          </table:table-cell>
          <table:table-cell table:number-columns-repeated="16381"/>
        </table:table-row>
        <table:table-row table:style-name="ro13">
          <table:table-cell office:value-type="float" office:value="1.02016755" table:style-name="ce1">
            <text:p>1.02016755</text:p>
          </table:table-cell>
          <table:table-cell office:value-type="float" office:value="1.01765499" table:style-name="ce1">
            <text:p>1.01765499</text:p>
          </table:table-cell>
          <table:table-cell office:value-type="float" office:value="1.0425537659999999" table:style-name="ce1">
            <text:p>1.042553766</text:p>
          </table:table-cell>
          <table:table-cell table:number-columns-repeated="16381"/>
        </table:table-row>
        <table:table-row table:style-name="ro13">
          <table:table-cell office:value-type="float" office:value="1.030275059" table:style-name="ce1">
            <text:p>1.030275059</text:p>
          </table:table-cell>
          <table:table-cell office:value-type="float" office:value="1.022640693" table:style-name="ce1">
            <text:p>1.022640693</text:p>
          </table:table-cell>
          <table:table-cell office:value-type="float" office:value="1.0455644079999999" table:style-name="ce1">
            <text:p>1.045564408</text:p>
          </table:table-cell>
          <table:table-cell table:number-columns-repeated="16381"/>
        </table:table-row>
        <table:table-row table:style-name="ro13">
          <table:table-cell office:value-type="float" office:value="1.0384497880000001" table:style-name="ce1">
            <text:p>1.038449788</text:p>
          </table:table-cell>
          <table:table-cell office:value-type="float" office:value="1.0286664619999999" table:style-name="ce1">
            <text:p>1.028666462</text:p>
          </table:table-cell>
          <table:table-cell office:value-type="float" office:value="1.050851558" table:style-name="ce1">
            <text:p>1.050851558</text:p>
          </table:table-cell>
          <table:table-cell table:number-columns-repeated="16381"/>
        </table:table-row>
        <table:table-row table:style-name="ro13">
          <table:table-cell office:value-type="float" office:value="1.0462354730000001" table:style-name="ce1">
            <text:p>1.046235473</text:p>
          </table:table-cell>
          <table:table-cell office:value-type="float" office:value="1.0298907289999999" table:style-name="ce1">
            <text:p>1.029890729</text:p>
          </table:table-cell>
          <table:table-cell office:value-type="float" office:value="1.0690151130000001" table:style-name="ce1">
            <text:p>1.069015113</text:p>
          </table:table-cell>
          <table:table-cell table:number-columns-repeated="16381"/>
        </table:table-row>
        <table:table-row table:style-name="ro13">
          <table:table-cell office:value-type="float" office:value="1.044746674" table:style-name="ce1">
            <text:p>1.044746674</text:p>
          </table:table-cell>
          <table:table-cell office:value-type="float" office:value="1.021329811" table:style-name="ce1">
            <text:p>1.021329811</text:p>
          </table:table-cell>
          <table:table-cell office:value-type="float" office:value="1.0524357390000001" table:style-name="ce1">
            <text:p>1.052435739</text:p>
          </table:table-cell>
          <table:table-cell table:number-columns-repeated="16381"/>
        </table:table-row>
        <table:table-row table:style-name="ro13">
          <table:table-cell office:value-type="float" office:value="1.045233259" table:style-name="ce1">
            <text:p>1.045233259</text:p>
          </table:table-cell>
          <table:table-cell office:value-type="float" office:value="1.031214173" table:style-name="ce1">
            <text:p>1.031214173</text:p>
          </table:table-cell>
          <table:table-cell office:value-type="float" office:value="1.0639085580000001" table:style-name="ce1">
            <text:p>1.063908558</text:p>
          </table:table-cell>
          <table:table-cell table:number-columns-repeated="16381"/>
        </table:table-row>
        <table:table-row table:style-name="ro13">
          <table:table-cell office:value-type="float" office:value="1.0400927980000001" table:style-name="ce1">
            <text:p>1.040092798</text:p>
          </table:table-cell>
          <table:table-cell office:value-type="float" office:value="1.0420039430000001" table:style-name="ce1">
            <text:p>1.042003943</text:p>
          </table:table-cell>
          <table:table-cell office:value-type="float" office:value="1.0731607350000001" table:style-name="ce1">
            <text:p>1.073160735</text:p>
          </table:table-cell>
          <table:table-cell table:number-columns-repeated="16381"/>
        </table:table-row>
        <table:table-row table:style-name="ro13">
          <table:table-cell office:value-type="float" office:value="1.03035568" table:style-name="ce1">
            <text:p>1.03035568</text:p>
          </table:table-cell>
          <table:table-cell office:value-type="float" office:value="1.0589841040000001" table:style-name="ce1">
            <text:p>1.058984104</text:p>
          </table:table-cell>
          <table:table-cell office:value-type="float" office:value="1.0732061959999999" table:style-name="ce1">
            <text:p>1.073206196</text:p>
          </table:table-cell>
          <table:table-cell table:number-columns-repeated="16381"/>
        </table:table-row>
        <table:table-row table:style-name="ro13">
          <table:table-cell office:value-type="float" office:value="0.98423649700000004" table:style-name="ce1">
            <text:p>0.984236497</text:p>
          </table:table-cell>
          <table:table-cell office:value-type="float" office:value="1.0055767040000001" table:style-name="ce1">
            <text:p>1.005576704</text:p>
          </table:table-cell>
          <table:table-cell office:value-type="float" office:value="1.0168632339999999" table:style-name="ce1">
            <text:p>1.016863234</text:p>
          </table:table-cell>
          <table:table-cell table:number-columns-repeated="16381"/>
        </table:table-row>
        <table:table-row table:style-name="ro13">
          <table:table-cell office:value-type="float" office:value="0.97385721199999997" table:style-name="ce1">
            <text:p>0.973857212</text:p>
          </table:table-cell>
          <table:table-cell office:value-type="float" office:value="0.99464458600000005" table:style-name="ce1">
            <text:p>0.994644586</text:p>
          </table:table-cell>
          <table:table-cell office:value-type="float" office:value="1.0141278229999999" table:style-name="ce1">
            <text:p>1.014127823</text:p>
          </table:table-cell>
          <table:table-cell table:number-columns-repeated="16381"/>
        </table:table-row>
        <table:table-row table:style-name="ro13">
          <table:table-cell office:value-type="float" office:value="0.96357759200000004" table:style-name="ce1">
            <text:p>0.963577592</text:p>
          </table:table-cell>
          <table:table-cell office:value-type="float" office:value="0.99801985199999999" table:style-name="ce1">
            <text:p>0.998019852</text:p>
          </table:table-cell>
          <table:table-cell office:value-type="float" office:value="0.99069559100000004" table:style-name="ce1">
            <text:p>0.990695591</text:p>
          </table:table-cell>
          <table:table-cell table:number-columns-repeated="16381"/>
        </table:table-row>
        <table:table-row table:style-name="ro13">
          <table:table-cell office:value-type="float" office:value="0.95590396899999996" table:style-name="ce1">
            <text:p>0.955903969</text:p>
          </table:table-cell>
          <table:table-cell office:value-type="float" office:value="1.006591585" table:style-name="ce1">
            <text:p>1.006591585</text:p>
          </table:table-cell>
          <table:table-cell office:value-type="float" office:value="0.98683752700000005" table:style-name="ce1">
            <text:p>0.986837527</text:p>
          </table:table-cell>
          <table:table-cell table:number-columns-repeated="16381"/>
        </table:table-row>
        <table:table-row table:style-name="ro13">
          <table:table-cell office:value-type="float" office:value="0.95188043300000003" table:style-name="ce1">
            <text:p>0.951880433</text:p>
          </table:table-cell>
          <table:table-cell office:value-type="float" office:value="1.0060098449999999" table:style-name="ce1">
            <text:p>1.006009845</text:p>
          </table:table-cell>
          <table:table-cell office:value-type="float" office:value="0.95422998599999997" table:style-name="ce1">
            <text:p>0.954229986</text:p>
          </table:table-cell>
          <table:table-cell table:number-columns-repeated="16381"/>
        </table:table-row>
        <table:table-row table:style-name="ro13">
          <table:table-cell office:value-type="float" office:value="0.92703546999999997" table:style-name="ce1">
            <text:p>0.92703547</text:p>
          </table:table-cell>
          <table:table-cell office:value-type="float" office:value="0.97489412399999997" table:style-name="ce1">
            <text:p>0.974894124</text:p>
          </table:table-cell>
          <table:table-cell office:value-type="float" office:value="0.91789820799999999" table:style-name="ce1">
            <text:p>0.917898208</text:p>
          </table:table-cell>
          <table:table-cell table:number-columns-repeated="16381"/>
        </table:table-row>
        <table:table-row table:style-name="ro13">
          <table:table-cell office:value-type="float" office:value="0.92449669099999998" table:style-name="ce1">
            <text:p>0.924496691</text:p>
          </table:table-cell>
          <table:table-cell office:value-type="float" office:value="0.97225857100000002" table:style-name="ce1">
            <text:p>0.972258571</text:p>
          </table:table-cell>
          <table:table-cell office:value-type="float" office:value="0.91386931400000004" table:style-name="ce1">
            <text:p>0.913869314</text:p>
          </table:table-cell>
          <table:table-cell table:number-columns-repeated="16381"/>
        </table:table-row>
        <table:table-row table:style-name="ro13">
          <table:table-cell office:value-type="float" office:value="0.91332424800000001" table:style-name="ce1">
            <text:p>0.913324248</text:p>
          </table:table-cell>
          <table:table-cell office:value-type="float" office:value="0.96522401899999999" table:style-name="ce1">
            <text:p>0.965224019</text:p>
          </table:table-cell>
          <table:table-cell office:value-type="float" office:value="0.90354080400000003" table:style-name="ce1">
            <text:p>0.903540804</text:p>
          </table:table-cell>
          <table:table-cell table:number-columns-repeated="16381"/>
        </table:table-row>
        <table:table-row table:style-name="ro13">
          <table:table-cell office:value-type="float" office:value="0.90897662599999995" table:style-name="ce1">
            <text:p>0.908976626</text:p>
          </table:table-cell>
          <table:table-cell office:value-type="float" office:value="0.97351528399999998" table:style-name="ce1">
            <text:p>0.973515284</text:p>
          </table:table-cell>
          <table:table-cell office:value-type="float" office:value="0.90254166599999996" table:style-name="ce1">
            <text:p>0.902541666</text:p>
          </table:table-cell>
          <table:table-cell table:number-columns-repeated="16381"/>
        </table:table-row>
        <table:table-row table:style-name="ro13">
          <table:table-cell office:value-type="float" office:value="0.90931158000000001" table:style-name="ce1">
            <text:p>0.90931158</text:p>
          </table:table-cell>
          <table:table-cell office:value-type="float" office:value="0.97141251100000003" table:style-name="ce1">
            <text:p>0.971412511</text:p>
          </table:table-cell>
          <table:table-cell office:value-type="float" office:value="0.89901579399999998" table:style-name="ce1">
            <text:p>0.899015794</text:p>
          </table:table-cell>
          <table:table-cell table:number-columns-repeated="16381"/>
        </table:table-row>
        <table:table-row table:style-name="ro13">
          <table:table-cell office:value-type="float" office:value="0.91293460999999998" table:style-name="ce1">
            <text:p>0.91293461</text:p>
          </table:table-cell>
          <table:table-cell office:value-type="float" office:value="0.96963849199999996" table:style-name="ce1">
            <text:p>0.969638492</text:p>
          </table:table-cell>
          <table:table-cell office:value-type="float" office:value="0.92291737799999995" table:style-name="ce1">
            <text:p>0.922917378</text:p>
          </table:table-cell>
          <table:table-cell table:number-columns-repeated="16381"/>
        </table:table-row>
        <table:table-row table:style-name="ro13">
          <table:table-cell office:value-type="float" office:value="0.89817690299999997" table:style-name="ce1">
            <text:p>0.898176903</text:p>
          </table:table-cell>
          <table:table-cell office:value-type="float" office:value="0.97180346200000001" table:style-name="ce1">
            <text:p>0.971803462</text:p>
          </table:table-cell>
          <table:table-cell office:value-type="float" office:value="0.86883960900000001" table:style-name="ce1">
            <text:p>0.868839609</text:p>
          </table:table-cell>
          <table:table-cell table:number-columns-repeated="16381"/>
        </table:table-row>
        <table:table-row table:style-name="ro13">
          <table:table-cell office:value-type="float" office:value="0.90687171300000002" table:style-name="ce1">
            <text:p>0.906871713</text:p>
          </table:table-cell>
          <table:table-cell office:value-type="float" office:value="0.99797321900000002" table:style-name="ce1">
            <text:p>0.997973219</text:p>
          </table:table-cell>
          <table:table-cell office:value-type="float" office:value="0.85097702399999997" table:style-name="ce1">
            <text:p>0.850977024</text:p>
          </table:table-cell>
          <table:table-cell table:number-columns-repeated="16381"/>
        </table:table-row>
        <table:table-row table:style-name="ro13">
          <table:table-cell office:value-type="float" office:value="0.90109778399999996" table:style-name="ce1">
            <text:p>0.901097784</text:p>
          </table:table-cell>
          <table:table-cell office:value-type="float" office:value="0.99408162899999997" table:style-name="ce1">
            <text:p>0.994081629</text:p>
          </table:table-cell>
          <table:table-cell office:value-type="float" office:value="0.84841751399999998" table:style-name="ce1">
            <text:p>0.848417514</text:p>
          </table:table-cell>
          <table:table-cell table:number-columns-repeated="16381"/>
        </table:table-row>
        <table:table-row table:style-name="ro13">
          <table:table-cell office:value-type="float" office:value="0.95439790899999999" table:style-name="ce1">
            <text:p>0.954397909</text:p>
          </table:table-cell>
          <table:table-cell office:value-type="float" office:value="1.0550767029999999" table:style-name="ce1">
            <text:p>1.055076703</text:p>
          </table:table-cell>
          <table:table-cell office:value-type="float" office:value="0.91245617899999998" table:style-name="ce1">
            <text:p>0.912456179</text:p>
          </table:table-cell>
          <table:table-cell table:number-columns-repeated="16381"/>
        </table:table-row>
        <table:table-row table:style-name="ro13">
          <table:table-cell office:value-type="float" office:value="0.966290172" table:style-name="ce1">
            <text:p>0.966290172</text:p>
          </table:table-cell>
          <table:table-cell office:value-type="float" office:value="1.056593662" table:style-name="ce1">
            <text:p>1.056593662</text:p>
          </table:table-cell>
          <table:table-cell office:value-type="float" office:value="0.91168838600000002" table:style-name="ce1">
            <text:p>0.911688386</text:p>
          </table:table-cell>
          <table:table-cell table:number-columns-repeated="16381"/>
        </table:table-row>
        <table:table-row table:style-name="ro13">
          <table:table-cell office:value-type="float" office:value="0.97074065499999995" table:style-name="ce1">
            <text:p>0.970740655</text:p>
          </table:table-cell>
          <table:table-cell office:value-type="float" office:value="1.0550454819999999" table:style-name="ce1">
            <text:p>1.055045482</text:p>
          </table:table-cell>
          <table:table-cell office:value-type="float" office:value="0.93589582199999999" table:style-name="ce1">
            <text:p>0.935895822</text:p>
          </table:table-cell>
          <table:table-cell table:number-columns-repeated="16381"/>
        </table:table-row>
        <table:table-row table:style-name="ro13">
          <table:table-cell office:value-type="float" office:value="0.97525586799999997" table:style-name="ce1">
            <text:p>0.975255868</text:p>
          </table:table-cell>
          <table:table-cell office:value-type="float" office:value="1.0557138070000001" table:style-name="ce1">
            <text:p>1.055713807</text:p>
          </table:table-cell>
          <table:table-cell office:value-type="float" office:value="0.91311127599999997" table:style-name="ce1">
            <text:p>0.913111276</text:p>
          </table:table-cell>
          <table:table-cell table:number-columns-repeated="16381"/>
        </table:table-row>
        <table:table-row table:style-name="ro13">
          <table:table-cell office:value-type="float" office:value="0.99735137699999998" table:style-name="ce1">
            <text:p>0.997351377</text:p>
          </table:table-cell>
          <table:table-cell office:value-type="float" office:value="1.0530820540000001" table:style-name="ce1">
            <text:p>1.053082054</text:p>
          </table:table-cell>
          <table:table-cell office:value-type="float" office:value="0.96852470800000001" table:style-name="ce1">
            <text:p>0.968524708</text:p>
          </table:table-cell>
          <table:table-cell table:number-columns-repeated="16381"/>
        </table:table-row>
        <table:table-row table:style-name="ro13">
          <table:table-cell office:value-type="float" office:value="1.013743761" table:style-name="ce1">
            <text:p>1.013743761</text:p>
          </table:table-cell>
          <table:table-cell office:value-type="float" office:value="1.0509156129999999" table:style-name="ce1">
            <text:p>1.050915613</text:p>
          </table:table-cell>
          <table:table-cell office:value-type="float" office:value="1.010066302" table:style-name="ce1">
            <text:p>1.010066302</text:p>
          </table:table-cell>
          <table:table-cell table:number-columns-repeated="16381"/>
        </table:table-row>
        <table:table-row table:style-name="ro13">
          <table:table-cell office:value-type="float" office:value="1.015603475" table:style-name="ce1">
            <text:p>1.015603475</text:p>
          </table:table-cell>
          <table:table-cell office:value-type="float" office:value="1.0471744590000001" table:style-name="ce1">
            <text:p>1.047174459</text:p>
          </table:table-cell>
          <table:table-cell office:value-type="float" office:value="1.01230127" table:style-name="ce1">
            <text:p>1.01230127</text:p>
          </table:table-cell>
          <table:table-cell table:number-columns-repeated="16381"/>
        </table:table-row>
        <table:table-row table:style-name="ro13">
          <table:table-cell office:value-type="float" office:value="1.0153648289999999" table:style-name="ce1">
            <text:p>1.015364829</text:p>
          </table:table-cell>
          <table:table-cell office:value-type="float" office:value="1.0463504889999999" table:style-name="ce1">
            <text:p>1.046350489</text:p>
          </table:table-cell>
          <table:table-cell office:value-type="float" office:value="1.0077327840000001" table:style-name="ce1">
            <text:p>1.007732784</text:p>
          </table:table-cell>
          <table:table-cell table:number-columns-repeated="16381"/>
        </table:table-row>
        <table:table-row table:style-name="ro13">
          <table:table-cell office:value-type="float" office:value="1.014540641" table:style-name="ce1">
            <text:p>1.014540641</text:p>
          </table:table-cell>
          <table:table-cell office:value-type="float" office:value="1.0439862440000001" table:style-name="ce1">
            <text:p>1.043986244</text:p>
          </table:table-cell>
          <table:table-cell office:value-type="float" office:value="1.003194532" table:style-name="ce1">
            <text:p>1.003194532</text:p>
          </table:table-cell>
          <table:table-cell table:number-columns-repeated="16381"/>
        </table:table-row>
        <table:table-row table:style-name="ro13">
          <table:table-cell office:value-type="float" office:value="1.014658206" table:style-name="ce1">
            <text:p>1.014658206</text:p>
          </table:table-cell>
          <table:table-cell office:value-type="float" office:value="1.0435195230000001" table:style-name="ce1">
            <text:p>1.043519523</text:p>
          </table:table-cell>
          <table:table-cell office:value-type="float" office:value="0.99889113299999999" table:style-name="ce1">
            <text:p>0.998891133</text:p>
          </table:table-cell>
          <table:table-cell table:number-columns-repeated="16381"/>
        </table:table-row>
        <table:table-row table:style-name="ro13">
          <table:table-cell office:value-type="float" office:value="1.012161485" table:style-name="ce1">
            <text:p>1.012161485</text:p>
          </table:table-cell>
          <table:table-cell office:value-type="float" office:value="1.0418816319999999" table:style-name="ce1">
            <text:p>1.041881632</text:p>
          </table:table-cell>
          <table:table-cell office:value-type="float" office:value="0.99550003399999998" table:style-name="ce1">
            <text:p>0.995500034</text:p>
          </table:table-cell>
          <table:table-cell table:number-columns-repeated="16381"/>
        </table:table-row>
        <table:table-row table:style-name="ro13">
          <table:table-cell office:value-type="float" office:value="1.0080825339999999" table:style-name="ce1">
            <text:p>1.008082534</text:p>
          </table:table-cell>
          <table:table-cell office:value-type="float" office:value="1.040037144" table:style-name="ce1">
            <text:p>1.040037144</text:p>
          </table:table-cell>
          <table:table-cell office:value-type="float" office:value="1.0176481559999999" table:style-name="ce1">
            <text:p>1.017648156</text:p>
          </table:table-cell>
          <table:table-cell table:number-columns-repeated="16381"/>
        </table:table-row>
        <table:table-row table:style-name="ro13">
          <table:table-cell office:value-type="float" office:value="1.0043213449999999" table:style-name="ce1">
            <text:p>1.004321345</text:p>
          </table:table-cell>
          <table:table-cell office:value-type="float" office:value="1.038628769" table:style-name="ce1">
            <text:p>1.038628769</text:p>
          </table:table-cell>
          <table:table-cell office:value-type="float" office:value="1.0250877979999999" table:style-name="ce1">
            <text:p>1.025087798</text:p>
          </table:table-cell>
          <table:table-cell table:number-columns-repeated="16381"/>
        </table:table-row>
        <table:table-row table:style-name="ro13">
          <table:table-cell office:value-type="float" office:value="1.025911773" table:style-name="ce1">
            <text:p>1.025911773</text:p>
          </table:table-cell>
          <table:table-cell office:value-type="float" office:value="1.0451346180000001" table:style-name="ce1">
            <text:p>1.045134618</text:p>
          </table:table-cell>
          <table:table-cell office:value-type="float" office:value="1.0367166880000001" table:style-name="ce1">
            <text:p>1.036716688</text:p>
          </table:table-cell>
          <table:table-cell table:number-columns-repeated="16381"/>
        </table:table-row>
        <table:table-row table:style-name="ro13">
          <table:table-cell office:value-type="float" office:value="0.99074430999999996" table:style-name="ce1">
            <text:p>0.99074431</text:p>
          </table:table-cell>
          <table:table-cell office:value-type="float" office:value="0.99297838599999999" table:style-name="ce1">
            <text:p>0.992978386</text:p>
          </table:table-cell>
          <table:table-cell office:value-type="float" office:value="0.98753236" table:style-name="ce1">
            <text:p>0.98753236</text:p>
          </table:table-cell>
          <table:table-cell table:number-columns-repeated="16381"/>
        </table:table-row>
        <table:table-row table:style-name="ro13">
          <table:table-cell office:value-type="float" office:value="0.98537897100000005" table:style-name="ce1">
            <text:p>0.985378971</text:p>
          </table:table-cell>
          <table:table-cell office:value-type="float" office:value="0.97472591600000003" table:style-name="ce1">
            <text:p>0.974725916</text:p>
          </table:table-cell>
          <table:table-cell office:value-type="float" office:value="0.98032139699999998" table:style-name="ce1">
            <text:p>0.980321397</text:p>
          </table:table-cell>
          <table:table-cell table:number-columns-repeated="16381"/>
        </table:table-row>
        <table:table-row table:style-name="ro13">
          <table:table-cell office:value-type="float" office:value="0.95945347800000003" table:style-name="ce1">
            <text:p>0.959453478</text:p>
          </table:table-cell>
          <table:table-cell office:value-type="float" office:value="0.96046295999999998" table:style-name="ce1">
            <text:p>0.96046296</text:p>
          </table:table-cell>
          <table:table-cell office:value-type="float" office:value="0.89476855" table:style-name="ce1">
            <text:p>0.89476855</text:p>
          </table:table-cell>
          <table:table-cell table:number-columns-repeated="16381"/>
        </table:table-row>
        <table:table-row table:style-name="ro13">
          <table:table-cell office:value-type="float" office:value="0.95488928900000003" table:style-name="ce1">
            <text:p>0.954889289</text:p>
          </table:table-cell>
          <table:table-cell office:value-type="float" office:value="0.944243622" table:style-name="ce1">
            <text:p>0.944243622</text:p>
          </table:table-cell>
          <table:table-cell office:value-type="float" office:value="0.88468864599999997" table:style-name="ce1">
            <text:p>0.884688646</text:p>
          </table:table-cell>
          <table:table-cell table:number-columns-repeated="16381"/>
        </table:table-row>
        <table:table-row table:style-name="ro13">
          <table:table-cell office:value-type="float" office:value="0.94230181899999998" table:style-name="ce1">
            <text:p>0.942301819</text:p>
          </table:table-cell>
          <table:table-cell office:value-type="float" office:value="0.93276493800000004" table:style-name="ce1">
            <text:p>0.932764938</text:p>
          </table:table-cell>
          <table:table-cell office:value-type="float" office:value="0.80618416800000003" table:style-name="ce1">
            <text:p>0.806184168</text:p>
          </table:table-cell>
          <table:table-cell table:number-columns-repeated="16381"/>
        </table:table-row>
        <table:table-row table:style-name="ro13">
          <table:table-cell office:value-type="float" office:value="0.92508602299999998" table:style-name="ce1">
            <text:p>0.925086023</text:p>
          </table:table-cell>
          <table:table-cell office:value-type="float" office:value="0.93610576499999998" table:style-name="ce1">
            <text:p>0.936105765</text:p>
          </table:table-cell>
          <table:table-cell office:value-type="float" office:value="0.744356291" table:style-name="ce1">
            <text:p>0.744356291</text:p>
          </table:table-cell>
          <table:table-cell table:number-columns-repeated="16381"/>
        </table:table-row>
        <table:table-row table:style-name="ro13">
          <table:table-cell office:value-type="float" office:value="0.89815632999999995" table:style-name="ce1">
            <text:p>0.89815633</text:p>
          </table:table-cell>
          <table:table-cell office:value-type="float" office:value="0.93448518599999997" table:style-name="ce1">
            <text:p>0.934485186</text:p>
          </table:table-cell>
          <table:table-cell office:value-type="float" office:value="0.73365051100000001" table:style-name="ce1">
            <text:p>0.733650511</text:p>
          </table:table-cell>
          <table:table-cell table:number-columns-repeated="16381"/>
        </table:table-row>
        <table:table-row table:style-name="ro13">
          <table:table-cell office:value-type="float" office:value="0.92972845999999998" table:style-name="ce1">
            <text:p>0.92972846</text:p>
          </table:table-cell>
          <table:table-cell office:value-type="float" office:value="0.985182734" table:style-name="ce1">
            <text:p>0.985182734</text:p>
          </table:table-cell>
          <table:table-cell office:value-type="float" office:value="0.78574449400000002" table:style-name="ce1">
            <text:p>0.785744494</text:p>
          </table:table-cell>
          <table:table-cell table:number-columns-repeated="16381"/>
        </table:table-row>
        <table:table-row table:style-name="ro13">
          <table:table-cell office:value-type="float" office:value="0.93255703000000001" table:style-name="ce1">
            <text:p>0.93255703</text:p>
          </table:table-cell>
          <table:table-cell office:value-type="float" office:value="1.003538456" table:style-name="ce1">
            <text:p>1.003538456</text:p>
          </table:table-cell>
          <table:table-cell office:value-type="float" office:value="0.79394842600000004" table:style-name="ce1">
            <text:p>0.793948426</text:p>
          </table:table-cell>
          <table:table-cell table:number-columns-repeated="16381"/>
        </table:table-row>
        <table:table-row table:style-name="ro13">
          <table:table-cell office:value-type="float" office:value="0.95991305299999996" table:style-name="ce1">
            <text:p>0.959913053</text:p>
          </table:table-cell>
          <table:table-cell office:value-type="float" office:value="1.019798666" table:style-name="ce1">
            <text:p>1.019798666</text:p>
          </table:table-cell>
          <table:table-cell office:value-type="float" office:value="0.882806325" table:style-name="ce1">
            <text:p>0.882806325</text:p>
          </table:table-cell>
          <table:table-cell table:number-columns-repeated="16381"/>
        </table:table-row>
        <table:table-row table:style-name="ro13">
          <table:table-cell office:value-type="float" office:value="0.96354306899999997" table:style-name="ce1">
            <text:p>0.963543069</text:p>
          </table:table-cell>
          <table:table-cell office:value-type="float" office:value="1.036808363" table:style-name="ce1">
            <text:p>1.036808363</text:p>
          </table:table-cell>
          <table:table-cell office:value-type="float" office:value="0.89153978499999997" table:style-name="ce1">
            <text:p>0.891539785</text:p>
          </table:table-cell>
          <table:table-cell table:number-columns-repeated="16381"/>
        </table:table-row>
        <table:table-row table:style-name="ro13">
          <table:table-cell office:value-type="float" office:value="0.97345417099999998" table:style-name="ce1">
            <text:p>0.973454171</text:p>
          </table:table-cell>
          <table:table-cell office:value-type="float" office:value="1.050708832" table:style-name="ce1">
            <text:p>1.050708832</text:p>
          </table:table-cell>
          <table:table-cell office:value-type="float" office:value="0.94347049100000002" table:style-name="ce1">
            <text:p>0.943470491</text:p>
          </table:table-cell>
          <table:table-cell table:number-columns-repeated="16381"/>
        </table:table-row>
        <table:table-row table:style-name="ro13">
          <table:table-cell office:value-type="float" office:value="0.98216405100000004" table:style-name="ce1">
            <text:p>0.982164051</text:p>
          </table:table-cell>
          <table:table-cell office:value-type="float" office:value="1.050370059" table:style-name="ce1">
            <text:p>1.050370059</text:p>
          </table:table-cell>
          <table:table-cell office:value-type="float" office:value="0.99057780299999998" table:style-name="ce1">
            <text:p>0.990577803</text:p>
          </table:table-cell>
          <table:table-cell table:number-columns-repeated="16381"/>
        </table:table-row>
        <table:table-row table:style-name="ro13">
          <table:table-cell office:value-type="float" office:value="0.98589085499999995" table:style-name="ce1">
            <text:p>0.985890855</text:p>
          </table:table-cell>
          <table:table-cell office:value-type="float" office:value="1.0474859949999999" table:style-name="ce1">
            <text:p>1.047485995</text:p>
          </table:table-cell>
          <table:table-cell office:value-type="float" office:value="0.98698713999999999" table:style-name="ce1">
            <text:p>0.98698714</text:p>
          </table:table-cell>
          <table:table-cell table:number-columns-repeated="16381"/>
        </table:table-row>
        <table:table-row table:style-name="ro13">
          <table:table-cell office:value-type="float" office:value="0.98867179599999999" table:style-name="ce1">
            <text:p>0.988671796</text:p>
          </table:table-cell>
          <table:table-cell office:value-type="float" office:value="1.0470806429999999" table:style-name="ce1">
            <text:p>1.047080643</text:p>
          </table:table-cell>
          <table:table-cell office:value-type="float" office:value="0.98534192399999998" table:style-name="ce1">
            <text:p>0.985341924</text:p>
          </table:table-cell>
          <table:table-cell table:number-columns-repeated="16381"/>
        </table:table-row>
        <table:table-row table:style-name="ro13">
          <table:table-cell office:value-type="float" office:value="0.99711887300000002" table:style-name="ce1">
            <text:p>0.997118873</text:p>
          </table:table-cell>
          <table:table-cell office:value-type="float" office:value="1.0494262910000001" table:style-name="ce1">
            <text:p>1.049426291</text:p>
          </table:table-cell>
          <table:table-cell office:value-type="float" office:value="0.98865073299999995" table:style-name="ce1">
            <text:p>0.988650733</text:p>
          </table:table-cell>
          <table:table-cell table:number-columns-repeated="16381"/>
        </table:table-row>
        <table:table-row table:style-name="ro13">
          <table:table-cell office:value-type="float" office:value="1.0018053760000001" table:style-name="ce1">
            <text:p>1.001805376</text:p>
          </table:table-cell>
          <table:table-cell office:value-type="float" office:value="1.049422522" table:style-name="ce1">
            <text:p>1.049422522</text:p>
          </table:table-cell>
          <table:table-cell office:value-type="float" office:value="0.98955734299999998" table:style-name="ce1">
            <text:p>0.989557343</text:p>
          </table:table-cell>
          <table:table-cell table:number-columns-repeated="16381"/>
        </table:table-row>
        <table:table-row table:style-name="ro13">
          <table:table-cell office:value-type="float" office:value="1.0034308279999999" table:style-name="ce1">
            <text:p>1.003430828</text:p>
          </table:table-cell>
          <table:table-cell office:value-type="float" office:value="1.0484318159999999" table:style-name="ce1">
            <text:p>1.048431816</text:p>
          </table:table-cell>
          <table:table-cell office:value-type="float" office:value="0.992541059" table:style-name="ce1">
            <text:p>0.992541059</text:p>
          </table:table-cell>
          <table:table-cell table:number-columns-repeated="16381"/>
        </table:table-row>
        <table:table-row table:style-name="ro13">
          <table:table-cell office:value-type="float" office:value="1.013810455" table:style-name="ce1">
            <text:p>1.013810455</text:p>
          </table:table-cell>
          <table:table-cell office:value-type="float" office:value="1.0490116249999999" table:style-name="ce1">
            <text:p>1.049011625</text:p>
          </table:table-cell>
          <table:table-cell office:value-type="float" office:value="1.001158293" table:style-name="ce1">
            <text:p>1.001158293</text:p>
          </table:table-cell>
          <table:table-cell table:number-columns-repeated="16381"/>
        </table:table-row>
        <table:table-row table:style-name="ro13">
          <table:table-cell office:value-type="float" office:value="1.031073514" table:style-name="ce1">
            <text:p>1.031073514</text:p>
          </table:table-cell>
          <table:table-cell office:value-type="float" office:value="1.0473013959999999" table:style-name="ce1">
            <text:p>1.047301396</text:p>
          </table:table-cell>
          <table:table-cell office:value-type="float" office:value="1.0090300109999999" table:style-name="ce1">
            <text:p>1.009030011</text:p>
          </table:table-cell>
          <table:table-cell table:number-columns-repeated="16381"/>
        </table:table-row>
        <table:table-row table:style-name="ro13">
          <table:table-cell office:value-type="float" office:value="1.0342389329999999" table:style-name="ce1">
            <text:p>1.034238933</text:p>
          </table:table-cell>
          <table:table-cell office:value-type="float" office:value="1.0472495550000001" table:style-name="ce1">
            <text:p>1.047249555</text:p>
          </table:table-cell>
          <table:table-cell office:value-type="float" office:value="1.011329175" table:style-name="ce1">
            <text:p>1.011329175</text:p>
          </table:table-cell>
          <table:table-cell table:number-columns-repeated="16381"/>
        </table:table-row>
        <table:table-row table:style-name="ro13">
          <table:table-cell office:value-type="float" office:value="1.039098987" table:style-name="ce1">
            <text:p>1.039098987</text:p>
          </table:table-cell>
          <table:table-cell office:value-type="float" office:value="1.049944883" table:style-name="ce1">
            <text:p>1.049944883</text:p>
          </table:table-cell>
          <table:table-cell office:value-type="float" office:value="1.0156357330000001" table:style-name="ce1">
            <text:p>1.015635733</text:p>
          </table:table-cell>
          <table:table-cell table:number-columns-repeated="16381"/>
        </table:table-row>
        <table:table-row table:style-name="ro13">
          <table:table-cell office:value-type="float" office:value="1.0332175400000001" table:style-name="ce1">
            <text:p>1.03321754</text:p>
          </table:table-cell>
          <table:table-cell office:value-type="float" office:value="1.0460969840000001" table:style-name="ce1">
            <text:p>1.046096984</text:p>
          </table:table-cell>
          <table:table-cell office:value-type="float" office:value="1.013154943" table:style-name="ce1">
            <text:p>1.013154943</text:p>
          </table:table-cell>
          <table:table-cell table:number-columns-repeated="16381"/>
        </table:table-row>
        <table:table-row table:style-name="ro13">
          <table:table-cell office:value-type="float" office:value="1.0281759669999999" table:style-name="ce1">
            <text:p>1.028175967</text:p>
          </table:table-cell>
          <table:table-cell office:value-type="float" office:value="1.0447930560000001" table:style-name="ce1">
            <text:p>1.044793056</text:p>
          </table:table-cell>
          <table:table-cell office:value-type="float" office:value="1.0115283370000001" table:style-name="ce1">
            <text:p>1.011528337</text:p>
          </table:table-cell>
          <table:table-cell table:number-columns-repeated="16381"/>
        </table:table-row>
        <table:table-row table:style-name="ro13">
          <table:table-cell office:value-type="float" office:value="1.024950362" table:style-name="ce1">
            <text:p>1.024950362</text:p>
          </table:table-cell>
          <table:table-cell office:value-type="float" office:value="1.0434101119999999" table:style-name="ce1">
            <text:p>1.043410112</text:p>
          </table:table-cell>
          <table:table-cell office:value-type="float" office:value="1.0098872000000001" table:style-name="ce1">
            <text:p>1.0098872</text:p>
          </table:table-cell>
          <table:table-cell table:number-columns-repeated="16381"/>
        </table:table-row>
        <table:table-row table:style-name="ro13">
          <table:table-cell office:value-type="float" office:value="1.014689738" table:style-name="ce1">
            <text:p>1.014689738</text:p>
          </table:table-cell>
          <table:table-cell office:value-type="float" office:value="1.041086003" table:style-name="ce1">
            <text:p>1.041086003</text:p>
          </table:table-cell>
          <table:table-cell office:value-type="float" office:value="1.0230346969999999" table:style-name="ce1">
            <text:p>1.023034697</text:p>
          </table:table-cell>
          <table:table-cell table:number-columns-repeated="16381"/>
        </table:table-row>
        <table:table-row table:style-name="ro13">
          <table:table-cell office:value-type="float" office:value="1.0033810299999999" table:style-name="ce1">
            <text:p>1.00338103</text:p>
          </table:table-cell>
          <table:table-cell office:value-type="float" office:value="1.0397851090000001" table:style-name="ce1">
            <text:p>1.039785109</text:p>
          </table:table-cell>
          <table:table-cell office:value-type="float" office:value="1.020505011" table:style-name="ce1">
            <text:p>1.020505011</text:p>
          </table:table-cell>
          <table:table-cell table:number-columns-repeated="16381"/>
        </table:table-row>
        <table:table-row table:style-name="ro13">
          <table:table-cell office:value-type="float" office:value="1.0064056400000001" table:style-name="ce1">
            <text:p>1.00640564</text:p>
          </table:table-cell>
          <table:table-cell office:value-type="float" office:value="1.041838861" table:style-name="ce1">
            <text:p>1.041838861</text:p>
          </table:table-cell>
          <table:table-cell office:value-type="float" office:value="1.022847265" table:style-name="ce1">
            <text:p>1.022847265</text:p>
          </table:table-cell>
          <table:table-cell table:number-columns-repeated="16381"/>
        </table:table-row>
        <table:table-row table:style-name="ro13">
          <table:table-cell office:value-type="float" office:value="1.007145942" table:style-name="ce1">
            <text:p>1.007145942</text:p>
          </table:table-cell>
          <table:table-cell office:value-type="float" office:value="1.041360405" table:style-name="ce1">
            <text:p>1.041360405</text:p>
          </table:table-cell>
          <table:table-cell office:value-type="float" office:value="1.023128866" table:style-name="ce1">
            <text:p>1.023128866</text:p>
          </table:table-cell>
          <table:table-cell table:number-columns-repeated="16381"/>
        </table:table-row>
        <table:table-row table:style-name="ro13">
          <table:table-cell office:value-type="float" office:value="1.0096126599999999" table:style-name="ce1">
            <text:p>1.00961266</text:p>
          </table:table-cell>
          <table:table-cell office:value-type="float" office:value="1.042849666" table:style-name="ce1">
            <text:p>1.042849666</text:p>
          </table:table-cell>
          <table:table-cell office:value-type="float" office:value="1.02497533" table:style-name="ce1">
            <text:p>1.02497533</text:p>
          </table:table-cell>
          <table:table-cell table:number-columns-repeated="16381"/>
        </table:table-row>
        <table:table-row table:style-name="ro13">
          <table:table-cell office:value-type="float" office:value="1.010510552" table:style-name="ce1">
            <text:p>1.010510552</text:p>
          </table:table-cell>
          <table:table-cell office:value-type="float" office:value="1.038272348" table:style-name="ce1">
            <text:p>1.038272348</text:p>
          </table:table-cell>
          <table:table-cell office:value-type="float" office:value="1.004318577" table:style-name="ce1">
            <text:p>1.004318577</text:p>
          </table:table-cell>
          <table:table-cell table:number-columns-repeated="16381"/>
        </table:table-row>
        <table:table-row table:style-name="ro13">
          <table:table-cell office:value-type="float" office:value="1.0186750979999999" table:style-name="ce1">
            <text:p>1.018675098</text:p>
          </table:table-cell>
          <table:table-cell office:value-type="float" office:value="1.038204575" table:style-name="ce1">
            <text:p>1.038204575</text:p>
          </table:table-cell>
          <table:table-cell office:value-type="float" office:value="1.0064870889999999" table:style-name="ce1">
            <text:p>1.006487089</text:p>
          </table:table-cell>
          <table:table-cell table:number-columns-repeated="16381"/>
        </table:table-row>
        <table:table-row table:style-name="ro13">
          <table:table-cell office:value-type="float" office:value="1.032554642" table:style-name="ce1">
            <text:p>1.032554642</text:p>
          </table:table-cell>
          <table:table-cell office:value-type="float" office:value="1.038264198" table:style-name="ce1">
            <text:p>1.038264198</text:p>
          </table:table-cell>
          <table:table-cell office:value-type="float" office:value="0.99714145700000001" table:style-name="ce1">
            <text:p>0.997141457</text:p>
          </table:table-cell>
          <table:table-cell table:number-columns-repeated="16381"/>
        </table:table-row>
        <table:table-row table:style-name="ro13">
          <table:table-cell office:value-type="float" office:value="1.0556324539999999" table:style-name="ce1">
            <text:p>1.055632454</text:p>
          </table:table-cell>
          <table:table-cell office:value-type="float" office:value="1.039399857" table:style-name="ce1">
            <text:p>1.039399857</text:p>
          </table:table-cell>
          <table:table-cell office:value-type="float" office:value="1.009355907" table:style-name="ce1">
            <text:p>1.009355907</text:p>
          </table:table-cell>
          <table:table-cell table:number-columns-repeated="16381"/>
        </table:table-row>
        <table:table-row table:style-name="ro13">
          <table:table-cell office:value-type="float" office:value="1.061467071" table:style-name="ce1">
            <text:p>1.061467071</text:p>
          </table:table-cell>
          <table:table-cell office:value-type="float" office:value="1.0421985300000001" table:style-name="ce1">
            <text:p>1.04219853</text:p>
          </table:table-cell>
          <table:table-cell office:value-type="float" office:value="1.014110428" table:style-name="ce1">
            <text:p>1.014110428</text:p>
          </table:table-cell>
          <table:table-cell table:number-columns-repeated="16381"/>
        </table:table-row>
        <table:table-row table:style-name="ro13">
          <table:table-cell office:value-type="float" office:value="1.0652910280000001" table:style-name="ce1">
            <text:p>1.065291028</text:p>
          </table:table-cell>
          <table:table-cell office:value-type="float" office:value="1.042888424" table:style-name="ce1">
            <text:p>1.042888424</text:p>
          </table:table-cell>
          <table:table-cell office:value-type="float" office:value="1.010890844" table:style-name="ce1">
            <text:p>1.010890844</text:p>
          </table:table-cell>
          <table:table-cell table:number-columns-repeated="16381"/>
        </table:table-row>
        <table:table-row table:style-name="ro13">
          <table:table-cell office:value-type="float" office:value="1.068456858" table:style-name="ce1">
            <text:p>1.068456858</text:p>
          </table:table-cell>
          <table:table-cell office:value-type="float" office:value="1.041205801" table:style-name="ce1">
            <text:p>1.041205801</text:p>
          </table:table-cell>
          <table:table-cell office:value-type="float" office:value="1.0067402569999999" table:style-name="ce1">
            <text:p>1.006740257</text:p>
          </table:table-cell>
          <table:table-cell table:number-columns-repeated="16381"/>
        </table:table-row>
        <table:table-row table:style-name="ro13">
          <table:table-cell office:value-type="float" office:value="1.0752525209999999" table:style-name="ce1">
            <text:p>1.075252521</text:p>
          </table:table-cell>
          <table:table-cell office:value-type="float" office:value="1.04012281" table:style-name="ce1">
            <text:p>1.04012281</text:p>
          </table:table-cell>
          <table:table-cell office:value-type="float" office:value="1.028610601" table:style-name="ce1">
            <text:p>1.028610601</text:p>
          </table:table-cell>
          <table:table-cell table:number-columns-repeated="16381"/>
        </table:table-row>
        <table:table-row table:style-name="ro13">
          <table:table-cell office:value-type="float" office:value="1.0786842139999999" table:style-name="ce1">
            <text:p>1.078684214</text:p>
          </table:table-cell>
          <table:table-cell office:value-type="float" office:value="1.0430477460000001" table:style-name="ce1">
            <text:p>1.043047746</text:p>
          </table:table-cell>
          <table:table-cell office:value-type="float" office:value="1.028370547" table:style-name="ce1">
            <text:p>1.028370547</text:p>
          </table:table-cell>
          <table:table-cell table:number-columns-repeated="16381"/>
        </table:table-row>
        <table:table-row table:style-name="ro13">
          <table:table-cell office:value-type="float" office:value="1.0816118770000001" table:style-name="ce1">
            <text:p>1.081611877</text:p>
          </table:table-cell>
          <table:table-cell office:value-type="float" office:value="1.036438338" table:style-name="ce1">
            <text:p>1.036438338</text:p>
          </table:table-cell>
          <table:table-cell office:value-type="float" office:value="1.027568059" table:style-name="ce1">
            <text:p>1.027568059</text:p>
          </table:table-cell>
          <table:table-cell table:number-columns-repeated="16381"/>
        </table:table-row>
        <table:table-row table:style-name="ro13">
          <table:table-cell office:value-type="float" office:value="1.0741617859999999" table:style-name="ce1">
            <text:p>1.074161786</text:p>
          </table:table-cell>
          <table:table-cell office:value-type="float" office:value="1.031856087" table:style-name="ce1">
            <text:p>1.031856087</text:p>
          </table:table-cell>
          <table:table-cell office:value-type="float" office:value="1.018453142" table:style-name="ce1">
            <text:p>1.018453142</text:p>
          </table:table-cell>
          <table:table-cell table:number-columns-repeated="16381"/>
        </table:table-row>
        <table:table-row table:style-name="ro13">
          <table:table-cell office:value-type="float" office:value="1.0792562160000001" table:style-name="ce1">
            <text:p>1.079256216</text:p>
          </table:table-cell>
          <table:table-cell office:value-type="float" office:value="1.029367846" table:style-name="ce1">
            <text:p>1.029367846</text:p>
          </table:table-cell>
          <table:table-cell office:value-type="float" office:value="1.018470438" table:style-name="ce1">
            <text:p>1.018470438</text:p>
          </table:table-cell>
          <table:table-cell table:number-columns-repeated="16381"/>
        </table:table-row>
        <table:table-row table:style-name="ro13">
          <table:table-cell office:value-type="float" office:value="1.0771409590000001" table:style-name="ce1">
            <text:p>1.077140959</text:p>
          </table:table-cell>
          <table:table-cell office:value-type="float" office:value="1.026396493" table:style-name="ce1">
            <text:p>1.026396493</text:p>
          </table:table-cell>
          <table:table-cell office:value-type="float" office:value="1.019944057" table:style-name="ce1">
            <text:p>1.019944057</text:p>
          </table:table-cell>
          <table:table-cell table:number-columns-repeated="16381"/>
        </table:table-row>
        <table:table-row table:style-name="ro13">
          <table:table-cell office:value-type="float" office:value="1.0744828580000001" table:style-name="ce1">
            <text:p>1.074482858</text:p>
          </table:table-cell>
          <table:table-cell office:value-type="float" office:value="1.0262786559999999" table:style-name="ce1">
            <text:p>1.026278656</text:p>
          </table:table-cell>
          <table:table-cell office:value-type="float" office:value="1.020433366" table:style-name="ce1">
            <text:p>1.020433366</text:p>
          </table:table-cell>
          <table:table-cell table:number-columns-repeated="16381"/>
        </table:table-row>
        <table:table-row table:style-name="ro13">
          <table:table-cell office:value-type="float" office:value="1.0697019409999999" table:style-name="ce1">
            <text:p>1.069701941</text:p>
          </table:table-cell>
          <table:table-cell office:value-type="float" office:value="1.0289376160000001" table:style-name="ce1">
            <text:p>1.028937616</text:p>
          </table:table-cell>
          <table:table-cell office:value-type="float" office:value="1.021655794" table:style-name="ce1">
            <text:p>1.021655794</text:p>
          </table:table-cell>
          <table:table-cell table:number-columns-repeated="16381"/>
        </table:table-row>
        <table:table-row table:style-name="ro13">
          <table:table-cell office:value-type="float" office:value="1.0603007369999999" table:style-name="ce1">
            <text:p>1.060300737</text:p>
          </table:table-cell>
          <table:table-cell office:value-type="float" office:value="1.0256244859999999" table:style-name="ce1">
            <text:p>1.025624486</text:p>
          </table:table-cell>
          <table:table-cell office:value-type="float" office:value="1.018622594" table:style-name="ce1">
            <text:p>1.018622594</text:p>
          </table:table-cell>
          <table:table-cell table:number-columns-repeated="16381"/>
        </table:table-row>
        <table:table-row table:style-name="ro13">
          <table:table-cell office:value-type="float" office:value="1.0425471420000001" table:style-name="ce1">
            <text:p>1.042547142</text:p>
          </table:table-cell>
          <table:table-cell office:value-type="float" office:value="1.0232619570000001" table:style-name="ce1">
            <text:p>1.023261957</text:p>
          </table:table-cell>
          <table:table-cell office:value-type="float" office:value="1.0019429070000001" table:style-name="ce1">
            <text:p>1.001942907</text:p>
          </table:table-cell>
          <table:table-cell table:number-columns-repeated="16381"/>
        </table:table-row>
        <table:table-row table:style-name="ro13">
          <table:table-cell office:value-type="float" office:value="1.024583373" table:style-name="ce1">
            <text:p>1.024583373</text:p>
          </table:table-cell>
          <table:table-cell office:value-type="float" office:value="1.028358297" table:style-name="ce1">
            <text:p>1.028358297</text:p>
          </table:table-cell>
          <table:table-cell office:value-type="float" office:value="0.99077497299999995" table:style-name="ce1">
            <text:p>0.990774973</text:p>
          </table:table-cell>
          <table:table-cell table:number-columns-repeated="16381"/>
        </table:table-row>
        <table:table-row table:style-name="ro13">
          <table:table-cell office:value-type="float" office:value="1.0092509919999999" table:style-name="ce1">
            <text:p>1.009250992</text:p>
          </table:table-cell>
          <table:table-cell office:value-type="float" office:value="1.0291697660000001" table:style-name="ce1">
            <text:p>1.029169766</text:p>
          </table:table-cell>
          <table:table-cell office:value-type="float" office:value="0.98087649399999999" table:style-name="ce1">
            <text:p>0.980876494</text:p>
          </table:table-cell>
          <table:table-cell table:number-columns-repeated="16381"/>
        </table:table-row>
        <table:table-row table:style-name="ro13">
          <table:table-cell office:value-type="float" office:value="1.0034711730000001" table:style-name="ce1">
            <text:p>1.003471173</text:p>
          </table:table-cell>
          <table:table-cell office:value-type="float" office:value="1.0271719619999999" table:style-name="ce1">
            <text:p>1.027171962</text:p>
          </table:table-cell>
          <table:table-cell office:value-type="float" office:value="0.97087736199999997" table:style-name="ce1">
            <text:p>0.970877362</text:p>
          </table:table-cell>
          <table:table-cell table:number-columns-repeated="16381"/>
        </table:table-row>
        <table:table-row table:style-name="ro13">
          <table:table-cell office:value-type="float" office:value="0.99961573000000004" table:style-name="ce1">
            <text:p>0.99961573</text:p>
          </table:table-cell>
          <table:table-cell office:value-type="float" office:value="1.0247525049999999" table:style-name="ce1">
            <text:p>1.024752505</text:p>
          </table:table-cell>
          <table:table-cell office:value-type="float" office:value="0.96363104499999996" table:style-name="ce1">
            <text:p>0.963631045</text:p>
          </table:table-cell>
          <table:table-cell table:number-columns-repeated="16381"/>
        </table:table-row>
        <table:table-row table:style-name="ro13">
          <table:table-cell office:value-type="float" office:value="0.99462980099999998" table:style-name="ce1">
            <text:p>0.994629801</text:p>
          </table:table-cell>
          <table:table-cell office:value-type="float" office:value="1.021880881" table:style-name="ce1">
            <text:p>1.021880881</text:p>
          </table:table-cell>
          <table:table-cell office:value-type="float" office:value="0.94865853200000005" table:style-name="ce1">
            <text:p>0.948658532</text:p>
          </table:table-cell>
          <table:table-cell table:number-columns-repeated="16381"/>
        </table:table-row>
        <table:table-row table:style-name="ro13">
          <table:table-cell office:value-type="float" office:value="0.96899524100000001" table:style-name="ce1">
            <text:p>0.968995241</text:p>
          </table:table-cell>
          <table:table-cell office:value-type="float" office:value="1.02014896" table:style-name="ce1">
            <text:p>1.02014896</text:p>
          </table:table-cell>
          <table:table-cell office:value-type="float" office:value="0.89120289500000005" table:style-name="ce1">
            <text:p>0.891202895</text:p>
          </table:table-cell>
          <table:table-cell table:number-columns-repeated="16381"/>
        </table:table-row>
        <table:table-row table:style-name="ro13">
          <table:table-cell office:value-type="float" office:value="0.96590089899999998" table:style-name="ce1">
            <text:p>0.965900899</text:p>
          </table:table-cell>
          <table:table-cell office:value-type="float" office:value="1.0207041349999999" table:style-name="ce1">
            <text:p>1.020704135</text:p>
          </table:table-cell>
          <table:table-cell office:value-type="float" office:value="0.90158410099999997" table:style-name="ce1">
            <text:p>0.901584101</text:p>
          </table:table-cell>
          <table:table-cell table:number-columns-repeated="16381"/>
        </table:table-row>
        <table:table-row table:style-name="ro13">
          <table:table-cell office:value-type="float" office:value="0.94874035800000001" table:style-name="ce1">
            <text:p>0.948740358</text:p>
          </table:table-cell>
          <table:table-cell office:value-type="float" office:value="1.014144454" table:style-name="ce1">
            <text:p>1.014144454</text:p>
          </table:table-cell>
          <table:table-cell office:value-type="float" office:value="0.86023659500000005" table:style-name="ce1">
            <text:p>0.860236595</text:p>
          </table:table-cell>
          <table:table-cell table:number-columns-repeated="16381"/>
        </table:table-row>
        <table:table-row table:style-name="ro13">
          <table:table-cell office:value-type="float" office:value="0.94135632199999997" table:style-name="ce1">
            <text:p>0.941356322</text:p>
          </table:table-cell>
          <table:table-cell office:value-type="float" office:value="1.0140514039999999" table:style-name="ce1">
            <text:p>1.014051404</text:p>
          </table:table-cell>
          <table:table-cell office:value-type="float" office:value="0.85951023999999998" table:style-name="ce1">
            <text:p>0.85951024</text:p>
          </table:table-cell>
          <table:table-cell table:number-columns-repeated="16381"/>
        </table:table-row>
        <table:table-row table:style-name="ro13">
          <table:table-cell office:value-type="float" office:value="0.93327648399999996" table:style-name="ce1">
            <text:p>0.933276484</text:p>
          </table:table-cell>
          <table:table-cell office:value-type="float" office:value="0.99917993000000005" table:style-name="ce1">
            <text:p>0.99917993</text:p>
          </table:table-cell>
          <table:table-cell office:value-type="float" office:value="0.85675514500000005" table:style-name="ce1">
            <text:p>0.856755145</text:p>
          </table:table-cell>
          <table:table-cell table:number-columns-repeated="16381"/>
        </table:table-row>
        <table:table-row table:style-name="ro13">
          <table:table-cell office:value-type="float" office:value="0.92366540200000002" table:style-name="ce1">
            <text:p>0.923665402</text:p>
          </table:table-cell>
          <table:table-cell office:value-type="float" office:value="0.98778761699999995" table:style-name="ce1">
            <text:p>0.987787617</text:p>
          </table:table-cell>
          <table:table-cell office:value-type="float" office:value="0.85165426499999997" table:style-name="ce1">
            <text:p>0.851654265</text:p>
          </table:table-cell>
          <table:table-cell table:number-columns-repeated="16381"/>
        </table:table-row>
        <table:table-row table:style-name="ro13">
          <table:table-cell office:value-type="float" office:value="0.91433178199999998" table:style-name="ce1">
            <text:p>0.914331782</text:p>
          </table:table-cell>
          <table:table-cell office:value-type="float" office:value="0.97579567099999998" table:style-name="ce1">
            <text:p>0.975795671</text:p>
          </table:table-cell>
          <table:table-cell office:value-type="float" office:value="0.82629144600000004" table:style-name="ce1">
            <text:p>0.826291446</text:p>
          </table:table-cell>
          <table:table-cell table:number-columns-repeated="16381"/>
        </table:table-row>
        <table:table-row table:style-name="ro13">
          <table:table-cell office:value-type="float" office:value="0.92506988099999998" table:style-name="ce1">
            <text:p>0.925069881</text:p>
          </table:table-cell>
          <table:table-cell office:value-type="float" office:value="0.95830865200000004" table:style-name="ce1">
            <text:p>0.958308652</text:p>
          </table:table-cell>
          <table:table-cell office:value-type="float" office:value="0.86939662799999995" table:style-name="ce1">
            <text:p>0.869396628</text:p>
          </table:table-cell>
          <table:table-cell table:number-columns-repeated="16381"/>
        </table:table-row>
        <table:table-row table:style-name="ro13">
          <table:table-cell office:value-type="float" office:value="0.92131373699999997" table:style-name="ce1">
            <text:p>0.921313737</text:p>
          </table:table-cell>
          <table:table-cell office:value-type="float" office:value="0.94675686400000003" table:style-name="ce1">
            <text:p>0.946756864</text:p>
          </table:table-cell>
          <table:table-cell office:value-type="float" office:value="0.85458330999999998" table:style-name="ce1">
            <text:p>0.85458331</text:p>
          </table:table-cell>
          <table:table-cell table:number-columns-repeated="16381"/>
        </table:table-row>
        <table:table-row table:style-name="ro13">
          <table:table-cell office:value-type="float" office:value="0.929603018" table:style-name="ce1">
            <text:p>0.929603018</text:p>
          </table:table-cell>
          <table:table-cell office:value-type="float" office:value="0.95288787699999999" table:style-name="ce1">
            <text:p>0.952887877</text:p>
          </table:table-cell>
          <table:table-cell office:value-type="float" office:value="0.86571673699999996" table:style-name="ce1">
            <text:p>0.865716737</text:p>
          </table:table-cell>
          <table:table-cell table:number-columns-repeated="16381"/>
        </table:table-row>
        <table:table-row table:style-name="ro13">
          <table:table-cell office:value-type="float" office:value="0.93289750900000001" table:style-name="ce1">
            <text:p>0.932897509</text:p>
          </table:table-cell>
          <table:table-cell office:value-type="float" office:value="0.948883688" table:style-name="ce1">
            <text:p>0.948883688</text:p>
          </table:table-cell>
          <table:table-cell office:value-type="float" office:value="0.86526145200000004" table:style-name="ce1">
            <text:p>0.865261452</text:p>
          </table:table-cell>
          <table:table-cell table:number-columns-repeated="16381"/>
        </table:table-row>
        <table:table-row table:style-name="ro13">
          <table:table-cell office:value-type="float" office:value="0.93331317599999997" table:style-name="ce1">
            <text:p>0.933313176</text:p>
          </table:table-cell>
          <table:table-cell office:value-type="float" office:value="0.94755733399999997" table:style-name="ce1">
            <text:p>0.947557334</text:p>
          </table:table-cell>
          <table:table-cell office:value-type="float" office:value="0.86410238299999997" table:style-name="ce1">
            <text:p>0.864102383</text:p>
          </table:table-cell>
          <table:table-cell table:number-columns-repeated="16381"/>
        </table:table-row>
        <table:table-row table:style-name="ro13">
          <table:table-cell office:value-type="float" office:value="0.93597926899999995" table:style-name="ce1">
            <text:p>0.935979269</text:p>
          </table:table-cell>
          <table:table-cell office:value-type="float" office:value="0.94606332299999996" table:style-name="ce1">
            <text:p>0.946063323</text:p>
          </table:table-cell>
          <table:table-cell office:value-type="float" office:value="0.86643227700000003" table:style-name="ce1">
            <text:p>0.866432277</text:p>
          </table:table-cell>
          <table:table-cell table:number-columns-repeated="16381"/>
        </table:table-row>
        <table:table-row table:style-name="ro13">
          <table:table-cell office:value-type="float" office:value="0.93828001800000005" table:style-name="ce1">
            <text:p>0.938280018</text:p>
          </table:table-cell>
          <table:table-cell office:value-type="float" office:value="0.93776188599999999" table:style-name="ce1">
            <text:p>0.937761886</text:p>
          </table:table-cell>
          <table:table-cell office:value-type="float" office:value="0.88791859200000001" table:style-name="ce1">
            <text:p>0.887918592</text:p>
          </table:table-cell>
          <table:table-cell table:number-columns-repeated="16381"/>
        </table:table-row>
        <table:table-row table:style-name="ro13">
          <table:table-cell office:value-type="float" office:value="0.94238159600000004" table:style-name="ce1">
            <text:p>0.942381596</text:p>
          </table:table-cell>
          <table:table-cell office:value-type="float" office:value="0.94051812400000001" table:style-name="ce1">
            <text:p>0.940518124</text:p>
          </table:table-cell>
          <table:table-cell office:value-type="float" office:value="0.89052322699999997" table:style-name="ce1">
            <text:p>0.890523227</text:p>
          </table:table-cell>
          <table:table-cell table:number-columns-repeated="16381"/>
        </table:table-row>
        <table:table-row table:style-name="ro13">
          <table:table-cell office:value-type="float" office:value="0.94050338700000002" table:style-name="ce1">
            <text:p>0.940503387</text:p>
          </table:table-cell>
          <table:table-cell office:value-type="float" office:value="0.93866992900000001" table:style-name="ce1">
            <text:p>0.938669929</text:p>
          </table:table-cell>
          <table:table-cell office:value-type="float" office:value="0.88992971899999995" table:style-name="ce1">
            <text:p>0.889929719</text:p>
          </table:table-cell>
          <table:table-cell table:number-columns-repeated="16381"/>
        </table:table-row>
        <table:table-row table:style-name="ro13">
          <table:table-cell office:value-type="float" office:value="0.93914653800000003" table:style-name="ce1">
            <text:p>0.939146538</text:p>
          </table:table-cell>
          <table:table-cell office:value-type="float" office:value="0.92165726000000003" table:style-name="ce1">
            <text:p>0.92165726</text:p>
          </table:table-cell>
          <table:table-cell office:value-type="float" office:value="0.90830355600000001" table:style-name="ce1">
            <text:p>0.908303556</text:p>
          </table:table-cell>
          <table:table-cell table:number-columns-repeated="16381"/>
        </table:table-row>
        <table:table-row table:style-name="ro13">
          <table:table-cell office:value-type="float" office:value="0.94957278899999997" table:style-name="ce1">
            <text:p>0.949572789</text:p>
          </table:table-cell>
          <table:table-cell office:value-type="float" office:value="0.92395023899999995" table:style-name="ce1">
            <text:p>0.923950239</text:p>
          </table:table-cell>
          <table:table-cell office:value-type="float" office:value="0.91736330399999999" table:style-name="ce1">
            <text:p>0.917363304</text:p>
          </table:table-cell>
          <table:table-cell table:number-columns-repeated="16381"/>
        </table:table-row>
        <table:table-row table:style-name="ro13">
          <table:table-cell office:value-type="float" office:value="0.94775038300000003" table:style-name="ce1">
            <text:p>0.947750383</text:p>
          </table:table-cell>
          <table:table-cell office:value-type="float" office:value="0.92502125000000002" table:style-name="ce1">
            <text:p>0.92502125</text:p>
          </table:table-cell>
          <table:table-cell office:value-type="float" office:value="0.91980810199999996" table:style-name="ce1">
            <text:p>0.919808102</text:p>
          </table:table-cell>
          <table:table-cell table:number-columns-repeated="16381"/>
        </table:table-row>
        <table:table-row table:style-name="ro13">
          <table:table-cell office:value-type="float" office:value="0.94370040700000002" table:style-name="ce1">
            <text:p>0.943700407</text:p>
          </table:table-cell>
          <table:table-cell office:value-type="float" office:value="0.91659554099999996" table:style-name="ce1">
            <text:p>0.916595541</text:p>
          </table:table-cell>
          <table:table-cell office:value-type="float" office:value="0.91773870899999999" table:style-name="ce1">
            <text:p>0.917738709</text:p>
          </table:table-cell>
          <table:table-cell table:number-columns-repeated="16381"/>
        </table:table-row>
        <table:table-row table:style-name="ro13">
          <table:table-cell office:value-type="float" office:value="0.94273760200000001" table:style-name="ce1">
            <text:p>0.942737602</text:p>
          </table:table-cell>
          <table:table-cell office:value-type="float" office:value="0.92409791799999996" table:style-name="ce1">
            <text:p>0.924097918</text:p>
          </table:table-cell>
          <table:table-cell office:value-type="float" office:value="0.92855938800000004" table:style-name="ce1">
            <text:p>0.928559388</text:p>
          </table:table-cell>
          <table:table-cell table:number-columns-repeated="16381"/>
        </table:table-row>
        <table:table-row table:style-name="ro13">
          <table:table-cell office:value-type="float" office:value="0.93919900700000003" table:style-name="ce1">
            <text:p>0.939199007</text:p>
          </table:table-cell>
          <table:table-cell office:value-type="float" office:value="0.92206098700000005" table:style-name="ce1">
            <text:p>0.922060987</text:p>
          </table:table-cell>
          <table:table-cell office:value-type="float" office:value="0.931022656" table:style-name="ce1">
            <text:p>0.931022656</text:p>
          </table:table-cell>
          <table:table-cell table:number-columns-repeated="16381"/>
        </table:table-row>
        <table:table-row table:style-name="ro13">
          <table:table-cell office:value-type="float" office:value="0.93629015800000004" table:style-name="ce1">
            <text:p>0.936290158</text:p>
          </table:table-cell>
          <table:table-cell office:value-type="float" office:value="0.92020268100000002" table:style-name="ce1">
            <text:p>0.920202681</text:p>
          </table:table-cell>
          <table:table-cell office:value-type="float" office:value="0.93193683900000002" table:style-name="ce1">
            <text:p>0.931936839</text:p>
          </table:table-cell>
          <table:table-cell table:number-columns-repeated="16381"/>
        </table:table-row>
        <table:table-row table:style-name="ro13">
          <table:table-cell office:value-type="float" office:value="0.94443388100000003" table:style-name="ce1">
            <text:p>0.944433881</text:p>
          </table:table-cell>
          <table:table-cell office:value-type="float" office:value="0.92871056299999999" table:style-name="ce1">
            <text:p>0.928710563</text:p>
          </table:table-cell>
          <table:table-cell office:value-type="float" office:value="0.948003343" table:style-name="ce1">
            <text:p>0.948003343</text:p>
          </table:table-cell>
          <table:table-cell table:number-columns-repeated="16381"/>
        </table:table-row>
        <table:table-row table:style-name="ro13">
          <table:table-cell office:value-type="float" office:value="0.93473516700000003" table:style-name="ce1">
            <text:p>0.934735167</text:p>
          </table:table-cell>
          <table:table-cell office:value-type="float" office:value="0.926132489" table:style-name="ce1">
            <text:p>0.926132489</text:p>
          </table:table-cell>
          <table:table-cell office:value-type="float" office:value="0.94170763899999999" table:style-name="ce1">
            <text:p>0.941707639</text:p>
          </table:table-cell>
          <table:table-cell table:number-columns-repeated="16381"/>
        </table:table-row>
        <table:table-row table:style-name="ro13">
          <table:table-cell office:value-type="float" office:value="0.93273247500000001" table:style-name="ce1">
            <text:p>0.932732475</text:p>
          </table:table-cell>
          <table:table-cell office:value-type="float" office:value="0.921749237" table:style-name="ce1">
            <text:p>0.921749237</text:p>
          </table:table-cell>
          <table:table-cell office:value-type="float" office:value="0.93901556200000003" table:style-name="ce1">
            <text:p>0.939015562</text:p>
          </table:table-cell>
          <table:table-cell table:number-columns-repeated="16381"/>
        </table:table-row>
        <table:table-row table:style-name="ro13">
          <table:table-cell office:value-type="float" office:value="0.93295349500000002" table:style-name="ce1">
            <text:p>0.932953495</text:p>
          </table:table-cell>
          <table:table-cell office:value-type="float" office:value="0.92715668399999995" table:style-name="ce1">
            <text:p>0.927156684</text:p>
          </table:table-cell>
          <table:table-cell office:value-type="float" office:value="0.94293861099999998" table:style-name="ce1">
            <text:p>0.942938611</text:p>
          </table:table-cell>
          <table:table-cell table:number-columns-repeated="16381"/>
        </table:table-row>
        <table:table-row table:style-name="ro13">
          <table:table-cell office:value-type="float" office:value="0.92940857499999996" table:style-name="ce1">
            <text:p>0.929408575</text:p>
          </table:table-cell>
          <table:table-cell office:value-type="float" office:value="0.92320494900000005" table:style-name="ce1">
            <text:p>0.923204949</text:p>
          </table:table-cell>
          <table:table-cell office:value-type="float" office:value="0.93410880500000004" table:style-name="ce1">
            <text:p>0.934108805</text:p>
          </table:table-cell>
          <table:table-cell table:number-columns-repeated="16381"/>
        </table:table-row>
        <table:table-row table:style-name="ro13">
          <table:table-cell office:value-type="float" office:value="0.92832464400000003" table:style-name="ce1">
            <text:p>0.928324644</text:p>
          </table:table-cell>
          <table:table-cell office:value-type="float" office:value="0.92350064499999995" table:style-name="ce1">
            <text:p>0.923500645</text:p>
          </table:table-cell>
          <table:table-cell office:value-type="float" office:value="0.93856668799999998" table:style-name="ce1">
            <text:p>0.938566688</text:p>
          </table:table-cell>
          <table:table-cell table:number-columns-repeated="16381"/>
        </table:table-row>
        <table:table-row table:style-name="ro13">
          <table:table-cell office:value-type="float" office:value="0.93160997899999998" table:style-name="ce1">
            <text:p>0.931609979</text:p>
          </table:table-cell>
          <table:table-cell office:value-type="float" office:value="0.92066134399999999" table:style-name="ce1">
            <text:p>0.920661344</text:p>
          </table:table-cell>
          <table:table-cell office:value-type="float" office:value="0.96695911300000004" table:style-name="ce1">
            <text:p>0.966959113</text:p>
          </table:table-cell>
          <table:table-cell table:number-columns-repeated="16381"/>
        </table:table-row>
        <table:table-row table:style-name="ro13">
          <table:table-cell office:value-type="float" office:value="0.92946741499999996" table:style-name="ce1">
            <text:p>0.929467415</text:p>
          </table:table-cell>
          <table:table-cell office:value-type="float" office:value="0.92040498900000001" table:style-name="ce1">
            <text:p>0.920404989</text:p>
          </table:table-cell>
          <table:table-cell office:value-type="float" office:value="0.96875223300000002" table:style-name="ce1">
            <text:p>0.968752233</text:p>
          </table:table-cell>
          <table:table-cell table:number-columns-repeated="16381"/>
        </table:table-row>
        <table:table-row table:style-name="ro13">
          <table:table-cell office:value-type="float" office:value="0.92948686800000002" table:style-name="ce1">
            <text:p>0.929486868</text:p>
          </table:table-cell>
          <table:table-cell office:value-type="float" office:value="0.91970443300000004" table:style-name="ce1">
            <text:p>0.919704433</text:p>
          </table:table-cell>
          <table:table-cell office:value-type="float" office:value="0.97033296599999996" table:style-name="ce1">
            <text:p>0.970332966</text:p>
          </table:table-cell>
          <table:table-cell table:number-columns-repeated="16381"/>
        </table:table-row>
        <table:table-row table:style-name="ro13">
          <table:table-cell office:value-type="float" office:value="0.93077437500000004" table:style-name="ce1">
            <text:p>0.930774375</text:p>
          </table:table-cell>
          <table:table-cell office:value-type="float" office:value="0.92162410800000005" table:style-name="ce1">
            <text:p>0.921624108</text:p>
          </table:table-cell>
          <table:table-cell office:value-type="float" office:value="0.97371977200000004" table:style-name="ce1">
            <text:p>0.973719772</text:p>
          </table:table-cell>
          <table:table-cell table:number-columns-repeated="16381"/>
        </table:table-row>
        <table:table-row table:style-name="ro13">
          <table:table-cell office:value-type="float" office:value="0.92806136100000003" table:style-name="ce1">
            <text:p>0.928061361</text:p>
          </table:table-cell>
          <table:table-cell office:value-type="float" office:value="0.92003925399999997" table:style-name="ce1">
            <text:p>0.920039254</text:p>
          </table:table-cell>
          <table:table-cell office:value-type="float" office:value="0.97020861599999997" table:style-name="ce1">
            <text:p>0.970208616</text:p>
          </table:table-cell>
          <table:table-cell table:number-columns-repeated="16381"/>
        </table:table-row>
        <table:table-row table:style-name="ro13">
          <table:table-cell office:value-type="float" office:value="0.923910008" table:style-name="ce1">
            <text:p>0.923910008</text:p>
          </table:table-cell>
          <table:table-cell office:value-type="float" office:value="0.91910918100000005" table:style-name="ce1">
            <text:p>0.919109181</text:p>
          </table:table-cell>
          <table:table-cell office:value-type="float" office:value="0.94967004499999996" table:style-name="ce1">
            <text:p>0.949670045</text:p>
          </table:table-cell>
          <table:table-cell table:number-columns-repeated="16381"/>
        </table:table-row>
        <table:table-row table:style-name="ro13">
          <table:table-cell office:value-type="float" office:value="0.91692095200000001" table:style-name="ce1">
            <text:p>0.916920952</text:p>
          </table:table-cell>
          <table:table-cell office:value-type="float" office:value="0.91939758500000002" table:style-name="ce1">
            <text:p>0.919397585</text:p>
          </table:table-cell>
          <table:table-cell office:value-type="float" office:value="0.940047246" table:style-name="ce1">
            <text:p>0.940047246</text:p>
          </table:table-cell>
          <table:table-cell table:number-columns-repeated="16381"/>
        </table:table-row>
        <table:table-row table:style-name="ro13">
          <table:table-cell office:value-type="float" office:value="0.91585019499999998" table:style-name="ce1">
            <text:p>0.915850195</text:p>
          </table:table-cell>
          <table:table-cell office:value-type="float" office:value="0.92496655900000002" table:style-name="ce1">
            <text:p>0.924966559</text:p>
          </table:table-cell>
          <table:table-cell office:value-type="float" office:value="0.91617407200000001" table:style-name="ce1">
            <text:p>0.916174072</text:p>
          </table:table-cell>
          <table:table-cell table:number-columns-repeated="16381"/>
        </table:table-row>
        <table:table-row table:style-name="ro13">
          <table:table-cell office:value-type="float" office:value="0.90452728500000001" table:style-name="ce1">
            <text:p>0.904527285</text:p>
          </table:table-cell>
          <table:table-cell office:value-type="float" office:value="0.92423851999999995" table:style-name="ce1">
            <text:p>0.92423852</text:p>
          </table:table-cell>
          <table:table-cell office:value-type="float" office:value="0.87620831399999999" table:style-name="ce1">
            <text:p>0.876208314</text:p>
          </table:table-cell>
          <table:table-cell table:number-columns-repeated="16381"/>
        </table:table-row>
        <table:table-row table:style-name="ro13">
          <table:table-cell office:value-type="float" office:value="0.91440991500000002" table:style-name="ce1">
            <text:p>0.914409915</text:p>
          </table:table-cell>
          <table:table-cell office:value-type="float" office:value="0.92899964000000002" table:style-name="ce1">
            <text:p>0.92899964</text:p>
          </table:table-cell>
          <table:table-cell office:value-type="float" office:value="0.87945876700000003" table:style-name="ce1">
            <text:p>0.879458767</text:p>
          </table:table-cell>
          <table:table-cell table:number-columns-repeated="16381"/>
        </table:table-row>
        <table:table-row table:style-name="ro13">
          <table:table-cell office:value-type="float" office:value="0.88457281099999996" table:style-name="ce1">
            <text:p>0.884572811</text:p>
          </table:table-cell>
          <table:table-cell office:value-type="float" office:value="0.89738373999999999" table:style-name="ce1">
            <text:p>0.89738374</text:p>
          </table:table-cell>
          <table:table-cell office:value-type="float" office:value="0.83713327100000001" table:style-name="ce1">
            <text:p>0.837133271</text:p>
          </table:table-cell>
          <table:table-cell table:number-columns-repeated="16381"/>
        </table:table-row>
        <table:table-row table:style-name="ro13">
          <table:table-cell office:value-type="float" office:value="0.87646715100000006" table:style-name="ce1">
            <text:p>0.876467151</text:p>
          </table:table-cell>
          <table:table-cell office:value-type="float" office:value="0.89640041699999995" table:style-name="ce1">
            <text:p>0.896400417</text:p>
          </table:table-cell>
          <table:table-cell office:value-type="float" office:value="0.836776568" table:style-name="ce1">
            <text:p>0.836776568</text:p>
          </table:table-cell>
          <table:table-cell table:number-columns-repeated="16381"/>
        </table:table-row>
        <table:table-row table:style-name="ro13">
          <table:table-cell office:value-type="float" office:value="0.87777326600000005" table:style-name="ce1">
            <text:p>0.877773266</text:p>
          </table:table-cell>
          <table:table-cell office:value-type="float" office:value="0.89899289100000002" table:style-name="ce1">
            <text:p>0.898992891</text:p>
          </table:table-cell>
          <table:table-cell office:value-type="float" office:value="0.83608984399999997" table:style-name="ce1">
            <text:p>0.836089844</text:p>
          </table:table-cell>
          <table:table-cell table:number-columns-repeated="16381"/>
        </table:table-row>
        <table:table-row table:style-name="ro13">
          <table:table-cell office:value-type="float" office:value="0.88108262199999998" table:style-name="ce1">
            <text:p>0.881082622</text:p>
          </table:table-cell>
          <table:table-cell office:value-type="float" office:value="0.89685319799999996" table:style-name="ce1">
            <text:p>0.896853198</text:p>
          </table:table-cell>
          <table:table-cell office:value-type="float" office:value="0.85778139499999995" table:style-name="ce1">
            <text:p>0.857781395</text:p>
          </table:table-cell>
          <table:table-cell table:number-columns-repeated="16381"/>
        </table:table-row>
        <table:table-row table:style-name="ro13">
          <table:table-cell office:value-type="float" office:value="0.86351641400000001" table:style-name="ce1">
            <text:p>0.863516414</text:p>
          </table:table-cell>
          <table:table-cell office:value-type="float" office:value="0.90251730600000002" table:style-name="ce1">
            <text:p>0.902517306</text:p>
          </table:table-cell>
          <table:table-cell office:value-type="float" office:value="0.79527888300000005" table:style-name="ce1">
            <text:p>0.795278883</text:p>
          </table:table-cell>
          <table:table-cell table:number-columns-repeated="16381"/>
        </table:table-row>
        <table:table-row table:style-name="ro13">
          <table:table-cell office:value-type="float" office:value="0.85838298599999996" table:style-name="ce1">
            <text:p>0.858382986</text:p>
          </table:table-cell>
          <table:table-cell office:value-type="float" office:value="0.91281366799999997" table:style-name="ce1">
            <text:p>0.912813668</text:p>
          </table:table-cell>
          <table:table-cell office:value-type="float" office:value="0.79004392800000001" table:style-name="ce1">
            <text:p>0.790043928</text:p>
          </table:table-cell>
          <table:table-cell table:number-columns-repeated="16381"/>
        </table:table-row>
        <table:table-row table:style-name="ro13">
          <table:table-cell office:value-type="float" office:value="0.84217759999999997" table:style-name="ce1">
            <text:p>0.8421776</text:p>
          </table:table-cell>
          <table:table-cell office:value-type="float" office:value="0.912687896" table:style-name="ce1">
            <text:p>0.912687896</text:p>
          </table:table-cell>
          <table:table-cell office:value-type="float" office:value="0.78298624299999997" table:style-name="ce1">
            <text:p>0.782986243</text:p>
          </table:table-cell>
          <table:table-cell table:number-columns-repeated="16381"/>
        </table:table-row>
        <table:table-row table:style-name="ro13">
          <table:table-cell office:value-type="float" office:value="0.87184519500000002" table:style-name="ce1">
            <text:p>0.871845195</text:p>
          </table:table-cell>
          <table:table-cell office:value-type="float" office:value="0.95604407499999999" table:style-name="ce1">
            <text:p>0.956044075</text:p>
          </table:table-cell>
          <table:table-cell office:value-type="float" office:value="0.834463128" table:style-name="ce1">
            <text:p>0.834463128</text:p>
          </table:table-cell>
          <table:table-cell table:number-columns-repeated="16381"/>
        </table:table-row>
        <table:table-row table:style-name="ro13">
          <table:table-cell office:value-type="float" office:value="0.88121763099999995" table:style-name="ce1">
            <text:p>0.881217631</text:p>
          </table:table-cell>
          <table:table-cell office:value-type="float" office:value="0.97112429099999997" table:style-name="ce1">
            <text:p>0.971124291</text:p>
          </table:table-cell>
          <table:table-cell office:value-type="float" office:value="0.84523256400000002" table:style-name="ce1">
            <text:p>0.845232564</text:p>
          </table:table-cell>
          <table:table-cell table:number-columns-repeated="16381"/>
        </table:table-row>
        <table:table-row table:style-name="ro13">
          <table:table-cell office:value-type="float" office:value="0.883316357" table:style-name="ce1">
            <text:p>0.883316357</text:p>
          </table:table-cell>
          <table:table-cell office:value-type="float" office:value="0.98782809000000005" table:style-name="ce1">
            <text:p>0.98782809</text:p>
          </table:table-cell>
          <table:table-cell office:value-type="float" office:value="0.87902824400000001" table:style-name="ce1">
            <text:p>0.879028244</text:p>
          </table:table-cell>
          <table:table-cell table:number-columns-repeated="16381"/>
        </table:table-row>
        <table:table-row table:style-name="ro13">
          <table:table-cell office:value-type="float" office:value="0.89013355199999999" table:style-name="ce1">
            <text:p>0.890133552</text:p>
          </table:table-cell>
          <table:table-cell office:value-type="float" office:value="1.0079405509999999" table:style-name="ce1">
            <text:p>1.007940551</text:p>
          </table:table-cell>
          <table:table-cell office:value-type="float" office:value="0.86979968399999996" table:style-name="ce1">
            <text:p>0.869799684</text:p>
          </table:table-cell>
          <table:table-cell table:number-columns-repeated="16381"/>
        </table:table-row>
        <table:table-row table:style-name="ro13">
          <table:table-cell office:value-type="float" office:value="0.90735544400000001" table:style-name="ce1">
            <text:p>0.907355444</text:p>
          </table:table-cell>
          <table:table-cell office:value-type="float" office:value="1.0210935240000001" table:style-name="ce1">
            <text:p>1.021093524</text:p>
          </table:table-cell>
          <table:table-cell office:value-type="float" office:value="0.93542402099999999" table:style-name="ce1">
            <text:p>0.935424021</text:p>
          </table:table-cell>
          <table:table-cell table:number-columns-repeated="16381"/>
        </table:table-row>
        <table:table-row table:style-name="ro13">
          <table:table-cell office:value-type="float" office:value="0.91751681399999996" table:style-name="ce1">
            <text:p>0.917516814</text:p>
          </table:table-cell>
          <table:table-cell office:value-type="float" office:value="1.0140001759999999" table:style-name="ce1">
            <text:p>1.014000176</text:p>
          </table:table-cell>
          <table:table-cell office:value-type="float" office:value="0.97712898299999995" table:style-name="ce1">
            <text:p>0.977128983</text:p>
          </table:table-cell>
          <table:table-cell table:number-columns-repeated="16381"/>
        </table:table-row>
        <table:table-row table:style-name="ro13">
          <table:table-cell office:value-type="float" office:value="0.91634755700000003" table:style-name="ce1">
            <text:p>0.916347557</text:p>
          </table:table-cell>
          <table:table-cell office:value-type="float" office:value="1.0102116539999999" table:style-name="ce1">
            <text:p>1.010211654</text:p>
          </table:table-cell>
          <table:table-cell office:value-type="float" office:value="0.97632196500000001" table:style-name="ce1">
            <text:p>0.976321965</text:p>
          </table:table-cell>
          <table:table-cell table:number-columns-repeated="16381"/>
        </table:table-row>
        <table:table-row table:style-name="ro13">
          <table:table-cell office:value-type="float" office:value="0.92145525299999997" table:style-name="ce1">
            <text:p>0.921455253</text:p>
          </table:table-cell>
          <table:table-cell office:value-type="float" office:value="1.0238245159999999" table:style-name="ce1">
            <text:p>1.023824516</text:p>
          </table:table-cell>
          <table:table-cell office:value-type="float" office:value="0.97761296099999995" table:style-name="ce1">
            <text:p>0.977612961</text:p>
          </table:table-cell>
          <table:table-cell table:number-columns-repeated="16381"/>
        </table:table-row>
        <table:table-row table:style-name="ro13">
          <table:table-cell office:value-type="float" office:value="0.92947401299999999" table:style-name="ce1">
            <text:p>0.929474013</text:p>
          </table:table-cell>
          <table:table-cell office:value-type="float" office:value="1.035869283" table:style-name="ce1">
            <text:p>1.035869283</text:p>
          </table:table-cell>
          <table:table-cell office:value-type="float" office:value="0.98157541100000001" table:style-name="ce1">
            <text:p>0.981575411</text:p>
          </table:table-cell>
          <table:table-cell table:number-columns-repeated="16381"/>
        </table:table-row>
        <table:table-row table:style-name="ro13">
          <table:table-cell office:value-type="float" office:value="0.94009587100000003" table:style-name="ce1">
            <text:p>0.940095871</text:p>
          </table:table-cell>
          <table:table-cell office:value-type="float" office:value="1.0438810000000001" table:style-name="ce1">
            <text:p>1.043881</text:p>
          </table:table-cell>
          <table:table-cell office:value-type="float" office:value="0.99017134299999998" table:style-name="ce1">
            <text:p>0.990171343</text:p>
          </table:table-cell>
          <table:table-cell table:number-columns-repeated="16381"/>
        </table:table-row>
        <table:table-row table:style-name="ro13">
          <table:table-cell office:value-type="float" office:value="0.94935521700000003" table:style-name="ce1">
            <text:p>0.949355217</text:p>
          </table:table-cell>
          <table:table-cell office:value-type="float" office:value="1.050991199" table:style-name="ce1">
            <text:p>1.050991199</text:p>
          </table:table-cell>
          <table:table-cell office:value-type="float" office:value="0.99596328000000001" table:style-name="ce1">
            <text:p>0.99596328</text:p>
          </table:table-cell>
          <table:table-cell table:number-columns-repeated="16381"/>
        </table:table-row>
        <table:table-row table:style-name="ro13">
          <table:table-cell office:value-type="float" office:value="0.95975331600000002" table:style-name="ce1">
            <text:p>0.959753316</text:p>
          </table:table-cell>
          <table:table-cell office:value-type="float" office:value="1.058780539" table:style-name="ce1">
            <text:p>1.058780539</text:p>
          </table:table-cell>
          <table:table-cell office:value-type="float" office:value="1.0255382" table:style-name="ce1">
            <text:p>1.0255382</text:p>
          </table:table-cell>
          <table:table-cell table:number-columns-repeated="16381"/>
        </table:table-row>
        <table:table-row table:style-name="ro13">
          <table:table-cell office:value-type="float" office:value="0.97058831599999995" table:style-name="ce1">
            <text:p>0.970588316</text:p>
          </table:table-cell>
          <table:table-cell office:value-type="float" office:value="1.069696878" table:style-name="ce1">
            <text:p>1.069696878</text:p>
          </table:table-cell>
          <table:table-cell office:value-type="float" office:value="1.0372495150000001" table:style-name="ce1">
            <text:p>1.037249515</text:p>
          </table:table-cell>
          <table:table-cell table:number-columns-repeated="16381"/>
        </table:table-row>
        <table:table-row table:style-name="ro13">
          <table:table-cell office:value-type="float" office:value="0.97168695199999999" table:style-name="ce1">
            <text:p>0.971686952</text:p>
          </table:table-cell>
          <table:table-cell office:value-type="float" office:value="1.0712075560000001" table:style-name="ce1">
            <text:p>1.071207556</text:p>
          </table:table-cell>
          <table:table-cell office:value-type="float" office:value="1.0396216629999999" table:style-name="ce1">
            <text:p>1.039621663</text:p>
          </table:table-cell>
          <table:table-cell table:number-columns-repeated="16381"/>
        </table:table-row>
        <table:table-row table:style-name="ro13">
          <table:table-cell office:value-type="float" office:value="0.97552063499999997" table:style-name="ce1">
            <text:p>0.975520635</text:p>
          </table:table-cell>
          <table:table-cell office:value-type="float" office:value="1.074709023" table:style-name="ce1">
            <text:p>1.074709023</text:p>
          </table:table-cell>
          <table:table-cell office:value-type="float" office:value="1.044441693" table:style-name="ce1">
            <text:p>1.044441693</text:p>
          </table:table-cell>
          <table:table-cell table:number-columns-repeated="16381"/>
        </table:table-row>
        <table:table-row table:style-name="ro13">
          <table:table-cell office:value-type="float" office:value="0.98054549400000002" table:style-name="ce1">
            <text:p>0.980545494</text:p>
          </table:table-cell>
          <table:table-cell office:value-type="float" office:value="1.0749784609999999" table:style-name="ce1">
            <text:p>1.074978461</text:p>
          </table:table-cell>
          <table:table-cell office:value-type="float" office:value="1.0458201629999999" table:style-name="ce1">
            <text:p>1.045820163</text:p>
          </table:table-cell>
          <table:table-cell table:number-columns-repeated="16381"/>
        </table:table-row>
        <table:table-row table:style-name="ro13">
          <table:table-cell office:value-type="float" office:value="0.98357873600000001" table:style-name="ce1">
            <text:p>0.983578736</text:p>
          </table:table-cell>
          <table:table-cell office:value-type="float" office:value="1.0727297549999999" table:style-name="ce1">
            <text:p>1.072729755</text:p>
          </table:table-cell>
          <table:table-cell office:value-type="float" office:value="1.017732785" table:style-name="ce1">
            <text:p>1.017732785</text:p>
          </table:table-cell>
          <table:table-cell table:number-columns-repeated="16381"/>
        </table:table-row>
        <table:table-row table:style-name="ro13">
          <table:table-cell office:value-type="float" office:value="0.98904963000000001" table:style-name="ce1">
            <text:p>0.98904963</text:p>
          </table:table-cell>
          <table:table-cell office:value-type="float" office:value="1.073450748" table:style-name="ce1">
            <text:p>1.073450748</text:p>
          </table:table-cell>
          <table:table-cell office:value-type="float" office:value="1.0201004819999999" table:style-name="ce1">
            <text:p>1.020100482</text:p>
          </table:table-cell>
          <table:table-cell table:number-columns-repeated="16381"/>
        </table:table-row>
        <table:table-row table:style-name="ro13">
          <table:table-cell office:value-type="float" office:value="0.99285509199999999" table:style-name="ce1">
            <text:p>0.992855092</text:p>
          </table:table-cell>
          <table:table-cell office:value-type="float" office:value="1.0740537809999999" table:style-name="ce1">
            <text:p>1.074053781</text:p>
          </table:table-cell>
          <table:table-cell office:value-type="float" office:value="0.99743619400000005" table:style-name="ce1">
            <text:p>0.997436194</text:p>
          </table:table-cell>
          <table:table-cell table:number-columns-repeated="16381"/>
        </table:table-row>
        <table:table-row table:style-name="ro13">
          <table:table-cell office:value-type="float" office:value="0.99993262400000005" table:style-name="ce1">
            <text:p>0.999932624</text:p>
          </table:table-cell>
          <table:table-cell office:value-type="float" office:value="1.0723227179999999" table:style-name="ce1">
            <text:p>1.072322718</text:p>
          </table:table-cell>
          <table:table-cell office:value-type="float" office:value="0.98845480399999996" table:style-name="ce1">
            <text:p>0.988454804</text:p>
          </table:table-cell>
          <table:table-cell table:number-columns-repeated="16381"/>
        </table:table-row>
        <table:table-row table:style-name="ro13">
          <table:table-cell office:value-type="float" office:value="1.0136186380000001" table:style-name="ce1">
            <text:p>1.013618638</text:p>
          </table:table-cell>
          <table:table-cell office:value-type="float" office:value="1.073046438" table:style-name="ce1">
            <text:p>1.073046438</text:p>
          </table:table-cell>
          <table:table-cell office:value-type="float" office:value="0.98813146699999999" table:style-name="ce1">
            <text:p>0.988131467</text:p>
          </table:table-cell>
          <table:table-cell table:number-columns-repeated="16381"/>
        </table:table-row>
        <table:table-row table:style-name="ro13">
          <table:table-cell office:value-type="float" office:value="1.018854243" table:style-name="ce1">
            <text:p>1.018854243</text:p>
          </table:table-cell>
          <table:table-cell office:value-type="float" office:value="1.073495603" table:style-name="ce1">
            <text:p>1.073495603</text:p>
          </table:table-cell>
          <table:table-cell office:value-type="float" office:value="0.99023975799999997" table:style-name="ce1">
            <text:p>0.990239758</text:p>
          </table:table-cell>
          <table:table-cell table:number-columns-repeated="16381"/>
        </table:table-row>
        <table:table-row table:style-name="ro13">
          <table:table-cell office:value-type="float" office:value="1.0231368599999999" table:style-name="ce1">
            <text:p>1.02313686</text:p>
          </table:table-cell>
          <table:table-cell office:value-type="float" office:value="1.077363265" table:style-name="ce1">
            <text:p>1.077363265</text:p>
          </table:table-cell>
          <table:table-cell office:value-type="float" office:value="0.99450040299999998" table:style-name="ce1">
            <text:p>0.994500403</text:p>
          </table:table-cell>
          <table:table-cell table:number-columns-repeated="16381"/>
        </table:table-row>
        <table:table-row table:style-name="ro13">
          <table:table-cell office:value-type="float" office:value="1.029005384" table:style-name="ce1">
            <text:p>1.029005384</text:p>
          </table:table-cell>
          <table:table-cell office:value-type="float" office:value="1.081674944" table:style-name="ce1">
            <text:p>1.081674944</text:p>
          </table:table-cell>
          <table:table-cell office:value-type="float" office:value="1.0232071869999999" table:style-name="ce1">
            <text:p>1.023207187</text:p>
          </table:table-cell>
          <table:table-cell table:number-columns-repeated="16381"/>
        </table:table-row>
        <table:table-row table:style-name="ro13">
          <table:table-cell office:value-type="float" office:value="1.032052507" table:style-name="ce1">
            <text:p>1.032052507</text:p>
          </table:table-cell>
          <table:table-cell office:value-type="float" office:value="1.0835747360000001" table:style-name="ce1">
            <text:p>1.083574736</text:p>
          </table:table-cell>
          <table:table-cell office:value-type="float" office:value="1.0263375210000001" table:style-name="ce1">
            <text:p>1.026337521</text:p>
          </table:table-cell>
          <table:table-cell table:number-columns-repeated="16381"/>
        </table:table-row>
        <table:table-row table:style-name="ro13">
          <table:table-cell office:value-type="float" office:value="1.038865843" table:style-name="ce1">
            <text:p>1.038865843</text:p>
          </table:table-cell>
          <table:table-cell office:value-type="float" office:value="1.086470687" table:style-name="ce1">
            <text:p>1.086470687</text:p>
          </table:table-cell>
          <table:table-cell office:value-type="float" office:value="1.0260020000000001" table:style-name="ce1">
            <text:p>1.026002</text:p>
          </table:table-cell>
          <table:table-cell table:number-columns-repeated="16381"/>
        </table:table-row>
        <table:table-row table:style-name="ro13">
          <table:table-cell office:value-type="float" office:value="1.031559369" table:style-name="ce1">
            <text:p>1.031559369</text:p>
          </table:table-cell>
          <table:table-cell office:value-type="float" office:value="1.094566752" table:style-name="ce1">
            <text:p>1.094566752</text:p>
          </table:table-cell>
          <table:table-cell office:value-type="float" office:value="0.97778445000000003" table:style-name="ce1">
            <text:p>0.97778445</text:p>
          </table:table-cell>
          <table:table-cell table:number-columns-repeated="16381"/>
        </table:table-row>
        <table:table-row table:style-name="ro13">
          <table:table-cell office:value-type="float" office:value="1.033273777" table:style-name="ce1">
            <text:p>1.033273777</text:p>
          </table:table-cell>
          <table:table-cell office:value-type="float" office:value="1.096720846" table:style-name="ce1">
            <text:p>1.096720846</text:p>
          </table:table-cell>
          <table:table-cell office:value-type="float" office:value="0.98368416599999997" table:style-name="ce1">
            <text:p>0.983684166</text:p>
          </table:table-cell>
          <table:table-cell table:number-columns-repeated="16381"/>
        </table:table-row>
        <table:table-row table:style-name="ro13">
          <table:table-cell office:value-type="float" office:value="1.0380408329999999" table:style-name="ce1">
            <text:p>1.038040833</text:p>
          </table:table-cell>
          <table:table-cell office:value-type="float" office:value="1.0953014409999999" table:style-name="ce1">
            <text:p>1.095301441</text:p>
          </table:table-cell>
          <table:table-cell office:value-type="float" office:value="0.98265463099999995" table:style-name="ce1">
            <text:p>0.982654631</text:p>
          </table:table-cell>
          <table:table-cell table:number-columns-repeated="16381"/>
        </table:table-row>
        <table:table-row table:style-name="ro13">
          <table:table-cell office:value-type="float" office:value="1.043124304" table:style-name="ce1">
            <text:p>1.043124304</text:p>
          </table:table-cell>
          <table:table-cell office:value-type="float" office:value="1.0945432829999999" table:style-name="ce1">
            <text:p>1.094543283</text:p>
          </table:table-cell>
          <table:table-cell office:value-type="float" office:value="0.97852282999999995" table:style-name="ce1">
            <text:p>0.97852283</text:p>
          </table:table-cell>
          <table:table-cell table:number-columns-repeated="16381"/>
        </table:table-row>
        <table:table-row table:style-name="ro13">
          <table:table-cell office:value-type="float" office:value="0.99856511199999998" table:style-name="ce1">
            <text:p>0.998565112</text:p>
          </table:table-cell>
          <table:table-cell office:value-type="float" office:value="1.0943203239999999" table:style-name="ce1">
            <text:p>1.094320324</text:p>
          </table:table-cell>
          <table:table-cell office:value-type="float" office:value="0.91119273199999995" table:style-name="ce1">
            <text:p>0.911192732</text:p>
          </table:table-cell>
          <table:table-cell table:number-columns-repeated="16381"/>
        </table:table-row>
        <table:table-row table:style-name="ro13">
          <table:table-cell office:value-type="float" office:value="0.99972475599999999" table:style-name="ce1">
            <text:p>0.999724756</text:p>
          </table:table-cell>
          <table:table-cell office:value-type="float" office:value="1.0938802889999999" table:style-name="ce1">
            <text:p>1.093880289</text:p>
          </table:table-cell>
          <table:table-cell office:value-type="float" office:value="0.91161004499999998" table:style-name="ce1">
            <text:p>0.911610045</text:p>
          </table:table-cell>
          <table:table-cell table:number-columns-repeated="16381"/>
        </table:table-row>
        <table:table-row table:style-name="ro13">
          <table:table-cell office:value-type="float" office:value="0.99177410600000004" table:style-name="ce1">
            <text:p>0.991774106</text:p>
          </table:table-cell>
          <table:table-cell office:value-type="float" office:value="1.089777934" table:style-name="ce1">
            <text:p>1.089777934</text:p>
          </table:table-cell>
          <table:table-cell office:value-type="float" office:value="0.912616973" table:style-name="ce1">
            <text:p>0.912616973</text:p>
          </table:table-cell>
          <table:table-cell table:number-columns-repeated="16381"/>
        </table:table-row>
        <table:table-row table:style-name="ro13">
          <table:table-cell office:value-type="float" office:value="1.004354543" table:style-name="ce1">
            <text:p>1.004354543</text:p>
          </table:table-cell>
          <table:table-cell office:value-type="float" office:value="1.084275783" table:style-name="ce1">
            <text:p>1.084275783</text:p>
          </table:table-cell>
          <table:table-cell office:value-type="float" office:value="0.96426727700000003" table:style-name="ce1">
            <text:p>0.964267277</text:p>
          </table:table-cell>
          <table:table-cell table:number-columns-repeated="16381"/>
        </table:table-row>
        <table:table-row table:style-name="ro13">
          <table:table-cell office:value-type="float" office:value="1.01020165" table:style-name="ce1">
            <text:p>1.01020165</text:p>
          </table:table-cell>
          <table:table-cell office:value-type="float" office:value="1.0863587020000001" table:style-name="ce1">
            <text:p>1.086358702</text:p>
          </table:table-cell>
          <table:table-cell office:value-type="float" office:value="0.95788368300000004" table:style-name="ce1">
            <text:p>0.957883683</text:p>
          </table:table-cell>
          <table:table-cell table:number-columns-repeated="16381"/>
        </table:table-row>
        <table:table-row table:style-name="ro13">
          <table:table-cell office:value-type="float" office:value="1.012060908" table:style-name="ce1">
            <text:p>1.012060908</text:p>
          </table:table-cell>
          <table:table-cell office:value-type="float" office:value="1.0864792350000001" table:style-name="ce1">
            <text:p>1.086479235</text:p>
          </table:table-cell>
          <table:table-cell office:value-type="float" office:value="0.96332906200000001" table:style-name="ce1">
            <text:p>0.963329062</text:p>
          </table:table-cell>
          <table:table-cell table:number-columns-repeated="16381"/>
        </table:table-row>
        <table:table-row table:style-name="ro13">
          <table:table-cell office:value-type="float" office:value="1.0126865439999999" table:style-name="ce1">
            <text:p>1.012686544</text:p>
          </table:table-cell>
          <table:table-cell office:value-type="float" office:value="1.0863897389999999" table:style-name="ce1">
            <text:p>1.086389739</text:p>
          </table:table-cell>
          <table:table-cell office:value-type="float" office:value="0.97123622700000001" table:style-name="ce1">
            <text:p>0.971236227</text:p>
          </table:table-cell>
          <table:table-cell table:number-columns-repeated="16381"/>
        </table:table-row>
        <table:table-row table:style-name="ro13">
          <table:table-cell office:value-type="float" office:value="1.0608006329999999" table:style-name="ce1">
            <text:p>1.060800633</text:p>
          </table:table-cell>
          <table:table-cell office:value-type="float" office:value="1.085661454" table:style-name="ce1">
            <text:p>1.085661454</text:p>
          </table:table-cell>
          <table:table-cell office:value-type="float" office:value="1.0485854750000001" table:style-name="ce1">
            <text:p>1.048585475</text:p>
          </table:table-cell>
          <table:table-cell table:number-columns-repeated="16381"/>
        </table:table-row>
        <table:table-row table:style-name="ro13">
          <table:table-cell office:value-type="float" office:value="1.0639331510000001" table:style-name="ce1">
            <text:p>1.063933151</text:p>
          </table:table-cell>
          <table:table-cell office:value-type="float" office:value="1.083577156" table:style-name="ce1">
            <text:p>1.083577156</text:p>
          </table:table-cell>
          <table:table-cell office:value-type="float" office:value="1.0507257130000001" table:style-name="ce1">
            <text:p>1.050725713</text:p>
          </table:table-cell>
          <table:table-cell table:number-columns-repeated="16381"/>
        </table:table-row>
        <table:table-row table:style-name="ro13">
          <table:table-cell office:value-type="float" office:value="1.0709815709999999" table:style-name="ce1">
            <text:p>1.070981571</text:p>
          </table:table-cell>
          <table:table-cell office:value-type="float" office:value="1.079805731" table:style-name="ce1">
            <text:p>1.079805731</text:p>
          </table:table-cell>
          <table:table-cell office:value-type="float" office:value="1.0807130199999999" table:style-name="ce1">
            <text:p>1.08071302</text:p>
          </table:table-cell>
          <table:table-cell table:number-columns-repeated="16381"/>
        </table:table-row>
        <table:table-row table:style-name="ro13">
          <table:table-cell office:value-type="float" office:value="1.066899058" table:style-name="ce1">
            <text:p>1.066899058</text:p>
          </table:table-cell>
          <table:table-cell office:value-type="float" office:value="1.0781139769999999" table:style-name="ce1">
            <text:p>1.078113977</text:p>
          </table:table-cell>
          <table:table-cell office:value-type="float" office:value="1.083741971" table:style-name="ce1">
            <text:p>1.083741971</text:p>
          </table:table-cell>
          <table:table-cell table:number-columns-repeated="16381"/>
        </table:table-row>
        <table:table-row table:style-name="ro13">
          <table:table-cell office:value-type="float" office:value="1.057172717" table:style-name="ce1">
            <text:p>1.057172717</text:p>
          </table:table-cell>
          <table:table-cell office:value-type="float" office:value="1.078029414" table:style-name="ce1">
            <text:p>1.078029414</text:p>
          </table:table-cell>
          <table:table-cell office:value-type="float" office:value="1.0910176149999999" table:style-name="ce1">
            <text:p>1.091017615</text:p>
          </table:table-cell>
          <table:table-cell table:number-columns-repeated="16381"/>
        </table:table-row>
        <table:table-row table:style-name="ro13">
          <table:table-cell office:value-type="float" office:value="1.0545432480000001" table:style-name="ce1">
            <text:p>1.054543248</text:p>
          </table:table-cell>
          <table:table-cell office:value-type="float" office:value="1.074690701" table:style-name="ce1">
            <text:p>1.074690701</text:p>
          </table:table-cell>
          <table:table-cell office:value-type="float" office:value="1.089507657" table:style-name="ce1">
            <text:p>1.089507657</text:p>
          </table:table-cell>
          <table:table-cell table:number-columns-repeated="16381"/>
        </table:table-row>
        <table:table-row table:style-name="ro13">
          <table:table-cell office:value-type="float" office:value="1.0557872129999999" table:style-name="ce1">
            <text:p>1.055787213</text:p>
          </table:table-cell>
          <table:table-cell office:value-type="float" office:value="1.0716637689999999" table:style-name="ce1">
            <text:p>1.071663769</text:p>
          </table:table-cell>
          <table:table-cell office:value-type="float" office:value="1.087878066" table:style-name="ce1">
            <text:p>1.087878066</text:p>
          </table:table-cell>
          <table:table-cell table:number-columns-repeated="16381"/>
        </table:table-row>
        <table:table-row table:style-name="ro13">
          <table:table-cell office:value-type="float" office:value="1.051966019" table:style-name="ce1">
            <text:p>1.051966019</text:p>
          </table:table-cell>
          <table:table-cell office:value-type="float" office:value="1.0656799130000001" table:style-name="ce1">
            <text:p>1.065679913</text:p>
          </table:table-cell>
          <table:table-cell office:value-type="float" office:value="1.0520602100000001" table:style-name="ce1">
            <text:p>1.05206021</text:p>
          </table:table-cell>
          <table:table-cell table:number-columns-repeated="16381"/>
        </table:table-row>
        <table:table-row table:style-name="ro13">
          <table:table-cell office:value-type="float" office:value="1.04603055" table:style-name="ce1">
            <text:p>1.04603055</text:p>
          </table:table-cell>
          <table:table-cell office:value-type="float" office:value="1.0623918459999999" table:style-name="ce1">
            <text:p>1.062391846</text:p>
          </table:table-cell>
          <table:table-cell office:value-type="float" office:value="1.0437583720000001" table:style-name="ce1">
            <text:p>1.043758372</text:p>
          </table:table-cell>
          <table:table-cell table:number-columns-repeated="16381"/>
        </table:table-row>
        <table:table-row table:style-name="ro13">
          <table:table-cell office:value-type="float" office:value="1.0391639909999999" table:style-name="ce1">
            <text:p>1.039163991</text:p>
          </table:table-cell>
          <table:table-cell office:value-type="float" office:value="1.0576934739999999" table:style-name="ce1">
            <text:p>1.057693474</text:p>
          </table:table-cell>
          <table:table-cell office:value-type="float" office:value="1.007676276" table:style-name="ce1">
            <text:p>1.007676276</text:p>
          </table:table-cell>
          <table:table-cell table:number-columns-repeated="16381"/>
        </table:table-row>
        <table:table-row table:style-name="ro13">
          <table:table-cell office:value-type="float" office:value="1.0396419690000001" table:style-name="ce1">
            <text:p>1.039641969</text:p>
          </table:table-cell>
          <table:table-cell office:value-type="float" office:value="1.0477460569999999" table:style-name="ce1">
            <text:p>1.047746057</text:p>
          </table:table-cell>
          <table:table-cell office:value-type="float" office:value="0.99375093800000003" table:style-name="ce1">
            <text:p>0.993750938</text:p>
          </table:table-cell>
          <table:table-cell table:number-columns-repeated="16381"/>
        </table:table-row>
        <table:table-row table:style-name="ro13">
          <table:table-cell office:value-type="float" office:value="1.0433866279999999" table:style-name="ce1">
            <text:p>1.043386628</text:p>
          </table:table-cell>
          <table:table-cell office:value-type="float" office:value="1.0483427789999999" table:style-name="ce1">
            <text:p>1.048342779</text:p>
          </table:table-cell>
          <table:table-cell office:value-type="float" office:value="0.98619676199999995" table:style-name="ce1">
            <text:p>0.986196762</text:p>
          </table:table-cell>
          <table:table-cell table:number-columns-repeated="16381"/>
        </table:table-row>
        <table:table-row table:style-name="ro13">
          <table:table-cell office:value-type="float" office:value="1.04097916" table:style-name="ce1">
            <text:p>1.04097916</text:p>
          </table:table-cell>
          <table:table-cell office:value-type="float" office:value="1.0313655589999999" table:style-name="ce1">
            <text:p>1.031365559</text:p>
          </table:table-cell>
          <table:table-cell office:value-type="float" office:value="0.97990224699999995" table:style-name="ce1">
            <text:p>0.979902247</text:p>
          </table:table-cell>
          <table:table-cell table:number-columns-repeated="16381"/>
        </table:table-row>
        <table:table-row table:style-name="ro13">
          <table:table-cell office:value-type="float" office:value="1.0343429129999999" table:style-name="ce1">
            <text:p>1.034342913</text:p>
          </table:table-cell>
          <table:table-cell office:value-type="float" office:value="1.013583151" table:style-name="ce1">
            <text:p>1.013583151</text:p>
          </table:table-cell>
          <table:table-cell office:value-type="float" office:value="0.97291458900000005" table:style-name="ce1">
            <text:p>0.972914589</text:p>
          </table:table-cell>
          <table:table-cell table:number-columns-repeated="16381"/>
        </table:table-row>
        <table:table-row table:style-name="ro13">
          <table:table-cell office:value-type="float" office:value="1.0333042349999999" table:style-name="ce1">
            <text:p>1.033304235</text:p>
          </table:table-cell>
          <table:table-cell office:value-type="float" office:value="0.99932577" table:style-name="ce1">
            <text:p>0.99932577</text:p>
          </table:table-cell>
          <table:table-cell office:value-type="float" office:value="0.99512906899999998" table:style-name="ce1">
            <text:p>0.995129069</text:p>
          </table:table-cell>
          <table:table-cell table:number-columns-repeated="16381"/>
        </table:table-row>
        <table:table-row table:style-name="ro13">
          <table:table-cell office:value-type="float" office:value="1.0319372710000001" table:style-name="ce1">
            <text:p>1.031937271</text:p>
          </table:table-cell>
          <table:table-cell office:value-type="float" office:value="0.98388441400000004" table:style-name="ce1">
            <text:p>0.983884414</text:p>
          </table:table-cell>
          <table:table-cell office:value-type="float" office:value="0.999393639" table:style-name="ce1">
            <text:p>0.999393639</text:p>
          </table:table-cell>
          <table:table-cell table:number-columns-repeated="16381"/>
        </table:table-row>
        <table:table-row table:style-name="ro13">
          <table:table-cell office:value-type="float" office:value="1.038598793" table:style-name="ce1">
            <text:p>1.038598793</text:p>
          </table:table-cell>
          <table:table-cell office:value-type="float" office:value="0.97430876899999996" table:style-name="ce1">
            <text:p>0.974308769</text:p>
          </table:table-cell>
          <table:table-cell office:value-type="float" office:value="1.0131741830000001" table:style-name="ce1">
            <text:p>1.013174183</text:p>
          </table:table-cell>
          <table:table-cell table:number-columns-repeated="16381"/>
        </table:table-row>
        <table:table-row table:style-name="ro13">
          <table:table-cell office:value-type="float" office:value="1.044853896" table:style-name="ce1">
            <text:p>1.044853896</text:p>
          </table:table-cell>
          <table:table-cell office:value-type="float" office:value="0.98003154999999997" table:style-name="ce1">
            <text:p>0.98003155</text:p>
          </table:table-cell>
          <table:table-cell office:value-type="float" office:value="1.0268977500000001" table:style-name="ce1">
            <text:p>1.02689775</text:p>
          </table:table-cell>
          <table:table-cell table:number-columns-repeated="16381"/>
        </table:table-row>
        <table:table-row table:style-name="ro13">
          <table:table-cell office:value-type="float" office:value="1.0376125629999999" table:style-name="ce1">
            <text:p>1.037612563</text:p>
          </table:table-cell>
          <table:table-cell office:value-type="float" office:value="0.97049781899999998" table:style-name="ce1">
            <text:p>0.970497819</text:p>
          </table:table-cell>
          <table:table-cell office:value-type="float" office:value="1.0284455429999999" table:style-name="ce1">
            <text:p>1.028445543</text:p>
          </table:table-cell>
          <table:table-cell table:number-columns-repeated="16381"/>
        </table:table-row>
        <table:table-row table:style-name="ro13">
          <table:table-cell office:value-type="float" office:value="1.040131157" table:style-name="ce1">
            <text:p>1.040131157</text:p>
          </table:table-cell>
          <table:table-cell office:value-type="float" office:value="0.98415458700000003" table:style-name="ce1">
            <text:p>0.984154587</text:p>
          </table:table-cell>
          <table:table-cell office:value-type="float" office:value="1.0334054210000001" table:style-name="ce1">
            <text:p>1.033405421</text:p>
          </table:table-cell>
          <table:table-cell table:number-columns-repeated="16381"/>
        </table:table-row>
        <table:table-row table:style-name="ro13">
          <table:table-cell office:value-type="float" office:value="1.0440352559999999" table:style-name="ce1">
            <text:p>1.044035256</text:p>
          </table:table-cell>
          <table:table-cell office:value-type="float" office:value="1.0028360000000001" table:style-name="ce1">
            <text:p>1.002836</text:p>
          </table:table-cell>
          <table:table-cell office:value-type="float" office:value="1.0407689410000001" table:style-name="ce1">
            <text:p>1.040768941</text:p>
          </table:table-cell>
          <table:table-cell table:number-columns-repeated="16381"/>
        </table:table-row>
        <table:table-row table:style-name="ro13">
          <table:table-cell office:value-type="float" office:value="1.051511034" table:style-name="ce1">
            <text:p>1.051511034</text:p>
          </table:table-cell>
          <table:table-cell office:value-type="float" office:value="1.0179106710000001" table:style-name="ce1">
            <text:p>1.017910671</text:p>
          </table:table-cell>
          <table:table-cell office:value-type="float" office:value="1.0489445239999999" table:style-name="ce1">
            <text:p>1.048944524</text:p>
          </table:table-cell>
          <table:table-cell table:number-columns-repeated="16381"/>
        </table:table-row>
        <table:table-row table:style-name="ro13">
          <table:table-cell office:value-type="float" office:value="1.052069999" table:style-name="ce1">
            <text:p>1.052069999</text:p>
          </table:table-cell>
          <table:table-cell office:value-type="float" office:value="1.0269522499999999" table:style-name="ce1">
            <text:p>1.02695225</text:p>
          </table:table-cell>
          <table:table-cell office:value-type="float" office:value="1.038655342" table:style-name="ce1">
            <text:p>1.038655342</text:p>
          </table:table-cell>
          <table:table-cell table:number-columns-repeated="16381"/>
        </table:table-row>
        <table:table-row table:style-name="ro13">
          <table:table-cell office:value-type="float" office:value="1.0563707680000001" table:style-name="ce1">
            <text:p>1.056370768</text:p>
          </table:table-cell>
          <table:table-cell office:value-type="float" office:value="1.0424038710000001" table:style-name="ce1">
            <text:p>1.042403871</text:p>
          </table:table-cell>
          <table:table-cell office:value-type="float" office:value="1.036105893" table:style-name="ce1">
            <text:p>1.036105893</text:p>
          </table:table-cell>
          <table:table-cell table:number-columns-repeated="16381"/>
        </table:table-row>
        <table:table-row table:style-name="ro13">
          <table:table-cell office:value-type="float" office:value="1.0459782179999999" table:style-name="ce1">
            <text:p>1.045978218</text:p>
          </table:table-cell>
          <table:table-cell office:value-type="float" office:value="1.0407215540000001" table:style-name="ce1">
            <text:p>1.040721554</text:p>
          </table:table-cell>
          <table:table-cell office:value-type="float" office:value="1.0262061410000001" table:style-name="ce1">
            <text:p>1.026206141</text:p>
          </table:table-cell>
          <table:table-cell table:number-columns-repeated="16381"/>
        </table:table-row>
        <table:table-row table:style-name="ro13">
          <table:table-cell office:value-type="float" office:value="1.045917164" table:style-name="ce1">
            <text:p>1.045917164</text:p>
          </table:table-cell>
          <table:table-cell office:value-type="float" office:value="1.046095115" table:style-name="ce1">
            <text:p>1.046095115</text:p>
          </table:table-cell>
          <table:table-cell office:value-type="float" office:value="1.027715154" table:style-name="ce1">
            <text:p>1.027715154</text:p>
          </table:table-cell>
          <table:table-cell table:number-columns-repeated="16381"/>
        </table:table-row>
        <table:table-row table:style-name="ro13">
          <table:table-cell office:value-type="float" office:value="1.0441922299999999" table:style-name="ce1">
            <text:p>1.04419223</text:p>
          </table:table-cell>
          <table:table-cell office:value-type="float" office:value="1.0521386850000001" table:style-name="ce1">
            <text:p>1.052138685</text:p>
          </table:table-cell>
          <table:table-cell office:value-type="float" office:value="1.033070301" table:style-name="ce1">
            <text:p>1.033070301</text:p>
          </table:table-cell>
          <table:table-cell table:number-columns-repeated="16381"/>
        </table:table-row>
        <table:table-row table:style-name="ro13">
          <table:table-cell office:value-type="float" office:value="1.0441996280000001" table:style-name="ce1">
            <text:p>1.044199628</text:p>
          </table:table-cell>
          <table:table-cell office:value-type="float" office:value="1.054265357" table:style-name="ce1">
            <text:p>1.054265357</text:p>
          </table:table-cell>
          <table:table-cell office:value-type="float" office:value="1.0369446630000001" table:style-name="ce1">
            <text:p>1.036944663</text:p>
          </table:table-cell>
          <table:table-cell table:number-columns-repeated="16381"/>
        </table:table-row>
        <table:table-row table:style-name="ro13">
          <table:table-cell office:value-type="float" office:value="1.0405039899999999" table:style-name="ce1">
            <text:p>1.04050399</text:p>
          </table:table-cell>
          <table:table-cell office:value-type="float" office:value="1.055614262" table:style-name="ce1">
            <text:p>1.055614262</text:p>
          </table:table-cell>
          <table:table-cell office:value-type="float" office:value="1.045921205" table:style-name="ce1">
            <text:p>1.045921205</text:p>
          </table:table-cell>
          <table:table-cell table:number-columns-repeated="16381"/>
        </table:table-row>
        <table:table-row table:style-name="ro13">
          <table:table-cell office:value-type="float" office:value="1.046187593" table:style-name="ce1">
            <text:p>1.046187593</text:p>
          </table:table-cell>
          <table:table-cell office:value-type="float" office:value="1.0658253870000001" table:style-name="ce1">
            <text:p>1.065825387</text:p>
          </table:table-cell>
          <table:table-cell office:value-type="float" office:value="1.0625075429999999" table:style-name="ce1">
            <text:p>1.062507543</text:p>
          </table:table-cell>
          <table:table-cell table:number-columns-repeated="16381"/>
        </table:table-row>
        <table:table-row table:style-name="ro13">
          <table:table-cell office:value-type="float" office:value="1.0419460970000001" table:style-name="ce1">
            <text:p>1.041946097</text:p>
          </table:table-cell>
          <table:table-cell office:value-type="float" office:value="1.0652733670000001" table:style-name="ce1">
            <text:p>1.065273367</text:p>
          </table:table-cell>
          <table:table-cell office:value-type="float" office:value="1.0905222080000001" table:style-name="ce1">
            <text:p>1.090522208</text:p>
          </table:table-cell>
          <table:table-cell table:number-columns-repeated="16381"/>
        </table:table-row>
        <table:table-row table:style-name="ro13">
          <table:table-cell office:value-type="float" office:value="1.0475299890000001" table:style-name="ce1">
            <text:p>1.047529989</text:p>
          </table:table-cell>
          <table:table-cell office:value-type="float" office:value="1.0712325579999999" table:style-name="ce1">
            <text:p>1.071232558</text:p>
          </table:table-cell>
          <table:table-cell office:value-type="float" office:value="1.106162522" table:style-name="ce1">
            <text:p>1.106162522</text:p>
          </table:table-cell>
          <table:table-cell table:number-columns-repeated="16381"/>
        </table:table-row>
        <table:table-row table:style-name="ro13">
          <table:table-cell office:value-type="float" office:value="1.048382307" table:style-name="ce1">
            <text:p>1.048382307</text:p>
          </table:table-cell>
          <table:table-cell office:value-type="float" office:value="1.0666493260000001" table:style-name="ce1">
            <text:p>1.066649326</text:p>
          </table:table-cell>
          <table:table-cell office:value-type="float" office:value="1.106821751" table:style-name="ce1">
            <text:p>1.106821751</text:p>
          </table:table-cell>
          <table:table-cell table:number-columns-repeated="16381"/>
        </table:table-row>
        <table:table-row table:style-name="ro13">
          <table:table-cell office:value-type="float" office:value="1.0479207239999999" table:style-name="ce1">
            <text:p>1.047920724</text:p>
          </table:table-cell>
          <table:table-cell office:value-type="float" office:value="1.0635911730000001" table:style-name="ce1">
            <text:p>1.063591173</text:p>
          </table:table-cell>
          <table:table-cell office:value-type="float" office:value="1.1003500749999999" table:style-name="ce1">
            <text:p>1.100350075</text:p>
          </table:table-cell>
          <table:table-cell table:number-columns-repeated="16381"/>
        </table:table-row>
        <table:table-row table:style-name="ro13">
          <table:table-cell office:value-type="float" office:value="1.046617302" table:style-name="ce1">
            <text:p>1.046617302</text:p>
          </table:table-cell>
          <table:table-cell office:value-type="float" office:value="1.055345191" table:style-name="ce1">
            <text:p>1.055345191</text:p>
          </table:table-cell>
          <table:table-cell office:value-type="float" office:value="1.094876215" table:style-name="ce1">
            <text:p>1.094876215</text:p>
          </table:table-cell>
          <table:table-cell table:number-columns-repeated="16381"/>
        </table:table-row>
        <table:table-row table:style-name="ro13">
          <table:table-cell office:value-type="float" office:value="1.0482551069999999" table:style-name="ce1">
            <text:p>1.048255107</text:p>
          </table:table-cell>
          <table:table-cell office:value-type="float" office:value="1.057966588" table:style-name="ce1">
            <text:p>1.057966588</text:p>
          </table:table-cell>
          <table:table-cell office:value-type="float" office:value="1.0613162629999999" table:style-name="ce1">
            <text:p>1.061316263</text:p>
          </table:table-cell>
          <table:table-cell table:number-columns-repeated="16381"/>
        </table:table-row>
        <table:table-row table:style-name="ro13">
          <table:table-cell office:value-type="float" office:value="1.0483840879999999" table:style-name="ce1">
            <text:p>1.048384088</text:p>
          </table:table-cell>
          <table:table-cell office:value-type="float" office:value="1.052792548" table:style-name="ce1">
            <text:p>1.052792548</text:p>
          </table:table-cell>
          <table:table-cell office:value-type="float" office:value="1.059462345" table:style-name="ce1">
            <text:p>1.059462345</text:p>
          </table:table-cell>
          <table:table-cell table:number-columns-repeated="16381"/>
        </table:table-row>
        <table:table-row table:style-name="ro13">
          <table:table-cell office:value-type="float" office:value="1.0599174" table:style-name="ce1">
            <text:p>1.0599174</text:p>
          </table:table-cell>
          <table:table-cell office:value-type="float" office:value="1.054691236" table:style-name="ce1">
            <text:p>1.054691236</text:p>
          </table:table-cell>
          <table:table-cell office:value-type="float" office:value="1.038314059" table:style-name="ce1">
            <text:p>1.038314059</text:p>
          </table:table-cell>
          <table:table-cell table:number-columns-repeated="16381"/>
        </table:table-row>
        <table:table-row table:style-name="ro13">
          <table:table-cell office:value-type="float" office:value="1.0641908849999999" table:style-name="ce1">
            <text:p>1.064190885</text:p>
          </table:table-cell>
          <table:table-cell office:value-type="float" office:value="1.0481108130000001" table:style-name="ce1">
            <text:p>1.048110813</text:p>
          </table:table-cell>
          <table:table-cell office:value-type="float" office:value="1.032814916" table:style-name="ce1">
            <text:p>1.032814916</text:p>
          </table:table-cell>
          <table:table-cell table:number-columns-repeated="16381"/>
        </table:table-row>
        <table:table-row table:style-name="ro13">
          <table:table-cell office:value-type="float" office:value="1.071049886" table:style-name="ce1">
            <text:p>1.071049886</text:p>
          </table:table-cell>
          <table:table-cell office:value-type="float" office:value="1.0525951120000001" table:style-name="ce1">
            <text:p>1.052595112</text:p>
          </table:table-cell>
          <table:table-cell office:value-type="float" office:value="1.0076161320000001" table:style-name="ce1">
            <text:p>1.007616132</text:p>
          </table:table-cell>
          <table:table-cell table:number-columns-repeated="16381"/>
        </table:table-row>
        <table:table-row table:style-name="ro13">
          <table:table-cell office:value-type="float" office:value="1.075321773" table:style-name="ce1">
            <text:p>1.075321773</text:p>
          </table:table-cell>
          <table:table-cell office:value-type="float" office:value="1.053742873" table:style-name="ce1">
            <text:p>1.053742873</text:p>
          </table:table-cell>
          <table:table-cell office:value-type="float" office:value="1.0102294060000001" table:style-name="ce1">
            <text:p>1.010229406</text:p>
          </table:table-cell>
          <table:table-cell table:number-columns-repeated="16381"/>
        </table:table-row>
        <table:table-row table:style-name="ro13">
          <table:table-cell office:value-type="float" office:value="1.0793061740000001" table:style-name="ce1">
            <text:p>1.079306174</text:p>
          </table:table-cell>
          <table:table-cell office:value-type="float" office:value="1.057464816" table:style-name="ce1">
            <text:p>1.057464816</text:p>
          </table:table-cell>
          <table:table-cell office:value-type="float" office:value="1.013913348" table:style-name="ce1">
            <text:p>1.013913348</text:p>
          </table:table-cell>
          <table:table-cell table:number-columns-repeated="16381"/>
        </table:table-row>
        <table:table-row table:style-name="ro13">
          <table:table-cell office:value-type="float" office:value="1.080061978" table:style-name="ce1">
            <text:p>1.080061978</text:p>
          </table:table-cell>
          <table:table-cell office:value-type="float" office:value="1.0556680329999999" table:style-name="ce1">
            <text:p>1.055668033</text:p>
          </table:table-cell>
          <table:table-cell office:value-type="float" office:value="1.038709836" table:style-name="ce1">
            <text:p>1.038709836</text:p>
          </table:table-cell>
          <table:table-cell table:number-columns-repeated="16381"/>
        </table:table-row>
        <table:table-row table:style-name="ro13">
          <table:table-cell office:value-type="float" office:value="1.085963107" table:style-name="ce1">
            <text:p>1.085963107</text:p>
          </table:table-cell>
          <table:table-cell office:value-type="float" office:value="1.0594426450000001" table:style-name="ce1">
            <text:p>1.059442645</text:p>
          </table:table-cell>
          <table:table-cell office:value-type="float" office:value="1.042514801" table:style-name="ce1">
            <text:p>1.042514801</text:p>
          </table:table-cell>
          <table:table-cell table:number-columns-repeated="16381"/>
        </table:table-row>
        <table:table-row table:style-name="ro13">
          <table:table-cell office:value-type="float" office:value="1.092092767" table:style-name="ce1">
            <text:p>1.092092767</text:p>
          </table:table-cell>
          <table:table-cell office:value-type="float" office:value="1.0590197669999999" table:style-name="ce1">
            <text:p>1.059019767</text:p>
          </table:table-cell>
          <table:table-cell office:value-type="float" office:value="1.0509436409999999" table:style-name="ce1">
            <text:p>1.050943641</text:p>
          </table:table-cell>
          <table:table-cell table:number-columns-repeated="16381"/>
        </table:table-row>
        <table:table-row table:style-name="ro13">
          <table:table-cell office:value-type="float" office:value="1.109039047" table:style-name="ce1">
            <text:p>1.109039047</text:p>
          </table:table-cell>
          <table:table-cell office:value-type="float" office:value="1.0640792489999999" table:style-name="ce1">
            <text:p>1.064079249</text:p>
          </table:table-cell>
          <table:table-cell office:value-type="float" office:value="1.0549699429999999" table:style-name="ce1">
            <text:p>1.054969943</text:p>
          </table:table-cell>
          <table:table-cell table:number-columns-repeated="16381"/>
        </table:table-row>
        <table:table-row table:style-name="ro13">
          <table:table-cell office:value-type="float" office:value="1.1159820949999999" table:style-name="ce1">
            <text:p>1.115982095</text:p>
          </table:table-cell>
          <table:table-cell office:value-type="float" office:value="1.0611483690000001" table:style-name="ce1">
            <text:p>1.061148369</text:p>
          </table:table-cell>
          <table:table-cell office:value-type="float" office:value="1.0752826099999999" table:style-name="ce1">
            <text:p>1.07528261</text:p>
          </table:table-cell>
          <table:table-cell table:number-columns-repeated="16381"/>
        </table:table-row>
        <table:table-row table:style-name="ro13">
          <table:table-cell office:value-type="float" office:value="1.1180149029999999" table:style-name="ce1">
            <text:p>1.118014903</text:p>
          </table:table-cell>
          <table:table-cell office:value-type="float" office:value="1.058764577" table:style-name="ce1">
            <text:p>1.058764577</text:p>
          </table:table-cell>
          <table:table-cell office:value-type="float" office:value="1.0755856029999999" table:style-name="ce1">
            <text:p>1.075585603</text:p>
          </table:table-cell>
          <table:table-cell table:number-columns-repeated="16381"/>
        </table:table-row>
        <table:table-row table:style-name="ro13">
          <table:table-cell office:value-type="float" office:value="1.12168611" table:style-name="ce1">
            <text:p>1.12168611</text:p>
          </table:table-cell>
          <table:table-cell office:value-type="float" office:value="1.0602759589999999" table:style-name="ce1">
            <text:p>1.060275959</text:p>
          </table:table-cell>
          <table:table-cell office:value-type="float" office:value="1.0762716400000001" table:style-name="ce1">
            <text:p>1.07627164</text:p>
          </table:table-cell>
          <table:table-cell table:number-columns-repeated="16381"/>
        </table:table-row>
        <table:table-row table:style-name="ro13">
          <table:table-cell office:value-type="float" office:value="1.125312884" table:style-name="ce1">
            <text:p>1.125312884</text:p>
          </table:table-cell>
          <table:table-cell office:value-type="float" office:value="1.06043427" table:style-name="ce1">
            <text:p>1.06043427</text:p>
          </table:table-cell>
          <table:table-cell office:value-type="float" office:value="1.0762780750000001" table:style-name="ce1">
            <text:p>1.076278075</text:p>
          </table:table-cell>
          <table:table-cell table:number-columns-repeated="16381"/>
        </table:table-row>
        <table:table-row table:style-name="ro13">
          <table:table-cell office:value-type="float" office:value="1.128145723" table:style-name="ce1">
            <text:p>1.128145723</text:p>
          </table:table-cell>
          <table:table-cell office:value-type="float" office:value="1.059466512" table:style-name="ce1">
            <text:p>1.059466512</text:p>
          </table:table-cell>
          <table:table-cell office:value-type="float" office:value="1.075108422" table:style-name="ce1">
            <text:p>1.075108422</text:p>
          </table:table-cell>
          <table:table-cell table:number-columns-repeated="16381"/>
        </table:table-row>
        <table:table-row table:style-name="ro13">
          <table:table-cell office:value-type="float" office:value="1.1294891469999999" table:style-name="ce1">
            <text:p>1.129489147</text:p>
          </table:table-cell>
          <table:table-cell office:value-type="float" office:value="1.056805285" table:style-name="ce1">
            <text:p>1.056805285</text:p>
          </table:table-cell>
          <table:table-cell office:value-type="float" office:value="1.068292402" table:style-name="ce1">
            <text:p>1.068292402</text:p>
          </table:table-cell>
          <table:table-cell table:number-columns-repeated="16381"/>
        </table:table-row>
        <table:table-row table:style-name="ro13">
          <table:table-cell office:value-type="float" office:value="1.125476776" table:style-name="ce1">
            <text:p>1.125476776</text:p>
          </table:table-cell>
          <table:table-cell office:value-type="float" office:value="1.0552337890000001" table:style-name="ce1">
            <text:p>1.055233789</text:p>
          </table:table-cell>
          <table:table-cell office:value-type="float" office:value="1.061277077" table:style-name="ce1">
            <text:p>1.061277077</text:p>
          </table:table-cell>
          <table:table-cell table:number-columns-repeated="16381"/>
        </table:table-row>
        <table:table-row table:style-name="ro13">
          <table:table-cell office:value-type="float" office:value="1.124791525" table:style-name="ce1">
            <text:p>1.124791525</text:p>
          </table:table-cell>
          <table:table-cell office:value-type="float" office:value="1.0548667970000001" table:style-name="ce1">
            <text:p>1.054866797</text:p>
          </table:table-cell>
          <table:table-cell office:value-type="float" office:value="1.0563416910000001" table:style-name="ce1">
            <text:p>1.056341691</text:p>
          </table:table-cell>
          <table:table-cell table:number-columns-repeated="16381"/>
        </table:table-row>
        <table:table-row table:style-name="ro13">
          <table:table-cell office:value-type="float" office:value="1.131687675" table:style-name="ce1">
            <text:p>1.131687675</text:p>
          </table:table-cell>
          <table:table-cell office:value-type="float" office:value="1.055560582" table:style-name="ce1">
            <text:p>1.055560582</text:p>
          </table:table-cell>
          <table:table-cell office:value-type="float" office:value="1.051125817" table:style-name="ce1">
            <text:p>1.051125817</text:p>
          </table:table-cell>
          <table:table-cell table:number-columns-repeated="16381"/>
        </table:table-row>
        <table:table-row table:style-name="ro13">
          <table:table-cell office:value-type="float" office:value="1.134450076" table:style-name="ce1">
            <text:p>1.134450076</text:p>
          </table:table-cell>
          <table:table-cell office:value-type="float" office:value="1.0549660970000001" table:style-name="ce1">
            <text:p>1.054966097</text:p>
          </table:table-cell>
          <table:table-cell office:value-type="float" office:value="1.039358604" table:style-name="ce1">
            <text:p>1.039358604</text:p>
          </table:table-cell>
          <table:table-cell table:number-columns-repeated="16381"/>
        </table:table-row>
        <table:table-row table:style-name="ro13">
          <table:table-cell office:value-type="float" office:value="1.134510422" table:style-name="ce1">
            <text:p>1.134510422</text:p>
          </table:table-cell>
          <table:table-cell office:value-type="float" office:value="1.0613602369999999" table:style-name="ce1">
            <text:p>1.061360237</text:p>
          </table:table-cell>
          <table:table-cell office:value-type="float" office:value="1.012996002" table:style-name="ce1">
            <text:p>1.012996002</text:p>
          </table:table-cell>
          <table:table-cell table:number-columns-repeated="16381"/>
        </table:table-row>
        <table:table-row table:style-name="ro13">
          <table:table-cell office:value-type="float" office:value="1.142478471" table:style-name="ce1">
            <text:p>1.142478471</text:p>
          </table:table-cell>
          <table:table-cell office:value-type="float" office:value="1.0616693210000001" table:style-name="ce1">
            <text:p>1.061669321</text:p>
          </table:table-cell>
          <table:table-cell office:value-type="float" office:value="1.005154643" table:style-name="ce1">
            <text:p>1.005154643</text:p>
          </table:table-cell>
          <table:table-cell table:number-columns-repeated="16381"/>
        </table:table-row>
        <table:table-row table:style-name="ro13">
          <table:table-cell office:value-type="float" office:value="1.1474404949999999" table:style-name="ce1">
            <text:p>1.147440495</text:p>
          </table:table-cell>
          <table:table-cell office:value-type="float" office:value="1.067237408" table:style-name="ce1">
            <text:p>1.067237408</text:p>
          </table:table-cell>
          <table:table-cell office:value-type="float" office:value="1.019865518" table:style-name="ce1">
            <text:p>1.019865518</text:p>
          </table:table-cell>
          <table:table-cell table:number-columns-repeated="16381"/>
        </table:table-row>
        <table:table-row table:style-name="ro13">
          <table:table-cell office:value-type="float" office:value="1.1513961269999999" table:style-name="ce1">
            <text:p>1.151396127</text:p>
          </table:table-cell>
          <table:table-cell office:value-type="float" office:value="1.064770829" table:style-name="ce1">
            <text:p>1.064770829</text:p>
          </table:table-cell>
          <table:table-cell office:value-type="float" office:value="1.026423565" table:style-name="ce1">
            <text:p>1.026423565</text:p>
          </table:table-cell>
          <table:table-cell table:number-columns-repeated="16381"/>
        </table:table-row>
        <table:table-row table:style-name="ro13">
          <table:table-cell office:value-type="float" office:value="1.1588152119999999" table:style-name="ce1">
            <text:p>1.158815212</text:p>
          </table:table-cell>
          <table:table-cell office:value-type="float" office:value="1.0670119060000001" table:style-name="ce1">
            <text:p>1.067011906</text:p>
          </table:table-cell>
          <table:table-cell office:value-type="float" office:value="1.0687884599999999" table:style-name="ce1">
            <text:p>1.06878846</text:p>
          </table:table-cell>
          <table:table-cell table:number-columns-repeated="16381"/>
        </table:table-row>
        <table:table-row table:style-name="ro13">
          <table:table-cell office:value-type="float" office:value="1.1593850910000001" table:style-name="ce1">
            <text:p>1.159385091</text:p>
          </table:table-cell>
          <table:table-cell office:value-type="float" office:value="1.0696462630000001" table:style-name="ce1">
            <text:p>1.069646263</text:p>
          </table:table-cell>
          <table:table-cell office:value-type="float" office:value="1.076164093" table:style-name="ce1">
            <text:p>1.076164093</text:p>
          </table:table-cell>
          <table:table-cell table:number-columns-repeated="16381"/>
        </table:table-row>
        <table:table-row table:style-name="ro13">
          <table:table-cell office:value-type="float" office:value="1.157733838" table:style-name="ce1">
            <text:p>1.157733838</text:p>
          </table:table-cell>
          <table:table-cell office:value-type="float" office:value="1.0653993230000001" table:style-name="ce1">
            <text:p>1.065399323</text:p>
          </table:table-cell>
          <table:table-cell office:value-type="float" office:value="1.085365302" table:style-name="ce1">
            <text:p>1.085365302</text:p>
          </table:table-cell>
          <table:table-cell table:number-columns-repeated="16381"/>
        </table:table-row>
        <table:table-row table:style-name="ro13">
          <table:table-cell office:value-type="float" office:value="1.15991435" table:style-name="ce1">
            <text:p>1.15991435</text:p>
          </table:table-cell>
          <table:table-cell office:value-type="float" office:value="1.057959909" table:style-name="ce1">
            <text:p>1.057959909</text:p>
          </table:table-cell>
          <table:table-cell office:value-type="float" office:value="1.0891315509999999" table:style-name="ce1">
            <text:p>1.089131551</text:p>
          </table:table-cell>
          <table:table-cell table:number-columns-repeated="16381"/>
        </table:table-row>
        <table:table-row table:style-name="ro13">
          <table:table-cell office:value-type="float" office:value="1.1518948369999999" table:style-name="ce1">
            <text:p>1.151894837</text:p>
          </table:table-cell>
          <table:table-cell office:value-type="float" office:value="1.057292136" table:style-name="ce1">
            <text:p>1.057292136</text:p>
          </table:table-cell>
          <table:table-cell office:value-type="float" office:value="1.0986188139999999" table:style-name="ce1">
            <text:p>1.098618814</text:p>
          </table:table-cell>
          <table:table-cell table:number-columns-repeated="16381"/>
        </table:table-row>
        <table:table-row table:style-name="ro13">
          <table:table-cell office:value-type="float" office:value="1.140657389" table:style-name="ce1">
            <text:p>1.140657389</text:p>
          </table:table-cell>
          <table:table-cell office:value-type="float" office:value="1.0537990639999999" table:style-name="ce1">
            <text:p>1.053799064</text:p>
          </table:table-cell>
          <table:table-cell office:value-type="float" office:value="1.0852693929999999" table:style-name="ce1">
            <text:p>1.085269393</text:p>
          </table:table-cell>
          <table:table-cell table:number-columns-repeated="16381"/>
        </table:table-row>
        <table:table-row table:style-name="ro13">
          <table:table-cell office:value-type="float" office:value="1.132961825" table:style-name="ce1">
            <text:p>1.132961825</text:p>
          </table:table-cell>
          <table:table-cell office:value-type="float" office:value="1.054409114" table:style-name="ce1">
            <text:p>1.054409114</text:p>
          </table:table-cell>
          <table:table-cell office:value-type="float" office:value="1.096226659" table:style-name="ce1">
            <text:p>1.096226659</text:p>
          </table:table-cell>
          <table:table-cell table:number-columns-repeated="16381"/>
        </table:table-row>
        <table:table-row table:style-name="ro13">
          <table:table-cell office:value-type="float" office:value="1.1325473669999999" table:style-name="ce1">
            <text:p>1.132547367</text:p>
          </table:table-cell>
          <table:table-cell office:value-type="float" office:value="1.056823055" table:style-name="ce1">
            <text:p>1.056823055</text:p>
          </table:table-cell>
          <table:table-cell office:value-type="float" office:value="1.072229941" table:style-name="ce1">
            <text:p>1.072229941</text:p>
          </table:table-cell>
          <table:table-cell table:number-columns-repeated="16381"/>
        </table:table-row>
        <table:table-row table:style-name="ro13">
          <table:table-cell office:value-type="float" office:value="1.1210732830000001" table:style-name="ce1">
            <text:p>1.121073283</text:p>
          </table:table-cell>
          <table:table-cell office:value-type="float" office:value="1.0514481470000001" table:style-name="ce1">
            <text:p>1.051448147</text:p>
          </table:table-cell>
          <table:table-cell office:value-type="float" office:value="1.0576250540000001" table:style-name="ce1">
            <text:p>1.057625054</text:p>
          </table:table-cell>
          <table:table-cell table:number-columns-repeated="16381"/>
        </table:table-row>
        <table:table-row table:style-name="ro13">
          <table:table-cell office:value-type="float" office:value="1.102924411" table:style-name="ce1">
            <text:p>1.102924411</text:p>
          </table:table-cell>
          <table:table-cell office:value-type="float" office:value="1.043680591" table:style-name="ce1">
            <text:p>1.043680591</text:p>
          </table:table-cell>
          <table:table-cell office:value-type="float" office:value="1.0377299230000001" table:style-name="ce1">
            <text:p>1.037729923</text:p>
          </table:table-cell>
          <table:table-cell table:number-columns-repeated="16381"/>
        </table:table-row>
        <table:table-row table:style-name="ro13">
          <table:table-cell office:value-type="float" office:value="1.077857423" table:style-name="ce1">
            <text:p>1.077857423</text:p>
          </table:table-cell>
          <table:table-cell office:value-type="float" office:value="1.038895358" table:style-name="ce1">
            <text:p>1.038895358</text:p>
          </table:table-cell>
          <table:table-cell office:value-type="float" office:value="1.0345224049999999" table:style-name="ce1">
            <text:p>1.034522405</text:p>
          </table:table-cell>
          <table:table-cell table:number-columns-repeated="16381"/>
        </table:table-row>
        <table:table-row table:style-name="ro13">
          <table:table-cell office:value-type="float" office:value="1.0404282549999999" table:style-name="ce1">
            <text:p>1.040428255</text:p>
          </table:table-cell>
          <table:table-cell office:value-type="float" office:value="1.0263020949999999" table:style-name="ce1">
            <text:p>1.026302095</text:p>
          </table:table-cell>
          <table:table-cell office:value-type="float" office:value="1.001715175" table:style-name="ce1">
            <text:p>1.001715175</text:p>
          </table:table-cell>
          <table:table-cell table:number-columns-repeated="16381"/>
        </table:table-row>
        <table:table-row table:style-name="ro13">
          <table:table-cell office:value-type="float" office:value="1.004813044" table:style-name="ce1">
            <text:p>1.004813044</text:p>
          </table:table-cell>
          <table:table-cell office:value-type="float" office:value="1.005860113" table:style-name="ce1">
            <text:p>1.005860113</text:p>
          </table:table-cell>
          <table:table-cell office:value-type="float" office:value="0.97021278399999999" table:style-name="ce1">
            <text:p>0.970212784</text:p>
          </table:table-cell>
          <table:table-cell table:number-columns-repeated="16381"/>
        </table:table-row>
        <table:table-row table:style-name="ro13">
          <table:table-cell office:value-type="float" office:value="0.96449635300000003" table:style-name="ce1">
            <text:p>0.964496353</text:p>
          </table:table-cell>
          <table:table-cell office:value-type="float" office:value="0.998641789" table:style-name="ce1">
            <text:p>0.998641789</text:p>
          </table:table-cell>
          <table:table-cell office:value-type="float" office:value="0.93444833800000004" table:style-name="ce1">
            <text:p>0.934448338</text:p>
          </table:table-cell>
          <table:table-cell table:number-columns-repeated="16381"/>
        </table:table-row>
        <table:table-row table:style-name="ro13">
          <table:table-cell office:value-type="float" office:value="0.91806445400000003" table:style-name="ce1">
            <text:p>0.918064454</text:p>
          </table:table-cell>
          <table:table-cell office:value-type="float" office:value="0.98733964600000002" table:style-name="ce1">
            <text:p>0.987339646</text:p>
          </table:table-cell>
          <table:table-cell office:value-type="float" office:value="0.88643590100000003" table:style-name="ce1">
            <text:p>0.886435901</text:p>
          </table:table-cell>
          <table:table-cell table:number-columns-repeated="16381"/>
        </table:table-row>
        <table:table-row table:style-name="ro13">
          <table:table-cell office:value-type="float" office:value="0.772822809" table:style-name="ce1">
            <text:p>0.772822809</text:p>
          </table:table-cell>
          <table:table-cell office:value-type="float" office:value="0.83224494699999996" table:style-name="ce1">
            <text:p>0.832244947</text:p>
          </table:table-cell>
          <table:table-cell office:value-type="float" office:value="0.74322157799999999" table:style-name="ce1">
            <text:p>0.743221578</text:p>
          </table:table-cell>
          <table:table-cell table:number-columns-repeated="16381"/>
        </table:table-row>
        <table:table-row table:style-name="ro13">
          <table:table-cell office:value-type="float" office:value="0.68550904300000004" table:style-name="ce1">
            <text:p>0.685509043</text:p>
          </table:table-cell>
          <table:table-cell office:value-type="float" office:value="0.76456763599999999" table:style-name="ce1">
            <text:p>0.764567636</text:p>
          </table:table-cell>
          <table:table-cell office:value-type="float" office:value="0.62004665999999997" table:style-name="ce1">
            <text:p>0.62004666</text:p>
          </table:table-cell>
          <table:table-cell table:number-columns-repeated="16381"/>
        </table:table-row>
        <table:table-row table:style-name="ro13">
          <table:table-cell office:value-type="float" office:value="0.64117312999999998" table:style-name="ce1">
            <text:p>0.64117313</text:p>
          </table:table-cell>
          <table:table-cell office:value-type="float" office:value="0.71541982999999998" table:style-name="ce1">
            <text:p>0.71541983</text:p>
          </table:table-cell>
          <table:table-cell office:value-type="float" office:value="0.54615428600000004" table:style-name="ce1">
            <text:p>0.546154286</text:p>
          </table:table-cell>
          <table:table-cell table:number-columns-repeated="16381"/>
        </table:table-row>
        <table:table-row table:style-name="ro13">
          <table:table-cell office:value-type="float" office:value="0.61578365499999999" table:style-name="ce1">
            <text:p>0.615783655</text:p>
          </table:table-cell>
          <table:table-cell office:value-type="float" office:value="0.68201835899999996" table:style-name="ce1">
            <text:p>0.682018359</text:p>
          </table:table-cell>
          <table:table-cell office:value-type="float" office:value="0.51000826200000005" table:style-name="ce1">
            <text:p>0.510008262</text:p>
          </table:table-cell>
          <table:table-cell table:number-columns-repeated="16381"/>
        </table:table-row>
        <table:table-row table:style-name="ro13">
          <table:table-cell office:value-type="float" office:value="0.60746368799999995" table:style-name="ce1">
            <text:p>0.607463688</text:p>
          </table:table-cell>
          <table:table-cell office:value-type="float" office:value="0.662559915" table:style-name="ce1">
            <text:p>0.662559915</text:p>
          </table:table-cell>
          <table:table-cell office:value-type="float" office:value="0.48956168100000003" table:style-name="ce1">
            <text:p>0.489561681</text:p>
          </table:table-cell>
          <table:table-cell table:number-columns-repeated="16381"/>
        </table:table-row>
        <table:table-row table:style-name="ro13">
          <table:table-cell office:value-type="float" office:value="0.61102849400000003" table:style-name="ce1">
            <text:p>0.611028494</text:p>
          </table:table-cell>
          <table:table-cell office:value-type="float" office:value="0.65106729100000005" table:style-name="ce1">
            <text:p>0.651067291</text:p>
          </table:table-cell>
          <table:table-cell office:value-type="float" office:value="0.481121409" table:style-name="ce1">
            <text:p>0.481121409</text:p>
          </table:table-cell>
          <table:table-cell table:number-columns-repeated="16381"/>
        </table:table-row>
        <table:table-row table:style-name="ro13">
          <table:table-cell office:value-type="float" office:value="0.66511330700000004" table:style-name="ce1">
            <text:p>0.665113307</text:p>
          </table:table-cell>
          <table:table-cell office:value-type="float" office:value="0.65974693399999995" table:style-name="ce1">
            <text:p>0.659746934</text:p>
          </table:table-cell>
          <table:table-cell office:value-type="float" office:value="0.51278109999999999" table:style-name="ce1">
            <text:p>0.5127811</text:p>
          </table:table-cell>
          <table:table-cell table:number-columns-repeated="16381"/>
        </table:table-row>
        <table:table-row table:style-name="ro13">
          <table:table-cell office:value-type="float" office:value="0.73809934799999999" table:style-name="ce1">
            <text:p>0.738099348</text:p>
          </table:table-cell>
          <table:table-cell office:value-type="float" office:value="0.72874572900000001" table:style-name="ce1">
            <text:p>0.728745729</text:p>
          </table:table-cell>
          <table:table-cell office:value-type="float" office:value="0.56792621200000004" table:style-name="ce1">
            <text:p>0.567926212</text:p>
          </table:table-cell>
          <table:table-cell table:number-columns-repeated="16381"/>
        </table:table-row>
        <table:table-row table:style-name="ro13">
          <table:table-cell office:value-type="float" office:value="0.78725191000000005" table:style-name="ce1">
            <text:p>0.78725191</text:p>
          </table:table-cell>
          <table:table-cell office:value-type="float" office:value="0.76131676400000003" table:style-name="ce1">
            <text:p>0.761316764</text:p>
          </table:table-cell>
          <table:table-cell office:value-type="float" office:value="0.65879489300000005" table:style-name="ce1">
            <text:p>0.658794893</text:p>
          </table:table-cell>
          <table:table-cell table:number-columns-repeated="16381"/>
        </table:table-row>
        <table:table-row table:style-name="ro13">
          <table:table-cell office:value-type="float" office:value="0.80710569200000004" table:style-name="ce1">
            <text:p>0.807105692</text:p>
          </table:table-cell>
          <table:table-cell office:value-type="float" office:value="0.78209810099999999" table:style-name="ce1">
            <text:p>0.782098101</text:p>
          </table:table-cell>
          <table:table-cell office:value-type="float" office:value="0.71509010900000003" table:style-name="ce1">
            <text:p>0.715090109</text:p>
          </table:table-cell>
          <table:table-cell table:number-columns-repeated="16381"/>
        </table:table-row>
        <table:table-row table:style-name="ro13">
          <table:table-cell office:value-type="float" office:value="0.82152429000000005" table:style-name="ce1">
            <text:p>0.82152429</text:p>
          </table:table-cell>
          <table:table-cell office:value-type="float" office:value="0.79565823400000002" table:style-name="ce1">
            <text:p>0.795658234</text:p>
          </table:table-cell>
          <table:table-cell office:value-type="float" office:value="0.76278126599999996" table:style-name="ce1">
            <text:p>0.762781266</text:p>
          </table:table-cell>
          <table:table-cell table:number-columns-repeated="16381"/>
        </table:table-row>
        <table:table-row table:style-name="ro13">
          <table:table-cell office:value-type="float" office:value="0.82105667800000004" table:style-name="ce1">
            <text:p>0.821056678</text:p>
          </table:table-cell>
          <table:table-cell office:value-type="float" office:value="0.80577695199999999" table:style-name="ce1">
            <text:p>0.805776952</text:p>
          </table:table-cell>
          <table:table-cell office:value-type="float" office:value="0.80869824599999995" table:style-name="ce1">
            <text:p>0.808698246</text:p>
          </table:table-cell>
          <table:table-cell table:number-columns-repeated="16381"/>
        </table:table-row>
        <table:table-row table:style-name="ro13">
          <table:table-cell office:value-type="float" office:value="0.81396526400000002" table:style-name="ce1">
            <text:p>0.813965264</text:p>
          </table:table-cell>
          <table:table-cell office:value-type="float" office:value="0.80955039900000003" table:style-name="ce1">
            <text:p>0.809550399</text:p>
          </table:table-cell>
          <table:table-cell office:value-type="float" office:value="0.80535144800000003" table:style-name="ce1">
            <text:p>0.805351448</text:p>
          </table:table-cell>
          <table:table-cell table:number-columns-repeated="16381"/>
        </table:table-row>
        <table:table-row table:style-name="ro13">
          <table:table-cell office:value-type="float" office:value="0.76145211000000002" table:style-name="ce1">
            <text:p>0.76145211</text:p>
          </table:table-cell>
          <table:table-cell office:value-type="float" office:value="0.80014440099999995" table:style-name="ce1">
            <text:p>0.800144401</text:p>
          </table:table-cell>
          <table:table-cell office:value-type="float" office:value="0.79616972699999999" table:style-name="ce1">
            <text:p>0.796169727</text:p>
          </table:table-cell>
          <table:table-cell table:number-columns-repeated="16381"/>
        </table:table-row>
        <table:table-row table:style-name="ro13">
          <table:table-cell office:value-type="float" office:value="0.79304593099999998" table:style-name="ce1">
            <text:p>0.793045931</text:p>
          </table:table-cell>
          <table:table-cell office:value-type="float" office:value="0.870037544" table:style-name="ce1">
            <text:p>0.870037544</text:p>
          </table:table-cell>
          <table:table-cell office:value-type="float" office:value="0.86945253499999997" table:style-name="ce1">
            <text:p>0.869452535</text:p>
          </table:table-cell>
          <table:table-cell table:number-columns-repeated="16381"/>
        </table:table-row>
        <table:table-row table:style-name="ro13">
          <table:table-cell office:value-type="float" office:value="0.81103047699999997" table:style-name="ce1">
            <text:p>0.811030477</text:p>
          </table:table-cell>
          <table:table-cell office:value-type="float" office:value="0.90457672499999997" table:style-name="ce1">
            <text:p>0.904576725</text:p>
          </table:table-cell>
          <table:table-cell office:value-type="float" office:value="0.90244638600000004" table:style-name="ce1">
            <text:p>0.902446386</text:p>
          </table:table-cell>
          <table:table-cell table:number-columns-repeated="16381"/>
        </table:table-row>
        <table:table-row table:style-name="ro13">
          <table:table-cell office:value-type="float" office:value="0.82398367900000002" table:style-name="ce1">
            <text:p>0.823983679</text:p>
          </table:table-cell>
          <table:table-cell office:value-type="float" office:value="0.92802716399999996" table:style-name="ce1">
            <text:p>0.928027164</text:p>
          </table:table-cell>
          <table:table-cell office:value-type="float" office:value="0.90197515800000005" table:style-name="ce1">
            <text:p>0.901975158</text:p>
          </table:table-cell>
          <table:table-cell table:number-columns-repeated="16381"/>
        </table:table-row>
        <table:table-row table:style-name="ro13">
          <table:table-cell office:value-type="float" office:value="0.83590265699999999" table:style-name="ce1">
            <text:p>0.835902657</text:p>
          </table:table-cell>
          <table:table-cell office:value-type="float" office:value="0.94898427600000002" table:style-name="ce1">
            <text:p>0.948984276</text:p>
          </table:table-cell>
          <table:table-cell office:value-type="float" office:value="0.89859342499999995" table:style-name="ce1">
            <text:p>0.898593425</text:p>
          </table:table-cell>
          <table:table-cell table:number-columns-repeated="16381"/>
        </table:table-row>
        <table:table-row table:style-name="ro13">
          <table:table-cell office:value-type="float" office:value="0.84443142800000004" table:style-name="ce1">
            <text:p>0.844431428</text:p>
          </table:table-cell>
          <table:table-cell office:value-type="float" office:value="0.96727902700000001" table:style-name="ce1">
            <text:p>0.967279027</text:p>
          </table:table-cell>
          <table:table-cell office:value-type="float" office:value="0.87356376599999996" table:style-name="ce1">
            <text:p>0.873563766</text:p>
          </table:table-cell>
          <table:table-cell table:number-columns-repeated="16381"/>
        </table:table-row>
        <table:table-row table:style-name="ro13">
          <table:table-cell office:value-type="float" office:value="0.85831777600000003" table:style-name="ce1">
            <text:p>0.858317776</text:p>
          </table:table-cell>
          <table:table-cell office:value-type="float" office:value="0.97213739499999996" table:style-name="ce1">
            <text:p>0.972137395</text:p>
          </table:table-cell>
          <table:table-cell office:value-type="float" office:value="0.87996221200000002" table:style-name="ce1">
            <text:p>0.879962212</text:p>
          </table:table-cell>
          <table:table-cell table:number-columns-repeated="16381"/>
        </table:table-row>
        <table:table-row table:style-name="ro13">
          <table:table-cell office:value-type="float" office:value="0.87088506200000004" table:style-name="ce1">
            <text:p>0.870885062</text:p>
          </table:table-cell>
          <table:table-cell office:value-type="float" office:value="0.97430071100000004" table:style-name="ce1">
            <text:p>0.974300711</text:p>
          </table:table-cell>
          <table:table-cell office:value-type="float" office:value="0.87858900699999998" table:style-name="ce1">
            <text:p>0.878589007</text:p>
          </table:table-cell>
          <table:table-cell table:number-columns-repeated="16381"/>
        </table:table-row>
        <table:table-row table:style-name="ro13">
          <table:table-cell office:value-type="float" office:value="0.90030138400000004" table:style-name="ce1">
            <text:p>0.900301384</text:p>
          </table:table-cell>
          <table:table-cell office:value-type="float" office:value="0.98825360299999998" table:style-name="ce1">
            <text:p>0.988253603</text:p>
          </table:table-cell>
          <table:table-cell office:value-type="float" office:value="0.89430722699999998" table:style-name="ce1">
            <text:p>0.894307227</text:p>
          </table:table-cell>
          <table:table-cell table:number-columns-repeated="16381"/>
        </table:table-row>
        <table:table-row table:style-name="ro13">
          <table:table-cell office:value-type="float" office:value="0.92022348099999995" table:style-name="ce1">
            <text:p>0.920223481</text:p>
          </table:table-cell>
          <table:table-cell office:value-type="float" office:value="0.99245525800000001" table:style-name="ce1">
            <text:p>0.992455258</text:p>
          </table:table-cell>
          <table:table-cell office:value-type="float" office:value="0.90337100599999998" table:style-name="ce1">
            <text:p>0.903371006</text:p>
          </table:table-cell>
          <table:table-cell table:number-columns-repeated="16381"/>
        </table:table-row>
        <table:table-row table:style-name="ro13">
          <table:table-cell office:value-type="float" office:value="0.93486524500000001" table:style-name="ce1">
            <text:p>0.934865245</text:p>
          </table:table-cell>
          <table:table-cell office:value-type="float" office:value="0.99416668200000002" table:style-name="ce1">
            <text:p>0.994166682</text:p>
          </table:table-cell>
          <table:table-cell office:value-type="float" office:value="0.93092657700000003" table:style-name="ce1">
            <text:p>0.930926577</text:p>
          </table:table-cell>
          <table:table-cell table:number-columns-repeated="16381"/>
        </table:table-row>
        <table:table-row table:style-name="ro13">
          <table:table-cell office:value-type="float" office:value="0.94838403299999996" table:style-name="ce1">
            <text:p>0.948384033</text:p>
          </table:table-cell>
          <table:table-cell office:value-type="float" office:value="0.99681430599999998" table:style-name="ce1">
            <text:p>0.996814306</text:p>
          </table:table-cell>
          <table:table-cell office:value-type="float" office:value="0.94058801199999997" table:style-name="ce1">
            <text:p>0.940588012</text:p>
          </table:table-cell>
          <table:table-cell table:number-columns-repeated="16381"/>
        </table:table-row>
        <table:table-row table:style-name="ro13">
          <table:table-cell office:value-type="float" office:value="0.95666344999999997" table:style-name="ce1">
            <text:p>0.95666345</text:p>
          </table:table-cell>
          <table:table-cell office:value-type="float" office:value="0.99942314099999996" table:style-name="ce1">
            <text:p>0.999423141</text:p>
          </table:table-cell>
          <table:table-cell office:value-type="float" office:value="0.94844182300000002" table:style-name="ce1">
            <text:p>0.948441823</text:p>
          </table:table-cell>
          <table:table-cell table:number-columns-repeated="16381"/>
        </table:table-row>
        <table:table-row table:style-name="ro13">
          <table:table-cell office:value-type="float" office:value="0.96424240900000002" table:style-name="ce1">
            <text:p>0.964242409</text:p>
          </table:table-cell>
          <table:table-cell office:value-type="float" office:value="1.0023070510000001" table:style-name="ce1">
            <text:p>1.002307051</text:p>
          </table:table-cell>
          <table:table-cell office:value-type="float" office:value="0.95117695099999999" table:style-name="ce1">
            <text:p>0.951176951</text:p>
          </table:table-cell>
          <table:table-cell table:number-columns-repeated="16381"/>
        </table:table-row>
        <table:table-row table:style-name="ro13">
          <table:table-cell office:value-type="float" office:value="0.96908483599999995" table:style-name="ce1">
            <text:p>0.969084836</text:p>
          </table:table-cell>
          <table:table-cell office:value-type="float" office:value="1.0008606229999999" table:style-name="ce1">
            <text:p>1.000860623</text:p>
          </table:table-cell>
          <table:table-cell office:value-type="float" office:value="0.94857428799999999" table:style-name="ce1">
            <text:p>0.948574288</text:p>
          </table:table-cell>
          <table:table-cell table:number-columns-repeated="16381"/>
        </table:table-row>
        <table:table-row table:style-name="ro13">
          <table:table-cell office:value-type="float" office:value="0.97143273399999996" table:style-name="ce1">
            <text:p>0.971432734</text:p>
          </table:table-cell>
          <table:table-cell office:value-type="float" office:value="1.001517488" table:style-name="ce1">
            <text:p>1.001517488</text:p>
          </table:table-cell>
          <table:table-cell office:value-type="float" office:value="0.93567891199999997" table:style-name="ce1">
            <text:p>0.935678912</text:p>
          </table:table-cell>
          <table:table-cell table:number-columns-repeated="16381"/>
        </table:table-row>
        <table:table-row table:style-name="ro13">
          <table:table-cell office:value-type="float" office:value="0.97371985100000003" table:style-name="ce1">
            <text:p>0.973719851</text:p>
          </table:table-cell>
          <table:table-cell office:value-type="float" office:value="0.99954299999999996" table:style-name="ce1">
            <text:p>0.999543</text:p>
          </table:table-cell>
          <table:table-cell office:value-type="float" office:value="0.94190415699999996" table:style-name="ce1">
            <text:p>0.941904157</text:p>
          </table:table-cell>
          <table:table-cell table:number-columns-repeated="16381"/>
        </table:table-row>
        <table:table-row table:style-name="ro13">
          <table:table-cell office:value-type="float" office:value="0.97913688300000001" table:style-name="ce1">
            <text:p>0.979136883</text:p>
          </table:table-cell>
          <table:table-cell office:value-type="float" office:value="1.0044318839999999" table:style-name="ce1">
            <text:p>1.004431884</text:p>
          </table:table-cell>
          <table:table-cell office:value-type="float" office:value="0.94424017599999999" table:style-name="ce1">
            <text:p>0.944240176</text:p>
          </table:table-cell>
          <table:table-cell table:number-columns-repeated="16381"/>
        </table:table-row>
        <table:table-row table:style-name="ro13">
          <table:table-cell office:value-type="float" office:value="0.98338755799999999" table:style-name="ce1">
            <text:p>0.983387558</text:p>
          </table:table-cell>
          <table:table-cell office:value-type="float" office:value="1.008286096" table:style-name="ce1">
            <text:p>1.008286096</text:p>
          </table:table-cell>
          <table:table-cell office:value-type="float" office:value="0.94946750300000005" table:style-name="ce1">
            <text:p>0.949467503</text:p>
          </table:table-cell>
          <table:table-cell table:number-columns-repeated="16381"/>
        </table:table-row>
        <table:table-row table:style-name="ro13">
          <table:table-cell office:value-type="float" office:value="0.99412981199999995" table:style-name="ce1">
            <text:p>0.994129812</text:p>
          </table:table-cell>
          <table:table-cell office:value-type="float" office:value="1.012932076" table:style-name="ce1">
            <text:p>1.012932076</text:p>
          </table:table-cell>
          <table:table-cell office:value-type="float" office:value="0.96296433999999997" table:style-name="ce1">
            <text:p>0.96296434</text:p>
          </table:table-cell>
          <table:table-cell table:number-columns-repeated="16381"/>
        </table:table-row>
        <table:table-row table:style-name="ro13">
          <table:table-cell office:value-type="float" office:value="0.99686812499999999" table:style-name="ce1">
            <text:p>0.996868125</text:p>
          </table:table-cell>
          <table:table-cell office:value-type="float" office:value="1.0165989310000001" table:style-name="ce1">
            <text:p>1.016598931</text:p>
          </table:table-cell>
          <table:table-cell office:value-type="float" office:value="0.97615787799999998" table:style-name="ce1">
            <text:p>0.976157878</text:p>
          </table:table-cell>
          <table:table-cell table:number-columns-repeated="16381"/>
        </table:table-row>
        <table:table-row table:style-name="ro13">
          <table:table-cell office:value-type="float" office:value="1.0001632789999999" table:style-name="ce1">
            <text:p>1.000163279</text:p>
          </table:table-cell>
          <table:table-cell office:value-type="float" office:value="1.021886641" table:style-name="ce1">
            <text:p>1.021886641</text:p>
          </table:table-cell>
          <table:table-cell office:value-type="float" office:value="0.98771514400000004" table:style-name="ce1">
            <text:p>0.987715144</text:p>
          </table:table-cell>
          <table:table-cell table:number-columns-repeated="16381"/>
        </table:table-row>
        <table:table-row table:style-name="ro13">
          <table:table-cell office:value-type="float" office:value="1.000972626" table:style-name="ce1">
            <text:p>1.000972626</text:p>
          </table:table-cell>
          <table:table-cell office:value-type="float" office:value="1.022416049" table:style-name="ce1">
            <text:p>1.022416049</text:p>
          </table:table-cell>
          <table:table-cell office:value-type="float" office:value="0.99882494899999996" table:style-name="ce1">
            <text:p>0.998824949</text:p>
          </table:table-cell>
          <table:table-cell table:number-columns-repeated="16381"/>
        </table:table-row>
        <table:table-row table:style-name="ro13">
          <table:table-cell office:value-type="float" office:value="0.98880022899999997" table:style-name="ce1">
            <text:p>0.988800229</text:p>
          </table:table-cell>
          <table:table-cell office:value-type="float" office:value="1.0329243400000001" table:style-name="ce1">
            <text:p>1.03292434</text:p>
          </table:table-cell>
          <table:table-cell office:value-type="float" office:value="0.95291092300000002" table:style-name="ce1">
            <text:p>0.952910923</text:p>
          </table:table-cell>
          <table:table-cell table:number-columns-repeated="16381"/>
        </table:table-row>
        <table:table-row table:style-name="ro13">
          <table:table-cell office:value-type="float" office:value="0.98810330999999996" table:style-name="ce1">
            <text:p>0.98810331</text:p>
          </table:table-cell>
          <table:table-cell office:value-type="float" office:value="1.0337201229999999" table:style-name="ce1">
            <text:p>1.033720123</text:p>
          </table:table-cell>
          <table:table-cell office:value-type="float" office:value="0.94905004999999998" table:style-name="ce1">
            <text:p>0.94905005</text:p>
          </table:table-cell>
          <table:table-cell table:number-columns-repeated="16381"/>
        </table:table-row>
        <table:table-row table:style-name="ro13">
          <table:table-cell office:value-type="float" office:value="0.98802003999999999" table:style-name="ce1">
            <text:p>0.98802004</text:p>
          </table:table-cell>
          <table:table-cell office:value-type="float" office:value="1.0356817739999999" table:style-name="ce1">
            <text:p>1.035681774</text:p>
          </table:table-cell>
          <table:table-cell office:value-type="float" office:value="0.94536303899999996" table:style-name="ce1">
            <text:p>0.945363039</text:p>
          </table:table-cell>
          <table:table-cell table:number-columns-repeated="16381"/>
        </table:table-row>
        <table:table-row table:style-name="ro13">
          <table:table-cell office:value-type="float" office:value="0.97855661599999999" table:style-name="ce1">
            <text:p>0.978556616</text:p>
          </table:table-cell>
          <table:table-cell office:value-type="float" office:value="1.036382514" table:style-name="ce1">
            <text:p>1.036382514</text:p>
          </table:table-cell>
          <table:table-cell office:value-type="float" office:value="0.95847766999999995" table:style-name="ce1">
            <text:p>0.95847767</text:p>
          </table:table-cell>
          <table:table-cell table:number-columns-repeated="16381"/>
        </table:table-row>
        <table:table-row table:style-name="ro13">
          <table:table-cell office:value-type="float" office:value="0.96858288400000003" table:style-name="ce1">
            <text:p>0.968582884</text:p>
          </table:table-cell>
          <table:table-cell office:value-type="float" office:value="1.0393383650000001" table:style-name="ce1">
            <text:p>1.039338365</text:p>
          </table:table-cell>
          <table:table-cell office:value-type="float" office:value="0.94408791700000005" table:style-name="ce1">
            <text:p>0.944087917</text:p>
          </table:table-cell>
          <table:table-cell table:number-columns-repeated="16381"/>
        </table:table-row>
        <table:table-row table:style-name="ro13">
          <table:table-cell office:value-type="float" office:value="0.96654923100000001" table:style-name="ce1">
            <text:p>0.966549231</text:p>
          </table:table-cell>
          <table:table-cell office:value-type="float" office:value="1.0417018440000001" table:style-name="ce1">
            <text:p>1.041701844</text:p>
          </table:table-cell>
          <table:table-cell office:value-type="float" office:value="0.93782839200000001" table:style-name="ce1">
            <text:p>0.937828392</text:p>
          </table:table-cell>
          <table:table-cell table:number-columns-repeated="16381"/>
        </table:table-row>
        <table:table-row table:style-name="ro13">
          <table:table-cell office:value-type="float" office:value="0.96692222400000005" table:style-name="ce1">
            <text:p>0.966922224</text:p>
          </table:table-cell>
          <table:table-cell office:value-type="float" office:value="1.043962039" table:style-name="ce1">
            <text:p>1.043962039</text:p>
          </table:table-cell>
          <table:table-cell office:value-type="float" office:value="0.93546571899999997" table:style-name="ce1">
            <text:p>0.935465719</text:p>
          </table:table-cell>
          <table:table-cell table:number-columns-repeated="16381"/>
        </table:table-row>
        <table:table-row table:style-name="ro13">
          <table:table-cell office:value-type="float" office:value="0.98163839900000005" table:style-name="ce1">
            <text:p>0.981638399</text:p>
          </table:table-cell>
          <table:table-cell office:value-type="float" office:value="1.0410072619999999" table:style-name="ce1">
            <text:p>1.041007262</text:p>
          </table:table-cell>
          <table:table-cell office:value-type="float" office:value="0.97701887799999998" table:style-name="ce1">
            <text:p>0.977018878</text:p>
          </table:table-cell>
          <table:table-cell table:number-columns-repeated="16381"/>
        </table:table-row>
        <table:table-row table:style-name="ro13">
          <table:table-cell office:value-type="float" office:value="0.983428725" table:style-name="ce1">
            <text:p>0.983428725</text:p>
          </table:table-cell>
          <table:table-cell office:value-type="float" office:value="1.0406349690000001" table:style-name="ce1">
            <text:p>1.040634969</text:p>
          </table:table-cell>
          <table:table-cell office:value-type="float" office:value="0.96352399" table:style-name="ce1">
            <text:p>0.96352399</text:p>
          </table:table-cell>
          <table:table-cell table:number-columns-repeated="16381"/>
        </table:table-row>
        <table:table-row table:style-name="ro13">
          <table:table-cell office:value-type="float" office:value="0.98456065100000001" table:style-name="ce1">
            <text:p>0.984560651</text:p>
          </table:table-cell>
          <table:table-cell office:value-type="float" office:value="1.0372113249999999" table:style-name="ce1">
            <text:p>1.037211325</text:p>
          </table:table-cell>
          <table:table-cell office:value-type="float" office:value="0.96154853500000004" table:style-name="ce1">
            <text:p>0.961548535</text:p>
          </table:table-cell>
          <table:table-cell table:number-columns-repeated="16381"/>
        </table:table-row>
        <table:table-row table:style-name="ro13">
          <table:table-cell office:value-type="float" office:value="0.98969298400000005" table:style-name="ce1">
            <text:p>0.989692984</text:p>
          </table:table-cell>
          <table:table-cell office:value-type="float" office:value="1.035761006" table:style-name="ce1">
            <text:p>1.035761006</text:p>
          </table:table-cell>
          <table:table-cell office:value-type="float" office:value="0.94008056100000004" table:style-name="ce1">
            <text:p>0.940080561</text:p>
          </table:table-cell>
          <table:table-cell table:number-columns-repeated="16381"/>
        </table:table-row>
        <table:table-row table:style-name="ro13">
          <table:table-cell office:value-type="float" office:value="0.99988252899999996" table:style-name="ce1">
            <text:p>0.999882529</text:p>
          </table:table-cell>
          <table:table-cell office:value-type="float" office:value="1.03691851" table:style-name="ce1">
            <text:p>1.03691851</text:p>
          </table:table-cell>
          <table:table-cell office:value-type="float" office:value="0.95537323900000004" table:style-name="ce1">
            <text:p>0.955373239</text:p>
          </table:table-cell>
          <table:table-cell table:number-columns-repeated="16381"/>
        </table:table-row>
        <table:table-row table:style-name="ro13">
          <table:table-cell office:value-type="float" office:value="1.01200168" table:style-name="ce1">
            <text:p>1.01200168</text:p>
          </table:table-cell>
          <table:table-cell office:value-type="float" office:value="1.0396078019999999" table:style-name="ce1">
            <text:p>1.039607802</text:p>
          </table:table-cell>
          <table:table-cell office:value-type="float" office:value="0.96638342600000005" table:style-name="ce1">
            <text:p>0.966383426</text:p>
          </table:table-cell>
          <table:table-cell table:number-columns-repeated="16381"/>
        </table:table-row>
        <table:table-row table:style-name="ro13">
          <table:table-cell office:value-type="float" office:value="1.0189039719999999" table:style-name="ce1">
            <text:p>1.018903972</text:p>
          </table:table-cell>
          <table:table-cell office:value-type="float" office:value="1.0272846819999999" table:style-name="ce1">
            <text:p>1.027284682</text:p>
          </table:table-cell>
          <table:table-cell office:value-type="float" office:value="0.97583756399999999" table:style-name="ce1">
            <text:p>0.975837564</text:p>
          </table:table-cell>
          <table:table-cell table:number-columns-repeated="16381"/>
        </table:table-row>
        <table:table-row table:style-name="ro13">
          <table:table-cell office:value-type="float" office:value="1.0205438309999999" table:style-name="ce1">
            <text:p>1.020543831</text:p>
          </table:table-cell>
          <table:table-cell office:value-type="float" office:value="1.010671941" table:style-name="ce1">
            <text:p>1.010671941</text:p>
          </table:table-cell>
          <table:table-cell office:value-type="float" office:value="0.98553712900000001" table:style-name="ce1">
            <text:p>0.985537129</text:p>
          </table:table-cell>
          <table:table-cell table:number-columns-repeated="16381"/>
        </table:table-row>
        <table:table-row table:style-name="ro13">
          <table:table-cell office:value-type="float" office:value="1.0216007979999999" table:style-name="ce1">
            <text:p>1.021600798</text:p>
          </table:table-cell>
          <table:table-cell office:value-type="float" office:value="0.99925551599999995" table:style-name="ce1">
            <text:p>0.999255516</text:p>
          </table:table-cell>
          <table:table-cell office:value-type="float" office:value="1.0133164509999999" table:style-name="ce1">
            <text:p>1.013316451</text:p>
          </table:table-cell>
          <table:table-cell table:number-columns-repeated="16381"/>
        </table:table-row>
        <table:table-row table:style-name="ro13">
          <table:table-cell office:value-type="float" office:value="1.023173484" table:style-name="ce1">
            <text:p>1.023173484</text:p>
          </table:table-cell>
          <table:table-cell office:value-type="float" office:value="0.98811870000000002" table:style-name="ce1">
            <text:p>0.9881187</text:p>
          </table:table-cell>
          <table:table-cell office:value-type="float" office:value="1.018266288" table:style-name="ce1">
            <text:p>1.018266288</text:p>
          </table:table-cell>
          <table:table-cell table:number-columns-repeated="16381"/>
        </table:table-row>
        <table:table-row table:style-name="ro13">
          <table:table-cell office:value-type="float" office:value="1.0268612669999999" table:style-name="ce1">
            <text:p>1.026861267</text:p>
          </table:table-cell>
          <table:table-cell office:value-type="float" office:value="0.97348538100000004" table:style-name="ce1">
            <text:p>0.973485381</text:p>
          </table:table-cell>
          <table:table-cell office:value-type="float" office:value="1.020595395" table:style-name="ce1">
            <text:p>1.020595395</text:p>
          </table:table-cell>
          <table:table-cell table:number-columns-repeated="16381"/>
        </table:table-row>
        <table:table-row table:style-name="ro13">
          <table:table-cell office:value-type="float" office:value="1.0341001569999999" table:style-name="ce1">
            <text:p>1.034100157</text:p>
          </table:table-cell>
          <table:table-cell office:value-type="float" office:value="0.97157918600000004" table:style-name="ce1">
            <text:p>0.971579186</text:p>
          </table:table-cell>
          <table:table-cell office:value-type="float" office:value="1.0157874220000001" table:style-name="ce1">
            <text:p>1.015787422</text:p>
          </table:table-cell>
          <table:table-cell table:number-columns-repeated="16381"/>
        </table:table-row>
        <table:table-row table:style-name="ro13">
          <table:table-cell office:value-type="float" office:value="1.024494418" table:style-name="ce1">
            <text:p>1.024494418</text:p>
          </table:table-cell>
          <table:table-cell office:value-type="float" office:value="0.96798662999999996" table:style-name="ce1">
            <text:p>0.96798663</text:p>
          </table:table-cell>
          <table:table-cell office:value-type="float" office:value="1.0037187620000001" table:style-name="ce1">
            <text:p>1.003718762</text:p>
          </table:table-cell>
          <table:table-cell table:number-columns-repeated="16381"/>
        </table:table-row>
        <table:table-row table:style-name="ro13">
          <table:table-cell office:value-type="float" office:value="1.0177899239999999" table:style-name="ce1">
            <text:p>1.017789924</text:p>
          </table:table-cell>
          <table:table-cell office:value-type="float" office:value="0.97735095900000002" table:style-name="ce1">
            <text:p>0.977350959</text:p>
          </table:table-cell>
          <table:table-cell office:value-type="float" office:value="1.0011967820000001" table:style-name="ce1">
            <text:p>1.001196782</text:p>
          </table:table-cell>
          <table:table-cell table:number-columns-repeated="16381"/>
        </table:table-row>
        <table:table-row table:style-name="ro13">
          <table:table-cell office:value-type="float" office:value="1.017248427" table:style-name="ce1">
            <text:p>1.017248427</text:p>
          </table:table-cell>
          <table:table-cell office:value-type="float" office:value="0.993156857" table:style-name="ce1">
            <text:p>0.993156857</text:p>
          </table:table-cell>
          <table:table-cell office:value-type="float" office:value="0.992689508" table:style-name="ce1">
            <text:p>0.992689508</text:p>
          </table:table-cell>
          <table:table-cell table:number-columns-repeated="16381"/>
        </table:table-row>
        <table:table-row table:style-name="ro13">
          <table:table-cell office:value-type="float" office:value="1.0184513159999999" table:style-name="ce1">
            <text:p>1.018451316</text:p>
          </table:table-cell>
          <table:table-cell office:value-type="float" office:value="1.0006566290000001" table:style-name="ce1">
            <text:p>1.000656629</text:p>
          </table:table-cell>
          <table:table-cell office:value-type="float" office:value="0.98719962000000006" table:style-name="ce1">
            <text:p>0.98719962</text:p>
          </table:table-cell>
          <table:table-cell table:number-columns-repeated="16381"/>
        </table:table-row>
        <table:table-row table:style-name="ro13">
          <table:table-cell office:value-type="float" office:value="1.021517687" table:style-name="ce1">
            <text:p>1.021517687</text:p>
          </table:table-cell>
          <table:table-cell office:value-type="float" office:value="1.0113148359999999" table:style-name="ce1">
            <text:p>1.011314836</text:p>
          </table:table-cell>
          <table:table-cell office:value-type="float" office:value="0.985942545" table:style-name="ce1">
            <text:p>0.985942545</text:p>
          </table:table-cell>
          <table:table-cell table:number-columns-repeated="16381"/>
        </table:table-row>
        <table:table-row table:style-name="ro13">
          <table:table-cell office:value-type="float" office:value="1.0243784279999999" table:style-name="ce1">
            <text:p>1.024378428</text:p>
          </table:table-cell>
          <table:table-cell office:value-type="float" office:value="1.0284089430000001" table:style-name="ce1">
            <text:p>1.028408943</text:p>
          </table:table-cell>
          <table:table-cell office:value-type="float" office:value="0.98875238899999995" table:style-name="ce1">
            <text:p>0.988752389</text:p>
          </table:table-cell>
          <table:table-cell table:number-columns-repeated="16381"/>
        </table:table-row>
        <table:table-row table:style-name="ro13">
          <table:table-cell office:value-type="float" office:value="1.0216823100000001" table:style-name="ce1">
            <text:p>1.02168231</text:p>
          </table:table-cell>
          <table:table-cell office:value-type="float" office:value="1.0333164560000001" table:style-name="ce1">
            <text:p>1.033316456</text:p>
          </table:table-cell>
          <table:table-cell office:value-type="float" office:value="0.98860674199999998" table:style-name="ce1">
            <text:p>0.988606742</text:p>
          </table:table-cell>
          <table:table-cell table:number-columns-repeated="16381"/>
        </table:table-row>
        <table:table-row table:style-name="ro13">
          <table:table-cell office:value-type="float" office:value="1.025213758" table:style-name="ce1">
            <text:p>1.025213758</text:p>
          </table:table-cell>
          <table:table-cell office:value-type="float" office:value="1.033892711" table:style-name="ce1">
            <text:p>1.033892711</text:p>
          </table:table-cell>
          <table:table-cell office:value-type="float" office:value="0.99318109300000001" table:style-name="ce1">
            <text:p>0.993181093</text:p>
          </table:table-cell>
          <table:table-cell table:number-columns-repeated="16381"/>
        </table:table-row>
        <table:table-row table:style-name="ro13">
          <table:table-cell office:value-type="float" office:value="1.0285809029999999" table:style-name="ce1">
            <text:p>1.028580903</text:p>
          </table:table-cell>
          <table:table-cell office:value-type="float" office:value="1.0369322670000001" table:style-name="ce1">
            <text:p>1.036932267</text:p>
          </table:table-cell>
          <table:table-cell office:value-type="float" office:value="0.99464812000000002" table:style-name="ce1">
            <text:p>0.99464812</text:p>
          </table:table-cell>
          <table:table-cell table:number-columns-repeated="16381"/>
        </table:table-row>
        <table:table-row table:style-name="ro13">
          <table:table-cell office:value-type="float" office:value="1.0283414120000001" table:style-name="ce1">
            <text:p>1.028341412</text:p>
          </table:table-cell>
          <table:table-cell office:value-type="float" office:value="1.038934759" table:style-name="ce1">
            <text:p>1.038934759</text:p>
          </table:table-cell>
          <table:table-cell office:value-type="float" office:value="0.99599373300000005" table:style-name="ce1">
            <text:p>0.995993733</text:p>
          </table:table-cell>
          <table:table-cell table:number-columns-repeated="16381"/>
        </table:table-row>
        <table:table-row table:style-name="ro13">
          <table:table-cell office:value-type="float" office:value="1.027729567" table:style-name="ce1">
            <text:p>1.027729567</text:p>
          </table:table-cell>
          <table:table-cell office:value-type="float" office:value="1.0449903089999999" table:style-name="ce1">
            <text:p>1.044990309</text:p>
          </table:table-cell>
          <table:table-cell office:value-type="float" office:value="0.97718934599999996" table:style-name="ce1">
            <text:p>0.977189346</text:p>
          </table:table-cell>
          <table:table-cell table:number-columns-repeated="16381"/>
        </table:table-row>
        <table:table-row table:style-name="ro13">
          <table:table-cell office:value-type="float" office:value="1.0271872929999999" table:style-name="ce1">
            <text:p>1.027187293</text:p>
          </table:table-cell>
          <table:table-cell office:value-type="float" office:value="1.0495693129999999" table:style-name="ce1">
            <text:p>1.049569313</text:p>
          </table:table-cell>
          <table:table-cell office:value-type="float" office:value="1.003598921" table:style-name="ce1">
            <text:p>1.003598921</text:p>
          </table:table-cell>
          <table:table-cell table:number-columns-repeated="16381"/>
        </table:table-row>
        <table:table-row table:style-name="ro13">
          <table:table-cell office:value-type="float" office:value="1.022478939" table:style-name="ce1">
            <text:p>1.022478939</text:p>
          </table:table-cell>
          <table:table-cell office:value-type="float" office:value="1.0502372390000001" table:style-name="ce1">
            <text:p>1.050237239</text:p>
          </table:table-cell>
          <table:table-cell office:value-type="float" office:value="1.0318716139999999" table:style-name="ce1">
            <text:p>1.031871614</text:p>
          </table:table-cell>
          <table:table-cell table:number-columns-repeated="16381"/>
        </table:table-row>
        <table:table-row table:style-name="ro13">
          <table:table-cell office:value-type="float" office:value="1.0200269019999999" table:style-name="ce1">
            <text:p>1.020026902</text:p>
          </table:table-cell>
          <table:table-cell office:value-type="float" office:value="1.045271053" table:style-name="ce1">
            <text:p>1.045271053</text:p>
          </table:table-cell>
          <table:table-cell office:value-type="float" office:value="1.0359030410000001" table:style-name="ce1">
            <text:p>1.035903041</text:p>
          </table:table-cell>
          <table:table-cell table:number-columns-repeated="16381"/>
        </table:table-row>
        <table:table-row table:style-name="ro13">
          <table:table-cell office:value-type="float" office:value="1.0210612640000001" table:style-name="ce1">
            <text:p>1.021061264</text:p>
          </table:table-cell>
          <table:table-cell office:value-type="float" office:value="1.048586419" table:style-name="ce1">
            <text:p>1.048586419</text:p>
          </table:table-cell>
          <table:table-cell office:value-type="float" office:value="1.0449806109999999" table:style-name="ce1">
            <text:p>1.044980611</text:p>
          </table:table-cell>
          <table:table-cell table:number-columns-repeated="16381"/>
        </table:table-row>
        <table:table-row table:style-name="ro13">
          <table:table-cell office:value-type="float" office:value="1.0201029109999999" table:style-name="ce1">
            <text:p>1.020102911</text:p>
          </table:table-cell>
          <table:table-cell office:value-type="float" office:value="1.0516301109999999" table:style-name="ce1">
            <text:p>1.051630111</text:p>
          </table:table-cell>
          <table:table-cell office:value-type="float" office:value="1.0467051789999999" table:style-name="ce1">
            <text:p>1.046705179</text:p>
          </table:table-cell>
          <table:table-cell table:number-columns-repeated="16381"/>
        </table:table-row>
        <table:table-row table:style-name="ro13">
          <table:table-cell office:value-type="float" office:value="1.0194284140000001" table:style-name="ce1">
            <text:p>1.019428414</text:p>
          </table:table-cell>
          <table:table-cell office:value-type="float" office:value="1.051466775" table:style-name="ce1">
            <text:p>1.051466775</text:p>
          </table:table-cell>
          <table:table-cell office:value-type="float" office:value="1.0477832600000001" table:style-name="ce1">
            <text:p>1.04778326</text:p>
          </table:table-cell>
          <table:table-cell table:number-columns-repeated="16381"/>
        </table:table-row>
        <table:table-row table:style-name="ro13">
          <table:table-cell office:value-type="float" office:value="1.0203833179999999" table:style-name="ce1">
            <text:p>1.020383318</text:p>
          </table:table-cell>
          <table:table-cell office:value-type="float" office:value="1.0533495310000001" table:style-name="ce1">
            <text:p>1.053349531</text:p>
          </table:table-cell>
          <table:table-cell office:value-type="float" office:value="1.0467696209999999" table:style-name="ce1">
            <text:p>1.046769621</text:p>
          </table:table-cell>
          <table:table-cell table:number-columns-repeated="16381"/>
        </table:table-row>
        <table:table-row table:style-name="ro13">
          <table:table-cell office:value-type="float" office:value="1.020172391" table:style-name="ce1">
            <text:p>1.020172391</text:p>
          </table:table-cell>
          <table:table-cell office:value-type="float" office:value="1.055577679" table:style-name="ce1">
            <text:p>1.055577679</text:p>
          </table:table-cell>
          <table:table-cell office:value-type="float" office:value="1.023201193" table:style-name="ce1">
            <text:p>1.023201193</text:p>
          </table:table-cell>
          <table:table-cell table:number-columns-repeated="16381"/>
        </table:table-row>
        <table:table-row table:style-name="ro13">
          <table:table-cell office:value-type="float" office:value="1.0257404379999999" table:style-name="ce1">
            <text:p>1.025740438</text:p>
          </table:table-cell>
          <table:table-cell office:value-type="float" office:value="1.059670383" table:style-name="ce1">
            <text:p>1.059670383</text:p>
          </table:table-cell>
          <table:table-cell office:value-type="float" office:value="0.98952403300000003" table:style-name="ce1">
            <text:p>0.989524033</text:p>
          </table:table-cell>
          <table:table-cell table:number-columns-repeated="16381"/>
        </table:table-row>
        <table:table-row table:style-name="ro13">
          <table:table-cell office:value-type="float" office:value="1.028060594" table:style-name="ce1">
            <text:p>1.028060594</text:p>
          </table:table-cell>
          <table:table-cell office:value-type="float" office:value="1.064953773" table:style-name="ce1">
            <text:p>1.064953773</text:p>
          </table:table-cell>
          <table:table-cell office:value-type="float" office:value="0.99781028100000002" table:style-name="ce1">
            <text:p>0.997810281</text:p>
          </table:table-cell>
          <table:table-cell table:number-columns-repeated="16381"/>
        </table:table-row>
        <table:table-row table:style-name="ro13">
          <table:table-cell office:value-type="float" office:value="1.020778459" table:style-name="ce1">
            <text:p>1.020778459</text:p>
          </table:table-cell>
          <table:table-cell office:value-type="float" office:value="1.0586397540000001" table:style-name="ce1">
            <text:p>1.058639754</text:p>
          </table:table-cell>
          <table:table-cell office:value-type="float" office:value="0.99270826999999995" table:style-name="ce1">
            <text:p>0.99270827</text:p>
          </table:table-cell>
          <table:table-cell table:number-columns-repeated="16381"/>
        </table:table-row>
        <table:table-row table:style-name="ro13">
          <table:table-cell office:value-type="float" office:value="1.0210456459999999" table:style-name="ce1">
            <text:p>1.021045646</text:p>
          </table:table-cell>
          <table:table-cell office:value-type="float" office:value="1.0535608780000001" table:style-name="ce1">
            <text:p>1.053560878</text:p>
          </table:table-cell>
          <table:table-cell office:value-type="float" office:value="0.99172201199999999" table:style-name="ce1">
            <text:p>0.991722012</text:p>
          </table:table-cell>
          <table:table-cell table:number-columns-repeated="16381"/>
        </table:table-row>
        <table:table-row table:style-name="ro13">
          <table:table-cell office:value-type="float" office:value="1.0223233810000001" table:style-name="ce1">
            <text:p>1.022323381</text:p>
          </table:table-cell>
          <table:table-cell office:value-type="float" office:value="1.0489668000000001" table:style-name="ce1">
            <text:p>1.0489668</text:p>
          </table:table-cell>
          <table:table-cell office:value-type="float" office:value="0.989933905" table:style-name="ce1">
            <text:p>0.989933905</text:p>
          </table:table-cell>
          <table:table-cell table:number-columns-repeated="16381"/>
        </table:table-row>
        <table:table-row table:style-name="ro13">
          <table:table-cell office:value-type="float" office:value="1.019924155" table:style-name="ce1">
            <text:p>1.019924155</text:p>
          </table:table-cell>
          <table:table-cell office:value-type="float" office:value="1.046702529" table:style-name="ce1">
            <text:p>1.046702529</text:p>
          </table:table-cell>
          <table:table-cell office:value-type="float" office:value="1.0157577600000001" table:style-name="ce1">
            <text:p>1.01575776</text:p>
          </table:table-cell>
          <table:table-cell table:number-columns-repeated="16381"/>
        </table:table-row>
        <table:table-row table:style-name="ro13">
          <table:table-cell office:value-type="float" office:value="1.0172924480000001" table:style-name="ce1">
            <text:p>1.017292448</text:p>
          </table:table-cell>
          <table:table-cell office:value-type="float" office:value="1.0462992310000001" table:style-name="ce1">
            <text:p>1.046299231</text:p>
          </table:table-cell>
          <table:table-cell office:value-type="float" office:value="1.014828869" table:style-name="ce1">
            <text:p>1.014828869</text:p>
          </table:table-cell>
          <table:table-cell table:number-columns-repeated="16381"/>
        </table:table-row>
        <table:table-row table:style-name="ro13">
          <table:table-cell office:value-type="float" office:value="1.014528197" table:style-name="ce1">
            <text:p>1.014528197</text:p>
          </table:table-cell>
          <table:table-cell office:value-type="float" office:value="1.043450494" table:style-name="ce1">
            <text:p>1.043450494</text:p>
          </table:table-cell>
          <table:table-cell office:value-type="float" office:value="1.013131555" table:style-name="ce1">
            <text:p>1.013131555</text:p>
          </table:table-cell>
          <table:table-cell table:number-columns-repeated="16381"/>
        </table:table-row>
        <table:table-row table:style-name="ro13">
          <table:table-cell office:value-type="float" office:value="1.0084074190000001" table:style-name="ce1">
            <text:p>1.008407419</text:p>
          </table:table-cell>
          <table:table-cell office:value-type="float" office:value="1.043275975" table:style-name="ce1">
            <text:p>1.043275975</text:p>
          </table:table-cell>
          <table:table-cell office:value-type="float" office:value="1.0079005400000001" table:style-name="ce1">
            <text:p>1.00790054</text:p>
          </table:table-cell>
          <table:table-cell table:number-columns-repeated="16381"/>
        </table:table-row>
        <table:table-row table:style-name="ro13">
          <table:table-cell office:value-type="float" office:value="1.012735108" table:style-name="ce1">
            <text:p>1.012735108</text:p>
          </table:table-cell>
          <table:table-cell office:value-type="float" office:value="1.0472627910000001" table:style-name="ce1">
            <text:p>1.047262791</text:p>
          </table:table-cell>
          <table:table-cell office:value-type="float" office:value="1.012045511" table:style-name="ce1">
            <text:p>1.012045511</text:p>
          </table:table-cell>
          <table:table-cell table:number-columns-repeated="16381"/>
        </table:table-row>
        <table:table-row table:style-name="ro13">
          <table:table-cell office:value-type="float" office:value="1.0130923469999999" table:style-name="ce1">
            <text:p>1.013092347</text:p>
          </table:table-cell>
          <table:table-cell office:value-type="float" office:value="1.050586644" table:style-name="ce1">
            <text:p>1.050586644</text:p>
          </table:table-cell>
          <table:table-cell office:value-type="float" office:value="1.013619619" table:style-name="ce1">
            <text:p>1.013619619</text:p>
          </table:table-cell>
          <table:table-cell table:number-columns-repeated="16381"/>
        </table:table-row>
        <table:table-row table:style-name="ro13">
          <table:table-cell office:value-type="float" office:value="1.012444975" table:style-name="ce1">
            <text:p>1.012444975</text:p>
          </table:table-cell>
          <table:table-cell office:value-type="float" office:value="1.0542316540000001" table:style-name="ce1">
            <text:p>1.054231654</text:p>
          </table:table-cell>
          <table:table-cell office:value-type="float" office:value="1.014782906" table:style-name="ce1">
            <text:p>1.014782906</text:p>
          </table:table-cell>
          <table:table-cell table:number-columns-repeated="16381"/>
        </table:table-row>
        <table:table-row table:style-name="ro13">
          <table:table-cell office:value-type="float" office:value="1.012465387" table:style-name="ce1">
            <text:p>1.012465387</text:p>
          </table:table-cell>
          <table:table-cell office:value-type="float" office:value="1.0558641520000001" table:style-name="ce1">
            <text:p>1.055864152</text:p>
          </table:table-cell>
          <table:table-cell office:value-type="float" office:value="1.0069440409999999" table:style-name="ce1">
            <text:p>1.006944041</text:p>
          </table:table-cell>
          <table:table-cell table:number-columns-repeated="16381"/>
        </table:table-row>
        <table:table-row table:style-name="ro13">
          <table:table-cell office:value-type="float" office:value="1.013295192" table:style-name="ce1">
            <text:p>1.013295192</text:p>
          </table:table-cell>
          <table:table-cell office:value-type="float" office:value="1.0551189240000001" table:style-name="ce1">
            <text:p>1.055118924</text:p>
          </table:table-cell>
          <table:table-cell office:value-type="float" office:value="1.0053540729999999" table:style-name="ce1">
            <text:p>1.005354073</text:p>
          </table:table-cell>
          <table:table-cell table:number-columns-repeated="16381"/>
        </table:table-row>
        <table:table-row table:style-name="ro13">
          <table:table-cell office:value-type="float" office:value="1.0119514030000001" table:style-name="ce1">
            <text:p>1.011951403</text:p>
          </table:table-cell>
          <table:table-cell office:value-type="float" office:value="1.0535577840000001" table:style-name="ce1">
            <text:p>1.053557784</text:p>
          </table:table-cell>
          <table:table-cell office:value-type="float" office:value="1.0045106020000001" table:style-name="ce1">
            <text:p>1.004510602</text:p>
          </table:table-cell>
          <table:table-cell table:number-columns-repeated="16381"/>
        </table:table-row>
        <table:table-row table:style-name="ro13">
          <table:table-cell office:value-type="float" office:value="1.019545522" table:style-name="ce1">
            <text:p>1.019545522</text:p>
          </table:table-cell>
          <table:table-cell office:value-type="float" office:value="1.0525705700000001" table:style-name="ce1">
            <text:p>1.05257057</text:p>
          </table:table-cell>
          <table:table-cell office:value-type="float" office:value="1.0040835429999999" table:style-name="ce1">
            <text:p>1.004083543</text:p>
          </table:table-cell>
          <table:table-cell table:number-columns-repeated="16381"/>
        </table:table-row>
        <table:table-row table:style-name="ro13">
          <table:table-cell office:value-type="float" office:value="1.020880521" table:style-name="ce1">
            <text:p>1.020880521</text:p>
          </table:table-cell>
          <table:table-cell office:value-type="float" office:value="1.0551402480000001" table:style-name="ce1">
            <text:p>1.055140248</text:p>
          </table:table-cell>
          <table:table-cell office:value-type="float" office:value="0.99986671199999999" table:style-name="ce1">
            <text:p>0.999866712</text:p>
          </table:table-cell>
          <table:table-cell table:number-columns-repeated="16381"/>
        </table:table-row>
        <table:table-row table:style-name="ro13">
          <table:table-cell office:value-type="float" office:value="1.021174399" table:style-name="ce1">
            <text:p>1.021174399</text:p>
          </table:table-cell>
          <table:table-cell office:value-type="float" office:value="1.053820634" table:style-name="ce1">
            <text:p>1.053820634</text:p>
          </table:table-cell>
          <table:table-cell office:value-type="float" office:value="0.99279057900000001" table:style-name="ce1">
            <text:p>0.992790579</text:p>
          </table:table-cell>
          <table:table-cell table:number-columns-repeated="16381"/>
        </table:table-row>
        <table:table-row table:style-name="ro13">
          <table:table-cell office:value-type="float" office:value="1.024078088" table:style-name="ce1">
            <text:p>1.024078088</text:p>
          </table:table-cell>
          <table:table-cell office:value-type="float" office:value="1.054765658" table:style-name="ce1">
            <text:p>1.054765658</text:p>
          </table:table-cell>
          <table:table-cell office:value-type="float" office:value="0.98922708500000001" table:style-name="ce1">
            <text:p>0.989227085</text:p>
          </table:table-cell>
          <table:table-cell table:number-columns-repeated="16381"/>
        </table:table-row>
        <table:table-row table:style-name="ro13">
          <table:table-cell office:value-type="float" office:value="1.0222306350000001" table:style-name="ce1">
            <text:p>1.022230635</text:p>
          </table:table-cell>
          <table:table-cell office:value-type="float" office:value="1.0536785310000001" table:style-name="ce1">
            <text:p>1.053678531</text:p>
          </table:table-cell>
          <table:table-cell office:value-type="float" office:value="0.98155684899999995" table:style-name="ce1">
            <text:p>0.981556849</text:p>
          </table:table-cell>
          <table:table-cell table:number-columns-repeated="16381"/>
        </table:table-row>
        <table:table-row table:style-name="ro13">
          <table:table-cell office:value-type="float" office:value="1.011185826" table:style-name="ce1">
            <text:p>1.011185826</text:p>
          </table:table-cell>
          <table:table-cell office:value-type="float" office:value="1.0534590960000001" table:style-name="ce1">
            <text:p>1.053459096</text:p>
          </table:table-cell>
          <table:table-cell office:value-type="float" office:value="0.97616891400000005" table:style-name="ce1">
            <text:p>0.976168914</text:p>
          </table:table-cell>
          <table:table-cell table:number-columns-repeated="16381"/>
        </table:table-row>
        <table:table-row table:style-name="ro13">
          <table:table-cell office:value-type="float" office:value="0.97178960700000006" table:style-name="ce1">
            <text:p>0.971789607</text:p>
          </table:table-cell>
          <table:table-cell office:value-type="float" office:value="1.0105931079999999" table:style-name="ce1">
            <text:p>1.010593108</text:p>
          </table:table-cell>
          <table:table-cell office:value-type="float" office:value="0.95676306300000002" table:style-name="ce1">
            <text:p>0.956763063</text:p>
          </table:table-cell>
          <table:table-cell table:number-columns-repeated="16381"/>
        </table:table-row>
        <table:table-row table:style-name="ro13">
          <table:table-cell office:value-type="float" office:value="0.95528360800000001" table:style-name="ce1">
            <text:p>0.955283608</text:p>
          </table:table-cell>
          <table:table-cell office:value-type="float" office:value="1.00473481" table:style-name="ce1">
            <text:p>1.00473481</text:p>
          </table:table-cell>
          <table:table-cell office:value-type="float" office:value="0.94270451499999997" table:style-name="ce1">
            <text:p>0.942704515</text:p>
          </table:table-cell>
          <table:table-cell table:number-columns-repeated="16381"/>
        </table:table-row>
        <table:table-row table:style-name="ro13">
          <table:table-cell office:value-type="float" office:value="0.94183233499999996" table:style-name="ce1">
            <text:p>0.941832335</text:p>
          </table:table-cell>
          <table:table-cell office:value-type="float" office:value="0.99092000800000002" table:style-name="ce1">
            <text:p>0.990920008</text:p>
          </table:table-cell>
          <table:table-cell office:value-type="float" office:value="0.92442550899999998" table:style-name="ce1">
            <text:p>0.924425509</text:p>
          </table:table-cell>
          <table:table-cell table:number-columns-repeated="16381"/>
        </table:table-row>
        <table:table-row table:style-name="ro13">
          <table:table-cell office:value-type="float" office:value="0.88918362500000003" table:style-name="ce1">
            <text:p>0.889183625</text:p>
          </table:table-cell>
          <table:table-cell office:value-type="float" office:value="0.93489038400000002" table:style-name="ce1">
            <text:p>0.934890384</text:p>
          </table:table-cell>
          <table:table-cell office:value-type="float" office:value="0.85743014799999995" table:style-name="ce1">
            <text:p>0.857430148</text:p>
          </table:table-cell>
          <table:table-cell table:number-columns-repeated="16381"/>
        </table:table-row>
        <table:table-row table:style-name="ro13">
          <table:table-cell office:value-type="float" office:value="0.86451515700000003" table:style-name="ce1">
            <text:p>0.864515157</text:p>
          </table:table-cell>
          <table:table-cell office:value-type="float" office:value="0.913807653" table:style-name="ce1">
            <text:p>0.913807653</text:p>
          </table:table-cell>
          <table:table-cell office:value-type="float" office:value="0.84797578100000004" table:style-name="ce1">
            <text:p>0.847975781</text:p>
          </table:table-cell>
          <table:table-cell table:number-columns-repeated="16381"/>
        </table:table-row>
        <table:table-row table:style-name="ro13">
          <table:table-cell office:value-type="float" office:value="0.85238091400000005" table:style-name="ce1">
            <text:p>0.852380914</text:p>
          </table:table-cell>
          <table:table-cell office:value-type="float" office:value="0.89239589200000002" table:style-name="ce1">
            <text:p>0.892395892</text:p>
          </table:table-cell>
          <table:table-cell office:value-type="float" office:value="0.82169555699999997" table:style-name="ce1">
            <text:p>0.821695557</text:p>
          </table:table-cell>
          <table:table-cell table:number-columns-repeated="16381"/>
        </table:table-row>
        <table:table-row table:style-name="ro13">
          <table:table-cell office:value-type="float" office:value="0.84903230900000004" table:style-name="ce1">
            <text:p>0.849032309</text:p>
          </table:table-cell>
          <table:table-cell office:value-type="float" office:value="0.872197428" table:style-name="ce1">
            <text:p>0.872197428</text:p>
          </table:table-cell>
          <table:table-cell office:value-type="float" office:value="0.80963250799999997" table:style-name="ce1">
            <text:p>0.809632508</text:p>
          </table:table-cell>
          <table:table-cell table:number-columns-repeated="16381"/>
        </table:table-row>
        <table:table-row table:style-name="ro13">
          <table:table-cell office:value-type="float" office:value="0.87735442500000005" table:style-name="ce1">
            <text:p>0.877354425</text:p>
          </table:table-cell>
          <table:table-cell office:value-type="float" office:value="0.896472449" table:style-name="ce1">
            <text:p>0.896472449</text:p>
          </table:table-cell>
          <table:table-cell office:value-type="float" office:value="0.806946257" table:style-name="ce1">
            <text:p>0.806946257</text:p>
          </table:table-cell>
          <table:table-cell table:number-columns-repeated="16381"/>
        </table:table-row>
        <table:table-row table:style-name="ro13">
          <table:table-cell office:value-type="float" office:value="0.87342731100000004" table:style-name="ce1">
            <text:p>0.873427311</text:p>
          </table:table-cell>
          <table:table-cell office:value-type="float" office:value="0.89824214800000002" table:style-name="ce1">
            <text:p>0.898242148</text:p>
          </table:table-cell>
          <table:table-cell office:value-type="float" office:value="0.80319181399999995" table:style-name="ce1">
            <text:p>0.803191814</text:p>
          </table:table-cell>
          <table:table-cell table:number-columns-repeated="16381"/>
        </table:table-row>
        <table:table-row table:style-name="ro13">
          <table:table-cell office:value-type="float" office:value="0.88704681399999996" table:style-name="ce1">
            <text:p>0.887046814</text:p>
          </table:table-cell>
          <table:table-cell office:value-type="float" office:value="0.91175368700000003" table:style-name="ce1">
            <text:p>0.911753687</text:p>
          </table:table-cell>
          <table:table-cell office:value-type="float" office:value="0.82124565500000002" table:style-name="ce1">
            <text:p>0.821245655</text:p>
          </table:table-cell>
          <table:table-cell table:number-columns-repeated="16381"/>
        </table:table-row>
        <table:table-row table:style-name="ro13">
          <table:table-cell office:value-type="float" office:value="0.91700420000000005" table:style-name="ce1">
            <text:p>0.9170042</text:p>
          </table:table-cell>
          <table:table-cell office:value-type="float" office:value="0.95566825899999996" table:style-name="ce1">
            <text:p>0.955668259</text:p>
          </table:table-cell>
          <table:table-cell office:value-type="float" office:value="0.84538410900000005" table:style-name="ce1">
            <text:p>0.845384109</text:p>
          </table:table-cell>
          <table:table-cell table:number-columns-repeated="16381"/>
        </table:table-row>
        <table:table-row table:style-name="ro13">
          <table:table-cell office:value-type="float" office:value="0.93010679600000001" table:style-name="ce1">
            <text:p>0.930106796</text:p>
          </table:table-cell>
          <table:table-cell office:value-type="float" office:value="0.95682055399999999" table:style-name="ce1">
            <text:p>0.956820554</text:p>
          </table:table-cell>
          <table:table-cell office:value-type="float" office:value="0.84801638099999999" table:style-name="ce1">
            <text:p>0.848016381</text:p>
          </table:table-cell>
          <table:table-cell table:number-columns-repeated="16381"/>
        </table:table-row>
        <table:table-row table:style-name="ro13">
          <table:table-cell office:value-type="float" office:value="0.93573738100000003" table:style-name="ce1">
            <text:p>0.935737381</text:p>
          </table:table-cell>
          <table:table-cell office:value-type="float" office:value="0.96051912100000003" table:style-name="ce1">
            <text:p>0.960519121</text:p>
          </table:table-cell>
          <table:table-cell office:value-type="float" office:value="0.85605103999999999" table:style-name="ce1">
            <text:p>0.85605104</text:p>
          </table:table-cell>
          <table:table-cell table:number-columns-repeated="16381"/>
        </table:table-row>
        <table:table-row table:style-name="ro13">
          <table:table-cell office:value-type="float" office:value="0.94259592599999997" table:style-name="ce1">
            <text:p>0.942595926</text:p>
          </table:table-cell>
          <table:table-cell office:value-type="float" office:value="0.96241263099999996" table:style-name="ce1">
            <text:p>0.962412631</text:p>
          </table:table-cell>
          <table:table-cell office:value-type="float" office:value="0.87004599900000001" table:style-name="ce1">
            <text:p>0.870045999</text:p>
          </table:table-cell>
          <table:table-cell table:number-columns-repeated="16381"/>
        </table:table-row>
        <table:table-row table:style-name="ro13">
          <table:table-cell office:value-type="float" office:value="0.95041419299999996" table:style-name="ce1">
            <text:p>0.950414193</text:p>
          </table:table-cell>
          <table:table-cell office:value-type="float" office:value="0.96592840599999996" table:style-name="ce1">
            <text:p>0.965928406</text:p>
          </table:table-cell>
          <table:table-cell office:value-type="float" office:value="0.88761284500000004" table:style-name="ce1">
            <text:p>0.887612845</text:p>
          </table:table-cell>
          <table:table-cell table:number-columns-repeated="16381"/>
        </table:table-row>
        <table:table-row table:style-name="ro13">
          <table:table-cell office:value-type="float" office:value="0.95958554200000001" table:style-name="ce1">
            <text:p>0.959585542</text:p>
          </table:table-cell>
          <table:table-cell office:value-type="float" office:value="0.96807005999999995" table:style-name="ce1">
            <text:p>0.96807006</text:p>
          </table:table-cell>
          <table:table-cell office:value-type="float" office:value="0.90755487400000001" table:style-name="ce1">
            <text:p>0.907554874</text:p>
          </table:table-cell>
          <table:table-cell table:number-columns-repeated="16381"/>
        </table:table-row>
        <table:table-row table:style-name="ro13">
          <table:table-cell office:value-type="float" office:value="0.95492184800000002" table:style-name="ce1">
            <text:p>0.954921848</text:p>
          </table:table-cell>
          <table:table-cell office:value-type="float" office:value="0.96722378499999995" table:style-name="ce1">
            <text:p>0.967223785</text:p>
          </table:table-cell>
          <table:table-cell office:value-type="float" office:value="0.91179982400000004" table:style-name="ce1">
            <text:p>0.911799824</text:p>
          </table:table-cell>
          <table:table-cell table:number-columns-repeated="16381"/>
        </table:table-row>
        <table:table-row table:style-name="ro13">
          <table:table-cell office:value-type="float" office:value="0.96684767599999999" table:style-name="ce1">
            <text:p>0.966847676</text:p>
          </table:table-cell>
          <table:table-cell office:value-type="float" office:value="0.97594154300000002" table:style-name="ce1">
            <text:p>0.975941543</text:p>
          </table:table-cell>
          <table:table-cell office:value-type="float" office:value="0.95427857599999999" table:style-name="ce1">
            <text:p>0.954278576</text:p>
          </table:table-cell>
          <table:table-cell table:number-columns-repeated="16381"/>
        </table:table-row>
        <table:table-row table:style-name="ro13">
          <table:table-cell office:value-type="float" office:value="0.96993982499999998" table:style-name="ce1">
            <text:p>0.969939825</text:p>
          </table:table-cell>
          <table:table-cell office:value-type="float" office:value="0.99517175800000002" table:style-name="ce1">
            <text:p>0.995171758</text:p>
          </table:table-cell>
          <table:table-cell office:value-type="float" office:value="0.96390433600000003" table:style-name="ce1">
            <text:p>0.963904336</text:p>
          </table:table-cell>
          <table:table-cell table:number-columns-repeated="16381"/>
        </table:table-row>
        <table:table-row table:style-name="ro13">
          <table:table-cell office:value-type="float" office:value="0.97738409400000004" table:style-name="ce1">
            <text:p>0.977384094</text:p>
          </table:table-cell>
          <table:table-cell office:value-type="float" office:value="1.0138215209999999" table:style-name="ce1">
            <text:p>1.013821521</text:p>
          </table:table-cell>
          <table:table-cell office:value-type="float" office:value="0.97070340099999997" table:style-name="ce1">
            <text:p>0.970703401</text:p>
          </table:table-cell>
          <table:table-cell table:number-columns-repeated="16381"/>
        </table:table-row>
        <table:table-row table:style-name="ro13">
          <table:table-cell office:value-type="float" office:value="0.985648784" table:style-name="ce1">
            <text:p>0.985648784</text:p>
          </table:table-cell>
          <table:table-cell office:value-type="float" office:value="1.0340248869999999" table:style-name="ce1">
            <text:p>1.034024887</text:p>
          </table:table-cell>
          <table:table-cell office:value-type="float" office:value="1.001942221" table:style-name="ce1">
            <text:p>1.001942221</text:p>
          </table:table-cell>
          <table:table-cell table:number-columns-repeated="16381"/>
        </table:table-row>
        <table:table-row table:style-name="ro13">
          <table:table-cell office:value-type="float" office:value="0.98710668999999995" table:style-name="ce1">
            <text:p>0.98710669</text:p>
          </table:table-cell>
          <table:table-cell office:value-type="float" office:value="1.048962572" table:style-name="ce1">
            <text:p>1.048962572</text:p>
          </table:table-cell>
          <table:table-cell office:value-type="float" office:value="1.0279351409999999" table:style-name="ce1">
            <text:p>1.027935141</text:p>
          </table:table-cell>
          <table:table-cell table:number-columns-repeated="16381"/>
        </table:table-row>
        <table:table-row table:style-name="ro13">
          <table:table-cell office:value-type="float" office:value="1.0036380789999999" table:style-name="ce1">
            <text:p>1.003638079</text:p>
          </table:table-cell>
          <table:table-cell office:value-type="float" office:value="1.050464855" table:style-name="ce1">
            <text:p>1.050464855</text:p>
          </table:table-cell>
          <table:table-cell office:value-type="float" office:value="1.0352244859999999" table:style-name="ce1">
            <text:p>1.035224486</text:p>
          </table:table-cell>
          <table:table-cell table:number-columns-repeated="16381"/>
        </table:table-row>
        <table:table-row table:style-name="ro13">
          <table:table-cell office:value-type="float" office:value="1.029504413" table:style-name="ce1">
            <text:p>1.029504413</text:p>
          </table:table-cell>
          <table:table-cell office:value-type="float" office:value="1.046056908" table:style-name="ce1">
            <text:p>1.046056908</text:p>
          </table:table-cell>
          <table:table-cell office:value-type="float" office:value="1.0453193970000001" table:style-name="ce1">
            <text:p>1.045319397</text:p>
          </table:table-cell>
          <table:table-cell table:number-columns-repeated="16381"/>
        </table:table-row>
        <table:table-row table:style-name="ro13">
          <table:table-cell office:value-type="float" office:value="1.0389003429999999" table:style-name="ce1">
            <text:p>1.038900343</text:p>
          </table:table-cell>
          <table:table-cell office:value-type="float" office:value="1.0510961990000001" table:style-name="ce1">
            <text:p>1.051096199</text:p>
          </table:table-cell>
          <table:table-cell office:value-type="float" office:value="1.049485349" table:style-name="ce1">
            <text:p>1.049485349</text:p>
          </table:table-cell>
          <table:table-cell table:number-columns-repeated="16381"/>
        </table:table-row>
        <table:table-row table:style-name="ro13">
          <table:table-cell office:value-type="float" office:value="1.0468264030000001" table:style-name="ce1">
            <text:p>1.046826403</text:p>
          </table:table-cell>
          <table:table-cell office:value-type="float" office:value="1.0516988949999999" table:style-name="ce1">
            <text:p>1.051698895</text:p>
          </table:table-cell>
          <table:table-cell office:value-type="float" office:value="1.051235653" table:style-name="ce1">
            <text:p>1.051235653</text:p>
          </table:table-cell>
          <table:table-cell table:number-columns-repeated="16381"/>
        </table:table-row>
        <table:table-row table:style-name="ro13">
          <table:table-cell office:value-type="float" office:value="1.0491318549999999" table:style-name="ce1">
            <text:p>1.049131855</text:p>
          </table:table-cell>
          <table:table-cell office:value-type="float" office:value="1.052010798" table:style-name="ce1">
            <text:p>1.052010798</text:p>
          </table:table-cell>
          <table:table-cell office:value-type="float" office:value="1.073890263" table:style-name="ce1">
            <text:p>1.073890263</text:p>
          </table:table-cell>
          <table:table-cell table:number-columns-repeated="16381"/>
        </table:table-row>
        <table:table-row table:style-name="ro13">
          <table:table-cell office:value-type="float" office:value="1.0523970760000001" table:style-name="ce1">
            <text:p>1.052397076</text:p>
          </table:table-cell>
          <table:table-cell office:value-type="float" office:value="1.051374644" table:style-name="ce1">
            <text:p>1.051374644</text:p>
          </table:table-cell>
          <table:table-cell office:value-type="float" office:value="1.048210302" table:style-name="ce1">
            <text:p>1.048210302</text:p>
          </table:table-cell>
          <table:table-cell table:number-columns-repeated="16381"/>
        </table:table-row>
        <table:table-row table:style-name="ro13">
          <table:table-cell office:value-type="float" office:value="1.054406572" table:style-name="ce1">
            <text:p>1.054406572</text:p>
          </table:table-cell>
          <table:table-cell office:value-type="float" office:value="1.057320415" table:style-name="ce1">
            <text:p>1.057320415</text:p>
          </table:table-cell>
          <table:table-cell office:value-type="float" office:value="1.054715217" table:style-name="ce1">
            <text:p>1.054715217</text:p>
          </table:table-cell>
          <table:table-cell table:number-columns-repeated="16381"/>
        </table:table-row>
        <table:table-row table:style-name="ro13">
          <table:table-cell office:value-type="float" office:value="1.0454964280000001" table:style-name="ce1">
            <text:p>1.045496428</text:p>
          </table:table-cell>
          <table:table-cell office:value-type="float" office:value="1.0549551290000001" table:style-name="ce1">
            <text:p>1.054955129</text:p>
          </table:table-cell>
          <table:table-cell office:value-type="float" office:value="1.053374832" table:style-name="ce1">
            <text:p>1.053374832</text:p>
          </table:table-cell>
          <table:table-cell table:number-columns-repeated="16381"/>
        </table:table-row>
        <table:table-row table:style-name="ro13">
          <table:table-cell office:value-type="float" office:value="1.022796198" table:style-name="ce1">
            <text:p>1.022796198</text:p>
          </table:table-cell>
          <table:table-cell office:value-type="float" office:value="1.0562312359999999" table:style-name="ce1">
            <text:p>1.056231236</text:p>
          </table:table-cell>
          <table:table-cell office:value-type="float" office:value="1.0444735629999999" table:style-name="ce1">
            <text:p>1.044473563</text:p>
          </table:table-cell>
          <table:table-cell table:number-columns-repeated="16381"/>
        </table:table-row>
        <table:table-row table:style-name="ro13">
          <table:table-cell office:value-type="float" office:value="1.0244537979999999" table:style-name="ce1">
            <text:p>1.024453798</text:p>
          </table:table-cell>
          <table:table-cell office:value-type="float" office:value="1.05837194" table:style-name="ce1">
            <text:p>1.05837194</text:p>
          </table:table-cell>
          <table:table-cell office:value-type="float" office:value="1.0460253399999999" table:style-name="ce1">
            <text:p>1.04602534</text:p>
          </table:table-cell>
          <table:table-cell table:number-columns-repeated="16381"/>
        </table:table-row>
        <table:table-row table:style-name="ro13">
          <table:table-cell office:value-type="float" office:value="1.023521726" table:style-name="ce1">
            <text:p>1.023521726</text:p>
          </table:table-cell>
          <table:table-cell office:value-type="float" office:value="1.061205419" table:style-name="ce1">
            <text:p>1.061205419</text:p>
          </table:table-cell>
          <table:table-cell office:value-type="float" office:value="1.048929226" table:style-name="ce1">
            <text:p>1.048929226</text:p>
          </table:table-cell>
          <table:table-cell table:number-columns-repeated="16381"/>
        </table:table-row>
        <table:table-row table:style-name="ro13">
          <table:table-cell office:value-type="float" office:value="1.0235246490000001" table:style-name="ce1">
            <text:p>1.023524649</text:p>
          </table:table-cell>
          <table:table-cell office:value-type="float" office:value="1.0607418230000001" table:style-name="ce1">
            <text:p>1.060741823</text:p>
          </table:table-cell>
          <table:table-cell office:value-type="float" office:value="1.027639907" table:style-name="ce1">
            <text:p>1.027639907</text:p>
          </table:table-cell>
          <table:table-cell table:number-columns-repeated="16381"/>
        </table:table-row>
        <table:table-row table:style-name="ro13">
          <table:table-cell office:value-type="float" office:value="1.0192987019999999" table:style-name="ce1">
            <text:p>1.019298702</text:p>
          </table:table-cell>
          <table:table-cell office:value-type="float" office:value="1.0603406070000001" table:style-name="ce1">
            <text:p>1.060340607</text:p>
          </table:table-cell>
          <table:table-cell office:value-type="float" office:value="1.0252955589999999" table:style-name="ce1">
            <text:p>1.025295559</text:p>
          </table:table-cell>
          <table:table-cell table:number-columns-repeated="16381"/>
        </table:table-row>
        <table:table-row table:style-name="ro13">
          <table:table-cell office:value-type="float" office:value="1.015063507" table:style-name="ce1">
            <text:p>1.015063507</text:p>
          </table:table-cell>
          <table:table-cell office:value-type="float" office:value="1.0536280689999999" table:style-name="ce1">
            <text:p>1.053628069</text:p>
          </table:table-cell>
          <table:table-cell office:value-type="float" office:value="0.99594631199999994" table:style-name="ce1">
            <text:p>0.995946312</text:p>
          </table:table-cell>
          <table:table-cell table:number-columns-repeated="16381"/>
        </table:table-row>
        <table:table-row table:style-name="ro13">
          <table:table-cell office:value-type="float" office:value="1.0063128720000001" table:style-name="ce1">
            <text:p>1.006312872</text:p>
          </table:table-cell>
          <table:table-cell office:value-type="float" office:value="1.0589040139999999" table:style-name="ce1">
            <text:p>1.058904014</text:p>
          </table:table-cell>
          <table:table-cell office:value-type="float" office:value="0.99724706600000002" table:style-name="ce1">
            <text:p>0.997247066</text:p>
          </table:table-cell>
          <table:table-cell table:number-columns-repeated="16381"/>
        </table:table-row>
        <table:table-row table:style-name="ro13">
          <table:table-cell office:value-type="float" office:value="1.010580625" table:style-name="ce1">
            <text:p>1.010580625</text:p>
          </table:table-cell>
          <table:table-cell office:value-type="float" office:value="1.069779389" table:style-name="ce1">
            <text:p>1.069779389</text:p>
          </table:table-cell>
          <table:table-cell office:value-type="float" office:value="1.0027485460000001" table:style-name="ce1">
            <text:p>1.002748546</text:p>
          </table:table-cell>
          <table:table-cell table:number-columns-repeated="16381"/>
        </table:table-row>
        <table:table-row table:style-name="ro13">
          <table:table-cell office:value-type="float" office:value="0.94782796800000002" table:style-name="ce1">
            <text:p>0.947827968</text:p>
          </table:table-cell>
          <table:table-cell office:value-type="float" office:value="1.005471521" table:style-name="ce1">
            <text:p>1.005471521</text:p>
          </table:table-cell>
          <table:table-cell office:value-type="float" office:value="0.93121263899999995" table:style-name="ce1">
            <text:p>0.931212639</text:p>
          </table:table-cell>
          <table:table-cell table:number-columns-repeated="16381"/>
        </table:table-row>
        <table:table-row table:style-name="ro13">
          <table:table-cell office:value-type="float" office:value="0.925824384" table:style-name="ce1">
            <text:p>0.925824384</text:p>
          </table:table-cell>
          <table:table-cell office:value-type="float" office:value="1.0121472929999999" table:style-name="ce1">
            <text:p>1.012147293</text:p>
          </table:table-cell>
          <table:table-cell office:value-type="float" office:value="0.87962418499999995" table:style-name="ce1">
            <text:p>0.879624185</text:p>
          </table:table-cell>
          <table:table-cell table:number-columns-repeated="16381"/>
        </table:table-row>
        <table:table-row table:style-name="ro13">
          <table:table-cell office:value-type="float" office:value="0.91742011800000001" table:style-name="ce1">
            <text:p>0.917420118</text:p>
          </table:table-cell>
          <table:table-cell office:value-type="float" office:value="1.0166913070000001" table:style-name="ce1">
            <text:p>1.016691307</text:p>
          </table:table-cell>
          <table:table-cell office:value-type="float" office:value="0.85988161200000002" table:style-name="ce1">
            <text:p>0.859881612</text:p>
          </table:table-cell>
          <table:table-cell table:number-columns-repeated="16381"/>
        </table:table-row>
        <table:table-row table:style-name="ro13">
          <table:table-cell office:value-type="float" office:value="0.91852361699999996" table:style-name="ce1">
            <text:p>0.918523617</text:p>
          </table:table-cell>
          <table:table-cell office:value-type="float" office:value="1.0212367920000001" table:style-name="ce1">
            <text:p>1.021236792</text:p>
          </table:table-cell>
          <table:table-cell office:value-type="float" office:value="0.880750959" table:style-name="ce1">
            <text:p>0.880750959</text:p>
          </table:table-cell>
          <table:table-cell table:number-columns-repeated="16381"/>
        </table:table-row>
        <table:table-row table:style-name="ro13">
          <table:table-cell office:value-type="float" office:value="0.92584769600000005" table:style-name="ce1">
            <text:p>0.925847696</text:p>
          </table:table-cell>
          <table:table-cell office:value-type="float" office:value="1.028645904" table:style-name="ce1">
            <text:p>1.028645904</text:p>
          </table:table-cell>
          <table:table-cell office:value-type="float" office:value="0.88278871299999995" table:style-name="ce1">
            <text:p>0.882788713</text:p>
          </table:table-cell>
          <table:table-cell table:number-columns-repeated="16381"/>
        </table:table-row>
        <table:table-row table:style-name="ro13">
          <table:table-cell office:value-type="float" office:value="0.93580459999999999" table:style-name="ce1">
            <text:p>0.9358046</text:p>
          </table:table-cell>
          <table:table-cell office:value-type="float" office:value="1.030531386" table:style-name="ce1">
            <text:p>1.030531386</text:p>
          </table:table-cell>
          <table:table-cell office:value-type="float" office:value="0.87867854000000001" table:style-name="ce1">
            <text:p>0.87867854</text:p>
          </table:table-cell>
          <table:table-cell table:number-columns-repeated="16381"/>
        </table:table-row>
        <table:table-row table:style-name="ro13">
          <table:table-cell office:value-type="float" office:value="0.93427639200000001" table:style-name="ce1">
            <text:p>0.934276392</text:p>
          </table:table-cell>
          <table:table-cell office:value-type="float" office:value="1.0266390299999999" table:style-name="ce1">
            <text:p>1.02663903</text:p>
          </table:table-cell>
          <table:table-cell office:value-type="float" office:value="0.87463287599999995" table:style-name="ce1">
            <text:p>0.874632876</text:p>
          </table:table-cell>
          <table:table-cell table:number-columns-repeated="16381"/>
        </table:table-row>
        <table:table-row table:style-name="ro13">
          <table:table-cell office:value-type="float" office:value="0.99513035900000002" table:style-name="ce1">
            <text:p>0.995130359</text:p>
          </table:table-cell>
          <table:table-cell office:value-type="float" office:value="1.090452999" table:style-name="ce1">
            <text:p>1.090452999</text:p>
          </table:table-cell>
          <table:table-cell office:value-type="float" office:value="0.94559651300000003" table:style-name="ce1">
            <text:p>0.945596513</text:p>
          </table:table-cell>
          <table:table-cell table:number-columns-repeated="16381"/>
        </table:table-row>
        <table:table-row table:style-name="ro13">
          <table:table-cell office:value-type="float" office:value="1.017882373" table:style-name="ce1">
            <text:p>1.017882373</text:p>
          </table:table-cell>
          <table:table-cell office:value-type="float" office:value="1.0811946809999999" table:style-name="ce1">
            <text:p>1.081194681</text:p>
          </table:table-cell>
          <table:table-cell office:value-type="float" office:value="0.99701615200000004" table:style-name="ce1">
            <text:p>0.997016152</text:p>
          </table:table-cell>
          <table:table-cell table:number-columns-repeated="16381"/>
        </table:table-row>
        <table:table-row table:style-name="ro13">
          <table:table-cell office:value-type="float" office:value="1.029191789" table:style-name="ce1">
            <text:p>1.029191789</text:p>
          </table:table-cell>
          <table:table-cell office:value-type="float" office:value="1.078813308" table:style-name="ce1">
            <text:p>1.078813308</text:p>
          </table:table-cell>
          <table:table-cell office:value-type="float" office:value="1.042392005" table:style-name="ce1">
            <text:p>1.042392005</text:p>
          </table:table-cell>
          <table:table-cell table:number-columns-repeated="16381"/>
        </table:table-row>
        <table:table-row table:style-name="ro13">
          <table:table-cell office:value-type="float" office:value="1.027876609" table:style-name="ce1">
            <text:p>1.027876609</text:p>
          </table:table-cell>
          <table:table-cell office:value-type="float" office:value="1.0737637840000001" table:style-name="ce1">
            <text:p>1.073763784</text:p>
          </table:table-cell>
          <table:table-cell office:value-type="float" office:value="1.0238174259999999" table:style-name="ce1">
            <text:p>1.023817426</text:p>
          </table:table-cell>
          <table:table-cell table:number-columns-repeated="16381"/>
        </table:table-row>
        <table:table-row table:style-name="ro13">
          <table:table-cell office:value-type="float" office:value="1.021876593" table:style-name="ce1">
            <text:p>1.021876593</text:p>
          </table:table-cell>
          <table:table-cell office:value-type="float" office:value="1.069698134" table:style-name="ce1">
            <text:p>1.069698134</text:p>
          </table:table-cell>
          <table:table-cell office:value-type="float" office:value="1.0250300429999999" table:style-name="ce1">
            <text:p>1.025030043</text:p>
          </table:table-cell>
          <table:table-cell table:number-columns-repeated="16381"/>
        </table:table-row>
        <table:table-row table:style-name="ro13">
          <table:table-cell office:value-type="float" office:value="1.019407956" table:style-name="ce1">
            <text:p>1.019407956</text:p>
          </table:table-cell>
          <table:table-cell office:value-type="float" office:value="1.0638527980000001" table:style-name="ce1">
            <text:p>1.063852798</text:p>
          </table:table-cell>
          <table:table-cell office:value-type="float" office:value="1.0225212619999999" table:style-name="ce1">
            <text:p>1.022521262</text:p>
          </table:table-cell>
          <table:table-cell table:number-columns-repeated="16381"/>
        </table:table-row>
        <table:table-row table:style-name="ro13">
          <table:table-cell office:value-type="float" office:value="1.0266864600000001" table:style-name="ce1">
            <text:p>1.02668646</text:p>
          </table:table-cell>
          <table:table-cell office:value-type="float" office:value="1.06439489" table:style-name="ce1">
            <text:p>1.06439489</text:p>
          </table:table-cell>
          <table:table-cell office:value-type="float" office:value="1.0287558050000001" table:style-name="ce1">
            <text:p>1.028755805</text:p>
          </table:table-cell>
          <table:table-cell table:number-columns-repeated="16381"/>
        </table:table-row>
        <table:table-row table:style-name="ro13">
          <table:table-cell office:value-type="float" office:value="1.0304270550000001" table:style-name="ce1">
            <text:p>1.030427055</text:p>
          </table:table-cell>
          <table:table-cell office:value-type="float" office:value="1.0653304779999999" table:style-name="ce1">
            <text:p>1.065330478</text:p>
          </table:table-cell>
          <table:table-cell office:value-type="float" office:value="1.030298199" table:style-name="ce1">
            <text:p>1.030298199</text:p>
          </table:table-cell>
          <table:table-cell table:number-columns-repeated="16381"/>
        </table:table-row>
        <table:table-row table:style-name="ro13">
          <table:table-cell office:value-type="float" office:value="1.03169504" table:style-name="ce1">
            <text:p>1.03169504</text:p>
          </table:table-cell>
          <table:table-cell office:value-type="float" office:value="1.0632875719999999" table:style-name="ce1">
            <text:p>1.063287572</text:p>
          </table:table-cell>
          <table:table-cell office:value-type="float" office:value="1.02817768" table:style-name="ce1">
            <text:p>1.02817768</text:p>
          </table:table-cell>
          <table:table-cell table:number-columns-repeated="16381"/>
        </table:table-row>
        <table:table-row table:style-name="ro13">
          <table:table-cell office:value-type="float" office:value="1.029588231" table:style-name="ce1">
            <text:p>1.029588231</text:p>
          </table:table-cell>
          <table:table-cell office:value-type="float" office:value="1.0590480470000001" table:style-name="ce1">
            <text:p>1.059048047</text:p>
          </table:table-cell>
          <table:table-cell office:value-type="float" office:value="1.019916711" table:style-name="ce1">
            <text:p>1.019916711</text:p>
          </table:table-cell>
          <table:table-cell table:number-columns-repeated="16381"/>
        </table:table-row>
        <table:table-row table:style-name="ro13">
          <table:table-cell office:value-type="float" office:value="1.031735203" table:style-name="ce1">
            <text:p>1.031735203</text:p>
          </table:table-cell>
          <table:table-cell office:value-type="float" office:value="1.060951668" table:style-name="ce1">
            <text:p>1.060951668</text:p>
          </table:table-cell>
          <table:table-cell office:value-type="float" office:value="1.01989898" table:style-name="ce1">
            <text:p>1.01989898</text:p>
          </table:table-cell>
          <table:table-cell table:number-columns-repeated="16381"/>
        </table:table-row>
        <table:table-row table:style-name="ro13">
          <table:table-cell office:value-type="float" office:value="1.034050656" table:style-name="ce1">
            <text:p>1.034050656</text:p>
          </table:table-cell>
          <table:table-cell office:value-type="float" office:value="1.059893985" table:style-name="ce1">
            <text:p>1.059893985</text:p>
          </table:table-cell>
          <table:table-cell office:value-type="float" office:value="1.0446549730000001" table:style-name="ce1">
            <text:p>1.044654973</text:p>
          </table:table-cell>
          <table:table-cell table:number-columns-repeated="16381"/>
        </table:table-row>
        <table:table-row table:style-name="ro13">
          <table:table-cell office:value-type="float" office:value="1.02892257" table:style-name="ce1">
            <text:p>1.02892257</text:p>
          </table:table-cell>
          <table:table-cell office:value-type="float" office:value="1.0623678560000001" table:style-name="ce1">
            <text:p>1.062367856</text:p>
          </table:table-cell>
          <table:table-cell office:value-type="float" office:value="1.055372577" table:style-name="ce1">
            <text:p>1.055372577</text:p>
          </table:table-cell>
          <table:table-cell table:number-columns-repeated="16381"/>
        </table:table-row>
        <table:table-row table:style-name="ro13">
          <table:table-cell office:value-type="float" office:value="1.0339926150000001" table:style-name="ce1">
            <text:p>1.033992615</text:p>
          </table:table-cell>
          <table:table-cell office:value-type="float" office:value="1.060856381" table:style-name="ce1">
            <text:p>1.060856381</text:p>
          </table:table-cell>
          <table:table-cell office:value-type="float" office:value="1.059266225" table:style-name="ce1">
            <text:p>1.059266225</text:p>
          </table:table-cell>
          <table:table-cell table:number-columns-repeated="16381"/>
        </table:table-row>
        <table:table-row table:style-name="ro13">
          <table:table-cell office:value-type="float" office:value="0.98174475299999997" table:style-name="ce1">
            <text:p>0.981744753</text:p>
          </table:table-cell>
          <table:table-cell office:value-type="float" office:value="1.006356799" table:style-name="ce1">
            <text:p>1.006356799</text:p>
          </table:table-cell>
          <table:table-cell office:value-type="float" office:value="1.002336444" table:style-name="ce1">
            <text:p>1.002336444</text:p>
          </table:table-cell>
          <table:table-cell table:number-columns-repeated="16381"/>
        </table:table-row>
        <table:table-row table:style-name="ro13">
          <table:table-cell office:value-type="float" office:value="0.966075774" table:style-name="ce1">
            <text:p>0.966075774</text:p>
          </table:table-cell>
          <table:table-cell office:value-type="float" office:value="0.98689713000000001" table:style-name="ce1">
            <text:p>0.98689713</text:p>
          </table:table-cell>
          <table:table-cell office:value-type="float" office:value="0.99478925500000004" table:style-name="ce1">
            <text:p>0.994789255</text:p>
          </table:table-cell>
          <table:table-cell table:number-columns-repeated="16381"/>
        </table:table-row>
        <table:table-row table:style-name="ro13">
          <table:table-cell office:value-type="float" office:value="0.95947777199999995" table:style-name="ce1">
            <text:p>0.959477772</text:p>
          </table:table-cell>
          <table:table-cell office:value-type="float" office:value="0.97336000700000003" table:style-name="ce1">
            <text:p>0.973360007</text:p>
          </table:table-cell>
          <table:table-cell office:value-type="float" office:value="0.97535480299999999" table:style-name="ce1">
            <text:p>0.975354803</text:p>
          </table:table-cell>
          <table:table-cell table:number-columns-repeated="16381"/>
        </table:table-row>
        <table:table-row table:style-name="ro13">
          <table:table-cell office:value-type="float" office:value="0.95332011900000002" table:style-name="ce1">
            <text:p>0.953320119</text:p>
          </table:table-cell>
          <table:table-cell office:value-type="float" office:value="0.95224455299999999" table:style-name="ce1">
            <text:p>0.952244553</text:p>
          </table:table-cell>
          <table:table-cell office:value-type="float" office:value="0.96963158299999996" table:style-name="ce1">
            <text:p>0.969631583</text:p>
          </table:table-cell>
          <table:table-cell table:number-columns-repeated="16381"/>
        </table:table-row>
        <table:table-row table:style-name="ro13">
          <table:table-cell office:value-type="float" office:value="0.94981463200000005" table:style-name="ce1">
            <text:p>0.949814632</text:p>
          </table:table-cell>
          <table:table-cell office:value-type="float" office:value="0.930929059" table:style-name="ce1">
            <text:p>0.930929059</text:p>
          </table:table-cell>
          <table:table-cell office:value-type="float" office:value="0.943161366" table:style-name="ce1">
            <text:p>0.943161366</text:p>
          </table:table-cell>
          <table:table-cell table:number-columns-repeated="16381"/>
        </table:table-row>
        <table:table-row table:style-name="ro13">
          <table:table-cell office:value-type="float" office:value="0.95281650100000004" table:style-name="ce1">
            <text:p>0.952816501</text:p>
          </table:table-cell>
          <table:table-cell office:value-type="float" office:value="0.92559039700000001" table:style-name="ce1">
            <text:p>0.925590397</text:p>
          </table:table-cell>
          <table:table-cell office:value-type="float" office:value="0.92825347199999997" table:style-name="ce1">
            <text:p>0.928253472</text:p>
          </table:table-cell>
          <table:table-cell table:number-columns-repeated="16381"/>
        </table:table-row>
        <table:table-row table:style-name="ro13">
          <table:table-cell office:value-type="float" office:value="0.94058444299999999" table:style-name="ce1">
            <text:p>0.940584443</text:p>
          </table:table-cell>
          <table:table-cell office:value-type="float" office:value="0.92594611299999996" table:style-name="ce1">
            <text:p>0.925946113</text:p>
          </table:table-cell>
          <table:table-cell office:value-type="float" office:value="0.91778210699999996" table:style-name="ce1">
            <text:p>0.917782107</text:p>
          </table:table-cell>
          <table:table-cell table:number-columns-repeated="16381"/>
        </table:table-row>
        <table:table-row table:style-name="ro13">
          <table:table-cell office:value-type="float" office:value="0.98380779200000001" table:style-name="ce1">
            <text:p>0.983807792</text:p>
          </table:table-cell>
          <table:table-cell office:value-type="float" office:value="0.97603713599999997" table:style-name="ce1">
            <text:p>0.976037136</text:p>
          </table:table-cell>
          <table:table-cell office:value-type="float" office:value="0.97258831499999998" table:style-name="ce1">
            <text:p>0.972588315</text:p>
          </table:table-cell>
          <table:table-cell table:number-columns-repeated="16381"/>
        </table:table-row>
        <table:table-row table:style-name="ro13">
          <table:table-cell office:value-type="float" office:value="0.99074474400000001" table:style-name="ce1">
            <text:p>0.990744744</text:p>
          </table:table-cell>
          <table:table-cell office:value-type="float" office:value="0.99599762800000002" table:style-name="ce1">
            <text:p>0.995997628</text:p>
          </table:table-cell>
          <table:table-cell office:value-type="float" office:value="0.978632956" table:style-name="ce1">
            <text:p>0.978632956</text:p>
          </table:table-cell>
          <table:table-cell table:number-columns-repeated="16381"/>
        </table:table-row>
        <table:table-row table:style-name="ro13">
          <table:table-cell office:value-type="float" office:value="0.99343962900000005" table:style-name="ce1">
            <text:p>0.993439629</text:p>
          </table:table-cell>
          <table:table-cell office:value-type="float" office:value="1.0107288679999999" table:style-name="ce1">
            <text:p>1.010728868</text:p>
          </table:table-cell>
          <table:table-cell office:value-type="float" office:value="1.00230167" table:style-name="ce1">
            <text:p>1.00230167</text:p>
          </table:table-cell>
          <table:table-cell table:number-columns-repeated="16381"/>
        </table:table-row>
        <table:table-row table:style-name="ro13">
          <table:table-cell office:value-type="float" office:value="0.99755627599999996" table:style-name="ce1">
            <text:p>0.997556276</text:p>
          </table:table-cell>
          <table:table-cell office:value-type="float" office:value="1.0316331590000001" table:style-name="ce1">
            <text:p>1.031633159</text:p>
          </table:table-cell>
          <table:table-cell office:value-type="float" office:value="1.007162382" table:style-name="ce1">
            <text:p>1.007162382</text:p>
          </table:table-cell>
          <table:table-cell table:number-columns-repeated="16381"/>
        </table:table-row>
        <table:table-row table:style-name="ro13">
          <table:table-cell office:value-type="float" office:value="1.0005690599999999" table:style-name="ce1">
            <text:p>1.00056906</text:p>
          </table:table-cell>
          <table:table-cell office:value-type="float" office:value="1.054035136" table:style-name="ce1">
            <text:p>1.054035136</text:p>
          </table:table-cell>
          <table:table-cell office:value-type="float" office:value="1.016953131" table:style-name="ce1">
            <text:p>1.016953131</text:p>
          </table:table-cell>
          <table:table-cell table:number-columns-repeated="16381"/>
        </table:table-row>
        <table:table-row table:style-name="ro13">
          <table:table-cell office:value-type="float" office:value="1.0042310189999999" table:style-name="ce1">
            <text:p>1.004231019</text:p>
          </table:table-cell>
          <table:table-cell office:value-type="float" office:value="1.0579516980000001" table:style-name="ce1">
            <text:p>1.057951698</text:p>
          </table:table-cell>
          <table:table-cell office:value-type="float" office:value="1.0237909839999999" table:style-name="ce1">
            <text:p>1.023790984</text:p>
          </table:table-cell>
          <table:table-cell table:number-columns-repeated="16381"/>
        </table:table-row>
        <table:table-row table:style-name="ro13">
          <table:table-cell office:value-type="float" office:value="1.0067596139999999" table:style-name="ce1">
            <text:p>1.006759614</text:p>
          </table:table-cell>
          <table:table-cell office:value-type="float" office:value="1.0567158809999999" table:style-name="ce1">
            <text:p>1.056715881</text:p>
          </table:table-cell>
          <table:table-cell office:value-type="float" office:value="1.0258730730000001" table:style-name="ce1">
            <text:p>1.025873073</text:p>
          </table:table-cell>
          <table:table-cell table:number-columns-repeated="16381"/>
        </table:table-row>
        <table:table-row table:style-name="ro13">
          <table:table-cell office:value-type="float" office:value="1.0136084320000001" table:style-name="ce1">
            <text:p>1.013608432</text:p>
          </table:table-cell>
          <table:table-cell office:value-type="float" office:value="1.0569650660000001" table:style-name="ce1">
            <text:p>1.056965066</text:p>
          </table:table-cell>
          <table:table-cell office:value-type="float" office:value="1.02707291" table:style-name="ce1">
            <text:p>1.02707291</text:p>
          </table:table-cell>
          <table:table-cell table:number-columns-repeated="16381"/>
        </table:table-row>
        <table:table-row table:style-name="ro13">
          <table:table-cell office:value-type="float" office:value="1.020526319" table:style-name="ce1">
            <text:p>1.020526319</text:p>
          </table:table-cell>
          <table:table-cell office:value-type="float" office:value="1.059630614" table:style-name="ce1">
            <text:p>1.059630614</text:p>
          </table:table-cell>
          <table:table-cell office:value-type="float" office:value="1.029502524" table:style-name="ce1">
            <text:p>1.029502524</text:p>
          </table:table-cell>
          <table:table-cell table:number-columns-repeated="16381"/>
        </table:table-row>
        <table:table-row table:style-name="ro13">
          <table:table-cell office:value-type="float" office:value="1.0222740850000001" table:style-name="ce1">
            <text:p>1.022274085</text:p>
          </table:table-cell>
          <table:table-cell office:value-type="float" office:value="1.057816611" table:style-name="ce1">
            <text:p>1.057816611</text:p>
          </table:table-cell>
          <table:table-cell office:value-type="float" office:value="1.0082673090000001" table:style-name="ce1">
            <text:p>1.008267309</text:p>
          </table:table-cell>
          <table:table-cell table:number-columns-repeated="16381"/>
        </table:table-row>
        <table:table-row table:style-name="ro13">
          <table:table-cell office:value-type="float" office:value="1.020612329" table:style-name="ce1">
            <text:p>1.020612329</text:p>
          </table:table-cell>
          <table:table-cell office:value-type="float" office:value="1.0549205070000001" table:style-name="ce1">
            <text:p>1.054920507</text:p>
          </table:table-cell>
          <table:table-cell office:value-type="float" office:value="1.032198358" table:style-name="ce1">
            <text:p>1.032198358</text:p>
          </table:table-cell>
          <table:table-cell table:number-columns-repeated="16381"/>
        </table:table-row>
        <table:table-row table:style-name="ro13">
          <table:table-cell office:value-type="float" office:value="1.0191800639999999" table:style-name="ce1">
            <text:p>1.019180064</text:p>
          </table:table-cell>
          <table:table-cell office:value-type="float" office:value="1.0551246839999999" table:style-name="ce1">
            <text:p>1.055124684</text:p>
          </table:table-cell>
          <table:table-cell office:value-type="float" office:value="1.028673043" table:style-name="ce1">
            <text:p>1.028673043</text:p>
          </table:table-cell>
          <table:table-cell table:number-columns-repeated="16381"/>
        </table:table-row>
        <table:table-row table:style-name="ro13">
          <table:table-cell office:value-type="float" office:value="1.0056192180000001" table:style-name="ce1">
            <text:p>1.005619218</text:p>
          </table:table-cell>
          <table:table-cell office:value-type="float" office:value="1.0519690989999999" table:style-name="ce1">
            <text:p>1.051969099</text:p>
          </table:table-cell>
          <table:table-cell office:value-type="float" office:value="1.021236869" table:style-name="ce1">
            <text:p>1.021236869</text:p>
          </table:table-cell>
          <table:table-cell table:number-columns-repeated="16381"/>
        </table:table-row>
        <table:table-row table:style-name="ro13">
          <table:table-cell office:value-type="float" office:value="1.006235971" table:style-name="ce1">
            <text:p>1.006235971</text:p>
          </table:table-cell>
          <table:table-cell office:value-type="float" office:value="1.059812945" table:style-name="ce1">
            <text:p>1.059812945</text:p>
          </table:table-cell>
          <table:table-cell office:value-type="float" office:value="1.0227677319999999" table:style-name="ce1">
            <text:p>1.022767732</text:p>
          </table:table-cell>
          <table:table-cell table:number-columns-repeated="16381"/>
        </table:table-row>
        <table:table-row table:style-name="ro13">
          <table:table-cell office:value-type="float" office:value="1.0066076180000001" table:style-name="ce1">
            <text:p>1.006607618</text:p>
          </table:table-cell>
          <table:table-cell office:value-type="float" office:value="1.05858969" table:style-name="ce1">
            <text:p>1.05858969</text:p>
          </table:table-cell>
          <table:table-cell office:value-type="float" office:value="1.022905814" table:style-name="ce1">
            <text:p>1.022905814</text:p>
          </table:table-cell>
          <table:table-cell table:number-columns-repeated="16381"/>
        </table:table-row>
        <table:table-row table:style-name="ro13">
          <table:table-cell office:value-type="float" office:value="1.004885995" table:style-name="ce1">
            <text:p>1.004885995</text:p>
          </table:table-cell>
          <table:table-cell office:value-type="float" office:value="1.05640986" table:style-name="ce1">
            <text:p>1.05640986</text:p>
          </table:table-cell>
          <table:table-cell office:value-type="float" office:value="1.0222836259999999" table:style-name="ce1">
            <text:p>1.022283626</text:p>
          </table:table-cell>
          <table:table-cell table:number-columns-repeated="16381"/>
        </table:table-row>
        <table:table-row table:style-name="ro13">
          <table:table-cell office:value-type="float" office:value="1.009660107" table:style-name="ce1">
            <text:p>1.009660107</text:p>
          </table:table-cell>
          <table:table-cell office:value-type="float" office:value="1.059128995" table:style-name="ce1">
            <text:p>1.059128995</text:p>
          </table:table-cell>
          <table:table-cell office:value-type="float" office:value="1.0435669000000001" table:style-name="ce1">
            <text:p>1.0435669</text:p>
          </table:table-cell>
          <table:table-cell table:number-columns-repeated="16381"/>
        </table:table-row>
        <table:table-row table:style-name="ro13">
          <table:table-cell office:value-type="float" office:value="1.0164802930000001" table:style-name="ce1">
            <text:p>1.016480293</text:p>
          </table:table-cell>
          <table:table-cell office:value-type="float" office:value="1.062704087" table:style-name="ce1">
            <text:p>1.062704087</text:p>
          </table:table-cell>
          <table:table-cell office:value-type="float" office:value="1.024581416" table:style-name="ce1">
            <text:p>1.024581416</text:p>
          </table:table-cell>
          <table:table-cell table:number-columns-repeated="16381"/>
        </table:table-row>
        <table:table-row table:style-name="ro13">
          <table:table-cell office:value-type="float" office:value="1.0255743989999999" table:style-name="ce1">
            <text:p>1.025574399</text:p>
          </table:table-cell>
          <table:table-cell office:value-type="float" office:value="1.0606403470000001" table:style-name="ce1">
            <text:p>1.060640347</text:p>
          </table:table-cell>
          <table:table-cell office:value-type="float" office:value="1.0480432150000001" table:style-name="ce1">
            <text:p>1.048043215</text:p>
          </table:table-cell>
          <table:table-cell table:number-columns-repeated="16381"/>
        </table:table-row>
        <table:table-row table:style-name="ro13">
          <table:table-cell office:value-type="float" office:value="1.048294265" table:style-name="ce1">
            <text:p>1.048294265</text:p>
          </table:table-cell>
          <table:table-cell office:value-type="float" office:value="1.0643066809999999" table:style-name="ce1">
            <text:p>1.064306681</text:p>
          </table:table-cell>
          <table:table-cell office:value-type="float" office:value="1.0597055769999999" table:style-name="ce1">
            <text:p>1.059705577</text:p>
          </table:table-cell>
          <table:table-cell table:number-columns-repeated="16381"/>
        </table:table-row>
        <table:table-row table:style-name="ro13">
          <table:table-cell office:value-type="float" office:value="1.055477169" table:style-name="ce1">
            <text:p>1.055477169</text:p>
          </table:table-cell>
          <table:table-cell office:value-type="float" office:value="1.061073274" table:style-name="ce1">
            <text:p>1.061073274</text:p>
          </table:table-cell>
          <table:table-cell office:value-type="float" office:value="1.0574774499999999" table:style-name="ce1">
            <text:p>1.05747745</text:p>
          </table:table-cell>
          <table:table-cell table:number-columns-repeated="16381"/>
        </table:table-row>
        <table:table-row table:style-name="ro13">
          <table:table-cell office:value-type="float" office:value="1.0567115220000001" table:style-name="ce1">
            <text:p>1.056711522</text:p>
          </table:table-cell>
          <table:table-cell office:value-type="float" office:value="1.063038111" table:style-name="ce1">
            <text:p>1.063038111</text:p>
          </table:table-cell>
          <table:table-cell office:value-type="float" office:value="1.0600852190000001" table:style-name="ce1">
            <text:p>1.060085219</text:p>
          </table:table-cell>
          <table:table-cell table:number-columns-repeated="16381"/>
        </table:table-row>
        <table:table-row table:style-name="ro13">
          <table:table-cell office:value-type="float" office:value="1.0583143930000001" table:style-name="ce1">
            <text:p>1.058314393</text:p>
          </table:table-cell>
          <table:table-cell office:value-type="float" office:value="1.0632512649999999" table:style-name="ce1">
            <text:p>1.063251265</text:p>
          </table:table-cell>
          <table:table-cell office:value-type="float" office:value="1.0642258520000001" table:style-name="ce1">
            <text:p>1.064225852</text:p>
          </table:table-cell>
          <table:table-cell table:number-columns-repeated="16381"/>
        </table:table-row>
        <table:table-row table:style-name="ro13">
          <table:table-cell office:value-type="float" office:value="1.0532498960000001" table:style-name="ce1">
            <text:p>1.053249896</text:p>
          </table:table-cell>
          <table:table-cell office:value-type="float" office:value="1.0578970379999999" table:style-name="ce1">
            <text:p>1.057897038</text:p>
          </table:table-cell>
          <table:table-cell office:value-type="float" office:value="1.042845408" table:style-name="ce1">
            <text:p>1.042845408</text:p>
          </table:table-cell>
          <table:table-cell table:number-columns-repeated="16381"/>
        </table:table-row>
        <table:table-row table:style-name="ro13">
          <table:table-cell office:value-type="float" office:value="1.0475021339999999" table:style-name="ce1">
            <text:p>1.047502134</text:p>
          </table:table-cell>
          <table:table-cell office:value-type="float" office:value="1.0524841069999999" table:style-name="ce1">
            <text:p>1.052484107</text:p>
          </table:table-cell>
          <table:table-cell office:value-type="float" office:value="1.0384598949999999" table:style-name="ce1">
            <text:p>1.038459895</text:p>
          </table:table-cell>
          <table:table-cell table:number-columns-repeated="16381"/>
        </table:table-row>
        <table:table-row table:style-name="ro13">
          <table:table-cell office:value-type="float" office:value="1.0399927920000001" table:style-name="ce1">
            <text:p>1.039992792</text:p>
          </table:table-cell>
          <table:table-cell office:value-type="float" office:value="1.051273261" table:style-name="ce1">
            <text:p>1.051273261</text:p>
          </table:table-cell>
          <table:table-cell office:value-type="float" office:value="1.021423744" table:style-name="ce1">
            <text:p>1.021423744</text:p>
          </table:table-cell>
          <table:table-cell table:number-columns-repeated="16381"/>
        </table:table-row>
        <table:table-row table:style-name="ro13">
          <table:table-cell office:value-type="float" office:value="1.042595113" table:style-name="ce1">
            <text:p>1.042595113</text:p>
          </table:table-cell>
          <table:table-cell office:value-type="float" office:value="1.050741401" table:style-name="ce1">
            <text:p>1.050741401</text:p>
          </table:table-cell>
          <table:table-cell office:value-type="float" office:value="1.026891947" table:style-name="ce1">
            <text:p>1.026891947</text:p>
          </table:table-cell>
          <table:table-cell table:number-columns-repeated="16381"/>
        </table:table-row>
        <table:table-row table:style-name="ro13">
          <table:table-cell office:value-type="float" office:value="1.0355843440000001" table:style-name="ce1">
            <text:p>1.035584344</text:p>
          </table:table-cell>
          <table:table-cell office:value-type="float" office:value="1.0471663090000001" table:style-name="ce1">
            <text:p>1.047166309</text:p>
          </table:table-cell>
          <table:table-cell office:value-type="float" office:value="1.0305327120000001" table:style-name="ce1">
            <text:p>1.030532712</text:p>
          </table:table-cell>
          <table:table-cell table:number-columns-repeated="16381"/>
        </table:table-row>
        <table:table-row table:style-name="ro13">
          <table:table-cell office:value-type="float" office:value="1.0345236099999999" table:style-name="ce1">
            <text:p>1.03452361</text:p>
          </table:table-cell>
          <table:table-cell office:value-type="float" office:value="1.045256867" table:style-name="ce1">
            <text:p>1.045256867</text:p>
          </table:table-cell>
          <table:table-cell office:value-type="float" office:value="1.0304027680000001" table:style-name="ce1">
            <text:p>1.030402768</text:p>
          </table:table-cell>
          <table:table-cell table:number-columns-repeated="16381"/>
        </table:table-row>
        <table:table-row table:style-name="ro13">
          <table:table-cell office:value-type="float" office:value="1.0343243959999999" table:style-name="ce1">
            <text:p>1.034324396</text:p>
          </table:table-cell>
          <table:table-cell office:value-type="float" office:value="1.043348282" table:style-name="ce1">
            <text:p>1.043348282</text:p>
          </table:table-cell>
          <table:table-cell office:value-type="float" office:value="1.028980147" table:style-name="ce1">
            <text:p>1.028980147</text:p>
          </table:table-cell>
          <table:table-cell table:number-columns-repeated="16381"/>
        </table:table-row>
        <table:table-row table:style-name="ro13">
          <table:table-cell office:value-type="float" office:value="1.0450161440000001" table:style-name="ce1">
            <text:p>1.045016144</text:p>
          </table:table-cell>
          <table:table-cell office:value-type="float" office:value="1.0473772880000001" table:style-name="ce1">
            <text:p>1.047377288</text:p>
          </table:table-cell>
          <table:table-cell office:value-type="float" office:value="1.0534057539999999" table:style-name="ce1">
            <text:p>1.053405754</text:p>
          </table:table-cell>
          <table:table-cell table:number-columns-repeated="16381"/>
        </table:table-row>
        <table:table-row table:style-name="ro13">
          <table:table-cell office:value-type="float" office:value="1.050976911" table:style-name="ce1">
            <text:p>1.050976911</text:p>
          </table:table-cell>
          <table:table-cell office:value-type="float" office:value="1.0509666580000001" table:style-name="ce1">
            <text:p>1.050966658</text:p>
          </table:table-cell>
          <table:table-cell office:value-type="float" office:value="1.055105006" table:style-name="ce1">
            <text:p>1.055105006</text:p>
          </table:table-cell>
          <table:table-cell table:number-columns-repeated="16381"/>
        </table:table-row>
        <table:table-row table:style-name="ro13">
          <table:table-cell office:value-type="float" office:value="1.052820552" table:style-name="ce1">
            <text:p>1.052820552</text:p>
          </table:table-cell>
          <table:table-cell office:value-type="float" office:value="1.0442376360000001" table:style-name="ce1">
            <text:p>1.044237636</text:p>
          </table:table-cell>
          <table:table-cell office:value-type="float" office:value="1.0485368500000001" table:style-name="ce1">
            <text:p>1.04853685</text:p>
          </table:table-cell>
          <table:table-cell table:number-columns-repeated="16381"/>
        </table:table-row>
        <table:table-row table:style-name="ro13">
          <table:table-cell office:value-type="float" office:value="1.038512418" table:style-name="ce1">
            <text:p>1.038512418</text:p>
          </table:table-cell>
          <table:table-cell office:value-type="float" office:value="1.0397016800000001" table:style-name="ce1">
            <text:p>1.03970168</text:p>
          </table:table-cell>
          <table:table-cell office:value-type="float" office:value="1.0384726369999999" table:style-name="ce1">
            <text:p>1.038472637</text:p>
          </table:table-cell>
          <table:table-cell table:number-columns-repeated="16381"/>
        </table:table-row>
        <table:table-row table:style-name="ro13">
          <table:table-cell office:value-type="float" office:value="1.045167935" table:style-name="ce1">
            <text:p>1.045167935</text:p>
          </table:table-cell>
          <table:table-cell office:value-type="float" office:value="1.0382721640000001" table:style-name="ce1">
            <text:p>1.038272164</text:p>
          </table:table-cell>
          <table:table-cell office:value-type="float" office:value="1.0402332780000001" table:style-name="ce1">
            <text:p>1.040233278</text:p>
          </table:table-cell>
          <table:table-cell table:number-columns-repeated="16381"/>
        </table:table-row>
        <table:table-row table:style-name="ro13">
          <table:table-cell office:value-type="float" office:value="1.0497081500000001" table:style-name="ce1">
            <text:p>1.04970815</text:p>
          </table:table-cell>
          <table:table-cell office:value-type="float" office:value="1.037719807" table:style-name="ce1">
            <text:p>1.037719807</text:p>
          </table:table-cell>
          <table:table-cell office:value-type="float" office:value="1.04053598" table:style-name="ce1">
            <text:p>1.04053598</text:p>
          </table:table-cell>
          <table:table-cell table:number-columns-repeated="16381"/>
        </table:table-row>
        <table:table-row table:style-name="ro13">
          <table:table-cell office:value-type="float" office:value="1.050754408" table:style-name="ce1">
            <text:p>1.050754408</text:p>
          </table:table-cell>
          <table:table-cell office:value-type="float" office:value="1.0335652129999999" table:style-name="ce1">
            <text:p>1.033565213</text:p>
          </table:table-cell>
          <table:table-cell office:value-type="float" office:value="1.0353211389999999" table:style-name="ce1">
            <text:p>1.035321139</text:p>
          </table:table-cell>
          <table:table-cell table:number-columns-repeated="16381"/>
        </table:table-row>
        <table:table-row table:style-name="ro13">
          <table:table-cell office:value-type="float" office:value="1.047805487" table:style-name="ce1">
            <text:p>1.047805487</text:p>
          </table:table-cell>
          <table:table-cell office:value-type="float" office:value="1.033389101" table:style-name="ce1">
            <text:p>1.033389101</text:p>
          </table:table-cell>
          <table:table-cell office:value-type="float" office:value="1.0393239569999999" table:style-name="ce1">
            <text:p>1.039323957</text:p>
          </table:table-cell>
          <table:table-cell table:number-columns-repeated="16381"/>
        </table:table-row>
        <table:table-row table:style-name="ro13">
          <table:table-cell office:value-type="float" office:value="1.0484434760000001" table:style-name="ce1">
            <text:p>1.048443476</text:p>
          </table:table-cell>
          <table:table-cell office:value-type="float" office:value="1.031657976" table:style-name="ce1">
            <text:p>1.031657976</text:p>
          </table:table-cell>
          <table:table-cell office:value-type="float" office:value="1.0419666219999999" table:style-name="ce1">
            <text:p>1.041966622</text:p>
          </table:table-cell>
          <table:table-cell table:number-columns-repeated="16381"/>
        </table:table-row>
        <table:table-row table:style-name="ro13">
          <table:table-cell office:value-type="float" office:value="1.052499297" table:style-name="ce1">
            <text:p>1.052499297</text:p>
          </table:table-cell>
          <table:table-cell office:value-type="float" office:value="1.0355771110000001" table:style-name="ce1">
            <text:p>1.035577111</text:p>
          </table:table-cell>
          <table:table-cell office:value-type="float" office:value="1.0460552540000001" table:style-name="ce1">
            <text:p>1.046055254</text:p>
          </table:table-cell>
          <table:table-cell table:number-columns-repeated="16381"/>
        </table:table-row>
        <table:table-row table:style-name="ro13">
          <table:table-cell office:value-type="float" office:value="1.0567813669999999" table:style-name="ce1">
            <text:p>1.056781367</text:p>
          </table:table-cell>
          <table:table-cell office:value-type="float" office:value="1.043394792" table:style-name="ce1">
            <text:p>1.043394792</text:p>
          </table:table-cell>
          <table:table-cell office:value-type="float" office:value="1.048546811" table:style-name="ce1">
            <text:p>1.048546811</text:p>
          </table:table-cell>
          <table:table-cell table:number-columns-repeated="16381"/>
        </table:table-row>
        <table:table-row table:style-name="ro13">
          <table:table-cell office:value-type="float" office:value="1.0599171030000001" table:style-name="ce1">
            <text:p>1.059917103</text:p>
          </table:table-cell>
          <table:table-cell office:value-type="float" office:value="1.0546029960000001" table:style-name="ce1">
            <text:p>1.054602996</text:p>
          </table:table-cell>
          <table:table-cell office:value-type="float" office:value="1.0486414770000001" table:style-name="ce1">
            <text:p>1.048641477</text:p>
          </table:table-cell>
          <table:table-cell table:number-columns-repeated="16381"/>
        </table:table-row>
        <table:table-row table:style-name="ro13">
          <table:table-cell office:value-type="float" office:value="1.0497684970000001" table:style-name="ce1">
            <text:p>1.049768497</text:p>
          </table:table-cell>
          <table:table-cell office:value-type="float" office:value="1.0488656919999999" table:style-name="ce1">
            <text:p>1.048865692</text:p>
          </table:table-cell>
          <table:table-cell office:value-type="float" office:value="1.040787798" table:style-name="ce1">
            <text:p>1.040787798</text:p>
          </table:table-cell>
          <table:table-cell table:number-columns-repeated="16381"/>
        </table:table-row>
        <table:table-row table:style-name="ro13">
          <table:table-cell office:value-type="float" office:value="1.0437476800000001" table:style-name="ce1">
            <text:p>1.04374768</text:p>
          </table:table-cell>
          <table:table-cell office:value-type="float" office:value="1.0503847959999999" table:style-name="ce1">
            <text:p>1.050384796</text:p>
          </table:table-cell>
          <table:table-cell office:value-type="float" office:value="1.0413948909999999" table:style-name="ce1">
            <text:p>1.041394891</text:p>
          </table:table-cell>
          <table:table-cell table:number-columns-repeated="16381"/>
        </table:table-row>
        <table:table-row table:style-name="ro13">
          <table:table-cell office:value-type="float" office:value="1.038371038" table:style-name="ce1">
            <text:p>1.038371038</text:p>
          </table:table-cell>
          <table:table-cell office:value-type="float" office:value="1.046510056" table:style-name="ce1">
            <text:p>1.046510056</text:p>
          </table:table-cell>
          <table:table-cell office:value-type="float" office:value="1.0345143050000001" table:style-name="ce1">
            <text:p>1.034514305</text:p>
          </table:table-cell>
          <table:table-cell table:number-columns-repeated="16381"/>
        </table:table-row>
        <table:table-row table:style-name="ro13">
          <table:table-cell office:value-type="float" office:value="1.0294522180000001" table:style-name="ce1">
            <text:p>1.029452218</text:p>
          </table:table-cell>
          <table:table-cell office:value-type="float" office:value="1.0423506520000001" table:style-name="ce1">
            <text:p>1.042350652</text:p>
          </table:table-cell>
          <table:table-cell office:value-type="float" office:value="1.028699628" table:style-name="ce1">
            <text:p>1.028699628</text:p>
          </table:table-cell>
          <table:table-cell table:number-columns-repeated="16381"/>
        </table:table-row>
        <table:table-row table:style-name="ro13">
          <table:table-cell office:value-type="float" office:value="1.015664256" table:style-name="ce1">
            <text:p>1.015664256</text:p>
          </table:table-cell>
          <table:table-cell office:value-type="float" office:value="1.0386367350000001" table:style-name="ce1">
            <text:p>1.038636735</text:p>
          </table:table-cell>
          <table:table-cell office:value-type="float" office:value="1.0416485900000001" table:style-name="ce1">
            <text:p>1.04164859</text:p>
          </table:table-cell>
          <table:table-cell table:number-columns-repeated="16381"/>
        </table:table-row>
        <table:table-row table:style-name="ro13">
          <table:table-cell office:value-type="float" office:value="0.99886095399999997" table:style-name="ce1">
            <text:p>0.998860954</text:p>
          </table:table-cell>
          <table:table-cell office:value-type="float" office:value="1.0334404210000001" table:style-name="ce1">
            <text:p>1.033440421</text:p>
          </table:table-cell>
          <table:table-cell office:value-type="float" office:value="1.0426437690000001" table:style-name="ce1">
            <text:p>1.042643769</text:p>
          </table:table-cell>
          <table:table-cell table:number-columns-repeated="16381"/>
        </table:table-row>
        <table:table-row table:style-name="ro13">
          <table:table-cell office:value-type="float" office:value="0.98008991599999995" table:style-name="ce1">
            <text:p>0.980089916</text:p>
          </table:table-cell>
          <table:table-cell office:value-type="float" office:value="1.0248348620000001" table:style-name="ce1">
            <text:p>1.024834862</text:p>
          </table:table-cell>
          <table:table-cell office:value-type="float" office:value="1.042728391" table:style-name="ce1">
            <text:p>1.042728391</text:p>
          </table:table-cell>
          <table:table-cell table:number-columns-repeated="16381"/>
        </table:table-row>
        <table:table-row table:style-name="ro13">
          <table:table-cell office:value-type="float" office:value="0.98119951100000002" table:style-name="ce1">
            <text:p>0.981199511</text:p>
          </table:table-cell>
          <table:table-cell office:value-type="float" office:value="1.0213514109999999" table:style-name="ce1">
            <text:p>1.021351411</text:p>
          </table:table-cell>
          <table:table-cell office:value-type="float" office:value="1.0424464069999999" table:style-name="ce1">
            <text:p>1.042446407</text:p>
          </table:table-cell>
          <table:table-cell table:number-columns-repeated="16381"/>
        </table:table-row>
        <table:table-row table:style-name="ro13">
          <table:table-cell office:value-type="float" office:value="0.981328333" table:style-name="ce1">
            <text:p>0.981328333</text:p>
          </table:table-cell>
          <table:table-cell office:value-type="float" office:value="1.0136347160000001" table:style-name="ce1">
            <text:p>1.013634716</text:p>
          </table:table-cell>
          <table:table-cell office:value-type="float" office:value="1.0384136209999999" table:style-name="ce1">
            <text:p>1.038413621</text:p>
          </table:table-cell>
          <table:table-cell table:number-columns-repeated="16381"/>
        </table:table-row>
        <table:table-row table:style-name="ro13">
          <table:table-cell office:value-type="float" office:value="0.97628931699999999" table:style-name="ce1">
            <text:p>0.976289317</text:p>
          </table:table-cell>
          <table:table-cell office:value-type="float" office:value="1.0046950720000001" table:style-name="ce1">
            <text:p>1.004695072</text:p>
          </table:table-cell>
          <table:table-cell office:value-type="float" office:value="1.0121868780000001" table:style-name="ce1">
            <text:p>1.012186878</text:p>
          </table:table-cell>
          <table:table-cell table:number-columns-repeated="16381"/>
        </table:table-row>
        <table:table-row table:style-name="ro13">
          <table:table-cell office:value-type="float" office:value="0.97749405599999994" table:style-name="ce1">
            <text:p>0.977494056</text:p>
          </table:table-cell>
          <table:table-cell office:value-type="float" office:value="0.99007066899999996" table:style-name="ce1">
            <text:p>0.990070669</text:p>
          </table:table-cell>
          <table:table-cell office:value-type="float" office:value="1.0097060790000001" table:style-name="ce1">
            <text:p>1.009706079</text:p>
          </table:table-cell>
          <table:table-cell table:number-columns-repeated="16381"/>
        </table:table-row>
        <table:table-row table:style-name="ro13">
          <table:table-cell office:value-type="float" office:value="0.980355847" table:style-name="ce1">
            <text:p>0.980355847</text:p>
          </table:table-cell>
          <table:table-cell office:value-type="float" office:value="0.98016884299999996" table:style-name="ce1">
            <text:p>0.980168843</text:p>
          </table:table-cell>
          <table:table-cell office:value-type="float" office:value="0.992703734" table:style-name="ce1">
            <text:p>0.992703734</text:p>
          </table:table-cell>
          <table:table-cell table:number-columns-repeated="16381"/>
        </table:table-row>
        <table:table-row table:style-name="ro13">
          <table:table-cell office:value-type="float" office:value="0.99311424199999998" table:style-name="ce1">
            <text:p>0.993114242</text:p>
          </table:table-cell>
          <table:table-cell office:value-type="float" office:value="0.97574487200000004" table:style-name="ce1">
            <text:p>0.975744872</text:p>
          </table:table-cell>
          <table:table-cell office:value-type="float" office:value="0.995166408" table:style-name="ce1">
            <text:p>0.995166408</text:p>
          </table:table-cell>
          <table:table-cell table:number-columns-repeated="16381"/>
        </table:table-row>
        <table:table-row table:style-name="ro13">
          <table:table-cell office:value-type="float" office:value="0.99802012100000004" table:style-name="ce1">
            <text:p>0.998020121</text:p>
          </table:table-cell>
          <table:table-cell office:value-type="float" office:value="0.97412217800000001" table:style-name="ce1">
            <text:p>0.974122178</text:p>
          </table:table-cell>
          <table:table-cell office:value-type="float" office:value="0.99483635800000003" table:style-name="ce1">
            <text:p>0.994836358</text:p>
          </table:table-cell>
          <table:table-cell table:number-columns-repeated="16381"/>
        </table:table-row>
        <table:table-row table:style-name="ro13">
          <table:table-cell office:value-type="float" office:value="0.99496009699999999" table:style-name="ce1">
            <text:p>0.994960097</text:p>
          </table:table-cell>
          <table:table-cell office:value-type="float" office:value="0.96681095699999997" table:style-name="ce1">
            <text:p>0.966810957</text:p>
          </table:table-cell>
          <table:table-cell office:value-type="float" office:value="0.99381404399999995" table:style-name="ce1">
            <text:p>0.993814044</text:p>
          </table:table-cell>
          <table:table-cell table:number-columns-repeated="16381"/>
        </table:table-row>
        <table:table-row table:style-name="ro13">
          <table:table-cell office:value-type="float" office:value="0.98960167600000004" table:style-name="ce1">
            <text:p>0.989601676</text:p>
          </table:table-cell>
          <table:table-cell office:value-type="float" office:value="0.95713478600000002" table:style-name="ce1">
            <text:p>0.957134786</text:p>
          </table:table-cell>
          <table:table-cell office:value-type="float" office:value="0.98789849799999996" table:style-name="ce1">
            <text:p>0.987898498</text:p>
          </table:table-cell>
          <table:table-cell table:number-columns-repeated="16381"/>
        </table:table-row>
        <table:table-row table:style-name="ro13">
          <table:table-cell office:value-type="float" office:value="0.98157410300000003" table:style-name="ce1">
            <text:p>0.981574103</text:p>
          </table:table-cell>
          <table:table-cell office:value-type="float" office:value="0.95006215000000005" table:style-name="ce1">
            <text:p>0.95006215</text:p>
          </table:table-cell>
          <table:table-cell office:value-type="float" office:value="1.0053749700000001" table:style-name="ce1">
            <text:p>1.00537497</text:p>
          </table:table-cell>
          <table:table-cell table:number-columns-repeated="16381"/>
        </table:table-row>
        <table:table-row table:style-name="ro13">
          <table:table-cell office:value-type="float" office:value="0.96755075999999995" table:style-name="ce1">
            <text:p>0.96755076</text:p>
          </table:table-cell>
          <table:table-cell office:value-type="float" office:value="0.94640984800000005" table:style-name="ce1">
            <text:p>0.946409848</text:p>
          </table:table-cell>
          <table:table-cell office:value-type="float" office:value="1.0002999029999999" table:style-name="ce1">
            <text:p>1.000299903</text:p>
          </table:table-cell>
          <table:table-cell table:number-columns-repeated="16381"/>
        </table:table-row>
        <table:table-row table:style-name="ro13">
          <table:table-cell office:value-type="float" office:value="0.95834237600000005" table:style-name="ce1">
            <text:p>0.958342376</text:p>
          </table:table-cell>
          <table:table-cell office:value-type="float" office:value="0.94181996800000001" table:style-name="ce1">
            <text:p>0.941819968</text:p>
          </table:table-cell>
          <table:table-cell office:value-type="float" office:value="0.993322076" table:style-name="ce1">
            <text:p>0.993322076</text:p>
          </table:table-cell>
          <table:table-cell table:number-columns-repeated="16381"/>
        </table:table-row>
        <table:table-row table:style-name="ro13">
          <table:table-cell office:value-type="float" office:value="0.94307004500000002" table:style-name="ce1">
            <text:p>0.943070045</text:p>
          </table:table-cell>
          <table:table-cell office:value-type="float" office:value="0.93869257100000003" table:style-name="ce1">
            <text:p>0.938692571</text:p>
          </table:table-cell>
          <table:table-cell office:value-type="float" office:value="0.98580403299999997" table:style-name="ce1">
            <text:p>0.985804033</text:p>
          </table:table-cell>
          <table:table-cell table:number-columns-repeated="16381"/>
        </table:table-row>
        <table:table-row table:style-name="ro13">
          <table:table-cell office:value-type="float" office:value="0.93838482000000001" table:style-name="ce1">
            <text:p>0.93838482</text:p>
          </table:table-cell>
          <table:table-cell office:value-type="float" office:value="0.936176173" table:style-name="ce1">
            <text:p>0.936176173</text:p>
          </table:table-cell>
          <table:table-cell office:value-type="float" office:value="0.98051335299999998" table:style-name="ce1">
            <text:p>0.980513353</text:p>
          </table:table-cell>
          <table:table-cell table:number-columns-repeated="16381"/>
        </table:table-row>
        <table:table-row table:style-name="ro13">
          <table:table-cell office:value-type="float" office:value="0.93254848999999995" table:style-name="ce1">
            <text:p>0.93254849</text:p>
          </table:table-cell>
          <table:table-cell office:value-type="float" office:value="0.93352919300000003" table:style-name="ce1">
            <text:p>0.933529193</text:p>
          </table:table-cell>
          <table:table-cell office:value-type="float" office:value="0.976575941" table:style-name="ce1">
            <text:p>0.976575941</text:p>
          </table:table-cell>
          <table:table-cell table:number-columns-repeated="16381"/>
        </table:table-row>
        <table:table-row table:style-name="ro13">
          <table:table-cell office:value-type="float" office:value="0.92414331100000002" table:style-name="ce1">
            <text:p>0.924143311</text:p>
          </table:table-cell>
          <table:table-cell office:value-type="float" office:value="0.931500412" table:style-name="ce1">
            <text:p>0.931500412</text:p>
          </table:table-cell>
          <table:table-cell office:value-type="float" office:value="0.97418873900000003" table:style-name="ce1">
            <text:p>0.974188739</text:p>
          </table:table-cell>
          <table:table-cell table:number-columns-repeated="16381"/>
        </table:table-row>
        <table:table-row table:style-name="ro13">
          <table:table-cell office:value-type="float" office:value="0.91772248999999995" table:style-name="ce1">
            <text:p>0.91772249</text:p>
          </table:table-cell>
          <table:table-cell office:value-type="float" office:value="0.92143898899999999" table:style-name="ce1">
            <text:p>0.921438989</text:p>
          </table:table-cell>
          <table:table-cell office:value-type="float" office:value="0.96867466700000004" table:style-name="ce1">
            <text:p>0.968674667</text:p>
          </table:table-cell>
          <table:table-cell table:number-columns-repeated="16381"/>
        </table:table-row>
        <table:table-row table:style-name="ro13">
          <table:table-cell office:value-type="float" office:value="0.91270315599999996" table:style-name="ce1">
            <text:p>0.912703156</text:p>
          </table:table-cell>
          <table:table-cell office:value-type="float" office:value="0.91580953300000001" table:style-name="ce1">
            <text:p>0.915809533</text:p>
          </table:table-cell>
          <table:table-cell office:value-type="float" office:value="0.959906492" table:style-name="ce1">
            <text:p>0.959906492</text:p>
          </table:table-cell>
          <table:table-cell table:number-columns-repeated="16381"/>
        </table:table-row>
        <table:table-row table:style-name="ro13">
          <table:table-cell office:value-type="float" office:value="0.91073656199999997" table:style-name="ce1">
            <text:p>0.910736562</text:p>
          </table:table-cell>
          <table:table-cell office:value-type="float" office:value="0.91406483500000002" table:style-name="ce1">
            <text:p>0.914064835</text:p>
          </table:table-cell>
          <table:table-cell office:value-type="float" office:value="0.95777237000000004" table:style-name="ce1">
            <text:p>0.95777237</text:p>
          </table:table-cell>
          <table:table-cell table:number-columns-repeated="16381"/>
        </table:table-row>
        <table:table-row table:style-name="ro13">
          <table:table-cell office:value-type="float" office:value="0.92067908200000004" table:style-name="ce1">
            <text:p>0.920679082</text:p>
          </table:table-cell>
          <table:table-cell office:value-type="float" office:value="0.91303705599999996" table:style-name="ce1">
            <text:p>0.913037056</text:p>
          </table:table-cell>
          <table:table-cell office:value-type="float" office:value="0.95647255399999997" table:style-name="ce1">
            <text:p>0.956472554</text:p>
          </table:table-cell>
          <table:table-cell table:number-columns-repeated="16381"/>
        </table:table-row>
        <table:table-row table:style-name="ro13">
          <table:table-cell office:value-type="float" office:value="0.930004414" table:style-name="ce1">
            <text:p>0.930004414</text:p>
          </table:table-cell>
          <table:table-cell office:value-type="float" office:value="0.91168716999999999" table:style-name="ce1">
            <text:p>0.91168717</text:p>
          </table:table-cell>
          <table:table-cell office:value-type="float" office:value="0.96041547000000005" table:style-name="ce1">
            <text:p>0.96041547</text:p>
          </table:table-cell>
          <table:table-cell table:number-columns-repeated="16381"/>
        </table:table-row>
        <table:table-row table:style-name="ro13">
          <table:table-cell office:value-type="float" office:value="0.92121089899999997" table:style-name="ce1">
            <text:p>0.921210899</text:p>
          </table:table-cell>
          <table:table-cell office:value-type="float" office:value="0.89916621500000005" table:style-name="ce1">
            <text:p>0.899166215</text:p>
          </table:table-cell>
          <table:table-cell office:value-type="float" office:value="0.96070438899999999" table:style-name="ce1">
            <text:p>0.960704389</text:p>
          </table:table-cell>
          <table:table-cell table:number-columns-repeated="16381"/>
        </table:table-row>
        <table:table-row table:style-name="ro13">
          <table:table-cell office:value-type="float" office:value="0.92089640299999997" table:style-name="ce1">
            <text:p>0.920896403</text:p>
          </table:table-cell>
          <table:table-cell office:value-type="float" office:value="0.89790677500000005" table:style-name="ce1">
            <text:p>0.897906775</text:p>
          </table:table-cell>
          <table:table-cell office:value-type="float" office:value="0.96434129599999996" table:style-name="ce1">
            <text:p>0.964341296</text:p>
          </table:table-cell>
          <table:table-cell table:number-columns-repeated="16381"/>
        </table:table-row>
        <table:table-row table:style-name="ro13">
          <table:table-cell office:value-type="float" office:value="0.92557434400000005" table:style-name="ce1">
            <text:p>0.925574344</text:p>
          </table:table-cell>
          <table:table-cell office:value-type="float" office:value="0.90371850099999995" table:style-name="ce1">
            <text:p>0.903718501</text:p>
          </table:table-cell>
          <table:table-cell office:value-type="float" office:value="0.96845248699999997" table:style-name="ce1">
            <text:p>0.968452487</text:p>
          </table:table-cell>
          <table:table-cell table:number-columns-repeated="16381"/>
        </table:table-row>
        <table:table-row table:style-name="ro13">
          <table:table-cell office:value-type="float" office:value="0.93714647100000004" table:style-name="ce1">
            <text:p>0.937146471</text:p>
          </table:table-cell>
          <table:table-cell office:value-type="float" office:value="0.91140428200000001" table:style-name="ce1">
            <text:p>0.911404282</text:p>
          </table:table-cell>
          <table:table-cell office:value-type="float" office:value="0.97902306299999997" table:style-name="ce1">
            <text:p>0.979023063</text:p>
          </table:table-cell>
          <table:table-cell table:number-columns-repeated="16381"/>
        </table:table-row>
        <table:table-row table:style-name="ro13">
          <table:table-cell office:value-type="float" office:value="0.94810864900000003" table:style-name="ce1">
            <text:p>0.948108649</text:p>
          </table:table-cell>
          <table:table-cell office:value-type="float" office:value="0.91179171000000003" table:style-name="ce1">
            <text:p>0.91179171</text:p>
          </table:table-cell>
          <table:table-cell office:value-type="float" office:value="1.0028018270000001" table:style-name="ce1">
            <text:p>1.002801827</text:p>
          </table:table-cell>
          <table:table-cell table:number-columns-repeated="16381"/>
        </table:table-row>
        <table:table-row table:style-name="ro13">
          <table:table-cell office:value-type="float" office:value="0.95459851600000001" table:style-name="ce1">
            <text:p>0.954598516</text:p>
          </table:table-cell>
          <table:table-cell office:value-type="float" office:value="0.91305546999999998" table:style-name="ce1">
            <text:p>0.91305547</text:p>
          </table:table-cell>
          <table:table-cell office:value-type="float" office:value="1.0124512370000001" table:style-name="ce1">
            <text:p>1.012451237</text:p>
          </table:table-cell>
          <table:table-cell table:number-columns-repeated="16381"/>
        </table:table-row>
        <table:table-row table:style-name="ro13">
          <table:table-cell office:value-type="float" office:value="0.95600178400000002" table:style-name="ce1">
            <text:p>0.956001784</text:p>
          </table:table-cell>
          <table:table-cell office:value-type="float" office:value="0.913945589" table:style-name="ce1">
            <text:p>0.913945589</text:p>
          </table:table-cell>
          <table:table-cell office:value-type="float" office:value="1.01379939" table:style-name="ce1">
            <text:p>1.01379939</text:p>
          </table:table-cell>
          <table:table-cell table:number-columns-repeated="16381"/>
        </table:table-row>
        <table:table-row table:style-name="ro13">
          <table:table-cell office:value-type="float" office:value="0.97244937799999998" table:style-name="ce1">
            <text:p>0.972449378</text:p>
          </table:table-cell>
          <table:table-cell office:value-type="float" office:value="0.92596979700000004" table:style-name="ce1">
            <text:p>0.925969797</text:p>
          </table:table-cell>
          <table:table-cell office:value-type="float" office:value="1.0156064760000001" table:style-name="ce1">
            <text:p>1.015606476</text:p>
          </table:table-cell>
          <table:table-cell table:number-columns-repeated="16381"/>
        </table:table-row>
        <table:table-row table:style-name="ro13">
          <table:table-cell office:value-type="float" office:value="0.98013537500000003" table:style-name="ce1">
            <text:p>0.980135375</text:p>
          </table:table-cell>
          <table:table-cell office:value-type="float" office:value="0.92855013799999997" table:style-name="ce1">
            <text:p>0.928550138</text:p>
          </table:table-cell>
          <table:table-cell office:value-type="float" office:value="1.0171221420000001" table:style-name="ce1">
            <text:p>1.017122142</text:p>
          </table:table-cell>
          <table:table-cell table:number-columns-repeated="16381"/>
        </table:table-row>
        <table:table-row table:style-name="ro13">
          <table:table-cell office:value-type="float" office:value="0.98031276199999995" table:style-name="ce1">
            <text:p>0.980312762</text:p>
          </table:table-cell>
          <table:table-cell office:value-type="float" office:value="0.92953719899999998" table:style-name="ce1">
            <text:p>0.929537199</text:p>
          </table:table-cell>
          <table:table-cell office:value-type="float" office:value="0.99507069400000003" table:style-name="ce1">
            <text:p>0.995070694</text:p>
          </table:table-cell>
          <table:table-cell table:number-columns-repeated="16381"/>
        </table:table-row>
        <table:table-row table:style-name="ro13">
          <table:table-cell office:value-type="float" office:value="0.970794198" table:style-name="ce1">
            <text:p>0.970794198</text:p>
          </table:table-cell>
          <table:table-cell office:value-type="float" office:value="0.92855792000000004" table:style-name="ce1">
            <text:p>0.92855792</text:p>
          </table:table-cell>
          <table:table-cell office:value-type="float" office:value="0.98982026300000003" table:style-name="ce1">
            <text:p>0.989820263</text:p>
          </table:table-cell>
          <table:table-cell table:number-columns-repeated="16381"/>
        </table:table-row>
        <table:table-row table:style-name="ro13">
          <table:table-cell office:value-type="float" office:value="0.95928410600000003" table:style-name="ce1">
            <text:p>0.959284106</text:p>
          </table:table-cell>
          <table:table-cell office:value-type="float" office:value="0.93037308699999999" table:style-name="ce1">
            <text:p>0.930373087</text:p>
          </table:table-cell>
          <table:table-cell office:value-type="float" office:value="0.96688568600000002" table:style-name="ce1">
            <text:p>0.966885686</text:p>
          </table:table-cell>
          <table:table-cell table:number-columns-repeated="16381"/>
        </table:table-row>
        <table:table-row table:style-name="ro13">
          <table:table-cell office:value-type="float" office:value="0.93500360999999999" table:style-name="ce1">
            <text:p>0.93500361</text:p>
          </table:table-cell>
          <table:table-cell office:value-type="float" office:value="0.91685903499999999" table:style-name="ce1">
            <text:p>0.916859035</text:p>
          </table:table-cell>
          <table:table-cell office:value-type="float" office:value="0.95070789700000002" table:style-name="ce1">
            <text:p>0.950707897</text:p>
          </table:table-cell>
          <table:table-cell table:number-columns-repeated="16381"/>
        </table:table-row>
        <table:table-row table:style-name="ro13">
          <table:table-cell office:value-type="float" office:value="0.93547377899999995" table:style-name="ce1">
            <text:p>0.935473779</text:p>
          </table:table-cell>
          <table:table-cell office:value-type="float" office:value="0.92029842799999995" table:style-name="ce1">
            <text:p>0.920298428</text:p>
          </table:table-cell>
          <table:table-cell office:value-type="float" office:value="0.95096912199999994" table:style-name="ce1">
            <text:p>0.950969122</text:p>
          </table:table-cell>
          <table:table-cell table:number-columns-repeated="16381"/>
        </table:table-row>
        <table:table-row table:style-name="ro13">
          <table:table-cell office:value-type="float" office:value="0.89414121899999999" table:style-name="ce1">
            <text:p>0.894141219</text:p>
          </table:table-cell>
          <table:table-cell office:value-type="float" office:value="0.88800651200000003" table:style-name="ce1">
            <text:p>0.888006512</text:p>
          </table:table-cell>
          <table:table-cell office:value-type="float" office:value="0.90669168700000002" table:style-name="ce1">
            <text:p>0.906691687</text:p>
          </table:table-cell>
          <table:table-cell table:number-columns-repeated="16381"/>
        </table:table-row>
        <table:table-row table:style-name="ro13">
          <table:table-cell office:value-type="float" office:value="0.87921231300000002" table:style-name="ce1">
            <text:p>0.879212313</text:p>
          </table:table-cell>
          <table:table-cell office:value-type="float" office:value="0.88868776599999999" table:style-name="ce1">
            <text:p>0.888687766</text:p>
          </table:table-cell>
          <table:table-cell office:value-type="float" office:value="0.90353378200000001" table:style-name="ce1">
            <text:p>0.903533782</text:p>
          </table:table-cell>
          <table:table-cell table:number-columns-repeated="16381"/>
        </table:table-row>
        <table:table-row table:style-name="ro13">
          <table:table-cell office:value-type="float" office:value="0.87503915499999996" table:style-name="ce1">
            <text:p>0.875039155</text:p>
          </table:table-cell>
          <table:table-cell office:value-type="float" office:value="0.88929910300000004" table:style-name="ce1">
            <text:p>0.889299103</text:p>
          </table:table-cell>
          <table:table-cell office:value-type="float" office:value="0.92372169900000001" table:style-name="ce1">
            <text:p>0.923721699</text:p>
          </table:table-cell>
          <table:table-cell table:number-columns-repeated="16381"/>
        </table:table-row>
        <table:table-row table:style-name="ro13">
          <table:table-cell office:value-type="float" office:value="0.875127722" table:style-name="ce1">
            <text:p>0.875127722</text:p>
          </table:table-cell>
          <table:table-cell office:value-type="float" office:value="0.88992575900000004" table:style-name="ce1">
            <text:p>0.889925759</text:p>
          </table:table-cell>
          <table:table-cell office:value-type="float" office:value="0.92929744299999995" table:style-name="ce1">
            <text:p>0.929297443</text:p>
          </table:table-cell>
          <table:table-cell table:number-columns-repeated="16381"/>
        </table:table-row>
        <table:table-row table:style-name="ro13">
          <table:table-cell office:value-type="float" office:value="0.87731191100000006" table:style-name="ce1">
            <text:p>0.877311911</text:p>
          </table:table-cell>
          <table:table-cell office:value-type="float" office:value="0.89043160600000004" table:style-name="ce1">
            <text:p>0.890431606</text:p>
          </table:table-cell>
          <table:table-cell office:value-type="float" office:value="0.935815803" table:style-name="ce1">
            <text:p>0.935815803</text:p>
          </table:table-cell>
          <table:table-cell table:number-columns-repeated="16381"/>
        </table:table-row>
        <table:table-row table:style-name="ro13">
          <table:table-cell office:value-type="float" office:value="0.88655383499999996" table:style-name="ce1">
            <text:p>0.886553835</text:p>
          </table:table-cell>
          <table:table-cell office:value-type="float" office:value="0.90531052499999998" table:style-name="ce1">
            <text:p>0.905310525</text:p>
          </table:table-cell>
          <table:table-cell office:value-type="float" office:value="0.94631009200000005" table:style-name="ce1">
            <text:p>0.946310092</text:p>
          </table:table-cell>
          <table:table-cell table:number-columns-repeated="16381"/>
        </table:table-row>
        <table:table-row table:style-name="ro13">
          <table:table-cell office:value-type="float" office:value="0.87245413999999999" table:style-name="ce1">
            <text:p>0.87245414</text:p>
          </table:table-cell>
          <table:table-cell office:value-type="float" office:value="0.90315551299999997" table:style-name="ce1">
            <text:p>0.903155513</text:p>
          </table:table-cell>
          <table:table-cell office:value-type="float" office:value="0.94181658599999996" table:style-name="ce1">
            <text:p>0.941816586</text:p>
          </table:table-cell>
          <table:table-cell table:number-columns-repeated="16381"/>
        </table:table-row>
        <table:table-row table:style-name="ro13">
          <table:table-cell office:value-type="float" office:value="0.90563713199999996" table:style-name="ce1">
            <text:p>0.905637132</text:p>
          </table:table-cell>
          <table:table-cell office:value-type="float" office:value="0.94100065499999996" table:style-name="ce1">
            <text:p>0.941000655</text:p>
          </table:table-cell>
          <table:table-cell office:value-type="float" office:value="0.98724247899999995" table:style-name="ce1">
            <text:p>0.987242479</text:p>
          </table:table-cell>
          <table:table-cell table:number-columns-repeated="16381"/>
        </table:table-row>
        <table:table-row table:style-name="ro13">
          <table:table-cell office:value-type="float" office:value="0.91703431599999996" table:style-name="ce1">
            <text:p>0.917034316</text:p>
          </table:table-cell>
          <table:table-cell office:value-type="float" office:value="0.95113674500000001" table:style-name="ce1">
            <text:p>0.951136745</text:p>
          </table:table-cell>
          <table:table-cell office:value-type="float" office:value="0.99395317999999999" table:style-name="ce1">
            <text:p>0.99395318</text:p>
          </table:table-cell>
          <table:table-cell table:number-columns-repeated="16381"/>
        </table:table-row>
        <table:table-row table:style-name="ro13">
          <table:table-cell office:value-type="float" office:value="0.92196247899999995" table:style-name="ce1">
            <text:p>0.921962479</text:p>
          </table:table-cell>
          <table:table-cell office:value-type="float" office:value="0.96883606099999997" table:style-name="ce1">
            <text:p>0.968836061</text:p>
          </table:table-cell>
          <table:table-cell office:value-type="float" office:value="0.977487985" table:style-name="ce1">
            <text:p>0.977487985</text:p>
          </table:table-cell>
          <table:table-cell table:number-columns-repeated="16381"/>
        </table:table-row>
        <table:table-row table:style-name="ro13">
          <table:table-cell office:value-type="float" office:value="0.92888849399999995" table:style-name="ce1">
            <text:p>0.928888494</text:p>
          </table:table-cell>
          <table:table-cell office:value-type="float" office:value="0.98112750100000001" table:style-name="ce1">
            <text:p>0.981127501</text:p>
          </table:table-cell>
          <table:table-cell office:value-type="float" office:value="0.97823442800000004" table:style-name="ce1">
            <text:p>0.978234428</text:p>
          </table:table-cell>
          <table:table-cell table:number-columns-repeated="16381"/>
        </table:table-row>
        <table:table-row table:style-name="ro13">
          <table:table-cell office:value-type="float" office:value="0.93162961499999997" table:style-name="ce1">
            <text:p>0.931629615</text:p>
          </table:table-cell>
          <table:table-cell office:value-type="float" office:value="0.99801642000000002" table:style-name="ce1">
            <text:p>0.99801642</text:p>
          </table:table-cell>
          <table:table-cell office:value-type="float" office:value="0.97446833799999999" table:style-name="ce1">
            <text:p>0.974468338</text:p>
          </table:table-cell>
          <table:table-cell table:number-columns-repeated="16381"/>
        </table:table-row>
        <table:table-row table:style-name="ro13">
          <table:table-cell office:value-type="float" office:value="0.93729561400000005" table:style-name="ce1">
            <text:p>0.937295614</text:p>
          </table:table-cell>
          <table:table-cell office:value-type="float" office:value="1.0014133160000001" table:style-name="ce1">
            <text:p>1.001413316</text:p>
          </table:table-cell>
          <table:table-cell office:value-type="float" office:value="0.96460522000000004" table:style-name="ce1">
            <text:p>0.96460522</text:p>
          </table:table-cell>
          <table:table-cell table:number-columns-repeated="16381"/>
        </table:table-row>
        <table:table-row table:style-name="ro13">
          <table:table-cell office:value-type="float" office:value="0.93883980499999997" table:style-name="ce1">
            <text:p>0.938839805</text:p>
          </table:table-cell>
          <table:table-cell office:value-type="float" office:value="1.0013410089999999" table:style-name="ce1">
            <text:p>1.001341009</text:p>
          </table:table-cell>
          <table:table-cell office:value-type="float" office:value="0.95619646899999999" table:style-name="ce1">
            <text:p>0.956196469</text:p>
          </table:table-cell>
          <table:table-cell table:number-columns-repeated="16381"/>
        </table:table-row>
        <table:table-row table:style-name="ro13">
          <table:table-cell office:value-type="float" office:value="0.94716817499999995" table:style-name="ce1">
            <text:p>0.947168175</text:p>
          </table:table-cell>
          <table:table-cell office:value-type="float" office:value="1.018620756" table:style-name="ce1">
            <text:p>1.018620756</text:p>
          </table:table-cell>
          <table:table-cell office:value-type="float" office:value="0.96353282900000004" table:style-name="ce1">
            <text:p>0.963532829</text:p>
          </table:table-cell>
          <table:table-cell table:number-columns-repeated="16381"/>
        </table:table-row>
        <table:table-row table:style-name="ro13">
          <table:table-cell office:value-type="float" office:value="0.95930999800000005" table:style-name="ce1">
            <text:p>0.959309998</text:p>
          </table:table-cell>
          <table:table-cell office:value-type="float" office:value="1.0301082029999999" table:style-name="ce1">
            <text:p>1.030108203</text:p>
          </table:table-cell>
          <table:table-cell office:value-type="float" office:value="0.96975835399999999" table:style-name="ce1">
            <text:p>0.969758354</text:p>
          </table:table-cell>
          <table:table-cell table:number-columns-repeated="16381"/>
        </table:table-row>
        <table:table-row table:style-name="ro13">
          <table:table-cell office:value-type="float" office:value="0.97021153299999996" table:style-name="ce1">
            <text:p>0.970211533</text:p>
          </table:table-cell>
          <table:table-cell office:value-type="float" office:value="1.0357345339999999" table:style-name="ce1">
            <text:p>1.035734534</text:p>
          </table:table-cell>
          <table:table-cell office:value-type="float" office:value="0.97625915600000002" table:style-name="ce1">
            <text:p>0.976259156</text:p>
          </table:table-cell>
          <table:table-cell table:number-columns-repeated="16381"/>
        </table:table-row>
        <table:table-row table:style-name="ro13">
          <table:table-cell office:value-type="float" office:value="0.98053581300000003" table:style-name="ce1">
            <text:p>0.980535813</text:p>
          </table:table-cell>
          <table:table-cell office:value-type="float" office:value="1.044994599" table:style-name="ce1">
            <text:p>1.044994599</text:p>
          </table:table-cell>
          <table:table-cell office:value-type="float" office:value="0.98287499300000003" table:style-name="ce1">
            <text:p>0.982874993</text:p>
          </table:table-cell>
          <table:table-cell table:number-columns-repeated="16381"/>
        </table:table-row>
        <table:table-row table:style-name="ro13">
          <table:table-cell office:value-type="float" office:value="0.98795916800000005" table:style-name="ce1">
            <text:p>0.987959168</text:p>
          </table:table-cell>
          <table:table-cell office:value-type="float" office:value="1.0497970210000001" table:style-name="ce1">
            <text:p>1.049797021</text:p>
          </table:table-cell>
          <table:table-cell office:value-type="float" office:value="1.0499987740000001" table:style-name="ce1">
            <text:p>1.049998774</text:p>
          </table:table-cell>
          <table:table-cell table:number-columns-repeated="16381"/>
        </table:table-row>
        <table:table-row table:style-name="ro13">
          <table:table-cell office:value-type="float" office:value="0.98878598200000001" table:style-name="ce1">
            <text:p>0.988785982</text:p>
          </table:table-cell>
          <table:table-cell office:value-type="float" office:value="1.0584438490000001" table:style-name="ce1">
            <text:p>1.058443849</text:p>
          </table:table-cell>
          <table:table-cell office:value-type="float" office:value="1.0617349540000001" table:style-name="ce1">
            <text:p>1.061734954</text:p>
          </table:table-cell>
          <table:table-cell table:number-columns-repeated="16381"/>
        </table:table-row>
        <table:table-row table:style-name="ro13">
          <table:table-cell office:value-type="float" office:value="0.99044566000000001" table:style-name="ce1">
            <text:p>0.99044566</text:p>
          </table:table-cell>
          <table:table-cell office:value-type="float" office:value="1.0629434369999999" table:style-name="ce1">
            <text:p>1.062943437</text:p>
          </table:table-cell>
          <table:table-cell office:value-type="float" office:value="1.072530507" table:style-name="ce1">
            <text:p>1.072530507</text:p>
          </table:table-cell>
          <table:table-cell table:number-columns-repeated="16381"/>
        </table:table-row>
        <table:table-row table:style-name="ro13">
          <table:table-cell office:value-type="float" office:value="0.99569395900000002" table:style-name="ce1">
            <text:p>0.995693959</text:p>
          </table:table-cell>
          <table:table-cell office:value-type="float" office:value="1.065090453" table:style-name="ce1">
            <text:p>1.065090453</text:p>
          </table:table-cell>
          <table:table-cell office:value-type="float" office:value="1.079204745" table:style-name="ce1">
            <text:p>1.079204745</text:p>
          </table:table-cell>
          <table:table-cell table:number-columns-repeated="16381"/>
        </table:table-row>
        <table:table-row table:style-name="ro13">
          <table:table-cell office:value-type="float" office:value="0.99654296600000003" table:style-name="ce1">
            <text:p>0.996542966</text:p>
          </table:table-cell>
          <table:table-cell office:value-type="float" office:value="1.0690922519999999" table:style-name="ce1">
            <text:p>1.069092252</text:p>
          </table:table-cell>
          <table:table-cell office:value-type="float" office:value="1.083100441" table:style-name="ce1">
            <text:p>1.083100441</text:p>
          </table:table-cell>
          <table:table-cell table:number-columns-repeated="16381"/>
        </table:table-row>
        <table:table-row table:style-name="ro13">
          <table:table-cell office:value-type="float" office:value="0.99878398499999999" table:style-name="ce1">
            <text:p>0.998783985</text:p>
          </table:table-cell>
          <table:table-cell office:value-type="float" office:value="1.0709751300000001" table:style-name="ce1">
            <text:p>1.07097513</text:p>
          </table:table-cell>
          <table:table-cell office:value-type="float" office:value="1.08971229" table:style-name="ce1">
            <text:p>1.08971229</text:p>
          </table:table-cell>
          <table:table-cell table:number-columns-repeated="16381"/>
        </table:table-row>
        <table:table-row table:style-name="ro13">
          <table:table-cell office:value-type="float" office:value="1.0022722340000001" table:style-name="ce1">
            <text:p>1.002272234</text:p>
          </table:table-cell>
          <table:table-cell office:value-type="float" office:value="1.0741317260000001" table:style-name="ce1">
            <text:p>1.074131726</text:p>
          </table:table-cell>
          <table:table-cell office:value-type="float" office:value="1.096396017" table:style-name="ce1">
            <text:p>1.096396017</text:p>
          </table:table-cell>
          <table:table-cell table:number-columns-repeated="16381"/>
        </table:table-row>
        <table:table-row table:style-name="ro13">
          <table:table-cell office:value-type="float" office:value="1.006808293" table:style-name="ce1">
            <text:p>1.006808293</text:p>
          </table:table-cell>
          <table:table-cell office:value-type="float" office:value="1.0748112030000001" table:style-name="ce1">
            <text:p>1.074811203</text:p>
          </table:table-cell>
          <table:table-cell office:value-type="float" office:value="1.0411160079999999" table:style-name="ce1">
            <text:p>1.041116008</text:p>
          </table:table-cell>
          <table:table-cell table:number-columns-repeated="16381"/>
        </table:table-row>
        <table:table-row table:style-name="ro13">
          <table:table-cell office:value-type="float" office:value="1.0178906619999999" table:style-name="ce1">
            <text:p>1.017890662</text:p>
          </table:table-cell>
          <table:table-cell office:value-type="float" office:value="1.0714168500000001" table:style-name="ce1">
            <text:p>1.07141685</text:p>
          </table:table-cell>
          <table:table-cell office:value-type="float" office:value="1.045040473" table:style-name="ce1">
            <text:p>1.045040473</text:p>
          </table:table-cell>
          <table:table-cell table:number-columns-repeated="16381"/>
        </table:table-row>
        <table:table-row table:style-name="ro13">
          <table:table-cell office:value-type="float" office:value="1.021266529" table:style-name="ce1">
            <text:p>1.021266529</text:p>
          </table:table-cell>
          <table:table-cell office:value-type="float" office:value="1.062615173" table:style-name="ce1">
            <text:p>1.062615173</text:p>
          </table:table-cell>
          <table:table-cell office:value-type="float" office:value="1.040072111" table:style-name="ce1">
            <text:p>1.040072111</text:p>
          </table:table-cell>
          <table:table-cell table:number-columns-repeated="16381"/>
        </table:table-row>
        <table:table-row table:style-name="ro13">
          <table:table-cell office:value-type="float" office:value="1.022273126" table:style-name="ce1">
            <text:p>1.022273126</text:p>
          </table:table-cell>
          <table:table-cell office:value-type="float" office:value="1.0622616309999999" table:style-name="ce1">
            <text:p>1.062261631</text:p>
          </table:table-cell>
          <table:table-cell office:value-type="float" office:value="1.0396272120000001" table:style-name="ce1">
            <text:p>1.039627212</text:p>
          </table:table-cell>
          <table:table-cell table:number-columns-repeated="16381"/>
        </table:table-row>
        <table:table-row table:style-name="ro13">
          <table:table-cell office:value-type="float" office:value="1.028447173" table:style-name="ce1">
            <text:p>1.028447173</text:p>
          </table:table-cell>
          <table:table-cell office:value-type="float" office:value="1.0606718129999999" table:style-name="ce1">
            <text:p>1.060671813</text:p>
          </table:table-cell>
          <table:table-cell office:value-type="float" office:value="1.0446016279999999" table:style-name="ce1">
            <text:p>1.044601628</text:p>
          </table:table-cell>
          <table:table-cell table:number-columns-repeated="16381"/>
        </table:table-row>
        <table:table-row table:style-name="ro13">
          <table:table-cell office:value-type="float" office:value="1.034160435" table:style-name="ce1">
            <text:p>1.034160435</text:p>
          </table:table-cell>
          <table:table-cell office:value-type="float" office:value="1.060964046" table:style-name="ce1">
            <text:p>1.060964046</text:p>
          </table:table-cell>
          <table:table-cell office:value-type="float" office:value="1.0487452610000001" table:style-name="ce1">
            <text:p>1.048745261</text:p>
          </table:table-cell>
          <table:table-cell table:number-columns-repeated="16381"/>
        </table:table-row>
        <table:table-row table:style-name="ro13">
          <table:table-cell office:value-type="float" office:value="1.0409397730000001" table:style-name="ce1">
            <text:p>1.040939773</text:p>
          </table:table-cell>
          <table:table-cell office:value-type="float" office:value="1.0606269269999999" table:style-name="ce1">
            <text:p>1.060626927</text:p>
          </table:table-cell>
          <table:table-cell office:value-type="float" office:value="1.050464735" table:style-name="ce1">
            <text:p>1.050464735</text:p>
          </table:table-cell>
          <table:table-cell table:number-columns-repeated="16381"/>
        </table:table-row>
        <table:table-row table:style-name="ro13">
          <table:table-cell office:value-type="float" office:value="1.0471530920000001" table:style-name="ce1">
            <text:p>1.047153092</text:p>
          </table:table-cell>
          <table:table-cell office:value-type="float" office:value="1.0579246739999999" table:style-name="ce1">
            <text:p>1.057924674</text:p>
          </table:table-cell>
          <table:table-cell office:value-type="float" office:value="1.0535293299999999" table:style-name="ce1">
            <text:p>1.05352933</text:p>
          </table:table-cell>
          <table:table-cell table:number-columns-repeated="16381"/>
        </table:table-row>
        <table:table-row table:style-name="ro13">
          <table:table-cell office:value-type="float" office:value="1.053443219" table:style-name="ce1">
            <text:p>1.053443219</text:p>
          </table:table-cell>
          <table:table-cell office:value-type="float" office:value="1.0594498139999999" table:style-name="ce1">
            <text:p>1.059449814</text:p>
          </table:table-cell>
          <table:table-cell office:value-type="float" office:value="1.0576502329999999" table:style-name="ce1">
            <text:p>1.057650233</text:p>
          </table:table-cell>
          <table:table-cell table:number-columns-repeated="16381"/>
        </table:table-row>
        <table:table-row table:style-name="ro13">
          <table:table-cell office:value-type="float" office:value="1.0553823680000001" table:style-name="ce1">
            <text:p>1.055382368</text:p>
          </table:table-cell>
          <table:table-cell office:value-type="float" office:value="1.062979836" table:style-name="ce1">
            <text:p>1.062979836</text:p>
          </table:table-cell>
          <table:table-cell office:value-type="float" office:value="1.057503552" table:style-name="ce1">
            <text:p>1.057503552</text:p>
          </table:table-cell>
          <table:table-cell table:number-columns-repeated="16381"/>
        </table:table-row>
        <table:table-row table:style-name="ro13">
          <table:table-cell office:value-type="float" office:value="1.058343869" table:style-name="ce1">
            <text:p>1.058343869</text:p>
          </table:table-cell>
          <table:table-cell office:value-type="float" office:value="1.0618145189999999" table:style-name="ce1">
            <text:p>1.061814519</text:p>
          </table:table-cell>
          <table:table-cell office:value-type="float" office:value="1.0622866879999999" table:style-name="ce1">
            <text:p>1.062286688</text:p>
          </table:table-cell>
          <table:table-cell table:number-columns-repeated="16381"/>
        </table:table-row>
        <table:table-row table:style-name="ro13">
          <table:table-cell office:value-type="float" office:value="1.062114421" table:style-name="ce1">
            <text:p>1.062114421</text:p>
          </table:table-cell>
          <table:table-cell office:value-type="float" office:value="1.0568591789999999" table:style-name="ce1">
            <text:p>1.056859179</text:p>
          </table:table-cell>
          <table:table-cell office:value-type="float" office:value="1.0630857659999999" table:style-name="ce1">
            <text:p>1.063085766</text:p>
          </table:table-cell>
          <table:table-cell table:number-columns-repeated="16381"/>
        </table:table-row>
        <table:table-row table:style-name="ro13">
          <table:table-cell office:value-type="float" office:value="1.0599935009999999" table:style-name="ce1">
            <text:p>1.059993501</text:p>
          </table:table-cell>
          <table:table-cell office:value-type="float" office:value="1.0509854089999999" table:style-name="ce1">
            <text:p>1.050985409</text:p>
          </table:table-cell>
          <table:table-cell office:value-type="float" office:value="1.061627863" table:style-name="ce1">
            <text:p>1.061627863</text:p>
          </table:table-cell>
          <table:table-cell table:number-columns-repeated="16381"/>
        </table:table-row>
        <table:table-row table:style-name="ro13">
          <table:table-cell office:value-type="float" office:value="1.0588665530000001" table:style-name="ce1">
            <text:p>1.058866553</text:p>
          </table:table-cell>
          <table:table-cell office:value-type="float" office:value="1.0472774060000001" table:style-name="ce1">
            <text:p>1.047277406</text:p>
          </table:table-cell>
          <table:table-cell office:value-type="float" office:value="1.0638235199999999" table:style-name="ce1">
            <text:p>1.06382352</text:p>
          </table:table-cell>
          <table:table-cell table:number-columns-repeated="16381"/>
        </table:table-row>
        <table:table-row table:style-name="ro13">
          <table:table-cell office:value-type="float" office:value="1.0599142269999999" table:style-name="ce1">
            <text:p>1.059914227</text:p>
          </table:table-cell>
          <table:table-cell office:value-type="float" office:value="1.0472786620000001" table:style-name="ce1">
            <text:p>1.047278662</text:p>
          </table:table-cell>
          <table:table-cell office:value-type="float" office:value="1.064770185" table:style-name="ce1">
            <text:p>1.064770185</text:p>
          </table:table-cell>
          <table:table-cell table:number-columns-repeated="16381"/>
        </table:table-row>
        <table:table-row table:style-name="ro13">
          <table:table-cell office:value-type="float" office:value="1.0625654099999999" table:style-name="ce1">
            <text:p>1.06256541</text:p>
          </table:table-cell>
          <table:table-cell office:value-type="float" office:value="1.043179064" table:style-name="ce1">
            <text:p>1.043179064</text:p>
          </table:table-cell>
          <table:table-cell office:value-type="float" office:value="1.065013258" table:style-name="ce1">
            <text:p>1.065013258</text:p>
          </table:table-cell>
          <table:table-cell table:number-columns-repeated="16381"/>
        </table:table-row>
        <table:table-row table:style-name="ro13">
          <table:table-cell office:value-type="float" office:value="1.0654486409999999" table:style-name="ce1">
            <text:p>1.065448641</text:p>
          </table:table-cell>
          <table:table-cell office:value-type="float" office:value="1.0401141700000001" table:style-name="ce1">
            <text:p>1.04011417</text:p>
          </table:table-cell>
          <table:table-cell office:value-type="float" office:value="1.071975364" table:style-name="ce1">
            <text:p>1.071975364</text:p>
          </table:table-cell>
          <table:table-cell table:number-columns-repeated="16381"/>
        </table:table-row>
        <table:table-row table:style-name="ro13">
          <table:table-cell office:value-type="float" office:value="1.068025504" table:style-name="ce1">
            <text:p>1.068025504</text:p>
          </table:table-cell>
          <table:table-cell office:value-type="float" office:value="1.038204299" table:style-name="ce1">
            <text:p>1.038204299</text:p>
          </table:table-cell>
          <table:table-cell office:value-type="float" office:value="1.080180927" table:style-name="ce1">
            <text:p>1.080180927</text:p>
          </table:table-cell>
          <table:table-cell table:number-columns-repeated="16381"/>
        </table:table-row>
        <table:table-row table:style-name="ro13">
          <table:table-cell office:value-type="float" office:value="1.0684772010000001" table:style-name="ce1">
            <text:p>1.068477201</text:p>
          </table:table-cell>
          <table:table-cell office:value-type="float" office:value="1.038847439" table:style-name="ce1">
            <text:p>1.038847439</text:p>
          </table:table-cell>
          <table:table-cell office:value-type="float" office:value="1.105409348" table:style-name="ce1">
            <text:p>1.105409348</text:p>
          </table:table-cell>
          <table:table-cell table:number-columns-repeated="16381"/>
        </table:table-row>
        <table:table-row table:style-name="ro13">
          <table:table-cell office:value-type="float" office:value="1.073339949" table:style-name="ce1">
            <text:p>1.073339949</text:p>
          </table:table-cell>
          <table:table-cell office:value-type="float" office:value="1.0402411680000001" table:style-name="ce1">
            <text:p>1.040241168</text:p>
          </table:table-cell>
          <table:table-cell office:value-type="float" office:value="1.128475766" table:style-name="ce1">
            <text:p>1.128475766</text:p>
          </table:table-cell>
          <table:table-cell table:number-columns-repeated="16381"/>
        </table:table-row>
        <table:table-row table:style-name="ro13">
          <table:table-cell office:value-type="float" office:value="1.0808232170000001" table:style-name="ce1">
            <text:p>1.080823217</text:p>
          </table:table-cell>
          <table:table-cell office:value-type="float" office:value="1.0399410920000001" table:style-name="ce1">
            <text:p>1.039941092</text:p>
          </table:table-cell>
          <table:table-cell office:value-type="float" office:value="1.1555400410000001" table:style-name="ce1">
            <text:p>1.155540041</text:p>
          </table:table-cell>
          <table:table-cell table:number-columns-repeated="16381"/>
        </table:table-row>
        <table:table-row table:style-name="ro13">
          <table:table-cell office:value-type="float" office:value="1.0840149160000001" table:style-name="ce1">
            <text:p>1.084014916</text:p>
          </table:table-cell>
          <table:table-cell office:value-type="float" office:value="1.0389273750000001" table:style-name="ce1">
            <text:p>1.038927375</text:p>
          </table:table-cell>
          <table:table-cell office:value-type="float" office:value="1.1797168490000001" table:style-name="ce1">
            <text:p>1.179716849</text:p>
          </table:table-cell>
          <table:table-cell table:number-columns-repeated="16381"/>
        </table:table-row>
        <table:table-row table:style-name="ro13">
          <table:table-cell office:value-type="float" office:value="1.072510807" table:style-name="ce1">
            <text:p>1.072510807</text:p>
          </table:table-cell>
          <table:table-cell office:value-type="float" office:value="1.0394570590000001" table:style-name="ce1">
            <text:p>1.039457059</text:p>
          </table:table-cell>
          <table:table-cell office:value-type="float" office:value="1.170568139" table:style-name="ce1">
            <text:p>1.170568139</text:p>
          </table:table-cell>
          <table:table-cell table:number-columns-repeated="16381"/>
        </table:table-row>
        <table:table-row table:style-name="ro13">
          <table:table-cell office:value-type="float" office:value="1.073000497" table:style-name="ce1">
            <text:p>1.073000497</text:p>
          </table:table-cell>
          <table:table-cell office:value-type="float" office:value="1.042079406" table:style-name="ce1">
            <text:p>1.042079406</text:p>
          </table:table-cell>
          <table:table-cell office:value-type="float" office:value="1.171601755" table:style-name="ce1">
            <text:p>1.171601755</text:p>
          </table:table-cell>
          <table:table-cell table:number-columns-repeated="16381"/>
        </table:table-row>
        <table:table-row table:style-name="ro13">
          <table:table-cell office:value-type="float" office:value="1.075286017" table:style-name="ce1">
            <text:p>1.075286017</text:p>
          </table:table-cell>
          <table:table-cell office:value-type="float" office:value="1.0361187140000001" table:style-name="ce1">
            <text:p>1.036118714</text:p>
          </table:table-cell>
          <table:table-cell office:value-type="float" office:value="1.1654812800000001" table:style-name="ce1">
            <text:p>1.16548128</text:p>
          </table:table-cell>
          <table:table-cell table:number-columns-repeated="16381"/>
        </table:table-row>
        <table:table-row table:style-name="ro13">
          <table:table-cell office:value-type="float" office:value="1.075270628" table:style-name="ce1">
            <text:p>1.075270628</text:p>
          </table:table-cell>
          <table:table-cell office:value-type="float" office:value="1.035641177" table:style-name="ce1">
            <text:p>1.035641177</text:p>
          </table:table-cell>
          <table:table-cell office:value-type="float" office:value="1.1418974799999999" table:style-name="ce1">
            <text:p>1.14189748</text:p>
          </table:table-cell>
          <table:table-cell table:number-columns-repeated="16381"/>
        </table:table-row>
        <table:table-row table:style-name="ro13">
          <table:table-cell office:value-type="float" office:value="1.0721330419999999" table:style-name="ce1">
            <text:p>1.072133042</text:p>
          </table:table-cell>
          <table:table-cell office:value-type="float" office:value="1.03421114" table:style-name="ce1">
            <text:p>1.03421114</text:p>
          </table:table-cell>
          <table:table-cell office:value-type="float" office:value="1.1189880109999999" table:style-name="ce1">
            <text:p>1.118988011</text:p>
          </table:table-cell>
          <table:table-cell table:number-columns-repeated="16381"/>
        </table:table-row>
        <table:table-row table:style-name="ro13">
          <table:table-cell office:value-type="float" office:value="1.0646930649999999" table:style-name="ce1">
            <text:p>1.064693065</text:p>
          </table:table-cell>
          <table:table-cell office:value-type="float" office:value="1.031337341" table:style-name="ce1">
            <text:p>1.031337341</text:p>
          </table:table-cell>
          <table:table-cell office:value-type="float" office:value="1.0915499580000001" table:style-name="ce1">
            <text:p>1.091549958</text:p>
          </table:table-cell>
          <table:table-cell table:number-columns-repeated="16381"/>
        </table:table-row>
        <table:table-row table:style-name="ro13">
          <table:table-cell office:value-type="float" office:value="1.0594892440000001" table:style-name="ce1">
            <text:p>1.059489244</text:p>
          </table:table-cell>
          <table:table-cell office:value-type="float" office:value="1.0303300280000001" table:style-name="ce1">
            <text:p>1.030330028</text:p>
          </table:table-cell>
          <table:table-cell office:value-type="float" office:value="1.067698547" table:style-name="ce1">
            <text:p>1.067698547</text:p>
          </table:table-cell>
          <table:table-cell table:number-columns-repeated="16381"/>
        </table:table-row>
        <table:table-row table:style-name="ro13">
          <table:table-cell office:value-type="float" office:value="1.0616987529999999" table:style-name="ce1">
            <text:p>1.061698753</text:p>
          </table:table-cell>
          <table:table-cell office:value-type="float" office:value="1.0265664160000001" table:style-name="ce1">
            <text:p>1.026566416</text:p>
          </table:table-cell>
          <table:table-cell office:value-type="float" office:value="1.0698693239999999" table:style-name="ce1">
            <text:p>1.069869324</text:p>
          </table:table-cell>
          <table:table-cell table:number-columns-repeated="16381"/>
        </table:table-row>
        <table:table-row table:style-name="ro13">
          <table:table-cell office:value-type="float" office:value="1.0604825529999999" table:style-name="ce1">
            <text:p>1.060482553</text:p>
          </table:table-cell>
          <table:table-cell office:value-type="float" office:value="1.0203599699999999" table:style-name="ce1">
            <text:p>1.02035997</text:p>
          </table:table-cell>
          <table:table-cell office:value-type="float" office:value="1.060631879" table:style-name="ce1">
            <text:p>1.060631879</text:p>
          </table:table-cell>
          <table:table-cell table:number-columns-repeated="16381"/>
        </table:table-row>
        <table:table-row table:style-name="ro13">
          <table:table-cell office:value-type="float" office:value="1.0576766099999999" table:style-name="ce1">
            <text:p>1.05767661</text:p>
          </table:table-cell>
          <table:table-cell office:value-type="float" office:value="1.017113173" table:style-name="ce1">
            <text:p>1.017113173</text:p>
          </table:table-cell>
          <table:table-cell office:value-type="float" office:value="1.057128243" table:style-name="ce1">
            <text:p>1.057128243</text:p>
          </table:table-cell>
          <table:table-cell table:number-columns-repeated="16381"/>
        </table:table-row>
        <table:table-row table:style-name="ro13">
          <table:table-cell office:value-type="float" office:value="1.0561219390000001" table:style-name="ce1">
            <text:p>1.056121939</text:p>
          </table:table-cell>
          <table:table-cell office:value-type="float" office:value="1.01134765" table:style-name="ce1">
            <text:p>1.01134765</text:p>
          </table:table-cell>
          <table:table-cell office:value-type="float" office:value="1.053868214" table:style-name="ce1">
            <text:p>1.053868214</text:p>
          </table:table-cell>
          <table:table-cell table:number-columns-repeated="16381"/>
        </table:table-row>
        <table:table-row table:style-name="ro13">
          <table:table-cell office:value-type="float" office:value="1.055300696" table:style-name="ce1">
            <text:p>1.055300696</text:p>
          </table:table-cell>
          <table:table-cell office:value-type="float" office:value="1.004435285" table:style-name="ce1">
            <text:p>1.004435285</text:p>
          </table:table-cell>
          <table:table-cell office:value-type="float" office:value="1.075094153" table:style-name="ce1">
            <text:p>1.075094153</text:p>
          </table:table-cell>
          <table:table-cell table:number-columns-repeated="16381"/>
        </table:table-row>
        <table:table-row table:style-name="ro13">
          <table:table-cell office:value-type="float" office:value="1.054502195" table:style-name="ce1">
            <text:p>1.054502195</text:p>
          </table:table-cell>
          <table:table-cell office:value-type="float" office:value="0.99979481999999997" table:style-name="ce1">
            <text:p>0.99979482</text:p>
          </table:table-cell>
          <table:table-cell office:value-type="float" office:value="1.075647969" table:style-name="ce1">
            <text:p>1.075647969</text:p>
          </table:table-cell>
          <table:table-cell table:number-columns-repeated="16381"/>
        </table:table-row>
        <table:table-row table:style-name="ro13">
          <table:table-cell office:value-type="float" office:value="1.056768124" table:style-name="ce1">
            <text:p>1.056768124</text:p>
          </table:table-cell>
          <table:table-cell office:value-type="float" office:value="0.98906255899999995" table:style-name="ce1">
            <text:p>0.989062559</text:p>
          </table:table-cell>
          <table:table-cell office:value-type="float" office:value="1.079270438" table:style-name="ce1">
            <text:p>1.079270438</text:p>
          </table:table-cell>
          <table:table-cell table:number-columns-repeated="16381"/>
        </table:table-row>
        <table:table-row table:style-name="ro13">
          <table:table-cell office:value-type="float" office:value="1.0587523219999999" table:style-name="ce1">
            <text:p>1.058752322</text:p>
          </table:table-cell>
          <table:table-cell office:value-type="float" office:value="0.98885295900000003" table:style-name="ce1">
            <text:p>0.988852959</text:p>
          </table:table-cell>
          <table:table-cell office:value-type="float" office:value="1.0837126930000001" table:style-name="ce1">
            <text:p>1.083712693</text:p>
          </table:table-cell>
          <table:table-cell table:number-columns-repeated="16381"/>
        </table:table-row>
        <table:table-row table:style-name="ro13">
          <table:table-cell office:value-type="float" office:value="1.072007599" table:style-name="ce1">
            <text:p>1.072007599</text:p>
          </table:table-cell>
          <table:table-cell office:value-type="float" office:value="0.99976540700000005" table:style-name="ce1">
            <text:p>0.999765407</text:p>
          </table:table-cell>
          <table:table-cell office:value-type="float" office:value="1.09781843" table:style-name="ce1">
            <text:p>1.09781843</text:p>
          </table:table-cell>
          <table:table-cell table:number-columns-repeated="16381"/>
        </table:table-row>
        <table:table-row table:style-name="ro13">
          <table:table-cell office:value-type="float" office:value="1.0763441469999999" table:style-name="ce1">
            <text:p>1.076344147</text:p>
          </table:table-cell>
          <table:table-cell office:value-type="float" office:value="0.99130872299999995" table:style-name="ce1">
            <text:p>0.991308723</text:p>
          </table:table-cell>
          <table:table-cell office:value-type="float" office:value="1.0954524379999999" table:style-name="ce1">
            <text:p>1.095452438</text:p>
          </table:table-cell>
          <table:table-cell table:number-columns-repeated="16381"/>
        </table:table-row>
        <table:table-row table:style-name="ro13">
          <table:table-cell office:value-type="float" office:value="1.0777594479999999" table:style-name="ce1">
            <text:p>1.077759448</text:p>
          </table:table-cell>
          <table:table-cell office:value-type="float" office:value="0.98231408200000003" table:style-name="ce1">
            <text:p>0.982314082</text:p>
          </table:table-cell>
          <table:table-cell office:value-type="float" office:value="1.091458628" table:style-name="ce1">
            <text:p>1.091458628</text:p>
          </table:table-cell>
          <table:table-cell table:number-columns-repeated="16381"/>
        </table:table-row>
        <table:table-row table:style-name="ro13">
          <table:table-cell office:value-type="float" office:value="1.084123462" table:style-name="ce1">
            <text:p>1.084123462</text:p>
          </table:table-cell>
          <table:table-cell office:value-type="float" office:value="0.97474472899999998" table:style-name="ce1">
            <text:p>0.974744729</text:p>
          </table:table-cell>
          <table:table-cell office:value-type="float" office:value="1.091346559" table:style-name="ce1">
            <text:p>1.091346559</text:p>
          </table:table-cell>
          <table:table-cell table:number-columns-repeated="16381"/>
        </table:table-row>
        <table:table-row table:style-name="ro13">
          <table:table-cell office:value-type="float" office:value="1.0841144659999999" table:style-name="ce1">
            <text:p>1.084114466</text:p>
          </table:table-cell>
          <table:table-cell office:value-type="float" office:value="0.96759077699999996" table:style-name="ce1">
            <text:p>0.967590777</text:p>
          </table:table-cell>
          <table:table-cell office:value-type="float" office:value="1.0831696550000001" table:style-name="ce1">
            <text:p>1.083169655</text:p>
          </table:table-cell>
          <table:table-cell table:number-columns-repeated="16381"/>
        </table:table-row>
        <table:table-row table:style-name="ro13">
          <table:table-cell office:value-type="float" office:value="1.0860271290000001" table:style-name="ce1">
            <text:p>1.086027129</text:p>
          </table:table-cell>
          <table:table-cell office:value-type="float" office:value="0.96154187499999999" table:style-name="ce1">
            <text:p>0.961541875</text:p>
          </table:table-cell>
          <table:table-cell office:value-type="float" office:value="1.078604959" table:style-name="ce1">
            <text:p>1.078604959</text:p>
          </table:table-cell>
          <table:table-cell table:number-columns-repeated="16381"/>
        </table:table-row>
        <table:table-row table:style-name="ro13">
          <table:table-cell office:value-type="float" office:value="1.0823276559999999" table:style-name="ce1">
            <text:p>1.082327656</text:p>
          </table:table-cell>
          <table:table-cell office:value-type="float" office:value="0.96125050000000001" table:style-name="ce1">
            <text:p>0.9612505</text:p>
          </table:table-cell>
          <table:table-cell office:value-type="float" office:value="1.0784984339999999" table:style-name="ce1">
            <text:p>1.078498434</text:p>
          </table:table-cell>
          <table:table-cell table:number-columns-repeated="16381"/>
        </table:table-row>
        <table:table-row table:style-name="ro13">
          <table:table-cell office:value-type="float" office:value="1.06175394" table:style-name="ce1">
            <text:p>1.06175394</text:p>
          </table:table-cell>
          <table:table-cell office:value-type="float" office:value="0.95204298099999995" table:style-name="ce1">
            <text:p>0.952042981</text:p>
          </table:table-cell>
          <table:table-cell office:value-type="float" office:value="1.072726584" table:style-name="ce1">
            <text:p>1.072726584</text:p>
          </table:table-cell>
          <table:table-cell table:number-columns-repeated="16381"/>
        </table:table-row>
        <table:table-row table:style-name="ro13">
          <table:table-cell office:value-type="float" office:value="1.0531341350000001" table:style-name="ce1">
            <text:p>1.053134135</text:p>
          </table:table-cell>
          <table:table-cell office:value-type="float" office:value="0.96107944300000003" table:style-name="ce1">
            <text:p>0.961079443</text:p>
          </table:table-cell>
          <table:table-cell office:value-type="float" office:value="1.076619003" table:style-name="ce1">
            <text:p>1.076619003</text:p>
          </table:table-cell>
          <table:table-cell table:number-columns-repeated="16381"/>
        </table:table-row>
        <table:table-row table:style-name="ro13">
          <table:table-cell office:value-type="float" office:value="1.041576711" table:style-name="ce1">
            <text:p>1.041576711</text:p>
          </table:table-cell>
          <table:table-cell office:value-type="float" office:value="0.97038393499999998" table:style-name="ce1">
            <text:p>0.970383935</text:p>
          </table:table-cell>
          <table:table-cell office:value-type="float" office:value="1.0799724180000001" table:style-name="ce1">
            <text:p>1.079972418</text:p>
          </table:table-cell>
          <table:table-cell table:number-columns-repeated="16381"/>
        </table:table-row>
        <table:table-row table:style-name="ro13">
          <table:table-cell office:value-type="float" office:value="1.0304877670000001" table:style-name="ce1">
            <text:p>1.030487767</text:p>
          </table:table-cell>
          <table:table-cell office:value-type="float" office:value="0.97962065300000001" table:style-name="ce1">
            <text:p>0.979620653</text:p>
          </table:table-cell>
          <table:table-cell office:value-type="float" office:value="1.0800056220000001" table:style-name="ce1">
            <text:p>1.080005622</text:p>
          </table:table-cell>
          <table:table-cell table:number-columns-repeated="16381"/>
        </table:table-row>
        <table:table-row table:style-name="ro13">
          <table:table-cell office:value-type="float" office:value="1.0165306380000001" table:style-name="ce1">
            <text:p>1.016530638</text:p>
          </table:table-cell>
          <table:table-cell office:value-type="float" office:value="0.98579198700000004" table:style-name="ce1">
            <text:p>0.985791987</text:p>
          </table:table-cell>
          <table:table-cell office:value-type="float" office:value="1.081997732" table:style-name="ce1">
            <text:p>1.081997732</text:p>
          </table:table-cell>
          <table:table-cell table:number-columns-repeated="16381"/>
        </table:table-row>
        <table:table-row table:style-name="ro13">
          <table:table-cell office:value-type="float" office:value="1.0127816409999999" table:style-name="ce1">
            <text:p>1.012781641</text:p>
          </table:table-cell>
          <table:table-cell office:value-type="float" office:value="0.99822531599999997" table:style-name="ce1">
            <text:p>0.998225316</text:p>
          </table:table-cell>
          <table:table-cell office:value-type="float" office:value="1.1116421999999999" table:style-name="ce1">
            <text:p>1.1116422</text:p>
          </table:table-cell>
          <table:table-cell table:number-columns-repeated="16381"/>
        </table:table-row>
        <table:table-row table:style-name="ro13">
          <table:table-cell office:value-type="float" office:value="1.0211575260000001" table:style-name="ce1">
            <text:p>1.021157526</text:p>
          </table:table-cell>
          <table:table-cell office:value-type="float" office:value="0.995602019" table:style-name="ce1">
            <text:p>0.995602019</text:p>
          </table:table-cell>
          <table:table-cell office:value-type="float" office:value="1.1141372540000001" table:style-name="ce1">
            <text:p>1.114137254</text:p>
          </table:table-cell>
          <table:table-cell table:number-columns-repeated="16381"/>
        </table:table-row>
        <table:table-row table:style-name="ro13">
          <table:table-cell office:value-type="float" office:value="1.0326578449999999" table:style-name="ce1">
            <text:p>1.032657845</text:p>
          </table:table-cell>
          <table:table-cell office:value-type="float" office:value="0.99447613400000001" table:style-name="ce1">
            <text:p>0.994476134</text:p>
          </table:table-cell>
          <table:table-cell office:value-type="float" office:value="1.115697521" table:style-name="ce1">
            <text:p>1.115697521</text:p>
          </table:table-cell>
          <table:table-cell table:number-columns-repeated="16381"/>
        </table:table-row>
        <table:table-row table:style-name="ro13">
          <table:table-cell office:value-type="float" office:value="1.0390383439999999" table:style-name="ce1">
            <text:p>1.039038344</text:p>
          </table:table-cell>
          <table:table-cell office:value-type="float" office:value="0.99801755400000003" table:style-name="ce1">
            <text:p>0.998017554</text:p>
          </table:table-cell>
          <table:table-cell office:value-type="float" office:value="1.1185967050000001" table:style-name="ce1">
            <text:p>1.118596705</text:p>
          </table:table-cell>
          <table:table-cell table:number-columns-repeated="16381"/>
        </table:table-row>
        <table:table-row table:style-name="ro13">
          <table:table-cell office:value-type="float" office:value="1.047776193" table:style-name="ce1">
            <text:p>1.047776193</text:p>
          </table:table-cell>
          <table:table-cell office:value-type="float" office:value="1.000163712" table:style-name="ce1">
            <text:p>1.000163712</text:p>
          </table:table-cell>
          <table:table-cell office:value-type="float" office:value="1.118963693" table:style-name="ce1">
            <text:p>1.118963693</text:p>
          </table:table-cell>
          <table:table-cell table:number-columns-repeated="16381"/>
        </table:table-row>
        <table:table-row table:style-name="ro13">
          <table:table-cell office:value-type="float" office:value="1.0579340239999999" table:style-name="ce1">
            <text:p>1.057934024</text:p>
          </table:table-cell>
          <table:table-cell office:value-type="float" office:value="1.002609793" table:style-name="ce1">
            <text:p>1.002609793</text:p>
          </table:table-cell>
          <table:table-cell office:value-type="float" office:value="1.0981573760000001" table:style-name="ce1">
            <text:p>1.098157376</text:p>
          </table:table-cell>
          <table:table-cell table:number-columns-repeated="16381"/>
        </table:table-row>
        <table:table-row table:style-name="ro13">
          <table:table-cell office:value-type="float" office:value="1.0774385820000001" table:style-name="ce1">
            <text:p>1.077438582</text:p>
          </table:table-cell>
          <table:table-cell office:value-type="float" office:value="1.0047569620000001" table:style-name="ce1">
            <text:p>1.004756962</text:p>
          </table:table-cell>
          <table:table-cell office:value-type="float" office:value="1.1063120660000001" table:style-name="ce1">
            <text:p>1.106312066</text:p>
          </table:table-cell>
          <table:table-cell table:number-columns-repeated="16381"/>
        </table:table-row>
        <table:table-row table:style-name="ro13">
          <table:table-cell office:value-type="float" office:value="1.0855604999999999" table:style-name="ce1">
            <text:p>1.0855605</text:p>
          </table:table-cell>
          <table:table-cell office:value-type="float" office:value="1.0047036810000001" table:style-name="ce1">
            <text:p>1.004703681</text:p>
          </table:table-cell>
          <table:table-cell office:value-type="float" office:value="1.083694854" table:style-name="ce1">
            <text:p>1.083694854</text:p>
          </table:table-cell>
          <table:table-cell table:number-columns-repeated="16381"/>
        </table:table-row>
        <table:table-row table:style-name="ro13">
          <table:table-cell office:value-type="float" office:value="1.092966501" table:style-name="ce1">
            <text:p>1.092966501</text:p>
          </table:table-cell>
          <table:table-cell office:value-type="float" office:value="1.007419844" table:style-name="ce1">
            <text:p>1.007419844</text:p>
          </table:table-cell>
          <table:table-cell office:value-type="float" office:value="1.0787324089999999" table:style-name="ce1">
            <text:p>1.078732409</text:p>
          </table:table-cell>
          <table:table-cell table:number-columns-repeated="16381"/>
        </table:table-row>
        <table:table-row table:style-name="ro13">
          <table:table-cell office:value-type="float" office:value="1.0980755449999999" table:style-name="ce1">
            <text:p>1.098075545</text:p>
          </table:table-cell>
          <table:table-cell office:value-type="float" office:value="1.011010317" table:style-name="ce1">
            <text:p>1.011010317</text:p>
          </table:table-cell>
          <table:table-cell office:value-type="float" office:value="1.0713187559999999" table:style-name="ce1">
            <text:p>1.071318756</text:p>
          </table:table-cell>
          <table:table-cell table:number-columns-repeated="16381"/>
        </table:table-row>
        <table:table-row table:style-name="ro13">
          <table:table-cell office:value-type="float" office:value="1.0978753489999999" table:style-name="ce1">
            <text:p>1.097875349</text:p>
          </table:table-cell>
          <table:table-cell office:value-type="float" office:value="1.0102479310000001" table:style-name="ce1">
            <text:p>1.010247931</text:p>
          </table:table-cell>
          <table:table-cell office:value-type="float" office:value="1.069402001" table:style-name="ce1">
            <text:p>1.069402001</text:p>
          </table:table-cell>
          <table:table-cell table:number-columns-repeated="16381"/>
        </table:table-row>
        <table:table-row table:style-name="ro13">
          <table:table-cell office:value-type="float" office:value="1.10127866" table:style-name="ce1">
            <text:p>1.10127866</text:p>
          </table:table-cell>
          <table:table-cell office:value-type="float" office:value="1.0045416629999999" table:style-name="ce1">
            <text:p>1.004541663</text:p>
          </table:table-cell>
          <table:table-cell office:value-type="float" office:value="1.0677918070000001" table:style-name="ce1">
            <text:p>1.067791807</text:p>
          </table:table-cell>
          <table:table-cell table:number-columns-repeated="16381"/>
        </table:table-row>
        <table:table-row table:style-name="ro13">
          <table:table-cell office:value-type="float" office:value="1.1023227259999999" table:style-name="ce1">
            <text:p>1.102322726</text:p>
          </table:table-cell>
          <table:table-cell office:value-type="float" office:value="1.003423009" table:style-name="ce1">
            <text:p>1.003423009</text:p>
          </table:table-cell>
          <table:table-cell office:value-type="float" office:value="1.089363055" table:style-name="ce1">
            <text:p>1.089363055</text:p>
          </table:table-cell>
          <table:table-cell table:number-columns-repeated="16381"/>
        </table:table-row>
        <table:table-row table:style-name="ro13">
          <table:table-cell office:value-type="float" office:value="1.1039287929999999" table:style-name="ce1">
            <text:p>1.103928793</text:p>
          </table:table-cell>
          <table:table-cell office:value-type="float" office:value="1.0015067950000001" table:style-name="ce1">
            <text:p>1.001506795</text:p>
          </table:table-cell>
          <table:table-cell office:value-type="float" office:value="1.087345518" table:style-name="ce1">
            <text:p>1.087345518</text:p>
          </table:table-cell>
          <table:table-cell table:number-columns-repeated="16381"/>
        </table:table-row>
        <table:table-row table:style-name="ro13">
          <table:table-cell office:value-type="float" office:value="1.1074735529999999" table:style-name="ce1">
            <text:p>1.107473553</text:p>
          </table:table-cell>
          <table:table-cell office:value-type="float" office:value="1.000860469" table:style-name="ce1">
            <text:p>1.000860469</text:p>
          </table:table-cell>
          <table:table-cell office:value-type="float" office:value="1.084963176" table:style-name="ce1">
            <text:p>1.084963176</text:p>
          </table:table-cell>
          <table:table-cell table:number-columns-repeated="16381"/>
        </table:table-row>
        <table:table-row table:style-name="ro13">
          <table:table-cell office:value-type="float" office:value="1.09679628" table:style-name="ce1">
            <text:p>1.09679628</text:p>
          </table:table-cell>
          <table:table-cell office:value-type="float" office:value="0.99227038400000001" table:style-name="ce1">
            <text:p>0.992270384</text:p>
          </table:table-cell>
          <table:table-cell office:value-type="float" office:value="1.0782920090000001" table:style-name="ce1">
            <text:p>1.078292009</text:p>
          </table:table-cell>
          <table:table-cell table:number-columns-repeated="16381"/>
        </table:table-row>
        <table:table-row table:style-name="ro13">
          <table:table-cell office:value-type="float" office:value="1.089443935" table:style-name="ce1">
            <text:p>1.089443935</text:p>
          </table:table-cell>
          <table:table-cell office:value-type="float" office:value="0.99030076600000005" table:style-name="ce1">
            <text:p>0.990300766</text:p>
          </table:table-cell>
          <table:table-cell office:value-type="float" office:value="1.0776138179999999" table:style-name="ce1">
            <text:p>1.077613818</text:p>
          </table:table-cell>
          <table:table-cell table:number-columns-repeated="16381"/>
        </table:table-row>
        <table:table-row table:style-name="ro13">
          <table:table-cell office:value-type="float" office:value="1.0923656159999999" table:style-name="ce1">
            <text:p>1.092365616</text:p>
          </table:table-cell>
          <table:table-cell office:value-type="float" office:value="0.99075272000000003" table:style-name="ce1">
            <text:p>0.99075272</text:p>
          </table:table-cell>
          <table:table-cell office:value-type="float" office:value="1.0764707010000001" table:style-name="ce1">
            <text:p>1.076470701</text:p>
          </table:table-cell>
          <table:table-cell table:number-columns-repeated="16381"/>
        </table:table-row>
        <table:table-row table:style-name="ro13">
          <table:table-cell office:value-type="float" office:value="1.100772804" table:style-name="ce1">
            <text:p>1.100772804</text:p>
          </table:table-cell>
          <table:table-cell office:value-type="float" office:value="0.99751431099999999" table:style-name="ce1">
            <text:p>0.997514311</text:p>
          </table:table-cell>
          <table:table-cell office:value-type="float" office:value="1.075719141" table:style-name="ce1">
            <text:p>1.075719141</text:p>
          </table:table-cell>
          <table:table-cell table:number-columns-repeated="16381"/>
        </table:table-row>
        <table:table-row table:style-name="ro13">
          <table:table-cell office:value-type="float" office:value="1.1056337030000001" table:style-name="ce1">
            <text:p>1.105633703</text:p>
          </table:table-cell>
          <table:table-cell office:value-type="float" office:value="0.99690036999999998" table:style-name="ce1">
            <text:p>0.99690037</text:p>
          </table:table-cell>
          <table:table-cell office:value-type="float" office:value="1.0699675019999999" table:style-name="ce1">
            <text:p>1.069967502</text:p>
          </table:table-cell>
          <table:table-cell table:number-columns-repeated="16381"/>
        </table:table-row>
        <table:table-row table:style-name="ro13">
          <table:table-cell office:value-type="float" office:value="1.114796444" table:style-name="ce1">
            <text:p>1.114796444</text:p>
          </table:table-cell>
          <table:table-cell office:value-type="float" office:value="1.000747657" table:style-name="ce1">
            <text:p>1.000747657</text:p>
          </table:table-cell>
          <table:table-cell office:value-type="float" office:value="1.0779805140000001" table:style-name="ce1">
            <text:p>1.077980514</text:p>
          </table:table-cell>
          <table:table-cell table:number-columns-repeated="16381"/>
        </table:table-row>
        <table:table-row table:style-name="ro13">
          <table:table-cell office:value-type="float" office:value="1.1280919069999999" table:style-name="ce1">
            <text:p>1.128091907</text:p>
          </table:table-cell>
          <table:table-cell office:value-type="float" office:value="1.0052296279999999" table:style-name="ce1">
            <text:p>1.005229628</text:p>
          </table:table-cell>
          <table:table-cell office:value-type="float" office:value="1.0952149499999999" table:style-name="ce1">
            <text:p>1.09521495</text:p>
          </table:table-cell>
          <table:table-cell table:number-columns-repeated="16381"/>
        </table:table-row>
        <table:table-row table:style-name="ro13">
          <table:table-cell office:value-type="float" office:value="1.1514944220000001" table:style-name="ce1">
            <text:p>1.151494422</text:p>
          </table:table-cell>
          <table:table-cell office:value-type="float" office:value="1.017474282" table:style-name="ce1">
            <text:p>1.017474282</text:p>
          </table:table-cell>
          <table:table-cell office:value-type="float" office:value="1.1246311659999999" table:style-name="ce1">
            <text:p>1.124631166</text:p>
          </table:table-cell>
          <table:table-cell table:number-columns-repeated="16381"/>
        </table:table-row>
        <table:table-row table:style-name="ro13">
          <table:table-cell office:value-type="float" office:value="1.1612005329999999" table:style-name="ce1">
            <text:p>1.161200533</text:p>
          </table:table-cell>
          <table:table-cell office:value-type="float" office:value="1.0193998099999999" table:style-name="ce1">
            <text:p>1.01939981</text:p>
          </table:table-cell>
          <table:table-cell office:value-type="float" office:value="1.137215251" table:style-name="ce1">
            <text:p>1.137215251</text:p>
          </table:table-cell>
          <table:table-cell table:number-columns-repeated="16381"/>
        </table:table-row>
        <table:table-row table:style-name="ro13">
          <table:table-cell office:value-type="float" office:value="1.16786016" table:style-name="ce1">
            <text:p>1.16786016</text:p>
          </table:table-cell>
          <table:table-cell office:value-type="float" office:value="1.0208970989999999" table:style-name="ce1">
            <text:p>1.020897099</text:p>
          </table:table-cell>
          <table:table-cell office:value-type="float" office:value="1.145173934" table:style-name="ce1">
            <text:p>1.145173934</text:p>
          </table:table-cell>
          <table:table-cell table:number-columns-repeated="16381"/>
        </table:table-row>
        <table:table-row table:style-name="ro13">
          <table:table-cell office:value-type="float" office:value="1.1685118480000001" table:style-name="ce1">
            <text:p>1.168511848</text:p>
          </table:table-cell>
          <table:table-cell office:value-type="float" office:value="1.020857667" table:style-name="ce1">
            <text:p>1.020857667</text:p>
          </table:table-cell>
          <table:table-cell office:value-type="float" office:value="1.1551094310000001" table:style-name="ce1">
            <text:p>1.155109431</text:p>
          </table:table-cell>
          <table:table-cell table:number-columns-repeated="16381"/>
        </table:table-row>
        <table:table-row table:style-name="ro13">
          <table:table-cell office:value-type="float" office:value="1.1760973589999999" table:style-name="ce1">
            <text:p>1.176097359</text:p>
          </table:table-cell>
          <table:table-cell office:value-type="float" office:value="1.02334364" table:style-name="ce1">
            <text:p>1.02334364</text:p>
          </table:table-cell>
          <table:table-cell office:value-type="float" office:value="1.1468587349999999" table:style-name="ce1">
            <text:p>1.146858735</text:p>
          </table:table-cell>
          <table:table-cell table:number-columns-repeated="16381"/>
        </table:table-row>
        <table:table-row table:style-name="ro13">
          <table:table-cell office:value-type="float" office:value="1.1794690940000001" table:style-name="ce1">
            <text:p>1.179469094</text:p>
          </table:table-cell>
          <table:table-cell office:value-type="float" office:value="1.024942405" table:style-name="ce1">
            <text:p>1.024942405</text:p>
          </table:table-cell>
          <table:table-cell office:value-type="float" office:value="1.1452816809999999" table:style-name="ce1">
            <text:p>1.145281681</text:p>
          </table:table-cell>
          <table:table-cell table:number-columns-repeated="16381"/>
        </table:table-row>
        <table:table-row table:style-name="ro13">
          <table:table-cell office:value-type="float" office:value="1.1809916389999999" table:style-name="ce1">
            <text:p>1.180991639</text:p>
          </table:table-cell>
          <table:table-cell office:value-type="float" office:value="1.0276388670000001" table:style-name="ce1">
            <text:p>1.027638867</text:p>
          </table:table-cell>
          <table:table-cell office:value-type="float" office:value="1.1561067620000001" table:style-name="ce1">
            <text:p>1.156106762</text:p>
          </table:table-cell>
          <table:table-cell table:number-columns-repeated="16381"/>
        </table:table-row>
        <table:table-row table:style-name="ro13">
          <table:table-cell office:value-type="float" office:value="1.162476007" table:style-name="ce1">
            <text:p>1.162476007</text:p>
          </table:table-cell>
          <table:table-cell office:value-type="float" office:value="1.0134369729999999" table:style-name="ce1">
            <text:p>1.013436973</text:p>
          </table:table-cell>
          <table:table-cell office:value-type="float" office:value="1.117969736" table:style-name="ce1">
            <text:p>1.117969736</text:p>
          </table:table-cell>
          <table:table-cell table:number-columns-repeated="16381"/>
        </table:table-row>
        <table:table-row table:style-name="ro13">
          <table:table-cell office:value-type="float" office:value="1.1654300870000001" table:style-name="ce1">
            <text:p>1.165430087</text:p>
          </table:table-cell>
          <table:table-cell office:value-type="float" office:value="1.0085595469999999" table:style-name="ce1">
            <text:p>1.008559547</text:p>
          </table:table-cell>
          <table:table-cell office:value-type="float" office:value="1.1074866569999999" table:style-name="ce1">
            <text:p>1.107486657</text:p>
          </table:table-cell>
          <table:table-cell table:number-columns-repeated="16381"/>
        </table:table-row>
        <table:table-row table:style-name="ro13">
          <table:table-cell office:value-type="float" office:value="1.1684518209999999" table:style-name="ce1">
            <text:p>1.168451821</text:p>
          </table:table-cell>
          <table:table-cell office:value-type="float" office:value="1.008563806" table:style-name="ce1">
            <text:p>1.008563806</text:p>
          </table:table-cell>
          <table:table-cell office:value-type="float" office:value="1.1027179170000001" table:style-name="ce1">
            <text:p>1.102717917</text:p>
          </table:table-cell>
          <table:table-cell table:number-columns-repeated="16381"/>
        </table:table-row>
        <table:table-row table:style-name="ro13">
          <table:table-cell office:value-type="float" office:value="1.169861391" table:style-name="ce1">
            <text:p>1.169861391</text:p>
          </table:table-cell>
          <table:table-cell office:value-type="float" office:value="1.0075946389999999" table:style-name="ce1">
            <text:p>1.007594639</text:p>
          </table:table-cell>
          <table:table-cell office:value-type="float" office:value="1.0992967789999999" table:style-name="ce1">
            <text:p>1.099296779</text:p>
          </table:table-cell>
          <table:table-cell table:number-columns-repeated="16381"/>
        </table:table-row>
        <table:table-row table:style-name="ro13">
          <table:table-cell office:value-type="float" office:value="1.16970259" table:style-name="ce1">
            <text:p>1.16970259</text:p>
          </table:table-cell>
          <table:table-cell office:value-type="float" office:value="1.0068904359999999" table:style-name="ce1">
            <text:p>1.006890436</text:p>
          </table:table-cell>
          <table:table-cell office:value-type="float" office:value="1.0968403280000001" table:style-name="ce1">
            <text:p>1.096840328</text:p>
          </table:table-cell>
          <table:table-cell table:number-columns-repeated="16381"/>
        </table:table-row>
        <table:table-row table:style-name="ro13">
          <table:table-cell office:value-type="float" office:value="1.1662181540000001" table:style-name="ce1">
            <text:p>1.166218154</text:p>
          </table:table-cell>
          <table:table-cell office:value-type="float" office:value="1.006207772" table:style-name="ce1">
            <text:p>1.006207772</text:p>
          </table:table-cell>
          <table:table-cell office:value-type="float" office:value="1.096278707" table:style-name="ce1">
            <text:p>1.096278707</text:p>
          </table:table-cell>
          <table:table-cell table:number-columns-repeated="16381"/>
        </table:table-row>
        <table:table-row table:style-name="ro13">
          <table:table-cell office:value-type="float" office:value="1.1582455389999999" table:style-name="ce1">
            <text:p>1.158245539</text:p>
          </table:table-cell>
          <table:table-cell office:value-type="float" office:value="1.0018560169999999" table:style-name="ce1">
            <text:p>1.001856017</text:p>
          </table:table-cell>
          <table:table-cell office:value-type="float" office:value="1.0762417040000001" table:style-name="ce1">
            <text:p>1.076241704</text:p>
          </table:table-cell>
          <table:table-cell table:number-columns-repeated="16381"/>
        </table:table-row>
        <table:table-row table:style-name="ro13">
          <table:table-cell office:value-type="float" office:value="1.1754453520000001" table:style-name="ce1">
            <text:p>1.175445352</text:p>
          </table:table-cell>
          <table:table-cell office:value-type="float" office:value="1.0173266949999999" table:style-name="ce1">
            <text:p>1.017326695</text:p>
          </table:table-cell>
          <table:table-cell office:value-type="float" office:value="1.1086013290000001" table:style-name="ce1">
            <text:p>1.108601329</text:p>
          </table:table-cell>
          <table:table-cell table:number-columns-repeated="16381"/>
        </table:table-row>
        <table:table-row table:style-name="ro13">
          <table:table-cell office:value-type="float" office:value="1.1776252250000001" table:style-name="ce1">
            <text:p>1.177625225</text:p>
          </table:table-cell>
          <table:table-cell office:value-type="float" office:value="1.0240677579999999" table:style-name="ce1">
            <text:p>1.024067758</text:p>
          </table:table-cell>
          <table:table-cell office:value-type="float" office:value="1.1140350569999999" table:style-name="ce1">
            <text:p>1.114035057</text:p>
          </table:table-cell>
          <table:table-cell table:number-columns-repeated="16381"/>
        </table:table-row>
        <table:table-row table:style-name="ro13">
          <table:table-cell office:value-type="float" office:value="1.1659904910000001" table:style-name="ce1">
            <text:p>1.165990491</text:p>
          </table:table-cell>
          <table:table-cell office:value-type="float" office:value="1.021896017" table:style-name="ce1">
            <text:p>1.021896017</text:p>
          </table:table-cell>
          <table:table-cell office:value-type="float" office:value="1.105961704" table:style-name="ce1">
            <text:p>1.105961704</text:p>
          </table:table-cell>
          <table:table-cell table:number-columns-repeated="16381"/>
        </table:table-row>
        <table:table-row table:style-name="ro13">
          <table:table-cell office:value-type="float" office:value="1.15033706" table:style-name="ce1">
            <text:p>1.15033706</text:p>
          </table:table-cell>
          <table:table-cell office:value-type="float" office:value="1.0199678539999999" table:style-name="ce1">
            <text:p>1.019967854</text:p>
          </table:table-cell>
          <table:table-cell office:value-type="float" office:value="1.0924750489999999" table:style-name="ce1">
            <text:p>1.092475049</text:p>
          </table:table-cell>
          <table:table-cell table:number-columns-repeated="16381"/>
        </table:table-row>
        <table:table-row table:style-name="ro13">
          <table:table-cell office:value-type="float" office:value="1.1314951499999999" table:style-name="ce1">
            <text:p>1.13149515</text:p>
          </table:table-cell>
          <table:table-cell office:value-type="float" office:value="1.018695393" table:style-name="ce1">
            <text:p>1.018695393</text:p>
          </table:table-cell>
          <table:table-cell office:value-type="float" office:value="1.09548256" table:style-name="ce1">
            <text:p>1.09548256</text:p>
          </table:table-cell>
          <table:table-cell table:number-columns-repeated="16381"/>
        </table:table-row>
        <table:table-row table:style-name="ro13">
          <table:table-cell office:value-type="float" office:value="1.108666419" table:style-name="ce1">
            <text:p>1.108666419</text:p>
          </table:table-cell>
          <table:table-cell office:value-type="float" office:value="1.0161123860000001" table:style-name="ce1">
            <text:p>1.016112386</text:p>
          </table:table-cell>
          <table:table-cell office:value-type="float" office:value="1.0774647980000001" table:style-name="ce1">
            <text:p>1.077464798</text:p>
          </table:table-cell>
          <table:table-cell table:number-columns-repeated="16381"/>
        </table:table-row>
        <table:table-row table:style-name="ro13">
          <table:table-cell office:value-type="float" office:value="1.08504994" table:style-name="ce1">
            <text:p>1.08504994</text:p>
          </table:table-cell>
          <table:table-cell office:value-type="float" office:value="1.011695156" table:style-name="ce1">
            <text:p>1.011695156</text:p>
          </table:table-cell>
          <table:table-cell office:value-type="float" office:value="1.059837895" table:style-name="ce1">
            <text:p>1.059837895</text:p>
          </table:table-cell>
          <table:table-cell table:number-columns-repeated="16381"/>
        </table:table-row>
        <table:table-row table:style-name="ro13">
          <table:table-cell office:value-type="float" office:value="1.056922929" table:style-name="ce1">
            <text:p>1.056922929</text:p>
          </table:table-cell>
          <table:table-cell office:value-type="float" office:value="1.001487891" table:style-name="ce1">
            <text:p>1.001487891</text:p>
          </table:table-cell>
          <table:table-cell office:value-type="float" office:value="1.038304839" table:style-name="ce1">
            <text:p>1.038304839</text:p>
          </table:table-cell>
          <table:table-cell table:number-columns-repeated="16381"/>
        </table:table-row>
        <table:table-row table:style-name="ro13">
          <table:table-cell office:value-type="float" office:value="1.044463573" table:style-name="ce1">
            <text:p>1.044463573</text:p>
          </table:table-cell>
          <table:table-cell office:value-type="float" office:value="0.99720684999999998" table:style-name="ce1">
            <text:p>0.99720685</text:p>
          </table:table-cell>
          <table:table-cell office:value-type="float" office:value="1.0321161759999999" table:style-name="ce1">
            <text:p>1.032116176</text:p>
          </table:table-cell>
          <table:table-cell table:number-columns-repeated="16381"/>
        </table:table-row>
        <table:table-row table:style-name="ro13">
          <table:table-cell office:value-type="float" office:value="1.021176066" table:style-name="ce1">
            <text:p>1.021176066</text:p>
          </table:table-cell>
          <table:table-cell office:value-type="float" office:value="0.98326275200000002" table:style-name="ce1">
            <text:p>0.983262752</text:p>
          </table:table-cell>
          <table:table-cell office:value-type="float" office:value="0.99264007899999995" table:style-name="ce1">
            <text:p>0.992640079</text:p>
          </table:table-cell>
          <table:table-cell table:number-columns-repeated="16381"/>
        </table:table-row>
        <table:table-row table:style-name="ro13">
          <table:table-cell office:value-type="float" office:value="0.93883402800000004" table:style-name="ce1">
            <text:p>0.938834028</text:p>
          </table:table-cell>
          <table:table-cell office:value-type="float" office:value="0.94399422200000005" table:style-name="ce1">
            <text:p>0.943994222</text:p>
          </table:table-cell>
          <table:table-cell office:value-type="float" office:value="0.90489539900000004" table:style-name="ce1">
            <text:p>0.904895399</text:p>
          </table:table-cell>
          <table:table-cell table:number-columns-repeated="16381"/>
        </table:table-row>
        <table:table-row table:style-name="ro13">
          <table:table-cell office:value-type="float" office:value="0.77090044199999996" table:style-name="ce1">
            <text:p>0.770900442</text:p>
          </table:table-cell>
          <table:table-cell office:value-type="float" office:value="0.78809932800000004" table:style-name="ce1">
            <text:p>0.788099328</text:p>
          </table:table-cell>
          <table:table-cell office:value-type="float" office:value="0.72912185299999999" table:style-name="ce1">
            <text:p>0.729121853</text:p>
          </table:table-cell>
          <table:table-cell table:number-columns-repeated="16381"/>
        </table:table-row>
        <table:table-row table:style-name="ro13">
          <table:table-cell office:value-type="float" office:value="0.66979083699999997" table:style-name="ce1">
            <text:p>0.669790837</text:p>
          </table:table-cell>
          <table:table-cell office:value-type="float" office:value="0.71063891599999995" table:style-name="ce1">
            <text:p>0.710638916</text:p>
          </table:table-cell>
          <table:table-cell office:value-type="float" office:value="0.59524302299999998" table:style-name="ce1">
            <text:p>0.595243023</text:p>
          </table:table-cell>
          <table:table-cell table:number-columns-repeated="16381"/>
        </table:table-row>
        <table:table-row table:style-name="ro13">
          <table:table-cell office:value-type="float" office:value="0.63151537800000002" table:style-name="ce1">
            <text:p>0.631515378</text:p>
          </table:table-cell>
          <table:table-cell office:value-type="float" office:value="0.66577886100000006" table:style-name="ce1">
            <text:p>0.665778861</text:p>
          </table:table-cell>
          <table:table-cell office:value-type="float" office:value="0.54571551699999998" table:style-name="ce1">
            <text:p>0.545715517</text:p>
          </table:table-cell>
          <table:table-cell table:number-columns-repeated="16381"/>
        </table:table-row>
        <table:table-row table:style-name="ro13">
          <table:table-cell office:value-type="float" office:value="0.61134764799999997" table:style-name="ce1">
            <text:p>0.611347648</text:p>
          </table:table-cell>
          <table:table-cell office:value-type="float" office:value="0.64689011500000004" table:style-name="ce1">
            <text:p>0.646890115</text:p>
          </table:table-cell>
          <table:table-cell office:value-type="float" office:value="0.51859999300000004" table:style-name="ce1">
            <text:p>0.518599993</text:p>
          </table:table-cell>
          <table:table-cell table:number-columns-repeated="16381"/>
        </table:table-row>
        <table:table-row table:style-name="ro13">
          <table:table-cell office:value-type="float" office:value="0.61317233800000004" table:style-name="ce1">
            <text:p>0.613172338</text:p>
          </table:table-cell>
          <table:table-cell office:value-type="float" office:value="0.64050507499999998" table:style-name="ce1">
            <text:p>0.640505075</text:p>
          </table:table-cell>
          <table:table-cell office:value-type="float" office:value="0.51459585900000004" table:style-name="ce1">
            <text:p>0.514595859</text:p>
          </table:table-cell>
          <table:table-cell table:number-columns-repeated="16381"/>
        </table:table-row>
        <table:table-row table:style-name="ro13">
          <table:table-cell office:value-type="float" office:value="0.61046690400000003" table:style-name="ce1">
            <text:p>0.610466904</text:p>
          </table:table-cell>
          <table:table-cell office:value-type="float" office:value="0.62615960800000003" table:style-name="ce1">
            <text:p>0.626159608</text:p>
          </table:table-cell>
          <table:table-cell office:value-type="float" office:value="0.50675923300000003" table:style-name="ce1">
            <text:p>0.506759233</text:p>
          </table:table-cell>
          <table:table-cell table:number-columns-repeated="16381"/>
        </table:table-row>
        <table:table-row table:style-name="ro13">
          <table:table-cell office:value-type="float" office:value="0.66055804500000004" table:style-name="ce1">
            <text:p>0.660558045</text:p>
          </table:table-cell>
          <table:table-cell office:value-type="float" office:value="0.63259961399999998" table:style-name="ce1">
            <text:p>0.632599614</text:p>
          </table:table-cell>
          <table:table-cell office:value-type="float" office:value="0.53110567200000003" table:style-name="ce1">
            <text:p>0.531105672</text:p>
          </table:table-cell>
          <table:table-cell table:number-columns-repeated="16381"/>
        </table:table-row>
        <table:table-row table:style-name="ro13">
          <table:table-cell office:value-type="float" office:value="0.72871967400000004" table:style-name="ce1">
            <text:p>0.728719674</text:p>
          </table:table-cell>
          <table:table-cell office:value-type="float" office:value="0.69261204099999996" table:style-name="ce1">
            <text:p>0.692612041</text:p>
          </table:table-cell>
          <table:table-cell office:value-type="float" office:value="0.57978750800000001" table:style-name="ce1">
            <text:p>0.579787508</text:p>
          </table:table-cell>
          <table:table-cell table:number-columns-repeated="16381"/>
        </table:table-row>
        <table:table-row table:style-name="ro13">
          <table:table-cell office:value-type="float" office:value="0.78277923400000005" table:style-name="ce1">
            <text:p>0.782779234</text:p>
          </table:table-cell>
          <table:table-cell office:value-type="float" office:value="0.73289263299999996" table:style-name="ce1">
            <text:p>0.732892633</text:p>
          </table:table-cell>
          <table:table-cell office:value-type="float" office:value="0.68605034799999998" table:style-name="ce1">
            <text:p>0.686050348</text:p>
          </table:table-cell>
          <table:table-cell table:number-columns-repeated="16381"/>
        </table:table-row>
        <table:table-row table:style-name="ro13">
          <table:table-cell office:value-type="float" office:value="0.79086738199999995" table:style-name="ce1">
            <text:p>0.790867382</text:p>
          </table:table-cell>
          <table:table-cell office:value-type="float" office:value="0.74557064299999998" table:style-name="ce1">
            <text:p>0.745570643</text:p>
          </table:table-cell>
          <table:table-cell office:value-type="float" office:value="0.73725045199999995" table:style-name="ce1">
            <text:p>0.737250452</text:p>
          </table:table-cell>
          <table:table-cell table:number-columns-repeated="16381"/>
        </table:table-row>
        <table:table-row table:style-name="ro13">
          <table:table-cell office:value-type="float" office:value="0.77932169399999995" table:style-name="ce1">
            <text:p>0.779321694</text:p>
          </table:table-cell>
          <table:table-cell office:value-type="float" office:value="0.74683170600000004" table:style-name="ce1">
            <text:p>0.746831706</text:p>
          </table:table-cell>
          <table:table-cell office:value-type="float" office:value="0.73511834899999995" table:style-name="ce1">
            <text:p>0.735118349</text:p>
          </table:table-cell>
          <table:table-cell table:number-columns-repeated="16381"/>
        </table:table-row>
        <table:table-row table:style-name="ro13">
          <table:table-cell office:value-type="float" office:value="0.74317603700000001" table:style-name="ce1">
            <text:p>0.743176037</text:p>
          </table:table-cell>
          <table:table-cell office:value-type="float" office:value="0.73521450399999999" table:style-name="ce1">
            <text:p>0.735214504</text:p>
          </table:table-cell>
          <table:table-cell office:value-type="float" office:value="0.72101864199999999" table:style-name="ce1">
            <text:p>0.721018642</text:p>
          </table:table-cell>
          <table:table-cell table:number-columns-repeated="16381"/>
        </table:table-row>
        <table:table-row table:style-name="ro13">
          <table:table-cell office:value-type="float" office:value="0.74079115100000004" table:style-name="ce1">
            <text:p>0.740791151</text:p>
          </table:table-cell>
          <table:table-cell office:value-type="float" office:value="0.74669165599999998" table:style-name="ce1">
            <text:p>0.746691656</text:p>
          </table:table-cell>
          <table:table-cell office:value-type="float" office:value="0.75400466399999999" table:style-name="ce1">
            <text:p>0.754004664</text:p>
          </table:table-cell>
          <table:table-cell table:number-columns-repeated="16381"/>
        </table:table-row>
        <table:table-row table:style-name="ro13">
          <table:table-cell office:value-type="float" office:value="0.74939670800000002" table:style-name="ce1">
            <text:p>0.749396708</text:p>
          </table:table-cell>
          <table:table-cell office:value-type="float" office:value="0.76987562899999995" table:style-name="ce1">
            <text:p>0.769875629</text:p>
          </table:table-cell>
          <table:table-cell office:value-type="float" office:value="0.80583691400000002" table:style-name="ce1">
            <text:p>0.805836914</text:p>
          </table:table-cell>
          <table:table-cell table:number-columns-repeated="16381"/>
        </table:table-row>
        <table:table-row table:style-name="ro13">
          <table:table-cell office:value-type="float" office:value="0.82343279700000005" table:style-name="ce1">
            <text:p>0.823432797</text:p>
          </table:table-cell>
          <table:table-cell office:value-type="float" office:value="0.85421905399999998" table:style-name="ce1">
            <text:p>0.854219054</text:p>
          </table:table-cell>
          <table:table-cell office:value-type="float" office:value="0.90145498199999996" table:style-name="ce1">
            <text:p>0.901454982</text:p>
          </table:table-cell>
          <table:table-cell table:number-columns-repeated="16381"/>
        </table:table-row>
        <table:table-row table:style-name="ro13">
          <table:table-cell office:value-type="float" office:value="0.85144190099999995" table:style-name="ce1">
            <text:p>0.851441901</text:p>
          </table:table-cell>
          <table:table-cell office:value-type="float" office:value="0.88174053399999996" table:style-name="ce1">
            <text:p>0.881740534</text:p>
          </table:table-cell>
          <table:table-cell office:value-type="float" office:value="0.91731179299999999" table:style-name="ce1">
            <text:p>0.917311793</text:p>
          </table:table-cell>
          <table:table-cell table:number-columns-repeated="16381"/>
        </table:table-row>
        <table:table-row table:style-name="ro13">
          <table:table-cell office:value-type="float" office:value="0.86042766699999995" table:style-name="ce1">
            <text:p>0.860427667</text:p>
          </table:table-cell>
          <table:table-cell office:value-type="float" office:value="0.90422208100000001" table:style-name="ce1">
            <text:p>0.904222081</text:p>
          </table:table-cell>
          <table:table-cell office:value-type="float" office:value="0.89433564899999995" table:style-name="ce1">
            <text:p>0.894335649</text:p>
          </table:table-cell>
          <table:table-cell table:number-columns-repeated="16381"/>
        </table:table-row>
        <table:table-row table:style-name="ro13">
          <table:table-cell office:value-type="float" office:value="0.87224844099999999" table:style-name="ce1">
            <text:p>0.872248441</text:p>
          </table:table-cell>
          <table:table-cell office:value-type="float" office:value="0.91207453699999996" table:style-name="ce1">
            <text:p>0.912074537</text:p>
          </table:table-cell>
          <table:table-cell office:value-type="float" office:value="0.89824165199999995" table:style-name="ce1">
            <text:p>0.898241652</text:p>
          </table:table-cell>
          <table:table-cell table:number-columns-repeated="16381"/>
        </table:table-row>
        <table:table-row table:style-name="ro13">
          <table:table-cell office:value-type="float" office:value="0.88488582299999996" table:style-name="ce1">
            <text:p>0.884885823</text:p>
          </table:table-cell>
          <table:table-cell office:value-type="float" office:value="0.918254664" table:style-name="ce1">
            <text:p>0.918254664</text:p>
          </table:table-cell>
          <table:table-cell office:value-type="float" office:value="0.90283485299999999" table:style-name="ce1">
            <text:p>0.902834853</text:p>
          </table:table-cell>
          <table:table-cell table:number-columns-repeated="16381"/>
        </table:table-row>
        <table:table-row table:style-name="ro13">
          <table:table-cell office:value-type="float" office:value="0.89806803700000004" table:style-name="ce1">
            <text:p>0.898068037</text:p>
          </table:table-cell>
          <table:table-cell office:value-type="float" office:value="0.92979300200000004" table:style-name="ce1">
            <text:p>0.929793002</text:p>
          </table:table-cell>
          <table:table-cell office:value-type="float" office:value="0.91473064299999995" table:style-name="ce1">
            <text:p>0.914730643</text:p>
          </table:table-cell>
          <table:table-cell table:number-columns-repeated="16381"/>
        </table:table-row>
        <table:table-row table:style-name="ro13">
          <table:table-cell office:value-type="float" office:value="0.91376231399999996" table:style-name="ce1">
            <text:p>0.913762314</text:p>
          </table:table-cell>
          <table:table-cell office:value-type="float" office:value="0.93482509300000005" table:style-name="ce1">
            <text:p>0.934825093</text:p>
          </table:table-cell>
          <table:table-cell office:value-type="float" office:value="0.942576215" table:style-name="ce1">
            <text:p>0.942576215</text:p>
          </table:table-cell>
          <table:table-cell table:number-columns-repeated="16381"/>
        </table:table-row>
        <table:table-row table:style-name="ro13">
          <table:table-cell office:value-type="float" office:value="0.93115924100000003" table:style-name="ce1">
            <text:p>0.931159241</text:p>
          </table:table-cell>
          <table:table-cell office:value-type="float" office:value="0.94050761500000002" table:style-name="ce1">
            <text:p>0.940507615</text:p>
          </table:table-cell>
          <table:table-cell office:value-type="float" office:value="0.98994626500000005" table:style-name="ce1">
            <text:p>0.989946265</text:p>
          </table:table-cell>
          <table:table-cell table:number-columns-repeated="16381"/>
        </table:table-row>
        <table:table-row table:style-name="ro13">
          <table:table-cell office:value-type="float" office:value="0.944450503" table:style-name="ce1">
            <text:p>0.944450503</text:p>
          </table:table-cell>
          <table:table-cell office:value-type="float" office:value="0.94452709199999996" table:style-name="ce1">
            <text:p>0.944527092</text:p>
          </table:table-cell>
          <table:table-cell office:value-type="float" office:value="1.006270835" table:style-name="ce1">
            <text:p>1.006270835</text:p>
          </table:table-cell>
          <table:table-cell table:number-columns-repeated="16381"/>
        </table:table-row>
        <table:table-row table:style-name="ro13">
          <table:table-cell office:value-type="float" office:value="0.95700310799999999" table:style-name="ce1">
            <text:p>0.957003108</text:p>
          </table:table-cell>
          <table:table-cell office:value-type="float" office:value="0.950615027" table:style-name="ce1">
            <text:p>0.950615027</text:p>
          </table:table-cell>
          <table:table-cell office:value-type="float" office:value="1.0224135350000001" table:style-name="ce1">
            <text:p>1.022413535</text:p>
          </table:table-cell>
          <table:table-cell table:number-columns-repeated="16381"/>
        </table:table-row>
        <table:table-row table:style-name="ro13">
          <table:table-cell office:value-type="float" office:value="0.97048979300000004" table:style-name="ce1">
            <text:p>0.970489793</text:p>
          </table:table-cell>
          <table:table-cell office:value-type="float" office:value="0.95696461799999999" table:style-name="ce1">
            <text:p>0.956964618</text:p>
          </table:table-cell>
          <table:table-cell office:value-type="float" office:value="1.041424812" table:style-name="ce1">
            <text:p>1.041424812</text:p>
          </table:table-cell>
          <table:table-cell table:number-columns-repeated="16381"/>
        </table:table-row>
        <table:table-row table:style-name="ro13">
          <table:table-cell office:value-type="float" office:value="0.97369007799999996" table:style-name="ce1">
            <text:p>0.973690078</text:p>
          </table:table-cell>
          <table:table-cell office:value-type="float" office:value="0.96201447900000003" table:style-name="ce1">
            <text:p>0.962014479</text:p>
          </table:table-cell>
          <table:table-cell office:value-type="float" office:value="1.0492618709999999" table:style-name="ce1">
            <text:p>1.049261871</text:p>
          </table:table-cell>
          <table:table-cell table:number-columns-repeated="16381"/>
        </table:table-row>
        <table:table-row table:style-name="ro13">
          <table:table-cell office:value-type="float" office:value="0.98019969500000004" table:style-name="ce1">
            <text:p>0.980199695</text:p>
          </table:table-cell>
          <table:table-cell office:value-type="float" office:value="0.96404277000000005" table:style-name="ce1">
            <text:p>0.96404277</text:p>
          </table:table-cell>
          <table:table-cell office:value-type="float" office:value="1.057007104" table:style-name="ce1">
            <text:p>1.057007104</text:p>
          </table:table-cell>
          <table:table-cell table:number-columns-repeated="16381"/>
        </table:table-row>
        <table:table-row table:style-name="ro13">
          <table:table-cell office:value-type="float" office:value="0.98261910500000005" table:style-name="ce1">
            <text:p>0.982619105</text:p>
          </table:table-cell>
          <table:table-cell office:value-type="float" office:value="0.96581599200000001" table:style-name="ce1">
            <text:p>0.965815992</text:p>
          </table:table-cell>
          <table:table-cell office:value-type="float" office:value="1.043623317" table:style-name="ce1">
            <text:p>1.043623317</text:p>
          </table:table-cell>
          <table:table-cell table:number-columns-repeated="16381"/>
        </table:table-row>
        <table:table-row table:style-name="ro13">
          <table:table-cell office:value-type="float" office:value="0.98727951000000003" table:style-name="ce1">
            <text:p>0.98727951</text:p>
          </table:table-cell>
          <table:table-cell office:value-type="float" office:value="0.96733194" table:style-name="ce1">
            <text:p>0.96733194</text:p>
          </table:table-cell>
          <table:table-cell office:value-type="float" office:value="1.034576951" table:style-name="ce1">
            <text:p>1.034576951</text:p>
          </table:table-cell>
          <table:table-cell table:number-columns-repeated="16381"/>
        </table:table-row>
        <table:table-row table:style-name="ro13">
          <table:table-cell office:value-type="float" office:value="0.99216527399999999" table:style-name="ce1">
            <text:p>0.992165274</text:p>
          </table:table-cell>
          <table:table-cell office:value-type="float" office:value="0.96686071500000004" table:style-name="ce1">
            <text:p>0.966860715</text:p>
          </table:table-cell>
          <table:table-cell office:value-type="float" office:value="1.0312943489999999" table:style-name="ce1">
            <text:p>1.031294349</text:p>
          </table:table-cell>
          <table:table-cell table:number-columns-repeated="16381"/>
        </table:table-row>
        <table:table-row table:style-name="ro13">
          <table:table-cell office:value-type="float" office:value="0.99491150900000003" table:style-name="ce1">
            <text:p>0.994911509</text:p>
          </table:table-cell>
          <table:table-cell office:value-type="float" office:value="0.96816994199999995" table:style-name="ce1">
            <text:p>0.968169942</text:p>
          </table:table-cell>
          <table:table-cell office:value-type="float" office:value="1.0176703869999999" table:style-name="ce1">
            <text:p>1.017670387</text:p>
          </table:table-cell>
          <table:table-cell table:number-columns-repeated="16381"/>
        </table:table-row>
        <table:table-row table:style-name="ro13">
          <table:table-cell office:value-type="float" office:value="1.001019181" table:style-name="ce1">
            <text:p>1.001019181</text:p>
          </table:table-cell>
          <table:table-cell office:value-type="float" office:value="0.97837224300000003" table:style-name="ce1">
            <text:p>0.978372243</text:p>
          </table:table-cell>
          <table:table-cell office:value-type="float" office:value="0.99888600999999999" table:style-name="ce1">
            <text:p>0.99888601</text:p>
          </table:table-cell>
          <table:table-cell table:number-columns-repeated="16381"/>
        </table:table-row>
        <table:table-row table:style-name="ro13">
          <table:table-cell office:value-type="float" office:value="1.0042322749999999" table:style-name="ce1">
            <text:p>1.004232275</text:p>
          </table:table-cell>
          <table:table-cell office:value-type="float" office:value="0.97870176399999997" table:style-name="ce1">
            <text:p>0.978701764</text:p>
          </table:table-cell>
          <table:table-cell office:value-type="float" office:value="0.98994683900000002" table:style-name="ce1">
            <text:p>0.989946839</text:p>
          </table:table-cell>
          <table:table-cell table:number-columns-repeated="16381"/>
        </table:table-row>
        <table:table-row table:style-name="ro13">
          <table:table-cell office:value-type="float" office:value="1.0061915619999999" table:style-name="ce1">
            <text:p>1.006191562</text:p>
          </table:table-cell>
          <table:table-cell office:value-type="float" office:value="0.978608806" table:style-name="ce1">
            <text:p>0.978608806</text:p>
          </table:table-cell>
          <table:table-cell office:value-type="float" office:value="0.99628561199999999" table:style-name="ce1">
            <text:p>0.996285612</text:p>
          </table:table-cell>
          <table:table-cell table:number-columns-repeated="16381"/>
        </table:table-row>
        <table:table-row table:style-name="ro13">
          <table:table-cell office:value-type="float" office:value="1.009212953" table:style-name="ce1">
            <text:p>1.009212953</text:p>
          </table:table-cell>
          <table:table-cell office:value-type="float" office:value="0.98017901500000004" table:style-name="ce1">
            <text:p>0.980179015</text:p>
          </table:table-cell>
          <table:table-cell office:value-type="float" office:value="0.98204690500000003" table:style-name="ce1">
            <text:p>0.982046905</text:p>
          </table:table-cell>
          <table:table-cell table:number-columns-repeated="16381"/>
        </table:table-row>
        <table:table-row table:style-name="ro13">
          <table:table-cell office:value-type="float" office:value="1.0102577720000001" table:style-name="ce1">
            <text:p>1.010257772</text:p>
          </table:table-cell>
          <table:table-cell office:value-type="float" office:value="0.98470584100000003" table:style-name="ce1">
            <text:p>0.984705841</text:p>
          </table:table-cell>
          <table:table-cell office:value-type="float" office:value="0.977082267" table:style-name="ce1">
            <text:p>0.977082267</text:p>
          </table:table-cell>
          <table:table-cell table:number-columns-repeated="16381"/>
        </table:table-row>
        <table:table-row table:style-name="ro13">
          <table:table-cell office:value-type="float" office:value="1.0160669769999999" table:style-name="ce1">
            <text:p>1.016066977</text:p>
          </table:table-cell>
          <table:table-cell office:value-type="float" office:value="0.99194836900000005" table:style-name="ce1">
            <text:p>0.991948369</text:p>
          </table:table-cell>
          <table:table-cell office:value-type="float" office:value="0.98492374699999996" table:style-name="ce1">
            <text:p>0.984923747</text:p>
          </table:table-cell>
          <table:table-cell table:number-columns-repeated="16381"/>
        </table:table-row>
        <table:table-row table:style-name="ro13">
          <table:table-cell office:value-type="float" office:value="1.0215362729999999" table:style-name="ce1">
            <text:p>1.021536273</text:p>
          </table:table-cell>
          <table:table-cell office:value-type="float" office:value="0.993922215" table:style-name="ce1">
            <text:p>0.993922215</text:p>
          </table:table-cell>
          <table:table-cell office:value-type="float" office:value="1.028528084" table:style-name="ce1">
            <text:p>1.028528084</text:p>
          </table:table-cell>
          <table:table-cell table:number-columns-repeated="16381"/>
        </table:table-row>
        <table:table-row table:style-name="ro13">
          <table:table-cell office:value-type="float" office:value="1.023344568" table:style-name="ce1">
            <text:p>1.023344568</text:p>
          </table:table-cell>
          <table:table-cell office:value-type="float" office:value="0.98983266599999997" table:style-name="ce1">
            <text:p>0.989832666</text:p>
          </table:table-cell>
          <table:table-cell office:value-type="float" office:value="1.0442241290000001" table:style-name="ce1">
            <text:p>1.044224129</text:p>
          </table:table-cell>
          <table:table-cell table:number-columns-repeated="16381"/>
        </table:table-row>
        <table:table-row table:style-name="ro13">
          <table:table-cell office:value-type="float" office:value="1.033998346" table:style-name="ce1">
            <text:p>1.033998346</text:p>
          </table:table-cell>
          <table:table-cell office:value-type="float" office:value="0.99897011499999999" table:style-name="ce1">
            <text:p>0.998970115</text:p>
          </table:table-cell>
          <table:table-cell office:value-type="float" office:value="1.0538452629999999" table:style-name="ce1">
            <text:p>1.053845263</text:p>
          </table:table-cell>
          <table:table-cell table:number-columns-repeated="16381"/>
        </table:table-row>
        <table:table-row table:style-name="ro13">
          <table:table-cell office:value-type="float" office:value="1.0345517399999999" table:style-name="ce1">
            <text:p>1.03455174</text:p>
          </table:table-cell>
          <table:table-cell office:value-type="float" office:value="1.001302251" table:style-name="ce1">
            <text:p>1.001302251</text:p>
          </table:table-cell>
          <table:table-cell office:value-type="float" office:value="1.047177909" table:style-name="ce1">
            <text:p>1.047177909</text:p>
          </table:table-cell>
          <table:table-cell table:number-columns-repeated="16381"/>
        </table:table-row>
        <table:table-row table:style-name="ro13">
          <table:table-cell office:value-type="float" office:value="1.033624645" table:style-name="ce1">
            <text:p>1.033624645</text:p>
          </table:table-cell>
          <table:table-cell office:value-type="float" office:value="1.0024833769999999" table:style-name="ce1">
            <text:p>1.002483377</text:p>
          </table:table-cell>
          <table:table-cell office:value-type="float" office:value="1.0660655160000001" table:style-name="ce1">
            <text:p>1.066065516</text:p>
          </table:table-cell>
          <table:table-cell table:number-columns-repeated="16381"/>
        </table:table-row>
        <table:table-row table:style-name="ro13">
          <table:table-cell office:value-type="float" office:value="1.0323503810000001" table:style-name="ce1">
            <text:p>1.032350381</text:p>
          </table:table-cell>
          <table:table-cell office:value-type="float" office:value="1.0022124379999999" table:style-name="ce1">
            <text:p>1.002212438</text:p>
          </table:table-cell>
          <table:table-cell office:value-type="float" office:value="1.0520340159999999" table:style-name="ce1">
            <text:p>1.052034016</text:p>
          </table:table-cell>
          <table:table-cell table:number-columns-repeated="16381"/>
        </table:table-row>
        <table:table-row table:style-name="ro13">
          <table:table-cell office:value-type="float" office:value="1.029367463" table:style-name="ce1">
            <text:p>1.029367463</text:p>
          </table:table-cell>
          <table:table-cell office:value-type="float" office:value="1.000967307" table:style-name="ce1">
            <text:p>1.000967307</text:p>
          </table:table-cell>
          <table:table-cell office:value-type="float" office:value="1.051754037" table:style-name="ce1">
            <text:p>1.051754037</text:p>
          </table:table-cell>
          <table:table-cell table:number-columns-repeated="16381"/>
        </table:table-row>
        <table:table-row table:style-name="ro13">
          <table:table-cell office:value-type="float" office:value="1.0288937330000001" table:style-name="ce1">
            <text:p>1.028893733</text:p>
          </table:table-cell>
          <table:table-cell office:value-type="float" office:value="0.99806473699999998" table:style-name="ce1">
            <text:p>0.998064737</text:p>
          </table:table-cell>
          <table:table-cell office:value-type="float" office:value="1.024409578" table:style-name="ce1">
            <text:p>1.024409578</text:p>
          </table:table-cell>
          <table:table-cell table:number-columns-repeated="16381"/>
        </table:table-row>
        <table:table-row table:style-name="ro13">
          <table:table-cell office:value-type="float" office:value="1.0252280970000001" table:style-name="ce1">
            <text:p>1.025228097</text:p>
          </table:table-cell>
          <table:table-cell office:value-type="float" office:value="0.99216875500000001" table:style-name="ce1">
            <text:p>0.992168755</text:p>
          </table:table-cell>
          <table:table-cell office:value-type="float" office:value="1.0250807980000001" table:style-name="ce1">
            <text:p>1.025080798</text:p>
          </table:table-cell>
          <table:table-cell table:number-columns-repeated="16381"/>
        </table:table-row>
        <table:table-row table:style-name="ro13">
          <table:table-cell office:value-type="float" office:value="1.0181771420000001" table:style-name="ce1">
            <text:p>1.018177142</text:p>
          </table:table-cell>
          <table:table-cell office:value-type="float" office:value="0.984986217" table:style-name="ce1">
            <text:p>0.984986217</text:p>
          </table:table-cell>
          <table:table-cell office:value-type="float" office:value="1.0219234210000001" table:style-name="ce1">
            <text:p>1.021923421</text:p>
          </table:table-cell>
          <table:table-cell table:number-columns-repeated="16381"/>
        </table:table-row>
        <table:table-row table:style-name="ro13">
          <table:table-cell office:value-type="float" office:value="1.017844996" table:style-name="ce1">
            <text:p>1.017844996</text:p>
          </table:table-cell>
          <table:table-cell office:value-type="float" office:value="0.98277528800000002" table:style-name="ce1">
            <text:p>0.982775288</text:p>
          </table:table-cell>
          <table:table-cell office:value-type="float" office:value="1.0195853109999999" table:style-name="ce1">
            <text:p>1.019585311</text:p>
          </table:table-cell>
          <table:table-cell table:number-columns-repeated="16381"/>
        </table:table-row>
        <table:table-row table:style-name="ro13">
          <table:table-cell office:value-type="float" office:value="1.0187003509999999" table:style-name="ce1">
            <text:p>1.018700351</text:p>
          </table:table-cell>
          <table:table-cell office:value-type="float" office:value="0.98199929799999996" table:style-name="ce1">
            <text:p>0.981999298</text:p>
          </table:table-cell>
          <table:table-cell office:value-type="float" office:value="1.01828148" table:style-name="ce1">
            <text:p>1.01828148</text:p>
          </table:table-cell>
          <table:table-cell table:number-columns-repeated="16381"/>
        </table:table-row>
        <table:table-row table:style-name="ro13">
          <table:table-cell office:value-type="float" office:value="1.01850463" table:style-name="ce1">
            <text:p>1.01850463</text:p>
          </table:table-cell>
          <table:table-cell office:value-type="float" office:value="0.98109125600000002" table:style-name="ce1">
            <text:p>0.981091256</text:p>
          </table:table-cell>
          <table:table-cell office:value-type="float" office:value="1.0443880800000001" table:style-name="ce1">
            <text:p>1.04438808</text:p>
          </table:table-cell>
          <table:table-cell table:number-columns-repeated="16381"/>
        </table:table-row>
        <table:table-row table:style-name="ro13">
          <table:table-cell office:value-type="float" office:value="1.019121041" table:style-name="ce1">
            <text:p>1.019121041</text:p>
          </table:table-cell>
          <table:table-cell office:value-type="float" office:value="0.98130830099999999" table:style-name="ce1">
            <text:p>0.981308301</text:p>
          </table:table-cell>
          <table:table-cell office:value-type="float" office:value="1.0427348599999999" table:style-name="ce1">
            <text:p>1.04273486</text:p>
          </table:table-cell>
          <table:table-cell table:number-columns-repeated="16381"/>
        </table:table-row>
        <table:table-row table:style-name="ro13">
          <table:table-cell office:value-type="float" office:value="1.0245443750000001" table:style-name="ce1">
            <text:p>1.024544375</text:p>
          </table:table-cell>
          <table:table-cell office:value-type="float" office:value="0.98790526999999995" table:style-name="ce1">
            <text:p>0.98790527</text:p>
          </table:table-cell>
          <table:table-cell office:value-type="float" office:value="1.045829211" table:style-name="ce1">
            <text:p>1.045829211</text:p>
          </table:table-cell>
          <table:table-cell table:number-columns-repeated="16381"/>
        </table:table-row>
        <table:table-row table:style-name="ro13">
          <table:table-cell office:value-type="float" office:value="1.030951269" table:style-name="ce1">
            <text:p>1.030951269</text:p>
          </table:table-cell>
          <table:table-cell office:value-type="float" office:value="0.99017505500000003" table:style-name="ce1">
            <text:p>0.990175055</text:p>
          </table:table-cell>
          <table:table-cell office:value-type="float" office:value="1.044812684" table:style-name="ce1">
            <text:p>1.044812684</text:p>
          </table:table-cell>
          <table:table-cell table:number-columns-repeated="16381"/>
        </table:table-row>
        <table:table-row table:style-name="ro13">
          <table:table-cell office:value-type="float" office:value="1.0415699300000001" table:style-name="ce1">
            <text:p>1.04156993</text:p>
          </table:table-cell>
          <table:table-cell office:value-type="float" office:value="0.99406686099999997" table:style-name="ce1">
            <text:p>0.994066861</text:p>
          </table:table-cell>
          <table:table-cell office:value-type="float" office:value="1.0471442500000001" table:style-name="ce1">
            <text:p>1.04714425</text:p>
          </table:table-cell>
          <table:table-cell table:number-columns-repeated="16381"/>
        </table:table-row>
        <table:table-row table:style-name="ro13">
          <table:table-cell office:value-type="float" office:value="1.0450611700000001" table:style-name="ce1">
            <text:p>1.04506117</text:p>
          </table:table-cell>
          <table:table-cell office:value-type="float" office:value="0.98111405100000004" table:style-name="ce1">
            <text:p>0.981114051</text:p>
          </table:table-cell>
          <table:table-cell office:value-type="float" office:value="1.045943922" table:style-name="ce1">
            <text:p>1.045943922</text:p>
          </table:table-cell>
          <table:table-cell table:number-columns-repeated="16381"/>
        </table:table-row>
        <table:table-row table:style-name="ro13">
          <table:table-cell office:value-type="float" office:value="1.047189784" table:style-name="ce1">
            <text:p>1.047189784</text:p>
          </table:table-cell>
          <table:table-cell office:value-type="float" office:value="0.96629371200000003" table:style-name="ce1">
            <text:p>0.966293712</text:p>
          </table:table-cell>
          <table:table-cell office:value-type="float" office:value="1.04474223" table:style-name="ce1">
            <text:p>1.04474223</text:p>
          </table:table-cell>
          <table:table-cell table:number-columns-repeated="16381"/>
        </table:table-row>
        <table:table-row table:style-name="ro13">
          <table:table-cell office:value-type="float" office:value="1.0490709149999999" table:style-name="ce1">
            <text:p>1.049070915</text:p>
          </table:table-cell>
          <table:table-cell office:value-type="float" office:value="0.94888221800000006" table:style-name="ce1">
            <text:p>0.948882218</text:p>
          </table:table-cell>
          <table:table-cell office:value-type="float" office:value="1.0367615750000001" table:style-name="ce1">
            <text:p>1.036761575</text:p>
          </table:table-cell>
          <table:table-cell table:number-columns-repeated="16381"/>
        </table:table-row>
        <table:table-row table:style-name="ro13">
          <table:table-cell office:value-type="float" office:value="1.0491763789999999" table:style-name="ce1">
            <text:p>1.049176379</text:p>
          </table:table-cell>
          <table:table-cell office:value-type="float" office:value="0.92877606899999998" table:style-name="ce1">
            <text:p>0.928776069</text:p>
          </table:table-cell>
          <table:table-cell office:value-type="float" office:value="1.0325038959999999" table:style-name="ce1">
            <text:p>1.032503896</text:p>
          </table:table-cell>
          <table:table-cell table:number-columns-repeated="16381"/>
        </table:table-row>
        <table:table-row table:style-name="ro13">
          <table:table-cell office:value-type="float" office:value="1.048394386" table:style-name="ce1">
            <text:p>1.048394386</text:p>
          </table:table-cell>
          <table:table-cell office:value-type="float" office:value="0.91073221900000001" table:style-name="ce1">
            <text:p>0.910732219</text:p>
          </table:table-cell>
          <table:table-cell office:value-type="float" office:value="1.0325103149999999" table:style-name="ce1">
            <text:p>1.032510315</text:p>
          </table:table-cell>
          <table:table-cell table:number-columns-repeated="16381"/>
        </table:table-row>
        <table:table-row table:style-name="ro13">
          <table:table-cell office:value-type="float" office:value="1.048648764" table:style-name="ce1">
            <text:p>1.048648764</text:p>
          </table:table-cell>
          <table:table-cell office:value-type="float" office:value="0.91180914300000004" table:style-name="ce1">
            <text:p>0.911809143</text:p>
          </table:table-cell>
          <table:table-cell office:value-type="float" office:value="1.042830771" table:style-name="ce1">
            <text:p>1.042830771</text:p>
          </table:table-cell>
          <table:table-cell table:number-columns-repeated="16381"/>
        </table:table-row>
        <table:table-row table:style-name="ro13">
          <table:table-cell office:value-type="float" office:value="1.0383519729999999" table:style-name="ce1">
            <text:p>1.038351973</text:p>
          </table:table-cell>
          <table:table-cell office:value-type="float" office:value="0.90811312" table:style-name="ce1">
            <text:p>0.90811312</text:p>
          </table:table-cell>
          <table:table-cell office:value-type="float" office:value="1.041548044" table:style-name="ce1">
            <text:p>1.041548044</text:p>
          </table:table-cell>
          <table:table-cell table:number-columns-repeated="16381"/>
        </table:table-row>
        <table:table-row table:style-name="ro13">
          <table:table-cell office:value-type="float" office:value="1.033254186" table:style-name="ce1">
            <text:p>1.033254186</text:p>
          </table:table-cell>
          <table:table-cell office:value-type="float" office:value="0.92178557500000002" table:style-name="ce1">
            <text:p>0.921785575</text:p>
          </table:table-cell>
          <table:table-cell office:value-type="float" office:value="1.0425873779999999" table:style-name="ce1">
            <text:p>1.042587378</text:p>
          </table:table-cell>
          <table:table-cell table:number-columns-repeated="16381"/>
        </table:table-row>
        <table:table-row table:style-name="ro13">
          <table:table-cell office:value-type="float" office:value="1.0340837169999999" table:style-name="ce1">
            <text:p>1.034083717</text:p>
          </table:table-cell>
          <table:table-cell office:value-type="float" office:value="0.94009209100000002" table:style-name="ce1">
            <text:p>0.940092091</text:p>
          </table:table-cell>
          <table:table-cell office:value-type="float" office:value="1.04818403" table:style-name="ce1">
            <text:p>1.04818403</text:p>
          </table:table-cell>
          <table:table-cell table:number-columns-repeated="16381"/>
        </table:table-row>
        <table:table-row table:style-name="ro13">
          <table:table-cell office:value-type="float" office:value="1.0388100410000001" table:style-name="ce1">
            <text:p>1.038810041</text:p>
          </table:table-cell>
          <table:table-cell office:value-type="float" office:value="0.95704320700000001" table:style-name="ce1">
            <text:p>0.957043207</text:p>
          </table:table-cell>
          <table:table-cell office:value-type="float" office:value="1.0331715770000001" table:style-name="ce1">
            <text:p>1.033171577</text:p>
          </table:table-cell>
          <table:table-cell table:number-columns-repeated="16381"/>
        </table:table-row>
        <table:table-row table:style-name="ro13">
          <table:table-cell office:value-type="float" office:value="1.044609838" table:style-name="ce1">
            <text:p>1.044609838</text:p>
          </table:table-cell>
          <table:table-cell office:value-type="float" office:value="0.97939821500000002" table:style-name="ce1">
            <text:p>0.979398215</text:p>
          </table:table-cell>
          <table:table-cell office:value-type="float" office:value="1.061728832" table:style-name="ce1">
            <text:p>1.061728832</text:p>
          </table:table-cell>
          <table:table-cell table:number-columns-repeated="16381"/>
        </table:table-row>
        <table:table-row table:style-name="ro13">
          <table:table-cell office:value-type="float" office:value="1.046416604" table:style-name="ce1">
            <text:p>1.046416604</text:p>
          </table:table-cell>
          <table:table-cell office:value-type="float" office:value="1.000446784" table:style-name="ce1">
            <text:p>1.000446784</text:p>
          </table:table-cell>
          <table:table-cell office:value-type="float" office:value="1.1019635430000001" table:style-name="ce1">
            <text:p>1.101963543</text:p>
          </table:table-cell>
          <table:table-cell table:number-columns-repeated="16381"/>
        </table:table-row>
        <table:table-row table:style-name="ro13">
          <table:table-cell office:value-type="float" office:value="1.0407609259999999" table:style-name="ce1">
            <text:p>1.040760926</text:p>
          </table:table-cell>
          <table:table-cell office:value-type="float" office:value="1.0038389919999999" table:style-name="ce1">
            <text:p>1.003838992</text:p>
          </table:table-cell>
          <table:table-cell office:value-type="float" office:value="1.1053461979999999" table:style-name="ce1">
            <text:p>1.105346198</text:p>
          </table:table-cell>
          <table:table-cell table:number-columns-repeated="16381"/>
        </table:table-row>
        <table:table-row table:style-name="ro13">
          <table:table-cell office:value-type="float" office:value="1.042152481" table:style-name="ce1">
            <text:p>1.042152481</text:p>
          </table:table-cell>
          <table:table-cell office:value-type="float" office:value="1.0096709399999999" table:style-name="ce1">
            <text:p>1.00967094</text:p>
          </table:table-cell>
          <table:table-cell office:value-type="float" office:value="1.114649078" table:style-name="ce1">
            <text:p>1.114649078</text:p>
          </table:table-cell>
          <table:table-cell table:number-columns-repeated="16381"/>
        </table:table-row>
        <table:table-row table:style-name="ro13">
          <table:table-cell office:value-type="float" office:value="1.0438249909999999" table:style-name="ce1">
            <text:p>1.043824991</text:p>
          </table:table-cell>
          <table:table-cell office:value-type="float" office:value="1.013018722" table:style-name="ce1">
            <text:p>1.013018722</text:p>
          </table:table-cell>
          <table:table-cell office:value-type="float" office:value="1.117681116" table:style-name="ce1">
            <text:p>1.117681116</text:p>
          </table:table-cell>
          <table:table-cell table:number-columns-repeated="16381"/>
        </table:table-row>
        <table:table-row table:style-name="ro13">
          <table:table-cell office:value-type="float" office:value="1.0400758569999999" table:style-name="ce1">
            <text:p>1.040075857</text:p>
          </table:table-cell>
          <table:table-cell office:value-type="float" office:value="1.0120185479999999" table:style-name="ce1">
            <text:p>1.012018548</text:p>
          </table:table-cell>
          <table:table-cell office:value-type="float" office:value="1.1150248869999999" table:style-name="ce1">
            <text:p>1.115024887</text:p>
          </table:table-cell>
          <table:table-cell table:number-columns-repeated="16381"/>
        </table:table-row>
        <table:table-row table:style-name="ro13">
          <table:table-cell office:value-type="float" office:value="1.033398968" table:style-name="ce1">
            <text:p>1.033398968</text:p>
          </table:table-cell>
          <table:table-cell office:value-type="float" office:value="1.015887191" table:style-name="ce1">
            <text:p>1.015887191</text:p>
          </table:table-cell>
          <table:table-cell office:value-type="float" office:value="1.1120442230000001" table:style-name="ce1">
            <text:p>1.112044223</text:p>
          </table:table-cell>
          <table:table-cell table:number-columns-repeated="16381"/>
        </table:table-row>
        <table:table-row table:style-name="ro13">
          <table:table-cell office:value-type="float" office:value="1.029192337" table:style-name="ce1">
            <text:p>1.029192337</text:p>
          </table:table-cell>
          <table:table-cell office:value-type="float" office:value="1.014532097" table:style-name="ce1">
            <text:p>1.014532097</text:p>
          </table:table-cell>
          <table:table-cell office:value-type="float" office:value="1.090287384" table:style-name="ce1">
            <text:p>1.090287384</text:p>
          </table:table-cell>
          <table:table-cell table:number-columns-repeated="16381"/>
        </table:table-row>
        <table:table-row table:style-name="ro13">
          <table:table-cell office:value-type="float" office:value="1.0241550800000001" table:style-name="ce1">
            <text:p>1.02415508</text:p>
          </table:table-cell>
          <table:table-cell office:value-type="float" office:value="1.012224687" table:style-name="ce1">
            <text:p>1.012224687</text:p>
          </table:table-cell>
          <table:table-cell office:value-type="float" office:value="1.0533635770000001" table:style-name="ce1">
            <text:p>1.053363577</text:p>
          </table:table-cell>
          <table:table-cell table:number-columns-repeated="16381"/>
        </table:table-row>
        <table:table-row table:style-name="ro13">
          <table:table-cell office:value-type="float" office:value="1.033278572" table:style-name="ce1">
            <text:p>1.033278572</text:p>
          </table:table-cell>
          <table:table-cell office:value-type="float" office:value="1.0169548930000001" table:style-name="ce1">
            <text:p>1.016954893</text:p>
          </table:table-cell>
          <table:table-cell office:value-type="float" office:value="1.0561862209999999" table:style-name="ce1">
            <text:p>1.056186221</text:p>
          </table:table-cell>
          <table:table-cell table:number-columns-repeated="16381"/>
        </table:table-row>
        <table:table-row table:style-name="ro13">
          <table:table-cell office:value-type="float" office:value="1.040057453" table:style-name="ce1">
            <text:p>1.040057453</text:p>
          </table:table-cell>
          <table:table-cell office:value-type="float" office:value="1.019751115" table:style-name="ce1">
            <text:p>1.019751115</text:p>
          </table:table-cell>
          <table:table-cell office:value-type="float" office:value="1.059243597" table:style-name="ce1">
            <text:p>1.059243597</text:p>
          </table:table-cell>
          <table:table-cell table:number-columns-repeated="16381"/>
        </table:table-row>
        <table:table-row table:style-name="ro13">
          <table:table-cell office:value-type="float" office:value="1.042287124" table:style-name="ce1">
            <text:p>1.042287124</text:p>
          </table:table-cell>
          <table:table-cell office:value-type="float" office:value="1.02014608" table:style-name="ce1">
            <text:p>1.02014608</text:p>
          </table:table-cell>
          <table:table-cell office:value-type="float" office:value="1.0599421060000001" table:style-name="ce1">
            <text:p>1.059942106</text:p>
          </table:table-cell>
          <table:table-cell table:number-columns-repeated="16381"/>
        </table:table-row>
        <table:table-row table:style-name="ro13">
          <table:table-cell office:value-type="float" office:value="1.0427790750000001" table:style-name="ce1">
            <text:p>1.042779075</text:p>
          </table:table-cell>
          <table:table-cell office:value-type="float" office:value="1.020812321" table:style-name="ce1">
            <text:p>1.020812321</text:p>
          </table:table-cell>
          <table:table-cell office:value-type="float" office:value="1.060188524" table:style-name="ce1">
            <text:p>1.060188524</text:p>
          </table:table-cell>
          <table:table-cell table:number-columns-repeated="16381"/>
        </table:table-row>
        <table:table-row table:style-name="ro13">
          <table:table-cell office:value-type="float" office:value="1.045593489" table:style-name="ce1">
            <text:p>1.045593489</text:p>
          </table:table-cell>
          <table:table-cell office:value-type="float" office:value="1.019454286" table:style-name="ce1">
            <text:p>1.019454286</text:p>
          </table:table-cell>
          <table:table-cell office:value-type="float" office:value="1.0923113470000001" table:style-name="ce1">
            <text:p>1.092311347</text:p>
          </table:table-cell>
          <table:table-cell table:number-columns-repeated="16381"/>
        </table:table-row>
        <table:table-row table:style-name="ro13">
          <table:table-cell office:value-type="float" office:value="1.0457996220000001" table:style-name="ce1">
            <text:p>1.045799622</text:p>
          </table:table-cell>
          <table:table-cell office:value-type="float" office:value="1.019332803" table:style-name="ce1">
            <text:p>1.019332803</text:p>
          </table:table-cell>
          <table:table-cell office:value-type="float" office:value="1.0929808940000001" table:style-name="ce1">
            <text:p>1.092980894</text:p>
          </table:table-cell>
          <table:table-cell table:number-columns-repeated="16381"/>
        </table:table-row>
        <table:table-row table:style-name="ro13">
          <table:table-cell office:value-type="float" office:value="1.046006942" table:style-name="ce1">
            <text:p>1.046006942</text:p>
          </table:table-cell>
          <table:table-cell office:value-type="float" office:value="1.0186007189999999" table:style-name="ce1">
            <text:p>1.018600719</text:p>
          </table:table-cell>
          <table:table-cell office:value-type="float" office:value="1.0914777529999999" table:style-name="ce1">
            <text:p>1.091477753</text:p>
          </table:table-cell>
          <table:table-cell table:number-columns-repeated="16381"/>
        </table:table-row>
        <table:table-row table:style-name="ro13">
          <table:table-cell office:value-type="float" office:value="1.040717772" table:style-name="ce1">
            <text:p>1.040717772</text:p>
          </table:table-cell>
          <table:table-cell office:value-type="float" office:value="1.0162476570000001" table:style-name="ce1">
            <text:p>1.016247657</text:p>
          </table:table-cell>
          <table:table-cell office:value-type="float" office:value="1.0802087410000001" table:style-name="ce1">
            <text:p>1.080208741</text:p>
          </table:table-cell>
          <table:table-cell table:number-columns-repeated="16381"/>
        </table:table-row>
        <table:table-row table:style-name="ro13">
          <table:table-cell office:value-type="float" office:value="1.044929837" table:style-name="ce1">
            <text:p>1.044929837</text:p>
          </table:table-cell>
          <table:table-cell office:value-type="float" office:value="1.0132130640000001" table:style-name="ce1">
            <text:p>1.013213064</text:p>
          </table:table-cell>
          <table:table-cell office:value-type="float" office:value="1.073078921" table:style-name="ce1">
            <text:p>1.073078921</text:p>
          </table:table-cell>
          <table:table-cell table:number-columns-repeated="16381"/>
        </table:table-row>
        <table:table-row table:style-name="ro13">
          <table:table-cell office:value-type="float" office:value="1.043799532" table:style-name="ce1">
            <text:p>1.043799532</text:p>
          </table:table-cell>
          <table:table-cell office:value-type="float" office:value="1.012781302" table:style-name="ce1">
            <text:p>1.012781302</text:p>
          </table:table-cell>
          <table:table-cell office:value-type="float" office:value="1.070674629" table:style-name="ce1">
            <text:p>1.070674629</text:p>
          </table:table-cell>
          <table:table-cell table:number-columns-repeated="16381"/>
        </table:table-row>
        <table:table-row table:style-name="ro13">
          <table:table-cell office:value-type="float" office:value="1.0449173700000001" table:style-name="ce1">
            <text:p>1.04491737</text:p>
          </table:table-cell>
          <table:table-cell office:value-type="float" office:value="1.0137184829999999" table:style-name="ce1">
            <text:p>1.013718483</text:p>
          </table:table-cell>
          <table:table-cell office:value-type="float" office:value="1.069592796" table:style-name="ce1">
            <text:p>1.069592796</text:p>
          </table:table-cell>
          <table:table-cell table:number-columns-repeated="16381"/>
        </table:table-row>
        <table:table-row table:style-name="ro13">
          <table:table-cell office:value-type="float" office:value="1.0438035969999999" table:style-name="ce1">
            <text:p>1.043803597</text:p>
          </table:table-cell>
          <table:table-cell office:value-type="float" office:value="1.0141126819999999" table:style-name="ce1">
            <text:p>1.014112682</text:p>
          </table:table-cell>
          <table:table-cell office:value-type="float" office:value="1.0578003540000001" table:style-name="ce1">
            <text:p>1.057800354</text:p>
          </table:table-cell>
          <table:table-cell table:number-columns-repeated="16381"/>
        </table:table-row>
        <table:table-row table:style-name="ro13">
          <table:table-cell office:value-type="float" office:value="1.044546615" table:style-name="ce1">
            <text:p>1.044546615</text:p>
          </table:table-cell>
          <table:table-cell office:value-type="float" office:value="1.016267848" table:style-name="ce1">
            <text:p>1.016267848</text:p>
          </table:table-cell>
          <table:table-cell office:value-type="float" office:value="1.0569986060000001" table:style-name="ce1">
            <text:p>1.056998606</text:p>
          </table:table-cell>
          <table:table-cell table:number-columns-repeated="16381"/>
        </table:table-row>
        <table:table-row table:style-name="ro13">
          <table:table-cell office:value-type="float" office:value="1.0469552929999999" table:style-name="ce1">
            <text:p>1.046955293</text:p>
          </table:table-cell>
          <table:table-cell office:value-type="float" office:value="1.0154974960000001" table:style-name="ce1">
            <text:p>1.015497496</text:p>
          </table:table-cell>
          <table:table-cell office:value-type="float" office:value="1.056127676" table:style-name="ce1">
            <text:p>1.056127676</text:p>
          </table:table-cell>
          <table:table-cell table:number-columns-repeated="16381"/>
        </table:table-row>
        <table:table-row table:style-name="ro13">
          <table:table-cell office:value-type="float" office:value="1.046248259" table:style-name="ce1">
            <text:p>1.046248259</text:p>
          </table:table-cell>
          <table:table-cell office:value-type="float" office:value="1.013370579" table:style-name="ce1">
            <text:p>1.013370579</text:p>
          </table:table-cell>
          <table:table-cell office:value-type="float" office:value="1.061293316" table:style-name="ce1">
            <text:p>1.061293316</text:p>
          </table:table-cell>
          <table:table-cell table:number-columns-repeated="16381"/>
        </table:table-row>
        <table:table-row table:style-name="ro13">
          <table:table-cell office:value-type="float" office:value="1.034100979" table:style-name="ce1">
            <text:p>1.034100979</text:p>
          </table:table-cell>
          <table:table-cell office:value-type="float" office:value="1.011025421" table:style-name="ce1">
            <text:p>1.011025421</text:p>
          </table:table-cell>
          <table:table-cell office:value-type="float" office:value="1.0631261169999999" table:style-name="ce1">
            <text:p>1.063126117</text:p>
          </table:table-cell>
          <table:table-cell table:number-columns-repeated="16381"/>
        </table:table-row>
        <table:table-row table:style-name="ro13">
          <table:table-cell office:value-type="float" office:value="1.036423989" table:style-name="ce1">
            <text:p>1.036423989</text:p>
          </table:table-cell>
          <table:table-cell office:value-type="float" office:value="1.0115443820000001" table:style-name="ce1">
            <text:p>1.011544382</text:p>
          </table:table-cell>
          <table:table-cell office:value-type="float" office:value="1.0657475409999999" table:style-name="ce1">
            <text:p>1.065747541</text:p>
          </table:table-cell>
          <table:table-cell table:number-columns-repeated="16381"/>
        </table:table-row>
        <table:table-row table:style-name="ro13">
          <table:table-cell office:value-type="float" office:value="1.036025652" table:style-name="ce1">
            <text:p>1.036025652</text:p>
          </table:table-cell>
          <table:table-cell office:value-type="float" office:value="1.0101280100000001" table:style-name="ce1">
            <text:p>1.01012801</text:p>
          </table:table-cell>
          <table:table-cell office:value-type="float" office:value="1.0671822550000001" table:style-name="ce1">
            <text:p>1.067182255</text:p>
          </table:table-cell>
          <table:table-cell table:number-columns-repeated="16381"/>
        </table:table-row>
        <table:table-row table:style-name="ro13">
          <table:table-cell office:value-type="float" office:value="1.036306196" table:style-name="ce1">
            <text:p>1.036306196</text:p>
          </table:table-cell>
          <table:table-cell office:value-type="float" office:value="1.0109229040000001" table:style-name="ce1">
            <text:p>1.010922904</text:p>
          </table:table-cell>
          <table:table-cell office:value-type="float" office:value="1.065912918" table:style-name="ce1">
            <text:p>1.065912918</text:p>
          </table:table-cell>
          <table:table-cell table:number-columns-repeated="16381"/>
        </table:table-row>
        <table:table-row table:style-name="ro13">
          <table:table-cell office:value-type="float" office:value="1.03388948" table:style-name="ce1">
            <text:p>1.03388948</text:p>
          </table:table-cell>
          <table:table-cell office:value-type="float" office:value="1.011636819" table:style-name="ce1">
            <text:p>1.011636819</text:p>
          </table:table-cell>
          <table:table-cell office:value-type="float" office:value="1.0669505109999999" table:style-name="ce1">
            <text:p>1.066950511</text:p>
          </table:table-cell>
          <table:table-cell table:number-columns-repeated="16381"/>
        </table:table-row>
        <table:table-row table:style-name="ro13">
          <table:table-cell office:value-type="float" office:value="1.032598686" table:style-name="ce1">
            <text:p>1.032598686</text:p>
          </table:table-cell>
          <table:table-cell office:value-type="float" office:value="1.014747273" table:style-name="ce1">
            <text:p>1.014747273</text:p>
          </table:table-cell>
          <table:table-cell office:value-type="float" office:value="1.09768848" table:style-name="ce1">
            <text:p>1.09768848</text:p>
          </table:table-cell>
          <table:table-cell table:number-columns-repeated="16381"/>
        </table:table-row>
        <table:table-row table:style-name="ro13">
          <table:table-cell office:value-type="float" office:value="1.0322107599999999" table:style-name="ce1">
            <text:p>1.03221076</text:p>
          </table:table-cell>
          <table:table-cell office:value-type="float" office:value="1.0200818920000001" table:style-name="ce1">
            <text:p>1.020081892</text:p>
          </table:table-cell>
          <table:table-cell office:value-type="float" office:value="1.125385533" table:style-name="ce1">
            <text:p>1.125385533</text:p>
          </table:table-cell>
          <table:table-cell table:number-columns-repeated="16381"/>
        </table:table-row>
        <table:table-row table:style-name="ro13">
          <table:table-cell office:value-type="float" office:value="1.038073233" table:style-name="ce1">
            <text:p>1.038073233</text:p>
          </table:table-cell>
          <table:table-cell office:value-type="float" office:value="1.0304709359999999" table:style-name="ce1">
            <text:p>1.030470936</text:p>
          </table:table-cell>
          <table:table-cell office:value-type="float" office:value="1.1023668200000001" table:style-name="ce1">
            <text:p>1.10236682</text:p>
          </table:table-cell>
          <table:table-cell table:number-columns-repeated="16381"/>
        </table:table-row>
        <table:table-row table:style-name="ro13">
          <table:table-cell office:value-type="float" office:value="1.0308253919999999" table:style-name="ce1">
            <text:p>1.030825392</text:p>
          </table:table-cell>
          <table:table-cell office:value-type="float" office:value="1.025126421" table:style-name="ce1">
            <text:p>1.025126421</text:p>
          </table:table-cell>
          <table:table-cell office:value-type="float" office:value="1.0372089369999999" table:style-name="ce1">
            <text:p>1.037208937</text:p>
          </table:table-cell>
          <table:table-cell table:number-columns-repeated="16381"/>
        </table:table-row>
        <table:table-row table:style-name="ro13">
          <table:table-cell office:value-type="float" office:value="1.0290836080000001" table:style-name="ce1">
            <text:p>1.029083608</text:p>
          </table:table-cell>
          <table:table-cell office:value-type="float" office:value="1.024145152" table:style-name="ce1">
            <text:p>1.024145152</text:p>
          </table:table-cell>
          <table:table-cell office:value-type="float" office:value="1.101167826" table:style-name="ce1">
            <text:p>1.101167826</text:p>
          </table:table-cell>
          <table:table-cell table:number-columns-repeated="16381"/>
        </table:table-row>
        <table:table-row table:style-name="ro13">
          <table:table-cell office:value-type="float" office:value="1.025612666" table:style-name="ce1">
            <text:p>1.025612666</text:p>
          </table:table-cell>
          <table:table-cell office:value-type="float" office:value="1.022628622" table:style-name="ce1">
            <text:p>1.022628622</text:p>
          </table:table-cell>
          <table:table-cell office:value-type="float" office:value="1.0849580160000001" table:style-name="ce1">
            <text:p>1.084958016</text:p>
          </table:table-cell>
          <table:table-cell table:number-columns-repeated="16381"/>
        </table:table-row>
        <table:table-row table:style-name="ro13">
          <table:table-cell office:value-type="float" office:value="1.0223070329999999" table:style-name="ce1">
            <text:p>1.022307033</text:p>
          </table:table-cell>
          <table:table-cell office:value-type="float" office:value="1.020536756" table:style-name="ce1">
            <text:p>1.020536756</text:p>
          </table:table-cell>
          <table:table-cell office:value-type="float" office:value="1.084957553" table:style-name="ce1">
            <text:p>1.084957553</text:p>
          </table:table-cell>
          <table:table-cell table:number-columns-repeated="16381"/>
        </table:table-row>
        <table:table-row table:style-name="ro13">
          <table:table-cell office:value-type="float" office:value="1.0169623109999999" table:style-name="ce1">
            <text:p>1.016962311</text:p>
          </table:table-cell>
          <table:table-cell office:value-type="float" office:value="1.019901919" table:style-name="ce1">
            <text:p>1.019901919</text:p>
          </table:table-cell>
          <table:table-cell office:value-type="float" office:value="1.0574815209999999" table:style-name="ce1">
            <text:p>1.057481521</text:p>
          </table:table-cell>
          <table:table-cell table:number-columns-repeated="16381"/>
        </table:table-row>
        <table:table-row table:style-name="ro13">
          <table:table-cell office:value-type="float" office:value="1.0143019950000001" table:style-name="ce1">
            <text:p>1.014301995</text:p>
          </table:table-cell>
          <table:table-cell office:value-type="float" office:value="1.015785041" table:style-name="ce1">
            <text:p>1.015785041</text:p>
          </table:table-cell>
          <table:table-cell office:value-type="float" office:value="1.036328897" table:style-name="ce1">
            <text:p>1.036328897</text:p>
          </table:table-cell>
          <table:table-cell table:number-columns-repeated="16381"/>
        </table:table-row>
        <table:table-row table:style-name="ro13">
          <table:table-cell office:value-type="float" office:value="1.019455859" table:style-name="ce1">
            <text:p>1.019455859</text:p>
          </table:table-cell>
          <table:table-cell office:value-type="float" office:value="1.01033905" table:style-name="ce1">
            <text:p>1.01033905</text:p>
          </table:table-cell>
          <table:table-cell office:value-type="float" office:value="1.067244284" table:style-name="ce1">
            <text:p>1.067244284</text:p>
          </table:table-cell>
          <table:table-cell table:number-columns-repeated="16381"/>
        </table:table-row>
        <table:table-row table:style-name="ro13">
          <table:table-cell office:value-type="float" office:value="1.0184880540000001" table:style-name="ce1">
            <text:p>1.018488054</text:p>
          </table:table-cell>
          <table:table-cell office:value-type="float" office:value="1.001659622" table:style-name="ce1">
            <text:p>1.001659622</text:p>
          </table:table-cell>
          <table:table-cell office:value-type="float" office:value="1.125081671" table:style-name="ce1">
            <text:p>1.125081671</text:p>
          </table:table-cell>
          <table:table-cell table:number-columns-repeated="16381"/>
        </table:table-row>
        <table:table-row table:style-name="ro13">
          <table:table-cell office:value-type="float" office:value="1.0170301930000001" table:style-name="ce1">
            <text:p>1.017030193</text:p>
          </table:table-cell>
          <table:table-cell office:value-type="float" office:value="0.98788847999999996" table:style-name="ce1">
            <text:p>0.98788848</text:p>
          </table:table-cell>
          <table:table-cell office:value-type="float" office:value="1.0574229690000001" table:style-name="ce1">
            <text:p>1.057422969</text:p>
          </table:table-cell>
          <table:table-cell table:number-columns-repeated="16381"/>
        </table:table-row>
        <table:table-row table:style-name="ro13">
          <table:table-cell office:value-type="float" office:value="1.0147193750000001" table:style-name="ce1">
            <text:p>1.014719375</text:p>
          </table:table-cell>
          <table:table-cell office:value-type="float" office:value="0.97200619899999996" table:style-name="ce1">
            <text:p>0.972006199</text:p>
          </table:table-cell>
          <table:table-cell office:value-type="float" office:value="1.049297095" table:style-name="ce1">
            <text:p>1.049297095</text:p>
          </table:table-cell>
          <table:table-cell table:number-columns-repeated="16381"/>
        </table:table-row>
        <table:table-row table:style-name="ro13">
          <table:table-cell office:value-type="float" office:value="1.012199045" table:style-name="ce1">
            <text:p>1.012199045</text:p>
          </table:table-cell>
          <table:table-cell office:value-type="float" office:value="0.954991539" table:style-name="ce1">
            <text:p>0.954991539</text:p>
          </table:table-cell>
          <table:table-cell office:value-type="float" office:value="1.0432529779999999" table:style-name="ce1">
            <text:p>1.043252978</text:p>
          </table:table-cell>
          <table:table-cell table:number-columns-repeated="16381"/>
        </table:table-row>
        <table:table-row table:style-name="ro13">
          <table:table-cell office:value-type="float" office:value="1.012902859" table:style-name="ce1">
            <text:p>1.012902859</text:p>
          </table:table-cell>
          <table:table-cell office:value-type="float" office:value="0.93914725099999996" table:style-name="ce1">
            <text:p>0.939147251</text:p>
          </table:table-cell>
          <table:table-cell office:value-type="float" office:value="1.037036165" table:style-name="ce1">
            <text:p>1.037036165</text:p>
          </table:table-cell>
          <table:table-cell table:number-columns-repeated="16381"/>
        </table:table-row>
        <table:table-row table:style-name="ro13">
          <table:table-cell office:value-type="float" office:value="1.016167692" table:style-name="ce1">
            <text:p>1.016167692</text:p>
          </table:table-cell>
          <table:table-cell office:value-type="float" office:value="0.93680380900000004" table:style-name="ce1">
            <text:p>0.936803809</text:p>
          </table:table-cell>
          <table:table-cell office:value-type="float" office:value="1.030545585" table:style-name="ce1">
            <text:p>1.030545585</text:p>
          </table:table-cell>
          <table:table-cell table:number-columns-repeated="16381"/>
        </table:table-row>
        <table:table-row table:style-name="ro13">
          <table:table-cell office:value-type="float" office:value="1.01440134" table:style-name="ce1">
            <text:p>1.01440134</text:p>
          </table:table-cell>
          <table:table-cell office:value-type="float" office:value="0.93461157100000003" table:style-name="ce1">
            <text:p>0.934611571</text:p>
          </table:table-cell>
          <table:table-cell office:value-type="float" office:value="1.0179020620000001" table:style-name="ce1">
            <text:p>1.017902062</text:p>
          </table:table-cell>
          <table:table-cell table:number-columns-repeated="16381"/>
        </table:table-row>
        <table:table-row table:style-name="ro13">
          <table:table-cell office:value-type="float" office:value="1.0142171950000001" table:style-name="ce1">
            <text:p>1.014217195</text:p>
          </table:table-cell>
          <table:table-cell office:value-type="float" office:value="0.93122607199999996" table:style-name="ce1">
            <text:p>0.931226072</text:p>
          </table:table-cell>
          <table:table-cell office:value-type="float" office:value="1.008918483" table:style-name="ce1">
            <text:p>1.008918483</text:p>
          </table:table-cell>
          <table:table-cell table:number-columns-repeated="16381"/>
        </table:table-row>
        <table:table-row table:style-name="ro13">
          <table:table-cell office:value-type="float" office:value="1.0095566520000001" table:style-name="ce1">
            <text:p>1.009556652</text:p>
          </table:table-cell>
          <table:table-cell office:value-type="float" office:value="0.92579445100000002" table:style-name="ce1">
            <text:p>0.925794451</text:p>
          </table:table-cell>
          <table:table-cell office:value-type="float" office:value="0.99807751" table:style-name="ce1">
            <text:p>0.99807751</text:p>
          </table:table-cell>
          <table:table-cell table:number-columns-repeated="16381"/>
        </table:table-row>
        <table:table-row table:style-name="ro13">
          <table:table-cell office:value-type="float" office:value="1.010431232" table:style-name="ce1">
            <text:p>1.010431232</text:p>
          </table:table-cell>
          <table:table-cell office:value-type="float" office:value="0.92768247699999995" table:style-name="ce1">
            <text:p>0.927682477</text:p>
          </table:table-cell>
          <table:table-cell office:value-type="float" office:value="1.0125850510000001" table:style-name="ce1">
            <text:p>1.012585051</text:p>
          </table:table-cell>
          <table:table-cell table:number-columns-repeated="16381"/>
        </table:table-row>
        <table:table-row table:style-name="ro13">
          <table:table-cell office:value-type="float" office:value="1.004477565" table:style-name="ce1">
            <text:p>1.004477565</text:p>
          </table:table-cell>
          <table:table-cell office:value-type="float" office:value="0.931718928" table:style-name="ce1">
            <text:p>0.931718928</text:p>
          </table:table-cell>
          <table:table-cell office:value-type="float" office:value="1.0270850119999999" table:style-name="ce1">
            <text:p>1.027085012</text:p>
          </table:table-cell>
          <table:table-cell table:number-columns-repeated="16381"/>
        </table:table-row>
        <table:table-row table:style-name="ro13">
          <table:table-cell office:value-type="float" office:value="0.96870378300000004" table:style-name="ce1">
            <text:p>0.968703783</text:p>
          </table:table-cell>
          <table:table-cell office:value-type="float" office:value="0.90465960400000001" table:style-name="ce1">
            <text:p>0.904659604</text:p>
          </table:table-cell>
          <table:table-cell office:value-type="float" office:value="0.98289287400000003" table:style-name="ce1">
            <text:p>0.982892874</text:p>
          </table:table-cell>
          <table:table-cell table:number-columns-repeated="16381"/>
        </table:table-row>
        <table:table-row table:style-name="ro13">
          <table:table-cell office:value-type="float" office:value="0.95037969300000003" table:style-name="ce1">
            <text:p>0.950379693</text:p>
          </table:table-cell>
          <table:table-cell office:value-type="float" office:value="0.90020324699999998" table:style-name="ce1">
            <text:p>0.900203247</text:p>
          </table:table-cell>
          <table:table-cell office:value-type="float" office:value="0.967372644" table:style-name="ce1">
            <text:p>0.967372644</text:p>
          </table:table-cell>
          <table:table-cell table:number-columns-repeated="16381"/>
        </table:table-row>
        <table:table-row table:style-name="ro13">
          <table:table-cell office:value-type="float" office:value="0.93151718800000005" table:style-name="ce1">
            <text:p>0.931517188</text:p>
          </table:table-cell>
          <table:table-cell office:value-type="float" office:value="0.88852197899999996" table:style-name="ce1">
            <text:p>0.888521979</text:p>
          </table:table-cell>
          <table:table-cell office:value-type="float" office:value="0.955420571" table:style-name="ce1">
            <text:p>0.955420571</text:p>
          </table:table-cell>
          <table:table-cell table:number-columns-repeated="16381"/>
        </table:table-row>
        <table:table-row table:style-name="ro13">
          <table:table-cell office:value-type="float" office:value="0.874831629" table:style-name="ce1">
            <text:p>0.874831629</text:p>
          </table:table-cell>
          <table:table-cell office:value-type="float" office:value="0.84739943200000001" table:style-name="ce1">
            <text:p>0.847399432</text:p>
          </table:table-cell>
          <table:table-cell office:value-type="float" office:value="0.89404355499999999" table:style-name="ce1">
            <text:p>0.894043555</text:p>
          </table:table-cell>
          <table:table-cell table:number-columns-repeated="16381"/>
        </table:table-row>
        <table:table-row table:style-name="ro13">
          <table:table-cell office:value-type="float" office:value="0.86309793800000001" table:style-name="ce1">
            <text:p>0.863097938</text:p>
          </table:table-cell>
          <table:table-cell office:value-type="float" office:value="0.86312683300000004" table:style-name="ce1">
            <text:p>0.863126833</text:p>
          </table:table-cell>
          <table:table-cell office:value-type="float" office:value="0.90118885199999998" table:style-name="ce1">
            <text:p>0.901188852</text:p>
          </table:table-cell>
          <table:table-cell table:number-columns-repeated="16381"/>
        </table:table-row>
        <table:table-row table:style-name="ro13">
          <table:table-cell office:value-type="float" office:value="0.86218413199999999" table:style-name="ce1">
            <text:p>0.862184132</text:p>
          </table:table-cell>
          <table:table-cell office:value-type="float" office:value="0.87379646799999999" table:style-name="ce1">
            <text:p>0.873796468</text:p>
          </table:table-cell>
          <table:table-cell office:value-type="float" office:value="0.88987238899999999" table:style-name="ce1">
            <text:p>0.889872389</text:p>
          </table:table-cell>
          <table:table-cell table:number-columns-repeated="16381"/>
        </table:table-row>
        <table:table-row table:style-name="ro13">
          <table:table-cell office:value-type="float" office:value="0.87183441800000006" table:style-name="ce1">
            <text:p>0.871834418</text:p>
          </table:table-cell>
          <table:table-cell office:value-type="float" office:value="0.88623368800000002" table:style-name="ce1">
            <text:p>0.886233688</text:p>
          </table:table-cell>
          <table:table-cell office:value-type="float" office:value="0.89381656499999995" table:style-name="ce1">
            <text:p>0.893816565</text:p>
          </table:table-cell>
          <table:table-cell table:number-columns-repeated="16381"/>
        </table:table-row>
        <table:table-row table:style-name="ro13">
          <table:table-cell office:value-type="float" office:value="0.91124015800000002" table:style-name="ce1">
            <text:p>0.911240158</text:p>
          </table:table-cell>
          <table:table-cell office:value-type="float" office:value="0.92794085400000004" table:style-name="ce1">
            <text:p>0.927940854</text:p>
          </table:table-cell>
          <table:table-cell office:value-type="float" office:value="0.96707618200000001" table:style-name="ce1">
            <text:p>0.967076182</text:p>
          </table:table-cell>
          <table:table-cell table:number-columns-repeated="16381"/>
        </table:table-row>
        <table:table-row table:style-name="ro13">
          <table:table-cell office:value-type="float" office:value="0.93750793399999999" table:style-name="ce1">
            <text:p>0.937507934</text:p>
          </table:table-cell>
          <table:table-cell office:value-type="float" office:value="0.93295076200000004" table:style-name="ce1">
            <text:p>0.932950762</text:p>
          </table:table-cell>
          <table:table-cell office:value-type="float" office:value="0.99015365099999997" table:style-name="ce1">
            <text:p>0.990153651</text:p>
          </table:table-cell>
          <table:table-cell table:number-columns-repeated="16381"/>
        </table:table-row>
        <table:table-row table:style-name="ro13">
          <table:table-cell office:value-type="float" office:value="0.97582759600000002" table:style-name="ce1">
            <text:p>0.975827596</text:p>
          </table:table-cell>
          <table:table-cell office:value-type="float" office:value="0.94252518200000002" table:style-name="ce1">
            <text:p>0.942525182</text:p>
          </table:table-cell>
          <table:table-cell office:value-type="float" office:value="1.023524552" table:style-name="ce1">
            <text:p>1.023524552</text:p>
          </table:table-cell>
          <table:table-cell table:number-columns-repeated="16381"/>
        </table:table-row>
        <table:table-row table:style-name="ro13">
          <table:table-cell office:value-type="float" office:value="1.038382774" table:style-name="ce1">
            <text:p>1.038382774</text:p>
          </table:table-cell>
          <table:table-cell office:value-type="float" office:value="1.0024461819999999" table:style-name="ce1">
            <text:p>1.002446182</text:p>
          </table:table-cell>
          <table:table-cell office:value-type="float" office:value="1.1004473749999999" table:style-name="ce1">
            <text:p>1.100447375</text:p>
          </table:table-cell>
          <table:table-cell table:number-columns-repeated="16381"/>
        </table:table-row>
        <table:table-row table:style-name="ro13">
          <table:table-cell office:value-type="float" office:value="1.06041684" table:style-name="ce1">
            <text:p>1.06041684</text:p>
          </table:table-cell>
          <table:table-cell office:value-type="float" office:value="1.0090512089999999" table:style-name="ce1">
            <text:p>1.009051209</text:p>
          </table:table-cell>
          <table:table-cell office:value-type="float" office:value="1.1145157240000001" table:style-name="ce1">
            <text:p>1.114515724</text:p>
          </table:table-cell>
          <table:table-cell table:number-columns-repeated="16381"/>
        </table:table-row>
        <table:table-row table:style-name="ro13">
          <table:table-cell office:value-type="float" office:value="1.069080872" table:style-name="ce1">
            <text:p>1.069080872</text:p>
          </table:table-cell>
          <table:table-cell office:value-type="float" office:value="1.016141524" table:style-name="ce1">
            <text:p>1.016141524</text:p>
          </table:table-cell>
          <table:table-cell office:value-type="float" office:value="1.1246247599999999" table:style-name="ce1">
            <text:p>1.12462476</text:p>
          </table:table-cell>
          <table:table-cell table:number-columns-repeated="16381"/>
        </table:table-row>
        <table:table-row table:style-name="ro13">
          <table:table-cell office:value-type="float" office:value="1.073879324" table:style-name="ce1">
            <text:p>1.073879324</text:p>
          </table:table-cell>
          <table:table-cell office:value-type="float" office:value="1.0182579309999999" table:style-name="ce1">
            <text:p>1.018257931</text:p>
          </table:table-cell>
          <table:table-cell office:value-type="float" office:value="1.1156171500000001" table:style-name="ce1">
            <text:p>1.11561715</text:p>
          </table:table-cell>
          <table:table-cell table:number-columns-repeated="16381"/>
        </table:table-row>
        <table:table-row table:style-name="ro13">
          <table:table-cell office:value-type="float" office:value="1.07460709" table:style-name="ce1">
            <text:p>1.07460709</text:p>
          </table:table-cell>
          <table:table-cell office:value-type="float" office:value="1.020419102" table:style-name="ce1">
            <text:p>1.020419102</text:p>
          </table:table-cell>
          <table:table-cell office:value-type="float" office:value="1.093973823" table:style-name="ce1">
            <text:p>1.093973823</text:p>
          </table:table-cell>
          <table:table-cell table:number-columns-repeated="16381"/>
        </table:table-row>
        <table:table-row table:style-name="ro13">
          <table:table-cell office:value-type="float" office:value="1.062439854" table:style-name="ce1">
            <text:p>1.062439854</text:p>
          </table:table-cell>
          <table:table-cell office:value-type="float" office:value="1.027369674" table:style-name="ce1">
            <text:p>1.027369674</text:p>
          </table:table-cell>
          <table:table-cell office:value-type="float" office:value="1.0971499650000001" table:style-name="ce1">
            <text:p>1.097149965</text:p>
          </table:table-cell>
          <table:table-cell table:number-columns-repeated="16381"/>
        </table:table-row>
        <table:table-row table:style-name="ro13">
          <table:table-cell office:value-type="float" office:value="1.041763824" table:style-name="ce1">
            <text:p>1.041763824</text:p>
          </table:table-cell>
          <table:table-cell office:value-type="float" office:value="1.0380054839999999" table:style-name="ce1">
            <text:p>1.038005484</text:p>
          </table:table-cell>
          <table:table-cell office:value-type="float" office:value="1.085905911" table:style-name="ce1">
            <text:p>1.085905911</text:p>
          </table:table-cell>
          <table:table-cell table:number-columns-repeated="16381"/>
        </table:table-row>
        <table:table-row table:style-name="ro13">
          <table:table-cell office:value-type="float" office:value="0.98692517099999999" table:style-name="ce1">
            <text:p>0.986925171</text:p>
          </table:table-cell>
          <table:table-cell office:value-type="float" office:value="0.98060667199999996" table:style-name="ce1">
            <text:p>0.980606672</text:p>
          </table:table-cell>
          <table:table-cell office:value-type="float" office:value="1.0193208170000001" table:style-name="ce1">
            <text:p>1.019320817</text:p>
          </table:table-cell>
          <table:table-cell table:number-columns-repeated="16381"/>
        </table:table-row>
        <table:table-row table:style-name="ro13">
          <table:table-cell office:value-type="float" office:value="0.97564785799999998" table:style-name="ce1">
            <text:p>0.975647858</text:p>
          </table:table-cell>
          <table:table-cell office:value-type="float" office:value="0.97797513300000005" table:style-name="ce1">
            <text:p>0.977975133</text:p>
          </table:table-cell>
          <table:table-cell office:value-type="float" office:value="1.0171494089999999" table:style-name="ce1">
            <text:p>1.017149409</text:p>
          </table:table-cell>
          <table:table-cell table:number-columns-repeated="16381"/>
        </table:table-row>
        <table:table-row table:style-name="ro13">
          <table:table-cell office:value-type="float" office:value="0.97060480100000002" table:style-name="ce1">
            <text:p>0.970604801</text:p>
          </table:table-cell>
          <table:table-cell office:value-type="float" office:value="0.97542864900000004" table:style-name="ce1">
            <text:p>0.975428649</text:p>
          </table:table-cell>
          <table:table-cell office:value-type="float" office:value="1.0121801580000001" table:style-name="ce1">
            <text:p>1.012180158</text:p>
          </table:table-cell>
          <table:table-cell table:number-columns-repeated="16381"/>
        </table:table-row>
        <table:table-row table:style-name="ro13">
          <table:table-cell office:value-type="float" office:value="0.968313482" table:style-name="ce1">
            <text:p>0.968313482</text:p>
          </table:table-cell>
          <table:table-cell office:value-type="float" office:value="0.974742094" table:style-name="ce1">
            <text:p>0.974742094</text:p>
          </table:table-cell>
          <table:table-cell office:value-type="float" office:value="1.0342298599999999" table:style-name="ce1">
            <text:p>1.03422986</text:p>
          </table:table-cell>
          <table:table-cell table:number-columns-repeated="16381"/>
        </table:table-row>
        <table:table-row table:style-name="ro13">
          <table:table-cell office:value-type="float" office:value="0.96591800100000003" table:style-name="ce1">
            <text:p>0.965918001</text:p>
          </table:table-cell>
          <table:table-cell office:value-type="float" office:value="0.97457440699999998" table:style-name="ce1">
            <text:p>0.974574407</text:p>
          </table:table-cell>
          <table:table-cell office:value-type="float" office:value="1.0309621360000001" table:style-name="ce1">
            <text:p>1.030962136</text:p>
          </table:table-cell>
          <table:table-cell table:number-columns-repeated="16381"/>
        </table:table-row>
        <table:table-row table:style-name="ro13">
          <table:table-cell office:value-type="float" office:value="0.96202490699999998" table:style-name="ce1">
            <text:p>0.962024907</text:p>
          </table:table-cell>
          <table:table-cell office:value-type="float" office:value="0.97468219499999997" table:style-name="ce1">
            <text:p>0.974682195</text:p>
          </table:table-cell>
          <table:table-cell office:value-type="float" office:value="1.025383658" table:style-name="ce1">
            <text:p>1.025383658</text:p>
          </table:table-cell>
          <table:table-cell table:number-columns-repeated="16381"/>
        </table:table-row>
        <table:table-row table:style-name="ro13">
          <table:table-cell office:value-type="float" office:value="0.95265820300000004" table:style-name="ce1">
            <text:p>0.952658203</text:p>
          </table:table-cell>
          <table:table-cell office:value-type="float" office:value="0.97092835600000005" table:style-name="ce1">
            <text:p>0.970928356</text:p>
          </table:table-cell>
          <table:table-cell office:value-type="float" office:value="1.0227919649999999" table:style-name="ce1">
            <text:p>1.022791965</text:p>
          </table:table-cell>
          <table:table-cell table:number-columns-repeated="16381"/>
        </table:table-row>
        <table:table-row table:style-name="ro13">
          <table:table-cell office:value-type="float" office:value="1.0012134640000001" table:style-name="ce1">
            <text:p>1.001213464</text:p>
          </table:table-cell>
          <table:table-cell office:value-type="float" office:value="1.0307373710000001" table:style-name="ce1">
            <text:p>1.030737371</text:p>
          </table:table-cell>
          <table:table-cell office:value-type="float" office:value="1.067936982" table:style-name="ce1">
            <text:p>1.067936982</text:p>
          </table:table-cell>
          <table:table-cell table:number-columns-repeated="16381"/>
        </table:table-row>
        <table:table-row table:style-name="ro13">
          <table:table-cell office:value-type="float" office:value="1.009192358" table:style-name="ce1">
            <text:p>1.009192358</text:p>
          </table:table-cell>
          <table:table-cell office:value-type="float" office:value="1.033118958" table:style-name="ce1">
            <text:p>1.033118958</text:p>
          </table:table-cell>
          <table:table-cell office:value-type="float" office:value="1.0654303199999999" table:style-name="ce1">
            <text:p>1.06543032</text:p>
          </table:table-cell>
          <table:table-cell table:number-columns-repeated="16381"/>
        </table:table-row>
        <table:table-row table:style-name="ro13">
          <table:table-cell office:value-type="float" office:value="1.0121166420000001" table:style-name="ce1">
            <text:p>1.012116642</text:p>
          </table:table-cell>
          <table:table-cell office:value-type="float" office:value="1.0336531149999999" table:style-name="ce1">
            <text:p>1.033653115</text:p>
          </table:table-cell>
          <table:table-cell office:value-type="float" office:value="1.090176099" table:style-name="ce1">
            <text:p>1.090176099</text:p>
          </table:table-cell>
          <table:table-cell table:number-columns-repeated="16381"/>
        </table:table-row>
        <table:table-row table:style-name="ro13">
          <table:table-cell office:value-type="float" office:value="1.0118028080000001" table:style-name="ce1">
            <text:p>1.011802808</text:p>
          </table:table-cell>
          <table:table-cell office:value-type="float" office:value="1.0317578590000001" table:style-name="ce1">
            <text:p>1.031757859</text:p>
          </table:table-cell>
          <table:table-cell office:value-type="float" office:value="1.06438359" table:style-name="ce1">
            <text:p>1.06438359</text:p>
          </table:table-cell>
          <table:table-cell table:number-columns-repeated="16381"/>
        </table:table-row>
        <table:table-row table:style-name="ro13">
          <table:table-cell office:value-type="float" office:value="1.012603844" table:style-name="ce1">
            <text:p>1.012603844</text:p>
          </table:table-cell>
          <table:table-cell office:value-type="float" office:value="1.031599793" table:style-name="ce1">
            <text:p>1.031599793</text:p>
          </table:table-cell>
          <table:table-cell office:value-type="float" office:value="1.0651131119999999" table:style-name="ce1">
            <text:p>1.065113112</text:p>
          </table:table-cell>
          <table:table-cell table:number-columns-repeated="16381"/>
        </table:table-row>
        <table:table-row table:style-name="ro13">
          <table:table-cell office:value-type="float" office:value="1.017371928" table:style-name="ce1">
            <text:p>1.017371928</text:p>
          </table:table-cell>
          <table:table-cell office:value-type="float" office:value="1.028390192" table:style-name="ce1">
            <text:p>1.028390192</text:p>
          </table:table-cell>
          <table:table-cell office:value-type="float" office:value="1.060727108" table:style-name="ce1">
            <text:p>1.060727108</text:p>
          </table:table-cell>
          <table:table-cell table:number-columns-repeated="16381"/>
        </table:table-row>
        <table:table-row table:style-name="ro13">
          <table:table-cell office:value-type="float" office:value="1.025780806" table:style-name="ce1">
            <text:p>1.025780806</text:p>
          </table:table-cell>
          <table:table-cell office:value-type="float" office:value="1.0250844160000001" table:style-name="ce1">
            <text:p>1.025084416</text:p>
          </table:table-cell>
          <table:table-cell office:value-type="float" office:value="1.0677119180000001" table:style-name="ce1">
            <text:p>1.067711918</text:p>
          </table:table-cell>
          <table:table-cell table:number-columns-repeated="16381"/>
        </table:table-row>
        <table:table-row table:style-name="ro13">
          <table:table-cell office:value-type="float" office:value="1.030849755" table:style-name="ce1">
            <text:p>1.030849755</text:p>
          </table:table-cell>
          <table:table-cell office:value-type="float" office:value="1.021075478" table:style-name="ce1">
            <text:p>1.021075478</text:p>
          </table:table-cell>
          <table:table-cell office:value-type="float" office:value="1.088245401" table:style-name="ce1">
            <text:p>1.088245401</text:p>
          </table:table-cell>
          <table:table-cell table:number-columns-repeated="16381"/>
        </table:table-row>
        <table:table-row table:style-name="ro13">
          <table:table-cell office:value-type="float" office:value="1.0319649440000001" table:style-name="ce1">
            <text:p>1.031964944</text:p>
          </table:table-cell>
          <table:table-cell office:value-type="float" office:value="1.0206537959999999" table:style-name="ce1">
            <text:p>1.020653796</text:p>
          </table:table-cell>
          <table:table-cell office:value-type="float" office:value="1.0908428020000001" table:style-name="ce1">
            <text:p>1.090842802</text:p>
          </table:table-cell>
          <table:table-cell table:number-columns-repeated="16381"/>
        </table:table-row>
        <table:table-row table:style-name="ro13">
          <table:table-cell office:value-type="float" office:value="1.0327662310000001" table:style-name="ce1">
            <text:p>1.032766231</text:p>
          </table:table-cell>
          <table:table-cell office:value-type="float" office:value="1.01983914" table:style-name="ce1">
            <text:p>1.01983914</text:p>
          </table:table-cell>
          <table:table-cell office:value-type="float" office:value="1.0850793590000001" table:style-name="ce1">
            <text:p>1.085079359</text:p>
          </table:table-cell>
          <table:table-cell table:number-columns-repeated="16381"/>
        </table:table-row>
        <table:table-row table:style-name="ro13">
          <table:table-cell office:value-type="float" office:value="1.031142263" table:style-name="ce1">
            <text:p>1.031142263</text:p>
          </table:table-cell>
          <table:table-cell office:value-type="float" office:value="1.021387657" table:style-name="ce1">
            <text:p>1.021387657</text:p>
          </table:table-cell>
          <table:table-cell office:value-type="float" office:value="1.084256758" table:style-name="ce1">
            <text:p>1.084256758</text:p>
          </table:table-cell>
          <table:table-cell table:number-columns-repeated="16381"/>
        </table:table-row>
        <table:table-row table:style-name="ro13">
          <table:table-cell office:value-type="float" office:value="1.031610103" table:style-name="ce1">
            <text:p>1.031610103</text:p>
          </table:table-cell>
          <table:table-cell office:value-type="float" office:value="1.021179558" table:style-name="ce1">
            <text:p>1.021179558</text:p>
          </table:table-cell>
          <table:table-cell office:value-type="float" office:value="1.1088159120000001" table:style-name="ce1">
            <text:p>1.108815912</text:p>
          </table:table-cell>
          <table:table-cell table:number-columns-repeated="16381"/>
        </table:table-row>
        <table:table-row table:style-name="ro13">
          <table:table-cell office:value-type="float" office:value="1.0220316490000001" table:style-name="ce1">
            <text:p>1.022031649</text:p>
          </table:table-cell>
          <table:table-cell office:value-type="float" office:value="1.0161951419999999" table:style-name="ce1">
            <text:p>1.016195142</text:p>
          </table:table-cell>
          <table:table-cell office:value-type="float" office:value="1.1094790299999999" table:style-name="ce1">
            <text:p>1.10947903</text:p>
          </table:table-cell>
          <table:table-cell table:number-columns-repeated="16381"/>
        </table:table-row>
        <table:table-row table:style-name="ro13">
          <table:table-cell office:value-type="float" office:value="1.0283606599999999" table:style-name="ce1">
            <text:p>1.02836066</text:p>
          </table:table-cell>
          <table:table-cell office:value-type="float" office:value="1.0239864430000001" table:style-name="ce1">
            <text:p>1.023986443</text:p>
          </table:table-cell>
          <table:table-cell office:value-type="float" office:value="1.134071415" table:style-name="ce1">
            <text:p>1.134071415</text:p>
          </table:table-cell>
          <table:table-cell table:number-columns-repeated="16381"/>
        </table:table-row>
        <table:table-row table:style-name="ro13">
          <table:table-cell office:value-type="float" office:value="0.97769874999999995" table:style-name="ce1">
            <text:p>0.97769875</text:p>
          </table:table-cell>
          <table:table-cell office:value-type="float" office:value="0.97421718899999998" table:style-name="ce1">
            <text:p>0.974217189</text:p>
          </table:table-cell>
          <table:table-cell office:value-type="float" office:value="1.0759325399999999" table:style-name="ce1">
            <text:p>1.07593254</text:p>
          </table:table-cell>
          <table:table-cell table:number-columns-repeated="16381"/>
        </table:table-row>
        <table:table-row table:style-name="ro13">
          <table:table-cell office:value-type="float" office:value="0.96374810600000005" table:style-name="ce1">
            <text:p>0.963748106</text:p>
          </table:table-cell>
          <table:table-cell office:value-type="float" office:value="0.95173646999999995" table:style-name="ce1">
            <text:p>0.95173647</text:p>
          </table:table-cell>
          <table:table-cell office:value-type="float" office:value="1.0625499620000001" table:style-name="ce1">
            <text:p>1.062549962</text:p>
          </table:table-cell>
          <table:table-cell table:number-columns-repeated="16381"/>
        </table:table-row>
        <table:table-row table:style-name="ro13">
          <table:table-cell office:value-type="float" office:value="0.95624481400000005" table:style-name="ce1">
            <text:p>0.956244814</text:p>
          </table:table-cell>
          <table:table-cell office:value-type="float" office:value="0.93858285299999999" table:style-name="ce1">
            <text:p>0.938582853</text:p>
          </table:table-cell>
          <table:table-cell office:value-type="float" office:value="1.038561498" table:style-name="ce1">
            <text:p>1.038561498</text:p>
          </table:table-cell>
          <table:table-cell table:number-columns-repeated="16381"/>
        </table:table-row>
        <table:table-row table:style-name="ro13">
          <table:table-cell office:value-type="float" office:value="0.95248862499999998" table:style-name="ce1">
            <text:p>0.952488625</text:p>
          </table:table-cell>
          <table:table-cell office:value-type="float" office:value="0.92326273400000003" table:style-name="ce1">
            <text:p>0.923262734</text:p>
          </table:table-cell>
          <table:table-cell office:value-type="float" office:value="1.0350199280000001" table:style-name="ce1">
            <text:p>1.035019928</text:p>
          </table:table-cell>
          <table:table-cell table:number-columns-repeated="16381"/>
        </table:table-row>
        <table:table-row table:style-name="ro13">
          <table:table-cell office:value-type="float" office:value="0.95170672300000003" table:style-name="ce1">
            <text:p>0.951706723</text:p>
          </table:table-cell>
          <table:table-cell office:value-type="float" office:value="0.91009995600000004" table:style-name="ce1">
            <text:p>0.910099956</text:p>
          </table:table-cell>
          <table:table-cell office:value-type="float" office:value="1.0119923340000001" table:style-name="ce1">
            <text:p>1.011992334</text:p>
          </table:table-cell>
          <table:table-cell table:number-columns-repeated="16381"/>
        </table:table-row>
        <table:table-row table:style-name="ro13">
          <table:table-cell office:value-type="float" office:value="0.94676132099999999" table:style-name="ce1">
            <text:p>0.946761321</text:p>
          </table:table-cell>
          <table:table-cell office:value-type="float" office:value="0.918974187" table:style-name="ce1">
            <text:p>0.918974187</text:p>
          </table:table-cell>
          <table:table-cell office:value-type="float" office:value="1.013558629" table:style-name="ce1">
            <text:p>1.013558629</text:p>
          </table:table-cell>
          <table:table-cell table:number-columns-repeated="16381"/>
        </table:table-row>
        <table:table-row table:style-name="ro13">
          <table:table-cell office:value-type="float" office:value="0.92986931399999995" table:style-name="ce1">
            <text:p>0.929869314</text:p>
          </table:table-cell>
          <table:table-cell office:value-type="float" office:value="0.91315308500000003" table:style-name="ce1">
            <text:p>0.913153085</text:p>
          </table:table-cell>
          <table:table-cell office:value-type="float" office:value="0.98319466099999997" table:style-name="ce1">
            <text:p>0.983194661</text:p>
          </table:table-cell>
          <table:table-cell table:number-columns-repeated="16381"/>
        </table:table-row>
        <table:table-row table:style-name="ro13">
          <table:table-cell office:value-type="float" office:value="0.97536541899999996" table:style-name="ce1">
            <text:p>0.975365419</text:p>
          </table:table-cell>
          <table:table-cell office:value-type="float" office:value="0.96199670900000001" table:style-name="ce1">
            <text:p>0.961996709</text:p>
          </table:table-cell>
          <table:table-cell office:value-type="float" office:value="1.0401737900000001" table:style-name="ce1">
            <text:p>1.04017379</text:p>
          </table:table-cell>
          <table:table-cell table:number-columns-repeated="16381"/>
        </table:table-row>
        <table:table-row table:style-name="ro13">
          <table:table-cell office:value-type="float" office:value="0.98421859599999995" table:style-name="ce1">
            <text:p>0.984218596</text:p>
          </table:table-cell>
          <table:table-cell office:value-type="float" office:value="0.98007251399999995" table:style-name="ce1">
            <text:p>0.980072514</text:p>
          </table:table-cell>
          <table:table-cell office:value-type="float" office:value="1.0487139430000001" table:style-name="ce1">
            <text:p>1.048713943</text:p>
          </table:table-cell>
          <table:table-cell table:number-columns-repeated="16381"/>
        </table:table-row>
        <table:table-row table:style-name="ro13">
          <table:table-cell office:value-type="float" office:value="0.98833037999999995" table:style-name="ce1">
            <text:p>0.98833038</text:p>
          </table:table-cell>
          <table:table-cell office:value-type="float" office:value="0.99571878400000002" table:style-name="ce1">
            <text:p>0.995718784</text:p>
          </table:table-cell>
          <table:table-cell office:value-type="float" office:value="1.075300825" table:style-name="ce1">
            <text:p>1.075300825</text:p>
          </table:table-cell>
          <table:table-cell table:number-columns-repeated="16381"/>
        </table:table-row>
        <table:table-row table:style-name="ro13">
          <table:table-cell office:value-type="float" office:value="0.99218274100000003" table:style-name="ce1">
            <text:p>0.992182741</text:p>
          </table:table-cell>
          <table:table-cell office:value-type="float" office:value="1.0091382229999999" table:style-name="ce1">
            <text:p>1.009138223</text:p>
          </table:table-cell>
          <table:table-cell office:value-type="float" office:value="1.077812942" table:style-name="ce1">
            <text:p>1.077812942</text:p>
          </table:table-cell>
          <table:table-cell table:number-columns-repeated="16381"/>
        </table:table-row>
        <table:table-row table:style-name="ro13">
          <table:table-cell office:value-type="float" office:value="0.99593991199999998" table:style-name="ce1">
            <text:p>0.995939912</text:p>
          </table:table-cell>
          <table:table-cell office:value-type="float" office:value="1.022835771" table:style-name="ce1">
            <text:p>1.022835771</text:p>
          </table:table-cell>
          <table:table-cell office:value-type="float" office:value="1.078535652" table:style-name="ce1">
            <text:p>1.078535652</text:p>
          </table:table-cell>
          <table:table-cell table:number-columns-repeated="16381"/>
        </table:table-row>
        <table:table-row table:style-name="ro13">
          <table:table-cell office:value-type="float" office:value="1.0138032859999999" table:style-name="ce1">
            <text:p>1.013803286</text:p>
          </table:table-cell>
          <table:table-cell office:value-type="float" office:value="1.0127630110000001" table:style-name="ce1">
            <text:p>1.012763011</text:p>
          </table:table-cell>
          <table:table-cell office:value-type="float" office:value="1.0728514870000001" table:style-name="ce1">
            <text:p>1.072851487</text:p>
          </table:table-cell>
          <table:table-cell table:number-columns-repeated="16381"/>
        </table:table-row>
        <table:table-row table:style-name="ro13">
          <table:table-cell office:value-type="float" office:value="1.028427993" table:style-name="ce1">
            <text:p>1.028427993</text:p>
          </table:table-cell>
          <table:table-cell office:value-type="float" office:value="1.0152074680000001" table:style-name="ce1">
            <text:p>1.015207468</text:p>
          </table:table-cell>
          <table:table-cell office:value-type="float" office:value="1.072984264" table:style-name="ce1">
            <text:p>1.072984264</text:p>
          </table:table-cell>
          <table:table-cell table:number-columns-repeated="16381"/>
        </table:table-row>
        <table:table-row table:style-name="ro13">
          <table:table-cell office:value-type="float" office:value="1.0361835159999999" table:style-name="ce1">
            <text:p>1.036183516</text:p>
          </table:table-cell>
          <table:table-cell office:value-type="float" office:value="1.0198418979999999" table:style-name="ce1">
            <text:p>1.019841898</text:p>
          </table:table-cell>
          <table:table-cell office:value-type="float" office:value="1.0735640120000001" table:style-name="ce1">
            <text:p>1.073564012</text:p>
          </table:table-cell>
          <table:table-cell table:number-columns-repeated="16381"/>
        </table:table-row>
        <table:table-row table:style-name="ro13">
          <table:table-cell office:value-type="float" office:value="1.0424524319999999" table:style-name="ce1">
            <text:p>1.042452432</text:p>
          </table:table-cell>
          <table:table-cell office:value-type="float" office:value="1.0265657720000001" table:style-name="ce1">
            <text:p>1.026565772</text:p>
          </table:table-cell>
          <table:table-cell office:value-type="float" office:value="1.077764401" table:style-name="ce1">
            <text:p>1.077764401</text:p>
          </table:table-cell>
          <table:table-cell table:number-columns-repeated="16381"/>
        </table:table-row>
        <table:table-row table:style-name="ro13">
          <table:table-cell office:value-type="float" office:value="1.0473844999999999" table:style-name="ce1">
            <text:p>1.0473845</text:p>
          </table:table-cell>
          <table:table-cell office:value-type="float" office:value="1.027444984" table:style-name="ce1">
            <text:p>1.027444984</text:p>
          </table:table-cell>
          <table:table-cell office:value-type="float" office:value="1.084671427" table:style-name="ce1">
            <text:p>1.084671427</text:p>
          </table:table-cell>
          <table:table-cell table:number-columns-repeated="16381"/>
        </table:table-row>
        <table:table-row table:style-name="ro13">
          <table:table-cell office:value-type="float" office:value="1.0516773699999999" table:style-name="ce1">
            <text:p>1.05167737</text:p>
          </table:table-cell>
          <table:table-cell office:value-type="float" office:value="1.0301903459999999" table:style-name="ce1">
            <text:p>1.030190346</text:p>
          </table:table-cell>
          <table:table-cell office:value-type="float" office:value="1.0872009629999999" table:style-name="ce1">
            <text:p>1.087200963</text:p>
          </table:table-cell>
          <table:table-cell table:number-columns-repeated="16381"/>
        </table:table-row>
        <table:table-row table:style-name="ro13">
          <table:table-cell office:value-type="float" office:value="1.049279742" table:style-name="ce1">
            <text:p>1.049279742</text:p>
          </table:table-cell>
          <table:table-cell office:value-type="float" office:value="1.031322818" table:style-name="ce1">
            <text:p>1.031322818</text:p>
          </table:table-cell>
          <table:table-cell office:value-type="float" office:value="1.0857078520000001" table:style-name="ce1">
            <text:p>1.085707852</text:p>
          </table:table-cell>
          <table:table-cell table:number-columns-repeated="16381"/>
        </table:table-row>
        <table:table-row table:style-name="ro13">
          <table:table-cell office:value-type="float" office:value="1.0501225160000001" table:style-name="ce1">
            <text:p>1.050122516</text:p>
          </table:table-cell>
          <table:table-cell office:value-type="float" office:value="1.0390984320000001" table:style-name="ce1">
            <text:p>1.039098432</text:p>
          </table:table-cell>
          <table:table-cell office:value-type="float" office:value="1.094770316" table:style-name="ce1">
            <text:p>1.094770316</text:p>
          </table:table-cell>
          <table:table-cell table:number-columns-repeated="16381"/>
        </table:table-row>
        <table:table-row table:style-name="ro13">
          <table:table-cell office:value-type="float" office:value="1.0464698720000001" table:style-name="ce1">
            <text:p>1.046469872</text:p>
          </table:table-cell>
          <table:table-cell office:value-type="float" office:value="1.037440473" table:style-name="ce1">
            <text:p>1.037440473</text:p>
          </table:table-cell>
          <table:table-cell office:value-type="float" office:value="1.095969414" table:style-name="ce1">
            <text:p>1.095969414</text:p>
          </table:table-cell>
          <table:table-cell table:number-columns-repeated="16381"/>
        </table:table-row>
        <table:table-row table:style-name="ro13">
          <table:table-cell office:value-type="float" office:value="1.0467102079999999" table:style-name="ce1">
            <text:p>1.046710208</text:p>
          </table:table-cell>
          <table:table-cell office:value-type="float" office:value="1.0380594999999999" table:style-name="ce1">
            <text:p>1.0380595</text:p>
          </table:table-cell>
          <table:table-cell office:value-type="float" office:value="1.097815891" table:style-name="ce1">
            <text:p>1.097815891</text:p>
          </table:table-cell>
          <table:table-cell table:number-columns-repeated="16381"/>
        </table:table-row>
        <table:table-row table:style-name="ro13">
          <table:table-cell office:value-type="float" office:value="1.0461980959999999" table:style-name="ce1">
            <text:p>1.046198096</text:p>
          </table:table-cell>
          <table:table-cell office:value-type="float" office:value="1.0356520849999999" table:style-name="ce1">
            <text:p>1.035652085</text:p>
          </table:table-cell>
          <table:table-cell office:value-type="float" office:value="1.096615723" table:style-name="ce1">
            <text:p>1.096615723</text:p>
          </table:table-cell>
          <table:table-cell table:number-columns-repeated="16381"/>
        </table:table-row>
        <table:table-row table:style-name="ro13">
          <table:table-cell office:value-type="float" office:value="1.0459981279999999" table:style-name="ce1">
            <text:p>1.045998128</text:p>
          </table:table-cell>
          <table:table-cell office:value-type="float" office:value="1.033112187" table:style-name="ce1">
            <text:p>1.033112187</text:p>
          </table:table-cell>
          <table:table-cell office:value-type="float" office:value="1.0906993469999999" table:style-name="ce1">
            <text:p>1.090699347</text:p>
          </table:table-cell>
          <table:table-cell table:number-columns-repeated="16381"/>
        </table:table-row>
        <table:table-row table:style-name="ro13">
          <table:table-cell office:value-type="float" office:value="1.0434858579999999" table:style-name="ce1">
            <text:p>1.043485858</text:p>
          </table:table-cell>
          <table:table-cell office:value-type="float" office:value="1.0320206169999999" table:style-name="ce1">
            <text:p>1.032020617</text:p>
          </table:table-cell>
          <table:table-cell office:value-type="float" office:value="1.09357645" table:style-name="ce1">
            <text:p>1.09357645</text:p>
          </table:table-cell>
          <table:table-cell table:number-columns-repeated="16381"/>
        </table:table-row>
        <table:table-row table:style-name="ro13">
          <table:table-cell office:value-type="float" office:value="1.04652878" table:style-name="ce1">
            <text:p>1.04652878</text:p>
          </table:table-cell>
          <table:table-cell office:value-type="float" office:value="1.028577426" table:style-name="ce1">
            <text:p>1.028577426</text:p>
          </table:table-cell>
          <table:table-cell office:value-type="float" office:value="1.1155296969999999" table:style-name="ce1">
            <text:p>1.115529697</text:p>
          </table:table-cell>
          <table:table-cell table:number-columns-repeated="16381"/>
        </table:table-row>
        <table:table-row table:style-name="ro13">
          <table:table-cell office:value-type="float" office:value="1.044804144" table:style-name="ce1">
            <text:p>1.044804144</text:p>
          </table:table-cell>
          <table:table-cell office:value-type="float" office:value="1.0243269319999999" table:style-name="ce1">
            <text:p>1.024326932</text:p>
          </table:table-cell>
          <table:table-cell office:value-type="float" office:value="1.11777514" table:style-name="ce1">
            <text:p>1.11777514</text:p>
          </table:table-cell>
          <table:table-cell table:number-columns-repeated="16381"/>
        </table:table-row>
        <table:table-row table:style-name="ro13">
          <table:table-cell office:value-type="float" office:value="1.0431106269999999" table:style-name="ce1">
            <text:p>1.043110627</text:p>
          </table:table-cell>
          <table:table-cell office:value-type="float" office:value="1.02427025" table:style-name="ce1">
            <text:p>1.02427025</text:p>
          </table:table-cell>
          <table:table-cell office:value-type="float" office:value="1.1221761560000001" table:style-name="ce1">
            <text:p>1.122176156</text:p>
          </table:table-cell>
          <table:table-cell table:number-columns-repeated="16381"/>
        </table:table-row>
        <table:table-row table:style-name="ro13">
          <table:table-cell office:value-type="float" office:value="1.0416293400000001" table:style-name="ce1">
            <text:p>1.04162934</text:p>
          </table:table-cell>
          <table:table-cell office:value-type="float" office:value="1.0209717039999999" table:style-name="ce1">
            <text:p>1.020971704</text:p>
          </table:table-cell>
          <table:table-cell office:value-type="float" office:value="1.1224451849999999" table:style-name="ce1">
            <text:p>1.122445185</text:p>
          </table:table-cell>
          <table:table-cell table:number-columns-repeated="16381"/>
        </table:table-row>
        <table:table-row table:style-name="ro13">
          <table:table-cell office:value-type="float" office:value="1.042875086" table:style-name="ce1">
            <text:p>1.042875086</text:p>
          </table:table-cell>
          <table:table-cell office:value-type="float" office:value="1.020207909" table:style-name="ce1">
            <text:p>1.020207909</text:p>
          </table:table-cell>
          <table:table-cell office:value-type="float" office:value="1.1232753719999999" table:style-name="ce1">
            <text:p>1.123275372</text:p>
          </table:table-cell>
          <table:table-cell table:number-columns-repeated="16381"/>
        </table:table-row>
        <table:table-row table:style-name="ro13">
          <table:table-cell office:value-type="float" office:value="1.0414915680000001" table:style-name="ce1">
            <text:p>1.041491568</text:p>
          </table:table-cell>
          <table:table-cell office:value-type="float" office:value="1.019271617" table:style-name="ce1">
            <text:p>1.019271617</text:p>
          </table:table-cell>
          <table:table-cell office:value-type="float" office:value="1.101901891" table:style-name="ce1">
            <text:p>1.101901891</text:p>
          </table:table-cell>
          <table:table-cell table:number-columns-repeated="16381"/>
        </table:table-row>
        <table:table-row table:style-name="ro13">
          <table:table-cell office:value-type="float" office:value="1.043313427" table:style-name="ce1">
            <text:p>1.043313427</text:p>
          </table:table-cell>
          <table:table-cell office:value-type="float" office:value="1.0189511659999999" table:style-name="ce1">
            <text:p>1.018951166</text:p>
          </table:table-cell>
          <table:table-cell office:value-type="float" office:value="1.1023514560000001" table:style-name="ce1">
            <text:p>1.102351456</text:p>
          </table:table-cell>
          <table:table-cell table:number-columns-repeated="16381"/>
        </table:table-row>
        <table:table-row table:style-name="ro13">
          <table:table-cell office:value-type="float" office:value="1.0439711650000001" table:style-name="ce1">
            <text:p>1.043971165</text:p>
          </table:table-cell>
          <table:table-cell office:value-type="float" office:value="1.0198325530000001" table:style-name="ce1">
            <text:p>1.019832553</text:p>
          </table:table-cell>
          <table:table-cell office:value-type="float" office:value="1.0859801710000001" table:style-name="ce1">
            <text:p>1.085980171</text:p>
          </table:table-cell>
          <table:table-cell table:number-columns-repeated="16381"/>
        </table:table-row>
        <table:table-row table:style-name="ro13">
          <table:table-cell office:value-type="float" office:value="1.0497667610000001" table:style-name="ce1">
            <text:p>1.049766761</text:p>
          </table:table-cell>
          <table:table-cell office:value-type="float" office:value="1.0219424340000001" table:style-name="ce1">
            <text:p>1.021942434</text:p>
          </table:table-cell>
          <table:table-cell office:value-type="float" office:value="1.09005515" table:style-name="ce1">
            <text:p>1.09005515</text:p>
          </table:table-cell>
          <table:table-cell table:number-columns-repeated="16381"/>
        </table:table-row>
        <table:table-row table:style-name="ro13">
          <table:table-cell office:value-type="float" office:value="1.053829889" table:style-name="ce1">
            <text:p>1.053829889</text:p>
          </table:table-cell>
          <table:table-cell office:value-type="float" office:value="1.0204744969999999" table:style-name="ce1">
            <text:p>1.020474497</text:p>
          </table:table-cell>
          <table:table-cell office:value-type="float" office:value="1.0905120340000001" table:style-name="ce1">
            <text:p>1.090512034</text:p>
          </table:table-cell>
          <table:table-cell table:number-columns-repeated="16381"/>
        </table:table-row>
        <table:table-row table:style-name="ro13">
          <table:table-cell office:value-type="float" office:value="1.0513802489999999" table:style-name="ce1">
            <text:p>1.051380249</text:p>
          </table:table-cell>
          <table:table-cell office:value-type="float" office:value="1.0149132439999999" table:style-name="ce1">
            <text:p>1.014913244</text:p>
          </table:table-cell>
          <table:table-cell office:value-type="float" office:value="1.095180005" table:style-name="ce1">
            <text:p>1.095180005</text:p>
          </table:table-cell>
          <table:table-cell table:number-columns-repeated="16381"/>
        </table:table-row>
        <table:table-row table:style-name="ro13">
          <table:table-cell office:value-type="float" office:value="1.0435061109999999" table:style-name="ce1">
            <text:p>1.043506111</text:p>
          </table:table-cell>
          <table:table-cell office:value-type="float" office:value="1.0070749429999999" table:style-name="ce1">
            <text:p>1.007074943</text:p>
          </table:table-cell>
          <table:table-cell office:value-type="float" office:value="1.0959492209999999" table:style-name="ce1">
            <text:p>1.095949221</text:p>
          </table:table-cell>
          <table:table-cell table:number-columns-repeated="16381"/>
        </table:table-row>
        <table:table-row table:style-name="ro13">
          <table:table-cell office:value-type="float" office:value="1.04837048" table:style-name="ce1">
            <text:p>1.04837048</text:p>
          </table:table-cell>
          <table:table-cell office:value-type="float" office:value="1.0078143799999999" table:style-name="ce1">
            <text:p>1.00781438</text:p>
          </table:table-cell>
          <table:table-cell office:value-type="float" office:value="1.121434209" table:style-name="ce1">
            <text:p>1.121434209</text:p>
          </table:table-cell>
          <table:table-cell table:number-columns-repeated="16381"/>
        </table:table-row>
        <table:table-row table:style-name="ro13">
          <table:table-cell office:value-type="float" office:value="1.056943022" table:style-name="ce1">
            <text:p>1.056943022</text:p>
          </table:table-cell>
          <table:table-cell office:value-type="float" office:value="1.01006036" table:style-name="ce1">
            <text:p>1.01006036</text:p>
          </table:table-cell>
          <table:table-cell office:value-type="float" office:value="1.1277950139999999" table:style-name="ce1">
            <text:p>1.127795014</text:p>
          </table:table-cell>
          <table:table-cell table:number-columns-repeated="16381"/>
        </table:table-row>
        <table:table-row table:style-name="ro13">
          <table:table-cell office:value-type="float" office:value="1.068396831" table:style-name="ce1">
            <text:p>1.068396831</text:p>
          </table:table-cell>
          <table:table-cell office:value-type="float" office:value="1.0100757709999999" table:style-name="ce1">
            <text:p>1.010075771</text:p>
          </table:table-cell>
          <table:table-cell office:value-type="float" office:value="1.1346628830000001" table:style-name="ce1">
            <text:p>1.134662883</text:p>
          </table:table-cell>
          <table:table-cell table:number-columns-repeated="16381"/>
        </table:table-row>
        <table:table-row table:style-name="ro13">
          <table:table-cell office:value-type="float" office:value="1.073291156" table:style-name="ce1">
            <text:p>1.073291156</text:p>
          </table:table-cell>
          <table:table-cell office:value-type="float" office:value="1.010072707" table:style-name="ce1">
            <text:p>1.010072707</text:p>
          </table:table-cell>
          <table:table-cell office:value-type="float" office:value="1.1363040019999999" table:style-name="ce1">
            <text:p>1.136304002</text:p>
          </table:table-cell>
          <table:table-cell table:number-columns-repeated="16381"/>
        </table:table-row>
        <table:table-row table:style-name="ro13">
          <table:table-cell office:value-type="float" office:value="1.076865781" table:style-name="ce1">
            <text:p>1.076865781</text:p>
          </table:table-cell>
          <table:table-cell office:value-type="float" office:value="1.0110183749999999" table:style-name="ce1">
            <text:p>1.011018375</text:p>
          </table:table-cell>
          <table:table-cell office:value-type="float" office:value="1.137519188" table:style-name="ce1">
            <text:p>1.137519188</text:p>
          </table:table-cell>
          <table:table-cell table:number-columns-repeated="16381"/>
        </table:table-row>
        <table:table-row table:style-name="ro13">
          <table:table-cell office:value-type="float" office:value="1.0836830900000001" table:style-name="ce1">
            <text:p>1.08368309</text:p>
          </table:table-cell>
          <table:table-cell office:value-type="float" office:value="1.013864844" table:style-name="ce1">
            <text:p>1.013864844</text:p>
          </table:table-cell>
          <table:table-cell office:value-type="float" office:value="1.1365058910000001" table:style-name="ce1">
            <text:p>1.136505891</text:p>
          </table:table-cell>
          <table:table-cell table:number-columns-repeated="16381"/>
        </table:table-row>
        <table:table-row table:style-name="ro13">
          <table:table-cell office:value-type="float" office:value="1.0944244080000001" table:style-name="ce1">
            <text:p>1.094424408</text:p>
          </table:table-cell>
          <table:table-cell office:value-type="float" office:value="1.0202699829999999" table:style-name="ce1">
            <text:p>1.020269983</text:p>
          </table:table-cell>
          <table:table-cell office:value-type="float" office:value="1.1400480340000001" table:style-name="ce1">
            <text:p>1.140048034</text:p>
          </table:table-cell>
          <table:table-cell table:number-columns-repeated="16381"/>
        </table:table-row>
        <table:table-row table:style-name="ro13">
          <table:table-cell office:value-type="float" office:value="1.0921152110000001" table:style-name="ce1">
            <text:p>1.092115211</text:p>
          </table:table-cell>
          <table:table-cell office:value-type="float" office:value="1.0166525790000001" table:style-name="ce1">
            <text:p>1.016652579</text:p>
          </table:table-cell>
          <table:table-cell office:value-type="float" office:value="1.147168043" table:style-name="ce1">
            <text:p>1.147168043</text:p>
          </table:table-cell>
          <table:table-cell table:number-columns-repeated="16381"/>
        </table:table-row>
        <table:table-row table:style-name="ro13">
          <table:table-cell office:value-type="float" office:value="1.086164285" table:style-name="ce1">
            <text:p>1.086164285</text:p>
          </table:table-cell>
          <table:table-cell office:value-type="float" office:value="1.010897841" table:style-name="ce1">
            <text:p>1.010897841</text:p>
          </table:table-cell>
          <table:table-cell office:value-type="float" office:value="1.142751726" table:style-name="ce1">
            <text:p>1.142751726</text:p>
          </table:table-cell>
          <table:table-cell table:number-columns-repeated="16381"/>
        </table:table-row>
        <table:table-row table:style-name="ro13">
          <table:table-cell office:value-type="float" office:value="1.0762750329999999" table:style-name="ce1">
            <text:p>1.076275033</text:p>
          </table:table-cell>
          <table:table-cell office:value-type="float" office:value="1.003788071" table:style-name="ce1">
            <text:p>1.003788071</text:p>
          </table:table-cell>
          <table:table-cell office:value-type="float" office:value="1.1372113850000001" table:style-name="ce1">
            <text:p>1.137211385</text:p>
          </table:table-cell>
          <table:table-cell table:number-columns-repeated="16381"/>
        </table:table-row>
        <table:table-row table:style-name="ro13">
          <table:table-cell office:value-type="float" office:value="1.063121931" table:style-name="ce1">
            <text:p>1.063121931</text:p>
          </table:table-cell>
          <table:table-cell office:value-type="float" office:value="1.0000758700000001" table:style-name="ce1">
            <text:p>1.00007587</text:p>
          </table:table-cell>
          <table:table-cell office:value-type="float" office:value="1.135351993" table:style-name="ce1">
            <text:p>1.135351993</text:p>
          </table:table-cell>
          <table:table-cell table:number-columns-repeated="16381"/>
        </table:table-row>
        <table:table-row table:style-name="ro13">
          <table:table-cell office:value-type="float" office:value="1.0624832129999999" table:style-name="ce1">
            <text:p>1.062483213</text:p>
          </table:table-cell>
          <table:table-cell office:value-type="float" office:value="0.99913534999999998" table:style-name="ce1">
            <text:p>0.99913535</text:p>
          </table:table-cell>
          <table:table-cell office:value-type="float" office:value="1.1347080519999999" table:style-name="ce1">
            <text:p>1.134708052</text:p>
          </table:table-cell>
          <table:table-cell table:number-columns-repeated="16381"/>
        </table:table-row>
        <table:table-row table:style-name="ro13">
          <table:table-cell office:value-type="float" office:value="1.059697933" table:style-name="ce1">
            <text:p>1.059697933</text:p>
          </table:table-cell>
          <table:table-cell office:value-type="float" office:value="0.99662603000000005" table:style-name="ce1">
            <text:p>0.99662603</text:p>
          </table:table-cell>
          <table:table-cell office:value-type="float" office:value="1.129039849" table:style-name="ce1">
            <text:p>1.129039849</text:p>
          </table:table-cell>
          <table:table-cell table:number-columns-repeated="16381"/>
        </table:table-row>
        <table:table-row table:style-name="ro13">
          <table:table-cell office:value-type="float" office:value="1.054165483" table:style-name="ce1">
            <text:p>1.054165483</text:p>
          </table:table-cell>
          <table:table-cell office:value-type="float" office:value="0.992903749" table:style-name="ce1">
            <text:p>0.992903749</text:p>
          </table:table-cell>
          <table:table-cell office:value-type="float" office:value="1.1208671370000001" table:style-name="ce1">
            <text:p>1.120867137</text:p>
          </table:table-cell>
          <table:table-cell table:number-columns-repeated="16381"/>
        </table:table-row>
        <table:table-row table:style-name="ro13">
          <table:table-cell office:value-type="float" office:value="1.0509834419999999" table:style-name="ce1">
            <text:p>1.050983442</text:p>
          </table:table-cell>
          <table:table-cell office:value-type="float" office:value="0.99231603499999999" table:style-name="ce1">
            <text:p>0.992316035</text:p>
          </table:table-cell>
          <table:table-cell office:value-type="float" office:value="1.1091810479999999" table:style-name="ce1">
            <text:p>1.109181048</text:p>
          </table:table-cell>
          <table:table-cell table:number-columns-repeated="16381"/>
        </table:table-row>
        <table:table-row table:style-name="ro13">
          <table:table-cell office:value-type="float" office:value="1.043566115" table:style-name="ce1">
            <text:p>1.043566115</text:p>
          </table:table-cell>
          <table:table-cell office:value-type="float" office:value="0.98966583799999996" table:style-name="ce1">
            <text:p>0.989665838</text:p>
          </table:table-cell>
          <table:table-cell office:value-type="float" office:value="1.099689436" table:style-name="ce1">
            <text:p>1.099689436</text:p>
          </table:table-cell>
          <table:table-cell table:number-columns-repeated="16381"/>
        </table:table-row>
        <table:table-row table:style-name="ro13">
          <table:table-cell office:value-type="float" office:value="1.0346482299999999" table:style-name="ce1">
            <text:p>1.03464823</text:p>
          </table:table-cell>
          <table:table-cell office:value-type="float" office:value="0.99179376600000002" table:style-name="ce1">
            <text:p>0.991793766</text:p>
          </table:table-cell>
          <table:table-cell office:value-type="float" office:value="1.111710609" table:style-name="ce1">
            <text:p>1.111710609</text:p>
          </table:table-cell>
          <table:table-cell table:number-columns-repeated="16381"/>
        </table:table-row>
        <table:table-row table:style-name="ro13">
          <table:table-cell office:value-type="float" office:value="1.0256195619999999" table:style-name="ce1">
            <text:p>1.025619562</text:p>
          </table:table-cell>
          <table:table-cell office:value-type="float" office:value="0.98486810400000002" table:style-name="ce1">
            <text:p>0.984868104</text:p>
          </table:table-cell>
          <table:table-cell office:value-type="float" office:value="1.1027976020000001" table:style-name="ce1">
            <text:p>1.102797602</text:p>
          </table:table-cell>
          <table:table-cell table:number-columns-repeated="16381"/>
        </table:table-row>
        <table:table-row table:style-name="ro13">
          <table:table-cell office:value-type="float" office:value="1.010777807" table:style-name="ce1">
            <text:p>1.010777807</text:p>
          </table:table-cell>
          <table:table-cell office:value-type="float" office:value="0.98575267700000002" table:style-name="ce1">
            <text:p>0.985752677</text:p>
          </table:table-cell>
          <table:table-cell office:value-type="float" office:value="1.1012292669999999" table:style-name="ce1">
            <text:p>1.101229267</text:p>
          </table:table-cell>
          <table:table-cell table:number-columns-repeated="16381"/>
        </table:table-row>
        <table:table-row table:style-name="ro13">
          <table:table-cell office:value-type="float" office:value="1.000897666" table:style-name="ce1">
            <text:p>1.000897666</text:p>
          </table:table-cell>
          <table:table-cell office:value-type="float" office:value="0.97988846699999999" table:style-name="ce1">
            <text:p>0.979888467</text:p>
          </table:table-cell>
          <table:table-cell office:value-type="float" office:value="1.0925403380000001" table:style-name="ce1">
            <text:p>1.092540338</text:p>
          </table:table-cell>
          <table:table-cell table:number-columns-repeated="16381"/>
        </table:table-row>
        <table:table-row table:style-name="ro13">
          <table:table-cell office:value-type="float" office:value="0.995524085" table:style-name="ce1">
            <text:p>0.995524085</text:p>
          </table:table-cell>
          <table:table-cell office:value-type="float" office:value="0.97200577099999996" table:style-name="ce1">
            <text:p>0.972005771</text:p>
          </table:table-cell>
          <table:table-cell office:value-type="float" office:value="1.0901069480000001" table:style-name="ce1">
            <text:p>1.090106948</text:p>
          </table:table-cell>
          <table:table-cell table:number-columns-repeated="16381"/>
        </table:table-row>
        <table:table-row table:style-name="ro13">
          <table:table-cell office:value-type="float" office:value="0.99015915700000001" table:style-name="ce1">
            <text:p>0.990159157</text:p>
          </table:table-cell>
          <table:table-cell office:value-type="float" office:value="0.96095054599999996" table:style-name="ce1">
            <text:p>0.960950546</text:p>
          </table:table-cell>
          <table:table-cell office:value-type="float" office:value="1.0650040730000001" table:style-name="ce1">
            <text:p>1.065004073</text:p>
          </table:table-cell>
          <table:table-cell table:number-columns-repeated="16381"/>
        </table:table-row>
        <table:table-row table:style-name="ro13">
          <table:table-cell office:value-type="float" office:value="0.98593090299999997" table:style-name="ce1">
            <text:p>0.985930903</text:p>
          </table:table-cell>
          <table:table-cell office:value-type="float" office:value="0.94815892700000004" table:style-name="ce1">
            <text:p>0.948158927</text:p>
          </table:table-cell>
          <table:table-cell office:value-type="float" office:value="1.0629785380000001" table:style-name="ce1">
            <text:p>1.062978538</text:p>
          </table:table-cell>
          <table:table-cell table:number-columns-repeated="16381"/>
        </table:table-row>
        <table:table-row table:style-name="ro13">
          <table:table-cell office:value-type="float" office:value="0.99253338099999999" table:style-name="ce1">
            <text:p>0.992533381</text:p>
          </table:table-cell>
          <table:table-cell office:value-type="float" office:value="0.93730533599999999" table:style-name="ce1">
            <text:p>0.937305336</text:p>
          </table:table-cell>
          <table:table-cell office:value-type="float" office:value="1.045833668" table:style-name="ce1">
            <text:p>1.045833668</text:p>
          </table:table-cell>
          <table:table-cell table:number-columns-repeated="16381"/>
        </table:table-row>
        <table:table-row table:style-name="ro13">
          <table:table-cell office:value-type="float" office:value="1.0069181410000001" table:style-name="ce1">
            <text:p>1.006918141</text:p>
          </table:table-cell>
          <table:table-cell office:value-type="float" office:value="0.94053034899999999" table:style-name="ce1">
            <text:p>0.940530349</text:p>
          </table:table-cell>
          <table:table-cell office:value-type="float" office:value="1.051670417" table:style-name="ce1">
            <text:p>1.051670417</text:p>
          </table:table-cell>
          <table:table-cell table:number-columns-repeated="16381"/>
        </table:table-row>
        <table:table-row table:style-name="ro13">
          <table:table-cell office:value-type="float" office:value="1.0159182680000001" table:style-name="ce1">
            <text:p>1.015918268</text:p>
          </table:table-cell>
          <table:table-cell office:value-type="float" office:value="0.937493244" table:style-name="ce1">
            <text:p>0.937493244</text:p>
          </table:table-cell>
          <table:table-cell office:value-type="float" office:value="1.0456240809999999" table:style-name="ce1">
            <text:p>1.045624081</text:p>
          </table:table-cell>
          <table:table-cell table:number-columns-repeated="16381"/>
        </table:table-row>
        <table:table-row table:style-name="ro13">
          <table:table-cell office:value-type="float" office:value="1.0175620320000001" table:style-name="ce1">
            <text:p>1.017562032</text:p>
          </table:table-cell>
          <table:table-cell office:value-type="float" office:value="0.93023729600000005" table:style-name="ce1">
            <text:p>0.930237296</text:p>
          </table:table-cell>
          <table:table-cell office:value-type="float" office:value="1.047153985" table:style-name="ce1">
            <text:p>1.047153985</text:p>
          </table:table-cell>
          <table:table-cell table:number-columns-repeated="16381"/>
        </table:table-row>
        <table:table-row table:style-name="ro13">
          <table:table-cell office:value-type="float" office:value="1.0169539999999999" table:style-name="ce1">
            <text:p>1.016954</text:p>
          </table:table-cell>
          <table:table-cell office:value-type="float" office:value="0.92305466599999997" table:style-name="ce1">
            <text:p>0.923054666</text:p>
          </table:table-cell>
          <table:table-cell office:value-type="float" office:value="1.0447514849999999" table:style-name="ce1">
            <text:p>1.044751485</text:p>
          </table:table-cell>
          <table:table-cell table:number-columns-repeated="16381"/>
        </table:table-row>
        <table:table-row table:style-name="ro13">
          <table:table-cell office:value-type="float" office:value="1.016411749" table:style-name="ce1">
            <text:p>1.016411749</text:p>
          </table:table-cell>
          <table:table-cell office:value-type="float" office:value="0.91906714499999997" table:style-name="ce1">
            <text:p>0.919067145</text:p>
          </table:table-cell>
          <table:table-cell office:value-type="float" office:value="1.059356851" table:style-name="ce1">
            <text:p>1.059356851</text:p>
          </table:table-cell>
          <table:table-cell table:number-columns-repeated="16381"/>
        </table:table-row>
        <table:table-row table:style-name="ro13">
          <table:table-cell office:value-type="float" office:value="1.0134334890000001" table:style-name="ce1">
            <text:p>1.013433489</text:p>
          </table:table-cell>
          <table:table-cell office:value-type="float" office:value="0.91664327700000003" table:style-name="ce1">
            <text:p>0.916643277</text:p>
          </table:table-cell>
          <table:table-cell office:value-type="float" office:value="1.057080953" table:style-name="ce1">
            <text:p>1.057080953</text:p>
          </table:table-cell>
          <table:table-cell table:number-columns-repeated="16381"/>
        </table:table-row>
        <table:table-row table:style-name="ro13">
          <table:table-cell office:value-type="float" office:value="1.0006791349999999" table:style-name="ce1">
            <text:p>1.000679135</text:p>
          </table:table-cell>
          <table:table-cell office:value-type="float" office:value="0.91222733300000003" table:style-name="ce1">
            <text:p>0.912227333</text:p>
          </table:table-cell>
          <table:table-cell office:value-type="float" office:value="1.049369556" table:style-name="ce1">
            <text:p>1.049369556</text:p>
          </table:table-cell>
          <table:table-cell table:number-columns-repeated="16381"/>
        </table:table-row>
        <table:table-row table:style-name="ro13">
          <table:table-cell office:value-type="float" office:value="0.99097064999999995" table:style-name="ce1">
            <text:p>0.99097065</text:p>
          </table:table-cell>
          <table:table-cell office:value-type="float" office:value="0.91366349700000005" table:style-name="ce1">
            <text:p>0.913663497</text:p>
          </table:table-cell>
          <table:table-cell office:value-type="float" office:value="1.0488906330000001" table:style-name="ce1">
            <text:p>1.048890633</text:p>
          </table:table-cell>
          <table:table-cell table:number-columns-repeated="16381"/>
        </table:table-row>
        <table:table-row table:style-name="ro13">
          <table:table-cell office:value-type="float" office:value="0.99029685999999995" table:style-name="ce1">
            <text:p>0.99029686</text:p>
          </table:table-cell>
          <table:table-cell office:value-type="float" office:value="0.91381185099999995" table:style-name="ce1">
            <text:p>0.913811851</text:p>
          </table:table-cell>
          <table:table-cell office:value-type="float" office:value="1.055169585" table:style-name="ce1">
            <text:p>1.055169585</text:p>
          </table:table-cell>
          <table:table-cell table:number-columns-repeated="16381"/>
        </table:table-row>
        <table:table-row table:style-name="ro13">
          <table:table-cell office:value-type="float" office:value="0.98574506900000003" table:style-name="ce1">
            <text:p>0.985745069</text:p>
          </table:table-cell>
          <table:table-cell office:value-type="float" office:value="0.91024714500000004" table:style-name="ce1">
            <text:p>0.910247145</text:p>
          </table:table-cell>
          <table:table-cell office:value-type="float" office:value="1.0458023649999999" table:style-name="ce1">
            <text:p>1.045802365</text:p>
          </table:table-cell>
          <table:table-cell table:number-columns-repeated="16381"/>
        </table:table-row>
        <table:table-row table:style-name="ro13">
          <table:table-cell office:value-type="float" office:value="0.98252469200000003" table:style-name="ce1">
            <text:p>0.982524692</text:p>
          </table:table-cell>
          <table:table-cell office:value-type="float" office:value="0.91230270400000002" table:style-name="ce1">
            <text:p>0.912302704</text:p>
          </table:table-cell>
          <table:table-cell office:value-type="float" office:value="1.043891159" table:style-name="ce1">
            <text:p>1.043891159</text:p>
          </table:table-cell>
          <table:table-cell table:number-columns-repeated="16381"/>
        </table:table-row>
        <table:table-row table:style-name="ro13">
          <table:table-cell office:value-type="float" office:value="0.97882451100000001" table:style-name="ce1">
            <text:p>0.978824511</text:p>
          </table:table-cell>
          <table:table-cell office:value-type="float" office:value="0.91125200699999998" table:style-name="ce1">
            <text:p>0.911252007</text:p>
          </table:table-cell>
          <table:table-cell office:value-type="float" office:value="1.0479384970000001" table:style-name="ce1">
            <text:p>1.047938497</text:p>
          </table:table-cell>
          <table:table-cell table:number-columns-repeated="16381"/>
        </table:table-row>
        <table:table-row table:style-name="ro13">
          <table:table-cell office:value-type="float" office:value="0.97187100500000001" table:style-name="ce1">
            <text:p>0.971871005</text:p>
          </table:table-cell>
          <table:table-cell office:value-type="float" office:value="0.91151936099999997" table:style-name="ce1">
            <text:p>0.911519361</text:p>
          </table:table-cell>
          <table:table-cell office:value-type="float" office:value="1.0451726480000001" table:style-name="ce1">
            <text:p>1.045172648</text:p>
          </table:table-cell>
          <table:table-cell table:number-columns-repeated="16381"/>
        </table:table-row>
        <table:table-row table:style-name="ro13">
          <table:table-cell office:value-type="float" office:value="0.969271035" table:style-name="ce1">
            <text:p>0.969271035</text:p>
          </table:table-cell>
          <table:table-cell office:value-type="float" office:value="0.91102671999999996" table:style-name="ce1">
            <text:p>0.91102672</text:p>
          </table:table-cell>
          <table:table-cell office:value-type="float" office:value="1.0449318599999999" table:style-name="ce1">
            <text:p>1.04493186</text:p>
          </table:table-cell>
          <table:table-cell table:number-columns-repeated="16381"/>
        </table:table-row>
        <table:table-row table:style-name="ro13">
          <table:table-cell office:value-type="float" office:value="0.97040375999999995" table:style-name="ce1">
            <text:p>0.97040376</text:p>
          </table:table-cell>
          <table:table-cell office:value-type="float" office:value="0.907690887" table:style-name="ce1">
            <text:p>0.907690887</text:p>
          </table:table-cell>
          <table:table-cell office:value-type="float" office:value="1.045872862" table:style-name="ce1">
            <text:p>1.045872862</text:p>
          </table:table-cell>
          <table:table-cell table:number-columns-repeated="16381"/>
        </table:table-row>
        <table:table-row table:style-name="ro13">
          <table:table-cell office:value-type="float" office:value="0.97333651499999996" table:style-name="ce1">
            <text:p>0.973336515</text:p>
          </table:table-cell>
          <table:table-cell office:value-type="float" office:value="0.906101406" table:style-name="ce1">
            <text:p>0.906101406</text:p>
          </table:table-cell>
          <table:table-cell office:value-type="float" office:value="1.048822717" table:style-name="ce1">
            <text:p>1.048822717</text:p>
          </table:table-cell>
          <table:table-cell table:number-columns-repeated="16381"/>
        </table:table-row>
        <table:table-row table:style-name="ro13">
          <table:table-cell office:value-type="float" office:value="0.97048248699999995" table:style-name="ce1">
            <text:p>0.970482487</text:p>
          </table:table-cell>
          <table:table-cell office:value-type="float" office:value="0.90418038199999995" table:style-name="ce1">
            <text:p>0.904180382</text:p>
          </table:table-cell>
          <table:table-cell office:value-type="float" office:value="1.054631415" table:style-name="ce1">
            <text:p>1.054631415</text:p>
          </table:table-cell>
          <table:table-cell table:number-columns-repeated="16381"/>
        </table:table-row>
        <table:table-row table:style-name="ro13">
          <table:table-cell office:value-type="float" office:value="0.96412171599999996" table:style-name="ce1">
            <text:p>0.964121716</text:p>
          </table:table-cell>
          <table:table-cell office:value-type="float" office:value="0.89864878599999998" table:style-name="ce1">
            <text:p>0.898648786</text:p>
          </table:table-cell>
          <table:table-cell office:value-type="float" office:value="1.0510798530000001" table:style-name="ce1">
            <text:p>1.051079853</text:p>
          </table:table-cell>
          <table:table-cell table:number-columns-repeated="16381"/>
        </table:table-row>
        <table:table-row table:style-name="ro13">
          <table:table-cell office:value-type="float" office:value="0.95643852600000001" table:style-name="ce1">
            <text:p>0.956438526</text:p>
          </table:table-cell>
          <table:table-cell office:value-type="float" office:value="0.894263052" table:style-name="ce1">
            <text:p>0.894263052</text:p>
          </table:table-cell>
          <table:table-cell office:value-type="float" office:value="1.043183102" table:style-name="ce1">
            <text:p>1.043183102</text:p>
          </table:table-cell>
          <table:table-cell table:number-columns-repeated="16381"/>
        </table:table-row>
        <table:table-row table:style-name="ro13">
          <table:table-cell office:value-type="float" office:value="0.95670080400000002" table:style-name="ce1">
            <text:p>0.956700804</text:p>
          </table:table-cell>
          <table:table-cell office:value-type="float" office:value="0.89513904700000002" table:style-name="ce1">
            <text:p>0.895139047</text:p>
          </table:table-cell>
          <table:table-cell office:value-type="float" office:value="1.0417284609999999" table:style-name="ce1">
            <text:p>1.041728461</text:p>
          </table:table-cell>
          <table:table-cell table:number-columns-repeated="16381"/>
        </table:table-row>
        <table:table-row table:style-name="ro13">
          <table:table-cell office:value-type="float" office:value="0.95751528799999996" table:style-name="ce1">
            <text:p>0.957515288</text:p>
          </table:table-cell>
          <table:table-cell office:value-type="float" office:value="0.89171819100000005" table:style-name="ce1">
            <text:p>0.891718191</text:p>
          </table:table-cell>
          <table:table-cell office:value-type="float" office:value="1.058937182" table:style-name="ce1">
            <text:p>1.058937182</text:p>
          </table:table-cell>
          <table:table-cell table:number-columns-repeated="16381"/>
        </table:table-row>
        <table:table-row table:style-name="ro13">
          <table:table-cell office:value-type="float" office:value="0.955544265" table:style-name="ce1">
            <text:p>0.955544265</text:p>
          </table:table-cell>
          <table:table-cell office:value-type="float" office:value="0.88943559900000002" table:style-name="ce1">
            <text:p>0.889435599</text:p>
          </table:table-cell>
          <table:table-cell office:value-type="float" office:value="1.0548406640000001" table:style-name="ce1">
            <text:p>1.054840664</text:p>
          </table:table-cell>
          <table:table-cell table:number-columns-repeated="16381"/>
        </table:table-row>
        <table:table-row table:style-name="ro13">
          <table:table-cell office:value-type="float" office:value="0.94993340699999995" table:style-name="ce1">
            <text:p>0.949933407</text:p>
          </table:table-cell>
          <table:table-cell office:value-type="float" office:value="0.88924098100000004" table:style-name="ce1">
            <text:p>0.889240981</text:p>
          </table:table-cell>
          <table:table-cell office:value-type="float" office:value="1.0566063489999999" table:style-name="ce1">
            <text:p>1.056606349</text:p>
          </table:table-cell>
          <table:table-cell table:number-columns-repeated="16381"/>
        </table:table-row>
        <table:table-row table:style-name="ro13">
          <table:table-cell office:value-type="float" office:value="0.947718646" table:style-name="ce1">
            <text:p>0.947718646</text:p>
          </table:table-cell>
          <table:table-cell office:value-type="float" office:value="0.88916419999999996" table:style-name="ce1">
            <text:p>0.8891642</text:p>
          </table:table-cell>
          <table:table-cell office:value-type="float" office:value="1.0540640299999999" table:style-name="ce1">
            <text:p>1.05406403</text:p>
          </table:table-cell>
          <table:table-cell table:number-columns-repeated="16381"/>
        </table:table-row>
        <table:table-row table:style-name="ro13">
          <table:table-cell office:value-type="float" office:value="0.945774314" table:style-name="ce1">
            <text:p>0.945774314</text:p>
          </table:table-cell>
          <table:table-cell office:value-type="float" office:value="0.88985299100000004" table:style-name="ce1">
            <text:p>0.889852991</text:p>
          </table:table-cell>
          <table:table-cell office:value-type="float" office:value="1.051388081" table:style-name="ce1">
            <text:p>1.051388081</text:p>
          </table:table-cell>
          <table:table-cell table:number-columns-repeated="16381"/>
        </table:table-row>
        <table:table-row table:style-name="ro13">
          <table:table-cell office:value-type="float" office:value="0.94658219899999996" table:style-name="ce1">
            <text:p>0.946582199</text:p>
          </table:table-cell>
          <table:table-cell office:value-type="float" office:value="0.891824968" table:style-name="ce1">
            <text:p>0.891824968</text:p>
          </table:table-cell>
          <table:table-cell office:value-type="float" office:value="1.0305684500000001" table:style-name="ce1">
            <text:p>1.03056845</text:p>
          </table:table-cell>
          <table:table-cell table:number-columns-repeated="16381"/>
        </table:table-row>
        <table:table-row table:style-name="ro13">
          <table:table-cell office:value-type="float" office:value="0.94414991199999998" table:style-name="ce1">
            <text:p>0.944149912</text:p>
          </table:table-cell>
          <table:table-cell office:value-type="float" office:value="0.89284505700000005" table:style-name="ce1">
            <text:p>0.892845057</text:p>
          </table:table-cell>
          <table:table-cell office:value-type="float" office:value="1.030125285" table:style-name="ce1">
            <text:p>1.030125285</text:p>
          </table:table-cell>
          <table:table-cell table:number-columns-repeated="16381"/>
        </table:table-row>
        <table:table-row table:style-name="ro13">
          <table:table-cell office:value-type="float" office:value="0.945765203" table:style-name="ce1">
            <text:p>0.945765203</text:p>
          </table:table-cell>
          <table:table-cell office:value-type="float" office:value="0.89538170699999997" table:style-name="ce1">
            <text:p>0.895381707</text:p>
          </table:table-cell>
          <table:table-cell office:value-type="float" office:value="1.014564955" table:style-name="ce1">
            <text:p>1.014564955</text:p>
          </table:table-cell>
          <table:table-cell table:number-columns-repeated="16381"/>
        </table:table-row>
        <table:table-row table:style-name="ro13">
          <table:table-cell office:value-type="float" office:value="0.94457213200000001" table:style-name="ce1">
            <text:p>0.944572132</text:p>
          </table:table-cell>
          <table:table-cell office:value-type="float" office:value="0.89442025999999997" table:style-name="ce1">
            <text:p>0.89442026</text:p>
          </table:table-cell>
          <table:table-cell office:value-type="float" office:value="1.0132921189999999" table:style-name="ce1">
            <text:p>1.013292119</text:p>
          </table:table-cell>
          <table:table-cell table:number-columns-repeated="16381"/>
        </table:table-row>
        <table:table-row table:style-name="ro13">
          <table:table-cell office:value-type="float" office:value="0.95059619100000003" table:style-name="ce1">
            <text:p>0.950596191</text:p>
          </table:table-cell>
          <table:table-cell office:value-type="float" office:value="0.89676425299999996" table:style-name="ce1">
            <text:p>0.896764253</text:p>
          </table:table-cell>
          <table:table-cell office:value-type="float" office:value="1.011096156" table:style-name="ce1">
            <text:p>1.011096156</text:p>
          </table:table-cell>
          <table:table-cell table:number-columns-repeated="16381"/>
        </table:table-row>
        <table:table-row table:style-name="ro13">
          <table:table-cell office:value-type="float" office:value="0.91972415500000004" table:style-name="ce1">
            <text:p>0.919724155</text:p>
          </table:table-cell>
          <table:table-cell office:value-type="float" office:value="0.86784463099999998" table:style-name="ce1">
            <text:p>0.867844631</text:p>
          </table:table-cell>
          <table:table-cell office:value-type="float" office:value="0.96898651800000002" table:style-name="ce1">
            <text:p>0.968986518</text:p>
          </table:table-cell>
          <table:table-cell table:number-columns-repeated="16381"/>
        </table:table-row>
        <table:table-row table:style-name="ro13">
          <table:table-cell office:value-type="float" office:value="0.91715941599999995" table:style-name="ce1">
            <text:p>0.917159416</text:p>
          </table:table-cell>
          <table:table-cell office:value-type="float" office:value="0.86761535999999995" table:style-name="ce1">
            <text:p>0.86761536</text:p>
          </table:table-cell>
          <table:table-cell office:value-type="float" office:value="0.97100621799999998" table:style-name="ce1">
            <text:p>0.971006218</text:p>
          </table:table-cell>
          <table:table-cell table:number-columns-repeated="16381"/>
        </table:table-row>
        <table:table-row table:style-name="ro13">
          <table:table-cell office:value-type="float" office:value="0.91773790200000005" table:style-name="ce1">
            <text:p>0.917737902</text:p>
          </table:table-cell>
          <table:table-cell office:value-type="float" office:value="0.868188827" table:style-name="ce1">
            <text:p>0.868188827</text:p>
          </table:table-cell>
          <table:table-cell office:value-type="float" office:value="0.97139278399999995" table:style-name="ce1">
            <text:p>0.971392784</text:p>
          </table:table-cell>
          <table:table-cell table:number-columns-repeated="16381"/>
        </table:table-row>
        <table:table-row table:style-name="ro13">
          <table:table-cell office:value-type="float" office:value="0.92058597099999995" table:style-name="ce1">
            <text:p>0.920585971</text:p>
          </table:table-cell>
          <table:table-cell office:value-type="float" office:value="0.86660406499999998" table:style-name="ce1">
            <text:p>0.866604065</text:p>
          </table:table-cell>
          <table:table-cell office:value-type="float" office:value="0.98759755000000005" table:style-name="ce1">
            <text:p>0.98759755</text:p>
          </table:table-cell>
          <table:table-cell table:number-columns-repeated="16381"/>
        </table:table-row>
        <table:table-row table:style-name="ro13">
          <table:table-cell office:value-type="float" office:value="0.91486807400000003" table:style-name="ce1">
            <text:p>0.914868074</text:p>
          </table:table-cell>
          <table:table-cell office:value-type="float" office:value="0.85802620399999996" table:style-name="ce1">
            <text:p>0.858026204</text:p>
          </table:table-cell>
          <table:table-cell office:value-type="float" office:value="0.98278209299999997" table:style-name="ce1">
            <text:p>0.982782093</text:p>
          </table:table-cell>
          <table:table-cell table:number-columns-repeated="16381"/>
        </table:table-row>
        <table:table-row table:style-name="ro13">
          <table:table-cell office:value-type="float" office:value="0.91525015399999998" table:style-name="ce1">
            <text:p>0.915250154</text:p>
          </table:table-cell>
          <table:table-cell office:value-type="float" office:value="0.86139665899999995" table:style-name="ce1">
            <text:p>0.861396659</text:p>
          </table:table-cell>
          <table:table-cell office:value-type="float" office:value="0.98219525600000002" table:style-name="ce1">
            <text:p>0.982195256</text:p>
          </table:table-cell>
          <table:table-cell table:number-columns-repeated="16381"/>
        </table:table-row>
        <table:table-row table:style-name="ro13">
          <table:table-cell office:value-type="float" office:value="0.90788643899999999" table:style-name="ce1">
            <text:p>0.907886439</text:p>
          </table:table-cell>
          <table:table-cell office:value-type="float" office:value="0.86013724999999996" table:style-name="ce1">
            <text:p>0.86013725</text:p>
          </table:table-cell>
          <table:table-cell office:value-type="float" office:value="0.97651165500000003" table:style-name="ce1">
            <text:p>0.976511655</text:p>
          </table:table-cell>
          <table:table-cell table:number-columns-repeated="16381"/>
        </table:table-row>
        <table:table-row table:style-name="ro13">
          <table:table-cell office:value-type="float" office:value="0.94268864900000005" table:style-name="ce1">
            <text:p>0.942688649</text:p>
          </table:table-cell>
          <table:table-cell office:value-type="float" office:value="0.89080827900000004" table:style-name="ce1">
            <text:p>0.890808279</text:p>
          </table:table-cell>
          <table:table-cell office:value-type="float" office:value="1.024356501" table:style-name="ce1">
            <text:p>1.024356501</text:p>
          </table:table-cell>
          <table:table-cell table:number-columns-repeated="16381"/>
        </table:table-row>
        <table:table-row table:style-name="ro13">
          <table:table-cell office:value-type="float" office:value="0.94668177200000003" table:style-name="ce1">
            <text:p>0.946681772</text:p>
          </table:table-cell>
          <table:table-cell office:value-type="float" office:value="0.89984998199999999" table:style-name="ce1">
            <text:p>0.899849982</text:p>
          </table:table-cell>
          <table:table-cell office:value-type="float" office:value="1.029001818" table:style-name="ce1">
            <text:p>1.029001818</text:p>
          </table:table-cell>
          <table:table-cell table:number-columns-repeated="16381"/>
        </table:table-row>
        <table:table-row table:style-name="ro13">
          <table:table-cell office:value-type="float" office:value="0.95231452599999999" table:style-name="ce1">
            <text:p>0.952314526</text:p>
          </table:table-cell>
          <table:table-cell office:value-type="float" office:value="0.91351915800000005" table:style-name="ce1">
            <text:p>0.913519158</text:p>
          </table:table-cell>
          <table:table-cell office:value-type="float" office:value="1.0522297389999999" table:style-name="ce1">
            <text:p>1.052229739</text:p>
          </table:table-cell>
          <table:table-cell table:number-columns-repeated="16381"/>
        </table:table-row>
        <table:table-row table:style-name="ro13">
          <table:table-cell office:value-type="float" office:value="0.96500549700000005" table:style-name="ce1">
            <text:p>0.965005497</text:p>
          </table:table-cell>
          <table:table-cell office:value-type="float" office:value="0.93005104199999999" table:style-name="ce1">
            <text:p>0.930051042</text:p>
          </table:table-cell>
          <table:table-cell office:value-type="float" office:value="1.0417297489999999" table:style-name="ce1">
            <text:p>1.041729749</text:p>
          </table:table-cell>
          <table:table-cell table:number-columns-repeated="16381"/>
        </table:table-row>
        <table:table-row table:style-name="ro13">
          <table:table-cell office:value-type="float" office:value="0.97390093700000002" table:style-name="ce1">
            <text:p>0.973900937</text:p>
          </table:table-cell>
          <table:table-cell office:value-type="float" office:value="0.95854944200000003" table:style-name="ce1">
            <text:p>0.958549442</text:p>
          </table:table-cell>
          <table:table-cell office:value-type="float" office:value="1.0461046300000001" table:style-name="ce1">
            <text:p>1.04610463</text:p>
          </table:table-cell>
          <table:table-cell table:number-columns-repeated="16381"/>
        </table:table-row>
        <table:table-row table:style-name="ro13">
          <table:table-cell office:value-type="float" office:value="0.97040771000000003" table:style-name="ce1">
            <text:p>0.97040771</text:p>
          </table:table-cell>
          <table:table-cell office:value-type="float" office:value="0.965543551" table:style-name="ce1">
            <text:p>0.965543551</text:p>
          </table:table-cell>
          <table:table-cell office:value-type="float" office:value="1.0451611220000001" table:style-name="ce1">
            <text:p>1.045161122</text:p>
          </table:table-cell>
          <table:table-cell table:number-columns-repeated="16381"/>
        </table:table-row>
        <table:table-row table:style-name="ro13">
          <table:table-cell office:value-type="float" office:value="0.93467696700000003" table:style-name="ce1">
            <text:p>0.934676967</text:p>
          </table:table-cell>
          <table:table-cell office:value-type="float" office:value="0.974483655" table:style-name="ce1">
            <text:p>0.974483655</text:p>
          </table:table-cell>
          <table:table-cell office:value-type="float" office:value="1.037817231" table:style-name="ce1">
            <text:p>1.037817231</text:p>
          </table:table-cell>
          <table:table-cell table:number-columns-repeated="16381"/>
        </table:table-row>
        <table:table-row table:style-name="ro13">
          <table:table-cell office:value-type="float" office:value="0.82597198699999996" table:style-name="ce1">
            <text:p>0.825971987</text:p>
          </table:table-cell>
          <table:table-cell office:value-type="float" office:value="1.0186767029999999" table:style-name="ce1">
            <text:p>1.018676703</text:p>
          </table:table-cell>
          <table:table-cell office:value-type="float" office:value="1.036534888" table:style-name="ce1">
            <text:p>1.036534888</text:p>
          </table:table-cell>
          <table:table-cell table:number-columns-repeated="16381"/>
        </table:table-row>
        <table:table-row table:style-name="ro13">
          <table:table-cell office:value-type="float" office:value="0.70775431" table:style-name="ce1">
            <text:p>0.70775431</text:p>
          </table:table-cell>
          <table:table-cell office:value-type="float" office:value="1.051665192" table:style-name="ce1">
            <text:p>1.051665192</text:p>
          </table:table-cell>
          <table:table-cell office:value-type="float" office:value="1.032010165" table:style-name="ce1">
            <text:p>1.032010165</text:p>
          </table:table-cell>
          <table:table-cell table:number-columns-repeated="16381"/>
        </table:table-row>
        <table:table-row table:style-name="ro13">
          <table:table-cell office:value-type="float" office:value="0.57779072799999998" table:style-name="ce1">
            <text:p>0.577790728</text:p>
          </table:table-cell>
          <table:table-cell office:value-type="float" office:value="1.0755608130000001" table:style-name="ce1">
            <text:p>1.075560813</text:p>
          </table:table-cell>
          <table:table-cell office:value-type="float" office:value="1.031463018" table:style-name="ce1">
            <text:p>1.031463018</text:p>
          </table:table-cell>
          <table:table-cell table:number-columns-repeated="16381"/>
        </table:table-row>
        <table:table-row table:style-name="ro13">
          <table:table-cell office:value-type="float" office:value="0.43721307300000001" table:style-name="ce1">
            <text:p>0.437213073</text:p>
          </table:table-cell>
          <table:table-cell office:value-type="float" office:value="1.097465369" table:style-name="ce1">
            <text:p>1.097465369</text:p>
          </table:table-cell>
          <table:table-cell office:value-type="float" office:value="1.0262507890000001" table:style-name="ce1">
            <text:p>1.026250789</text:p>
          </table:table-cell>
          <table:table-cell table:number-columns-repeated="16381"/>
        </table:table-row>
        <table:table-row table:style-name="ro13">
          <table:table-cell office:value-type="float" office:value="0.411426927" table:style-name="ce1">
            <text:p>0.411426927</text:p>
          </table:table-cell>
          <table:table-cell office:value-type="float" office:value="1.100308745" table:style-name="ce1">
            <text:p>1.100308745</text:p>
          </table:table-cell>
          <table:table-cell office:value-type="float" office:value="1.048752557" table:style-name="ce1">
            <text:p>1.048752557</text:p>
          </table:table-cell>
          <table:table-cell table:number-columns-repeated="16381"/>
        </table:table-row>
        <table:table-row table:style-name="ro13">
          <table:table-cell office:value-type="float" office:value="0.41079654199999999" table:style-name="ce1">
            <text:p>0.410796542</text:p>
          </table:table-cell>
          <table:table-cell office:value-type="float" office:value="1.0948483229999999" table:style-name="ce1">
            <text:p>1.094848323</text:p>
          </table:table-cell>
          <table:table-cell office:value-type="float" office:value="1.0454855350000001" table:style-name="ce1">
            <text:p>1.045485535</text:p>
          </table:table-cell>
          <table:table-cell table:number-columns-repeated="16381"/>
        </table:table-row>
        <table:table-row table:style-name="ro13">
          <table:table-cell office:value-type="float" office:value="0.43748562499999999" table:style-name="ce1">
            <text:p>0.437485625</text:p>
          </table:table-cell>
          <table:table-cell office:value-type="float" office:value="1.0847039300000001" table:style-name="ce1">
            <text:p>1.08470393</text:p>
          </table:table-cell>
          <table:table-cell office:value-type="float" office:value="1.0479360639999999" table:style-name="ce1">
            <text:p>1.047936064</text:p>
          </table:table-cell>
          <table:table-cell table:number-columns-repeated="16381"/>
        </table:table-row>
        <table:table-row table:style-name="ro13">
          <table:table-cell office:value-type="float" office:value="0.55400816500000005" table:style-name="ce1">
            <text:p>0.554008165</text:p>
          </table:table-cell>
          <table:table-cell office:value-type="float" office:value="1.063785607" table:style-name="ce1">
            <text:p>1.063785607</text:p>
          </table:table-cell>
          <table:table-cell office:value-type="float" office:value="1.0606994709999999" table:style-name="ce1">
            <text:p>1.060699471</text:p>
          </table:table-cell>
          <table:table-cell table:number-columns-repeated="16381"/>
        </table:table-row>
        <table:table-row table:style-name="ro13">
          <table:table-cell office:value-type="float" office:value="0.68790959299999999" table:style-name="ce1">
            <text:p>0.687909593</text:p>
          </table:table-cell>
          <table:table-cell office:value-type="float" office:value="1.047607937" table:style-name="ce1">
            <text:p>1.047607937</text:p>
          </table:table-cell>
          <table:table-cell office:value-type="float" office:value="1.080448318" table:style-name="ce1">
            <text:p>1.080448318</text:p>
          </table:table-cell>
          <table:table-cell table:number-columns-repeated="16381"/>
        </table:table-row>
        <table:table-row table:style-name="ro13">
          <table:table-cell office:value-type="float" office:value="0.82568319999999995" table:style-name="ce1">
            <text:p>0.8256832</text:p>
          </table:table-cell>
          <table:table-cell office:value-type="float" office:value="1.0291150149999999" table:style-name="ce1">
            <text:p>1.029115015</text:p>
          </table:table-cell>
          <table:table-cell office:value-type="float" office:value="1.0729999830000001" table:style-name="ce1">
            <text:p>1.072999983</text:p>
          </table:table-cell>
          <table:table-cell table:number-columns-repeated="16381"/>
        </table:table-row>
        <table:table-row table:style-name="ro13">
          <table:table-cell office:value-type="float" office:value="0.96915977200000003" table:style-name="ce1">
            <text:p>0.969159772</text:p>
          </table:table-cell>
          <table:table-cell office:value-type="float" office:value="1.0136142800000001" table:style-name="ce1">
            <text:p>1.01361428</text:p>
          </table:table-cell>
          <table:table-cell office:value-type="float" office:value="1.0883497529999999" table:style-name="ce1">
            <text:p>1.088349753</text:p>
          </table:table-cell>
          <table:table-cell table:number-columns-repeated="16381"/>
        </table:table-row>
        <table:table-row table:style-name="ro13">
          <table:table-cell office:value-type="float" office:value="1.0003192249999999" table:style-name="ce1">
            <text:p>1.000319225</text:p>
          </table:table-cell>
          <table:table-cell office:value-type="float" office:value="1.0142622299999999" table:style-name="ce1">
            <text:p>1.01426223</text:p>
          </table:table-cell>
          <table:table-cell office:value-type="float" office:value="1.076095593" table:style-name="ce1">
            <text:p>1.076095593</text:p>
          </table:table-cell>
          <table:table-cell table:number-columns-repeated="16381"/>
        </table:table-row>
        <table:table-row table:style-name="ro13">
          <table:table-cell office:value-type="float" office:value="1.0114055209999999" table:style-name="ce1">
            <text:p>1.011405521</text:p>
          </table:table-cell>
          <table:table-cell office:value-type="float" office:value="1.0187785460000001" table:style-name="ce1">
            <text:p>1.018778546</text:p>
          </table:table-cell>
          <table:table-cell office:value-type="float" office:value="1.0809266470000001" table:style-name="ce1">
            <text:p>1.080926647</text:p>
          </table:table-cell>
          <table:table-cell table:number-columns-repeated="16381"/>
        </table:table-row>
        <table:table-row table:style-name="ro13">
          <table:table-cell office:value-type="float" office:value="1.0265956780000001" table:style-name="ce1">
            <text:p>1.026595678</text:p>
          </table:table-cell>
          <table:table-cell office:value-type="float" office:value="1.022742445" table:style-name="ce1">
            <text:p>1.022742445</text:p>
          </table:table-cell>
          <table:table-cell office:value-type="float" office:value="1.087888996" table:style-name="ce1">
            <text:p>1.087888996</text:p>
          </table:table-cell>
          <table:table-cell table:number-columns-repeated="16381"/>
        </table:table-row>
        <table:table-row table:style-name="ro13">
          <table:table-cell office:value-type="float" office:value="1.0302624549999999" table:style-name="ce1">
            <text:p>1.030262455</text:p>
          </table:table-cell>
          <table:table-cell office:value-type="float" office:value="1.0236842209999999" table:style-name="ce1">
            <text:p>1.023684221</text:p>
          </table:table-cell>
          <table:table-cell office:value-type="float" office:value="1.0930703610000001" table:style-name="ce1">
            <text:p>1.093070361</text:p>
          </table:table-cell>
          <table:table-cell table:number-columns-repeated="16381"/>
        </table:table-row>
        <table:table-row table:style-name="ro13">
          <table:table-cell office:value-type="float" office:value="1.0298759449999999" table:style-name="ce1">
            <text:p>1.029875945</text:p>
          </table:table-cell>
          <table:table-cell office:value-type="float" office:value="1.0223131640000001" table:style-name="ce1">
            <text:p>1.022313164</text:p>
          </table:table-cell>
          <table:table-cell office:value-type="float" office:value="1.0934232690000001" table:style-name="ce1">
            <text:p>1.093423269</text:p>
          </table:table-cell>
          <table:table-cell table:number-columns-repeated="16381"/>
        </table:table-row>
        <table:table-row table:style-name="ro13">
          <table:table-cell office:value-type="float" office:value="1.0328987510000001" table:style-name="ce1">
            <text:p>1.032898751</text:p>
          </table:table-cell>
          <table:table-cell office:value-type="float" office:value="1.02703758" table:style-name="ce1">
            <text:p>1.02703758</text:p>
          </table:table-cell>
          <table:table-cell office:value-type="float" office:value="1.1202673329999999" table:style-name="ce1">
            <text:p>1.120267333</text:p>
          </table:table-cell>
          <table:table-cell table:number-columns-repeated="16381"/>
        </table:table-row>
        <table:table-row table:style-name="ro13">
          <table:table-cell office:value-type="float" office:value="1.0363192109999999" table:style-name="ce1">
            <text:p>1.036319211</text:p>
          </table:table-cell>
          <table:table-cell office:value-type="float" office:value="1.02976563" table:style-name="ce1">
            <text:p>1.02976563</text:p>
          </table:table-cell>
          <table:table-cell office:value-type="float" office:value="1.1292898709999999" table:style-name="ce1">
            <text:p>1.129289871</text:p>
          </table:table-cell>
          <table:table-cell table:number-columns-repeated="16381"/>
        </table:table-row>
        <table:table-row table:style-name="ro13">
          <table:table-cell office:value-type="float" office:value="1.040403344" table:style-name="ce1">
            <text:p>1.040403344</text:p>
          </table:table-cell>
          <table:table-cell office:value-type="float" office:value="1.028969695" table:style-name="ce1">
            <text:p>1.028969695</text:p>
          </table:table-cell>
          <table:table-cell office:value-type="float" office:value="1.1362996110000001" table:style-name="ce1">
            <text:p>1.136299611</text:p>
          </table:table-cell>
          <table:table-cell table:number-columns-repeated="16381"/>
        </table:table-row>
        <table:table-row table:style-name="ro13">
          <table:table-cell office:value-type="float" office:value="1.0489449019999999" table:style-name="ce1">
            <text:p>1.048944902</text:p>
          </table:table-cell>
          <table:table-cell office:value-type="float" office:value="1.0361052019999999" table:style-name="ce1">
            <text:p>1.036105202</text:p>
          </table:table-cell>
          <table:table-cell office:value-type="float" office:value="1.1476083850000001" table:style-name="ce1">
            <text:p>1.147608385</text:p>
          </table:table-cell>
          <table:table-cell table:number-columns-repeated="16381"/>
        </table:table-row>
        <table:table-row table:style-name="ro13">
          <table:table-cell office:value-type="float" office:value="1.0521566259999999" table:style-name="ce1">
            <text:p>1.052156626</text:p>
          </table:table-cell>
          <table:table-cell office:value-type="float" office:value="1.0350190859999999" table:style-name="ce1">
            <text:p>1.035019086</text:p>
          </table:table-cell>
          <table:table-cell office:value-type="float" office:value="1.1498494100000001" table:style-name="ce1">
            <text:p>1.14984941</text:p>
          </table:table-cell>
          <table:table-cell table:number-columns-repeated="16381"/>
        </table:table-row>
        <table:table-row table:style-name="ro13">
          <table:table-cell office:value-type="float" office:value="1.057652316" table:style-name="ce1">
            <text:p>1.057652316</text:p>
          </table:table-cell>
          <table:table-cell office:value-type="float" office:value="1.0367947900000001" table:style-name="ce1">
            <text:p>1.03679479</text:p>
          </table:table-cell>
          <table:table-cell office:value-type="float" office:value="1.151818362" table:style-name="ce1">
            <text:p>1.151818362</text:p>
          </table:table-cell>
          <table:table-cell table:number-columns-repeated="16381"/>
        </table:table-row>
        <table:table-row table:style-name="ro13">
          <table:table-cell office:value-type="float" office:value="1.0642852060000001" table:style-name="ce1">
            <text:p>1.064285206</text:p>
          </table:table-cell>
          <table:table-cell office:value-type="float" office:value="1.040083409" table:style-name="ce1">
            <text:p>1.040083409</text:p>
          </table:table-cell>
          <table:table-cell office:value-type="float" office:value="1.16187554" table:style-name="ce1">
            <text:p>1.16187554</text:p>
          </table:table-cell>
          <table:table-cell table:number-columns-repeated="16381"/>
        </table:table-row>
        <table:table-row table:style-name="ro13">
          <table:table-cell office:value-type="float" office:value="1.064735556" table:style-name="ce1">
            <text:p>1.064735556</text:p>
          </table:table-cell>
          <table:table-cell office:value-type="float" office:value="1.0380479490000001" table:style-name="ce1">
            <text:p>1.038047949</text:p>
          </table:table-cell>
          <table:table-cell office:value-type="float" office:value="1.167427717" table:style-name="ce1">
            <text:p>1.167427717</text:p>
          </table:table-cell>
          <table:table-cell table:number-columns-repeated="16381"/>
        </table:table-row>
        <table:table-row table:style-name="ro13">
          <table:table-cell office:value-type="float" office:value="1.063122731" table:style-name="ce1">
            <text:p>1.063122731</text:p>
          </table:table-cell>
          <table:table-cell office:value-type="float" office:value="1.0326117020000001" table:style-name="ce1">
            <text:p>1.032611702</text:p>
          </table:table-cell>
          <table:table-cell office:value-type="float" office:value="1.1656936470000001" table:style-name="ce1">
            <text:p>1.165693647</text:p>
          </table:table-cell>
          <table:table-cell table:number-columns-repeated="16381"/>
        </table:table-row>
        <table:table-row table:style-name="ro13">
          <table:table-cell office:value-type="float" office:value="1.065590797" table:style-name="ce1">
            <text:p>1.065590797</text:p>
          </table:table-cell>
          <table:table-cell office:value-type="float" office:value="1.0269712769999999" table:style-name="ce1">
            <text:p>1.026971277</text:p>
          </table:table-cell>
          <table:table-cell office:value-type="float" office:value="1.1556649720000001" table:style-name="ce1">
            <text:p>1.155664972</text:p>
          </table:table-cell>
          <table:table-cell table:number-columns-repeated="16381"/>
        </table:table-row>
        <table:table-row table:style-name="ro13">
          <table:table-cell office:value-type="float" office:value="1.058484062" table:style-name="ce1">
            <text:p>1.058484062</text:p>
          </table:table-cell>
          <table:table-cell office:value-type="float" office:value="1.023632503" table:style-name="ce1">
            <text:p>1.023632503</text:p>
          </table:table-cell>
          <table:table-cell office:value-type="float" office:value="1.1414445559999999" table:style-name="ce1">
            <text:p>1.141444556</text:p>
          </table:table-cell>
          <table:table-cell table:number-columns-repeated="16381"/>
        </table:table-row>
        <table:table-row table:style-name="ro13">
          <table:table-cell office:value-type="float" office:value="1.0495593729999999" table:style-name="ce1">
            <text:p>1.049559373</text:p>
          </table:table-cell>
          <table:table-cell office:value-type="float" office:value="1.0252146609999999" table:style-name="ce1">
            <text:p>1.025214661</text:p>
          </table:table-cell>
          <table:table-cell office:value-type="float" office:value="1.1434924559999999" table:style-name="ce1">
            <text:p>1.143492456</text:p>
          </table:table-cell>
          <table:table-cell table:number-columns-repeated="16381"/>
        </table:table-row>
        <table:table-row table:style-name="ro13">
          <table:table-cell office:value-type="float" office:value="1.048207592" table:style-name="ce1">
            <text:p>1.048207592</text:p>
          </table:table-cell>
          <table:table-cell office:value-type="float" office:value="1.022782949" table:style-name="ce1">
            <text:p>1.022782949</text:p>
          </table:table-cell>
          <table:table-cell office:value-type="float" office:value="1.1446373830000001" table:style-name="ce1">
            <text:p>1.144637383</text:p>
          </table:table-cell>
          <table:table-cell table:number-columns-repeated="16381"/>
        </table:table-row>
        <table:table-row table:style-name="ro13">
          <table:table-cell office:value-type="float" office:value="1.0453828359999999" table:style-name="ce1">
            <text:p>1.045382836</text:p>
          </table:table-cell>
          <table:table-cell office:value-type="float" office:value="1.018840529" table:style-name="ce1">
            <text:p>1.018840529</text:p>
          </table:table-cell>
          <table:table-cell office:value-type="float" office:value="1.1362008530000001" table:style-name="ce1">
            <text:p>1.136200853</text:p>
          </table:table-cell>
          <table:table-cell table:number-columns-repeated="16381"/>
        </table:table-row>
        <table:table-row table:style-name="ro13">
          <table:table-cell office:value-type="float" office:value="1.0444980269999999" table:style-name="ce1">
            <text:p>1.044498027</text:p>
          </table:table-cell>
          <table:table-cell office:value-type="float" office:value="1.0182515889999999" table:style-name="ce1">
            <text:p>1.018251589</text:p>
          </table:table-cell>
          <table:table-cell office:value-type="float" office:value="1.1420898939999999" table:style-name="ce1">
            <text:p>1.142089894</text:p>
          </table:table-cell>
          <table:table-cell table:number-columns-repeated="16381"/>
        </table:table-row>
        <table:table-row table:style-name="ro13">
          <table:table-cell office:value-type="float" office:value="1.0525431359999999" table:style-name="ce1">
            <text:p>1.052543136</text:p>
          </table:table-cell>
          <table:table-cell office:value-type="float" office:value="1.0197901789999999" table:style-name="ce1">
            <text:p>1.019790179</text:p>
          </table:table-cell>
          <table:table-cell office:value-type="float" office:value="1.1447115809999999" table:style-name="ce1">
            <text:p>1.144711581</text:p>
          </table:table-cell>
          <table:table-cell table:number-columns-repeated="16381"/>
        </table:table-row>
        <table:table-row table:style-name="ro13">
          <table:table-cell office:value-type="float" office:value="1.0524576050000001" table:style-name="ce1">
            <text:p>1.052457605</text:p>
          </table:table-cell>
          <table:table-cell office:value-type="float" office:value="1.0234331670000001" table:style-name="ce1">
            <text:p>1.023433167</text:p>
          </table:table-cell>
          <table:table-cell office:value-type="float" office:value="1.1743661139999999" table:style-name="ce1">
            <text:p>1.174366114</text:p>
          </table:table-cell>
          <table:table-cell table:number-columns-repeated="16381"/>
        </table:table-row>
        <table:table-row table:style-name="ro13">
          <table:table-cell office:value-type="float" office:value="1.057828652" table:style-name="ce1">
            <text:p>1.057828652</text:p>
          </table:table-cell>
          <table:table-cell office:value-type="float" office:value="1.025115974" table:style-name="ce1">
            <text:p>1.025115974</text:p>
          </table:table-cell>
          <table:table-cell office:value-type="float" office:value="1.183328876" table:style-name="ce1">
            <text:p>1.183328876</text:p>
          </table:table-cell>
          <table:table-cell table:number-columns-repeated="16381"/>
        </table:table-row>
        <table:table-row table:style-name="ro13">
          <table:table-cell office:value-type="float" office:value="1.0674552150000001" table:style-name="ce1">
            <text:p>1.067455215</text:p>
          </table:table-cell>
          <table:table-cell office:value-type="float" office:value="1.024840347" table:style-name="ce1">
            <text:p>1.024840347</text:p>
          </table:table-cell>
          <table:table-cell office:value-type="float" office:value="1.1828963990000001" table:style-name="ce1">
            <text:p>1.182896399</text:p>
          </table:table-cell>
          <table:table-cell table:number-columns-repeated="16381"/>
        </table:table-row>
        <table:table-row table:style-name="ro13">
          <table:table-cell office:value-type="float" office:value="1.070886633" table:style-name="ce1">
            <text:p>1.070886633</text:p>
          </table:table-cell>
          <table:table-cell office:value-type="float" office:value="1.0225534949999999" table:style-name="ce1">
            <text:p>1.022553495</text:p>
          </table:table-cell>
          <table:table-cell office:value-type="float" office:value="1.1817703930000001" table:style-name="ce1">
            <text:p>1.181770393</text:p>
          </table:table-cell>
          <table:table-cell table:number-columns-repeated="16381"/>
        </table:table-row>
        <table:table-row table:style-name="ro13">
          <table:table-cell office:value-type="float" office:value="1.0752708790000001" table:style-name="ce1">
            <text:p>1.075270879</text:p>
          </table:table-cell>
          <table:table-cell office:value-type="float" office:value="1.0208583710000001" table:style-name="ce1">
            <text:p>1.020858371</text:p>
          </table:table-cell>
          <table:table-cell office:value-type="float" office:value="1.181974335" table:style-name="ce1">
            <text:p>1.181974335</text:p>
          </table:table-cell>
          <table:table-cell table:number-columns-repeated="16381"/>
        </table:table-row>
        <table:table-row table:style-name="ro13">
          <table:table-cell office:value-type="float" office:value="1.0810701970000001" table:style-name="ce1">
            <text:p>1.081070197</text:p>
          </table:table-cell>
          <table:table-cell office:value-type="float" office:value="1.0206752429999999" table:style-name="ce1">
            <text:p>1.020675243</text:p>
          </table:table-cell>
          <table:table-cell office:value-type="float" office:value="1.151005346" table:style-name="ce1">
            <text:p>1.151005346</text:p>
          </table:table-cell>
          <table:table-cell table:number-columns-repeated="16381"/>
        </table:table-row>
        <table:table-row table:style-name="ro13">
          <table:table-cell office:value-type="float" office:value="1.078126414" table:style-name="ce1">
            <text:p>1.078126414</text:p>
          </table:table-cell>
          <table:table-cell office:value-type="float" office:value="1.0204134650000001" table:style-name="ce1">
            <text:p>1.020413465</text:p>
          </table:table-cell>
          <table:table-cell office:value-type="float" office:value="1.1488162079999999" table:style-name="ce1">
            <text:p>1.148816208</text:p>
          </table:table-cell>
          <table:table-cell table:number-columns-repeated="16381"/>
        </table:table-row>
        <table:table-row table:style-name="ro13">
          <table:table-cell office:value-type="float" office:value="1.0792651660000001" table:style-name="ce1">
            <text:p>1.079265166</text:p>
          </table:table-cell>
          <table:table-cell office:value-type="float" office:value="1.0225569880000001" table:style-name="ce1">
            <text:p>1.022556988</text:p>
          </table:table-cell>
          <table:table-cell office:value-type="float" office:value="1.1252382750000001" table:style-name="ce1">
            <text:p>1.125238275</text:p>
          </table:table-cell>
          <table:table-cell table:number-columns-repeated="16381"/>
        </table:table-row>
        <table:table-row table:style-name="ro13">
          <table:table-cell office:value-type="float" office:value="1.0771291089999999" table:style-name="ce1">
            <text:p>1.077129109</text:p>
          </table:table-cell>
          <table:table-cell office:value-type="float" office:value="1.0161307390000001" table:style-name="ce1">
            <text:p>1.016130739</text:p>
          </table:table-cell>
          <table:table-cell office:value-type="float" office:value="1.124264248" table:style-name="ce1">
            <text:p>1.124264248</text:p>
          </table:table-cell>
          <table:table-cell table:number-columns-repeated="16381"/>
        </table:table-row>
        <table:table-row table:style-name="ro13">
          <table:table-cell office:value-type="float" office:value="1.0743034389999999" table:style-name="ce1">
            <text:p>1.074303439</text:p>
          </table:table-cell>
          <table:table-cell office:value-type="float" office:value="1.010253262" table:style-name="ce1">
            <text:p>1.010253262</text:p>
          </table:table-cell>
          <table:table-cell office:value-type="float" office:value="1.1170126279999999" table:style-name="ce1">
            <text:p>1.117012628</text:p>
          </table:table-cell>
          <table:table-cell table:number-columns-repeated="16381"/>
        </table:table-row>
        <table:table-row table:style-name="ro13">
          <table:table-cell office:value-type="float" office:value="1.070770027" table:style-name="ce1">
            <text:p>1.070770027</text:p>
          </table:table-cell>
          <table:table-cell office:value-type="float" office:value="1.004503487" table:style-name="ce1">
            <text:p>1.004503487</text:p>
          </table:table-cell>
          <table:table-cell office:value-type="float" office:value="1.112827172" table:style-name="ce1">
            <text:p>1.112827172</text:p>
          </table:table-cell>
          <table:table-cell table:number-columns-repeated="16381"/>
        </table:table-row>
        <table:table-row table:style-name="ro13">
          <table:table-cell office:value-type="float" office:value="1.0652512759999999" table:style-name="ce1">
            <text:p>1.065251276</text:p>
          </table:table-cell>
          <table:table-cell office:value-type="float" office:value="1.0054241230000001" table:style-name="ce1">
            <text:p>1.005424123</text:p>
          </table:table-cell>
          <table:table-cell office:value-type="float" office:value="1.111804751" table:style-name="ce1">
            <text:p>1.111804751</text:p>
          </table:table-cell>
          <table:table-cell table:number-columns-repeated="16381"/>
        </table:table-row>
        <table:table-row table:style-name="ro13">
          <table:table-cell office:value-type="float" office:value="1.058077162" table:style-name="ce1">
            <text:p>1.058077162</text:p>
          </table:table-cell>
          <table:table-cell office:value-type="float" office:value="1.0038001729999999" table:style-name="ce1">
            <text:p>1.003800173</text:p>
          </table:table-cell>
          <table:table-cell office:value-type="float" office:value="1.129231895" table:style-name="ce1">
            <text:p>1.129231895</text:p>
          </table:table-cell>
          <table:table-cell table:number-columns-repeated="16381"/>
        </table:table-row>
        <table:table-row table:style-name="ro13">
          <table:table-cell office:value-type="float" office:value="1.049356049" table:style-name="ce1">
            <text:p>1.049356049</text:p>
          </table:table-cell>
          <table:table-cell office:value-type="float" office:value="0.99346293900000004" table:style-name="ce1">
            <text:p>0.993462939</text:p>
          </table:table-cell>
          <table:table-cell office:value-type="float" office:value="1.122933567" table:style-name="ce1">
            <text:p>1.122933567</text:p>
          </table:table-cell>
          <table:table-cell table:number-columns-repeated="16381"/>
        </table:table-row>
        <table:table-row table:style-name="ro13">
          <table:table-cell office:value-type="float" office:value="1.047005502" table:style-name="ce1">
            <text:p>1.047005502</text:p>
          </table:table-cell>
          <table:table-cell office:value-type="float" office:value="0.98475241199999997" table:style-name="ce1">
            <text:p>0.984752412</text:p>
          </table:table-cell>
          <table:table-cell office:value-type="float" office:value="1.1244834770000001" table:style-name="ce1">
            <text:p>1.124483477</text:p>
          </table:table-cell>
          <table:table-cell table:number-columns-repeated="16381"/>
        </table:table-row>
        <table:table-row table:style-name="ro13">
          <table:table-cell office:value-type="float" office:value="1.044998243" table:style-name="ce1">
            <text:p>1.044998243</text:p>
          </table:table-cell>
          <table:table-cell office:value-type="float" office:value="0.98582973399999996" table:style-name="ce1">
            <text:p>0.985829734</text:p>
          </table:table-cell>
          <table:table-cell office:value-type="float" office:value="1.125315377" table:style-name="ce1">
            <text:p>1.125315377</text:p>
          </table:table-cell>
          <table:table-cell table:number-columns-repeated="16381"/>
        </table:table-row>
        <table:table-row table:style-name="ro13">
          <table:table-cell office:value-type="float" office:value="1.0443285179999999" table:style-name="ce1">
            <text:p>1.044328518</text:p>
          </table:table-cell>
          <table:table-cell office:value-type="float" office:value="0.99168787800000002" table:style-name="ce1">
            <text:p>0.991687878</text:p>
          </table:table-cell>
          <table:table-cell office:value-type="float" office:value="1.1293207009999999" table:style-name="ce1">
            <text:p>1.129320701</text:p>
          </table:table-cell>
          <table:table-cell table:number-columns-repeated="16381"/>
        </table:table-row>
        <table:table-row table:style-name="ro13">
          <table:table-cell office:value-type="float" office:value="1.0484376310000001" table:style-name="ce1">
            <text:p>1.048437631</text:p>
          </table:table-cell>
          <table:table-cell office:value-type="float" office:value="0.98226616300000003" table:style-name="ce1">
            <text:p>0.982266163</text:p>
          </table:table-cell>
          <table:table-cell office:value-type="float" office:value="1.127486465" table:style-name="ce1">
            <text:p>1.127486465</text:p>
          </table:table-cell>
          <table:table-cell table:number-columns-repeated="16381"/>
        </table:table-row>
        <table:table-row table:style-name="ro13">
          <table:table-cell office:value-type="float" office:value="1.053291588" table:style-name="ce1">
            <text:p>1.053291588</text:p>
          </table:table-cell>
          <table:table-cell office:value-type="float" office:value="0.96850485500000005" table:style-name="ce1">
            <text:p>0.968504855</text:p>
          </table:table-cell>
          <table:table-cell office:value-type="float" office:value="1.1265022710000001" table:style-name="ce1">
            <text:p>1.126502271</text:p>
          </table:table-cell>
          <table:table-cell table:number-columns-repeated="16381"/>
        </table:table-row>
        <table:table-row table:style-name="ro13">
          <table:table-cell office:value-type="float" office:value="1.061749533" table:style-name="ce1">
            <text:p>1.061749533</text:p>
          </table:table-cell>
          <table:table-cell office:value-type="float" office:value="0.94985858499999998" table:style-name="ce1">
            <text:p>0.949858585</text:p>
          </table:table-cell>
          <table:table-cell office:value-type="float" office:value="1.1228959469999999" table:style-name="ce1">
            <text:p>1.122895947</text:p>
          </table:table-cell>
          <table:table-cell table:number-columns-repeated="16381"/>
        </table:table-row>
        <table:table-row table:style-name="ro13">
          <table:table-cell office:value-type="float" office:value="1.0700587459999999" table:style-name="ce1">
            <text:p>1.070058746</text:p>
          </table:table-cell>
          <table:table-cell office:value-type="float" office:value="0.94516480899999999" table:style-name="ce1">
            <text:p>0.945164809</text:p>
          </table:table-cell>
          <table:table-cell office:value-type="float" office:value="1.124367291" table:style-name="ce1">
            <text:p>1.124367291</text:p>
          </table:table-cell>
          <table:table-cell table:number-columns-repeated="16381"/>
        </table:table-row>
        <table:table-row table:style-name="ro13">
          <table:table-cell office:value-type="float" office:value="1.071560971" table:style-name="ce1">
            <text:p>1.071560971</text:p>
          </table:table-cell>
          <table:table-cell office:value-type="float" office:value="0.93761316500000003" table:style-name="ce1">
            <text:p>0.937613165</text:p>
          </table:table-cell>
          <table:table-cell office:value-type="float" office:value="1.12023538" table:style-name="ce1">
            <text:p>1.12023538</text:p>
          </table:table-cell>
          <table:table-cell table:number-columns-repeated="16381"/>
        </table:table-row>
        <table:table-row table:style-name="ro13">
          <table:table-cell office:value-type="float" office:value="1.069606364" table:style-name="ce1">
            <text:p>1.069606364</text:p>
          </table:table-cell>
          <table:table-cell office:value-type="float" office:value="0.93708152" table:style-name="ce1">
            <text:p>0.93708152</text:p>
          </table:table-cell>
          <table:table-cell office:value-type="float" office:value="1.12508286" table:style-name="ce1">
            <text:p>1.12508286</text:p>
          </table:table-cell>
          <table:table-cell table:number-columns-repeated="16381"/>
        </table:table-row>
        <table:table-row table:style-name="ro13">
          <table:table-cell office:value-type="float" office:value="1.062884564" table:style-name="ce1">
            <text:p>1.062884564</text:p>
          </table:table-cell>
          <table:table-cell office:value-type="float" office:value="0.93162002600000005" table:style-name="ce1">
            <text:p>0.931620026</text:p>
          </table:table-cell>
          <table:table-cell office:value-type="float" office:value="1.1255622599999999" table:style-name="ce1">
            <text:p>1.12556226</text:p>
          </table:table-cell>
          <table:table-cell table:number-columns-repeated="16381"/>
        </table:table-row>
        <table:table-row table:style-name="ro13">
          <table:table-cell office:value-type="float" office:value="1.0534135600000001" table:style-name="ce1">
            <text:p>1.05341356</text:p>
          </table:table-cell>
          <table:table-cell office:value-type="float" office:value="0.941130625" table:style-name="ce1">
            <text:p>0.941130625</text:p>
          </table:table-cell>
          <table:table-cell office:value-type="float" office:value="1.1311279030000001" table:style-name="ce1">
            <text:p>1.131127903</text:p>
          </table:table-cell>
          <table:table-cell table:number-columns-repeated="16381"/>
        </table:table-row>
        <table:table-row table:style-name="ro13">
          <table:table-cell office:value-type="float" office:value="1.0502940569999999" table:style-name="ce1">
            <text:p>1.050294057</text:p>
          </table:table-cell>
          <table:table-cell office:value-type="float" office:value="0.95284338899999999" table:style-name="ce1">
            <text:p>0.952843389</text:p>
          </table:table-cell>
          <table:table-cell office:value-type="float" office:value="1.1337246030000001" table:style-name="ce1">
            <text:p>1.133724603</text:p>
          </table:table-cell>
          <table:table-cell table:number-columns-repeated="16381"/>
        </table:table-row>
        <table:table-row table:style-name="ro13">
          <table:table-cell office:value-type="float" office:value="1.0430561949999999" table:style-name="ce1">
            <text:p>1.043056195</text:p>
          </table:table-cell>
          <table:table-cell office:value-type="float" office:value="0.97274392099999996" table:style-name="ce1">
            <text:p>0.972743921</text:p>
          </table:table-cell>
          <table:table-cell office:value-type="float" office:value="1.1416951900000001" table:style-name="ce1">
            <text:p>1.14169519</text:p>
          </table:table-cell>
          <table:table-cell table:number-columns-repeated="16381"/>
        </table:table-row>
        <table:table-row table:style-name="ro13">
          <table:table-cell office:value-type="float" office:value="1.038283064" table:style-name="ce1">
            <text:p>1.038283064</text:p>
          </table:table-cell>
          <table:table-cell office:value-type="float" office:value="0.98558180500000003" table:style-name="ce1">
            <text:p>0.985581805</text:p>
          </table:table-cell>
          <table:table-cell office:value-type="float" office:value="1.1458922069999999" table:style-name="ce1">
            <text:p>1.145892207</text:p>
          </table:table-cell>
          <table:table-cell table:number-columns-repeated="16381"/>
        </table:table-row>
        <table:table-row table:style-name="ro13">
          <table:table-cell office:value-type="float" office:value="1.0346172010000001" table:style-name="ce1">
            <text:p>1.034617201</text:p>
          </table:table-cell>
          <table:table-cell office:value-type="float" office:value="0.99794778900000003" table:style-name="ce1">
            <text:p>0.997947789</text:p>
          </table:table-cell>
          <table:table-cell office:value-type="float" office:value="1.1766942840000001" table:style-name="ce1">
            <text:p>1.176694284</text:p>
          </table:table-cell>
          <table:table-cell table:number-columns-repeated="16381"/>
        </table:table-row>
        <table:table-row table:style-name="ro13">
          <table:table-cell office:value-type="float" office:value="1.047576362" table:style-name="ce1">
            <text:p>1.047576362</text:p>
          </table:table-cell>
          <table:table-cell office:value-type="float" office:value="0.99873909800000005" table:style-name="ce1">
            <text:p>0.998739098</text:p>
          </table:table-cell>
          <table:table-cell office:value-type="float" office:value="1.1898588750000001" table:style-name="ce1">
            <text:p>1.189858875</text:p>
          </table:table-cell>
          <table:table-cell table:number-columns-repeated="16381"/>
        </table:table-row>
        <table:table-row table:style-name="ro13">
          <table:table-cell office:value-type="float" office:value="1.0535984350000001" table:style-name="ce1">
            <text:p>1.053598435</text:p>
          </table:table-cell>
          <table:table-cell office:value-type="float" office:value="0.99899251200000005" table:style-name="ce1">
            <text:p>0.998992512</text:p>
          </table:table-cell>
          <table:table-cell office:value-type="float" office:value="1.1782512919999999" table:style-name="ce1">
            <text:p>1.178251292</text:p>
          </table:table-cell>
          <table:table-cell table:number-columns-repeated="16381"/>
        </table:table-row>
        <table:table-row table:style-name="ro13">
          <table:table-cell office:value-type="float" office:value="1.0613120380000001" table:style-name="ce1">
            <text:p>1.061312038</text:p>
          </table:table-cell>
          <table:table-cell office:value-type="float" office:value="1.002040493" table:style-name="ce1">
            <text:p>1.002040493</text:p>
          </table:table-cell>
          <table:table-cell office:value-type="float" office:value="1.178359106" table:style-name="ce1">
            <text:p>1.178359106</text:p>
          </table:table-cell>
          <table:table-cell table:number-columns-repeated="16381"/>
        </table:table-row>
        <table:table-row table:style-name="ro13">
          <table:table-cell office:value-type="float" office:value="1.0649658909999999" table:style-name="ce1">
            <text:p>1.064965891</text:p>
          </table:table-cell>
          <table:table-cell office:value-type="float" office:value="1.0060050659999999" table:style-name="ce1">
            <text:p>1.006005066</text:p>
          </table:table-cell>
          <table:table-cell office:value-type="float" office:value="1.1756965340000001" table:style-name="ce1">
            <text:p>1.175696534</text:p>
          </table:table-cell>
          <table:table-cell table:number-columns-repeated="16381"/>
        </table:table-row>
        <table:table-row table:style-name="ro13">
          <table:table-cell office:value-type="float" office:value="1.0701559679999999" table:style-name="ce1">
            <text:p>1.070155968</text:p>
          </table:table-cell>
          <table:table-cell office:value-type="float" office:value="1.0077785939999999" table:style-name="ce1">
            <text:p>1.007778594</text:p>
          </table:table-cell>
          <table:table-cell office:value-type="float" office:value="1.153226756" table:style-name="ce1">
            <text:p>1.153226756</text:p>
          </table:table-cell>
          <table:table-cell table:number-columns-repeated="16381"/>
        </table:table-row>
        <table:table-row table:style-name="ro13">
          <table:table-cell office:value-type="float" office:value="1.0809318999999999" table:style-name="ce1">
            <text:p>1.0809319</text:p>
          </table:table-cell>
          <table:table-cell office:value-type="float" office:value="1.0112551510000001" table:style-name="ce1">
            <text:p>1.011255151</text:p>
          </table:table-cell>
          <table:table-cell office:value-type="float" office:value="1.1551330820000001" table:style-name="ce1">
            <text:p>1.155133082</text:p>
          </table:table-cell>
          <table:table-cell table:number-columns-repeated="16381"/>
        </table:table-row>
        <table:table-row table:style-name="ro13">
          <table:table-cell office:value-type="float" office:value="1.0871832800000001" table:style-name="ce1">
            <text:p>1.08718328</text:p>
          </table:table-cell>
          <table:table-cell office:value-type="float" office:value="1.007043906" table:style-name="ce1">
            <text:p>1.007043906</text:p>
          </table:table-cell>
          <table:table-cell office:value-type="float" office:value="1.124272956" table:style-name="ce1">
            <text:p>1.124272956</text:p>
          </table:table-cell>
          <table:table-cell table:number-columns-repeated="16381"/>
        </table:table-row>
        <table:table-row table:style-name="ro13">
          <table:table-cell office:value-type="float" office:value="1.093957619" table:style-name="ce1">
            <text:p>1.093957619</text:p>
          </table:table-cell>
          <table:table-cell office:value-type="float" office:value="1.0092188639999999" table:style-name="ce1">
            <text:p>1.009218864</text:p>
          </table:table-cell>
          <table:table-cell office:value-type="float" office:value="1.1041251889999999" table:style-name="ce1">
            <text:p>1.104125189</text:p>
          </table:table-cell>
          <table:table-cell table:number-columns-repeated="16381"/>
        </table:table-row>
        <table:table-row table:style-name="ro13">
          <table:table-cell office:value-type="float" office:value="1.09887416" table:style-name="ce1">
            <text:p>1.09887416</text:p>
          </table:table-cell>
          <table:table-cell office:value-type="float" office:value="1.0119171650000001" table:style-name="ce1">
            <text:p>1.011917165</text:p>
          </table:table-cell>
          <table:table-cell office:value-type="float" office:value="1.1087163310000001" table:style-name="ce1">
            <text:p>1.108716331</text:p>
          </table:table-cell>
          <table:table-cell table:number-columns-repeated="16381"/>
        </table:table-row>
        <table:table-row table:style-name="ro13">
          <table:table-cell office:value-type="float" office:value="1.101229502" table:style-name="ce1">
            <text:p>1.101229502</text:p>
          </table:table-cell>
          <table:table-cell office:value-type="float" office:value="1.015374818" table:style-name="ce1">
            <text:p>1.015374818</text:p>
          </table:table-cell>
          <table:table-cell office:value-type="float" office:value="1.1104727350000001" table:style-name="ce1">
            <text:p>1.110472735</text:p>
          </table:table-cell>
          <table:table-cell table:number-columns-repeated="16381"/>
        </table:table-row>
        <table:table-row table:style-name="ro13">
          <table:table-cell office:value-type="float" office:value="1.101736362" table:style-name="ce1">
            <text:p>1.101736362</text:p>
          </table:table-cell>
          <table:table-cell office:value-type="float" office:value="1.0114498919999999" table:style-name="ce1">
            <text:p>1.011449892</text:p>
          </table:table-cell>
          <table:table-cell office:value-type="float" office:value="1.1117277839999999" table:style-name="ce1">
            <text:p>1.111727784</text:p>
          </table:table-cell>
          <table:table-cell table:number-columns-repeated="16381"/>
        </table:table-row>
        <table:table-row table:style-name="ro13">
          <table:table-cell office:value-type="float" office:value="1.102130133" table:style-name="ce1">
            <text:p>1.102130133</text:p>
          </table:table-cell>
          <table:table-cell office:value-type="float" office:value="1.005143839" table:style-name="ce1">
            <text:p>1.005143839</text:p>
          </table:table-cell>
          <table:table-cell office:value-type="float" office:value="1.12848009" table:style-name="ce1">
            <text:p>1.12848009</text:p>
          </table:table-cell>
          <table:table-cell table:number-columns-repeated="16381"/>
        </table:table-row>
        <table:table-row table:style-name="ro13">
          <table:table-cell office:value-type="float" office:value="1.1014789709999999" table:style-name="ce1">
            <text:p>1.101478971</text:p>
          </table:table-cell>
          <table:table-cell office:value-type="float" office:value="1.0011140670000001" table:style-name="ce1">
            <text:p>1.001114067</text:p>
          </table:table-cell>
          <table:table-cell office:value-type="float" office:value="1.1264647649999999" table:style-name="ce1">
            <text:p>1.126464765</text:p>
          </table:table-cell>
          <table:table-cell table:number-columns-repeated="16381"/>
        </table:table-row>
        <table:table-row table:style-name="ro13">
          <table:table-cell office:value-type="float" office:value="1.109270752" table:style-name="ce1">
            <text:p>1.109270752</text:p>
          </table:table-cell>
          <table:table-cell office:value-type="float" office:value="1.0052327830000001" table:style-name="ce1">
            <text:p>1.005232783</text:p>
          </table:table-cell>
          <table:table-cell office:value-type="float" office:value="1.1337653139999999" table:style-name="ce1">
            <text:p>1.133765314</text:p>
          </table:table-cell>
          <table:table-cell table:number-columns-repeated="16381"/>
        </table:table-row>
        <table:table-row table:style-name="ro13">
          <table:table-cell office:value-type="float" office:value="1.1022760330000001" table:style-name="ce1">
            <text:p>1.102276033</text:p>
          </table:table-cell>
          <table:table-cell office:value-type="float" office:value="0.99732729200000003" table:style-name="ce1">
            <text:p>0.997327292</text:p>
          </table:table-cell>
          <table:table-cell office:value-type="float" office:value="1.1328830430000001" table:style-name="ce1">
            <text:p>1.132883043</text:p>
          </table:table-cell>
          <table:table-cell table:number-columns-repeated="16381"/>
        </table:table-row>
        <table:table-row table:style-name="ro13">
          <table:table-cell office:value-type="float" office:value="1.1086679939999999" table:style-name="ce1">
            <text:p>1.108667994</text:p>
          </table:table-cell>
          <table:table-cell office:value-type="float" office:value="0.99754642000000004" table:style-name="ce1">
            <text:p>0.99754642</text:p>
          </table:table-cell>
          <table:table-cell office:value-type="float" office:value="1.1374295729999999" table:style-name="ce1">
            <text:p>1.137429573</text:p>
          </table:table-cell>
          <table:table-cell table:number-columns-repeated="16381"/>
        </table:table-row>
        <table:table-row table:style-name="ro13">
          <table:table-cell office:value-type="float" office:value="1.1116314359999999" table:style-name="ce1">
            <text:p>1.111631436</text:p>
          </table:table-cell>
          <table:table-cell office:value-type="float" office:value="0.99486812700000005" table:style-name="ce1">
            <text:p>0.994868127</text:p>
          </table:table-cell>
          <table:table-cell office:value-type="float" office:value="1.135008424" table:style-name="ce1">
            <text:p>1.135008424</text:p>
          </table:table-cell>
          <table:table-cell table:number-columns-repeated="16381"/>
        </table:table-row>
        <table:table-row table:style-name="ro13">
          <table:table-cell office:value-type="float" office:value="1.1193962749999999" table:style-name="ce1">
            <text:p>1.119396275</text:p>
          </table:table-cell>
          <table:table-cell office:value-type="float" office:value="0.99684978499999999" table:style-name="ce1">
            <text:p>0.996849785</text:p>
          </table:table-cell>
          <table:table-cell office:value-type="float" office:value="1.1397234700000001" table:style-name="ce1">
            <text:p>1.13972347</text:p>
          </table:table-cell>
          <table:table-cell table:number-columns-repeated="16381"/>
        </table:table-row>
        <table:table-row table:style-name="ro13">
          <table:table-cell office:value-type="float" office:value="1.130739894" table:style-name="ce1">
            <text:p>1.130739894</text:p>
          </table:table-cell>
          <table:table-cell office:value-type="float" office:value="1.0000549750000001" table:style-name="ce1">
            <text:p>1.000054975</text:p>
          </table:table-cell>
          <table:table-cell office:value-type="float" office:value="1.1454383459999999" table:style-name="ce1">
            <text:p>1.145438346</text:p>
          </table:table-cell>
          <table:table-cell table:number-columns-repeated="16381"/>
        </table:table-row>
        <table:table-row table:style-name="ro13">
          <table:table-cell office:value-type="float" office:value="1.135139825" table:style-name="ce1">
            <text:p>1.135139825</text:p>
          </table:table-cell>
          <table:table-cell office:value-type="float" office:value="1.0012626039999999" table:style-name="ce1">
            <text:p>1.001262604</text:p>
          </table:table-cell>
          <table:table-cell office:value-type="float" office:value="1.1505540059999999" table:style-name="ce1">
            <text:p>1.150554006</text:p>
          </table:table-cell>
          <table:table-cell table:number-columns-repeated="16381"/>
        </table:table-row>
        <table:table-row table:style-name="ro13">
          <table:table-cell office:value-type="float" office:value="1.146880275" table:style-name="ce1">
            <text:p>1.146880275</text:p>
          </table:table-cell>
          <table:table-cell office:value-type="float" office:value="1.004024909" table:style-name="ce1">
            <text:p>1.004024909</text:p>
          </table:table-cell>
          <table:table-cell office:value-type="float" office:value="1.1655549119999999" table:style-name="ce1">
            <text:p>1.165554912</text:p>
          </table:table-cell>
          <table:table-cell table:number-columns-repeated="16381"/>
        </table:table-row>
        <table:table-row table:style-name="ro13">
          <table:table-cell office:value-type="float" office:value="1.161781599" table:style-name="ce1">
            <text:p>1.161781599</text:p>
          </table:table-cell>
          <table:table-cell office:value-type="float" office:value="1.0109932509999999" table:style-name="ce1">
            <text:p>1.010993251</text:p>
          </table:table-cell>
          <table:table-cell office:value-type="float" office:value="1.1798190019999999" table:style-name="ce1">
            <text:p>1.179819002</text:p>
          </table:table-cell>
          <table:table-cell table:number-columns-repeated="16381"/>
        </table:table-row>
        <table:table-row table:style-name="ro13">
          <table:table-cell office:value-type="float" office:value="1.169902969" table:style-name="ce1">
            <text:p>1.169902969</text:p>
          </table:table-cell>
          <table:table-cell office:value-type="float" office:value="1.0166312850000001" table:style-name="ce1">
            <text:p>1.016631285</text:p>
          </table:table-cell>
          <table:table-cell office:value-type="float" office:value="1.186609051" table:style-name="ce1">
            <text:p>1.186609051</text:p>
          </table:table-cell>
          <table:table-cell table:number-columns-repeated="16381"/>
        </table:table-row>
        <table:table-row table:style-name="ro13">
          <table:table-cell office:value-type="float" office:value="1.1725047879999999" table:style-name="ce1">
            <text:p>1.172504788</text:p>
          </table:table-cell>
          <table:table-cell office:value-type="float" office:value="1.015074067" table:style-name="ce1">
            <text:p>1.015074067</text:p>
          </table:table-cell>
          <table:table-cell office:value-type="float" office:value="1.1893111890000001" table:style-name="ce1">
            <text:p>1.189311189</text:p>
          </table:table-cell>
          <table:table-cell table:number-columns-repeated="16381"/>
        </table:table-row>
        <table:table-row table:style-name="ro13">
          <table:table-cell office:value-type="float" office:value="1.1739765769999999" table:style-name="ce1">
            <text:p>1.173976577</text:p>
          </table:table-cell>
          <table:table-cell office:value-type="float" office:value="1.0161132749999999" table:style-name="ce1">
            <text:p>1.016113275</text:p>
          </table:table-cell>
          <table:table-cell office:value-type="float" office:value="1.1890377919999999" table:style-name="ce1">
            <text:p>1.189037792</text:p>
          </table:table-cell>
          <table:table-cell table:number-columns-repeated="16381"/>
        </table:table-row>
        <table:table-row table:style-name="ro13">
          <table:table-cell office:value-type="float" office:value="1.176698679" table:style-name="ce1">
            <text:p>1.176698679</text:p>
          </table:table-cell>
          <table:table-cell office:value-type="float" office:value="1.018929596" table:style-name="ce1">
            <text:p>1.018929596</text:p>
          </table:table-cell>
          <table:table-cell office:value-type="float" office:value="1.1943361690000001" table:style-name="ce1">
            <text:p>1.194336169</text:p>
          </table:table-cell>
          <table:table-cell table:number-columns-repeated="16381"/>
        </table:table-row>
        <table:table-row table:style-name="ro13">
          <table:table-cell office:value-type="float" office:value="1.183359447" table:style-name="ce1">
            <text:p>1.183359447</text:p>
          </table:table-cell>
          <table:table-cell office:value-type="float" office:value="1.01641954" table:style-name="ce1">
            <text:p>1.01641954</text:p>
          </table:table-cell>
          <table:table-cell office:value-type="float" office:value="1.1944583310000001" table:style-name="ce1">
            <text:p>1.194458331</text:p>
          </table:table-cell>
          <table:table-cell table:number-columns-repeated="16381"/>
        </table:table-row>
        <table:table-row table:style-name="ro13">
          <table:table-cell office:value-type="float" office:value="1.183614076" table:style-name="ce1">
            <text:p>1.183614076</text:p>
          </table:table-cell>
          <table:table-cell office:value-type="float" office:value="1.016344782" table:style-name="ce1">
            <text:p>1.016344782</text:p>
          </table:table-cell>
          <table:table-cell office:value-type="float" office:value="1.2122820780000001" table:style-name="ce1">
            <text:p>1.212282078</text:p>
          </table:table-cell>
          <table:table-cell table:number-columns-repeated="16381"/>
        </table:table-row>
        <table:table-row table:style-name="ro13">
          <table:table-cell office:value-type="float" office:value="1.187234549" table:style-name="ce1">
            <text:p>1.187234549</text:p>
          </table:table-cell>
          <table:table-cell office:value-type="float" office:value="1.01777154" table:style-name="ce1">
            <text:p>1.01777154</text:p>
          </table:table-cell>
          <table:table-cell office:value-type="float" office:value="1.2182307809999999" table:style-name="ce1">
            <text:p>1.218230781</text:p>
          </table:table-cell>
          <table:table-cell table:number-columns-repeated="16381"/>
        </table:table-row>
        <table:table-row table:style-name="ro13">
          <table:table-cell office:value-type="float" office:value="1.1839401490000001" table:style-name="ce1">
            <text:p>1.183940149</text:p>
          </table:table-cell>
          <table:table-cell office:value-type="float" office:value="1.01144067" table:style-name="ce1">
            <text:p>1.01144067</text:p>
          </table:table-cell>
          <table:table-cell office:value-type="float" office:value="1.217135394" table:style-name="ce1">
            <text:p>1.217135394</text:p>
          </table:table-cell>
          <table:table-cell table:number-columns-repeated="16381"/>
        </table:table-row>
        <table:table-row table:style-name="ro13">
          <table:table-cell office:value-type="float" office:value="1.1890437119999999" table:style-name="ce1">
            <text:p>1.189043712</text:p>
          </table:table-cell>
          <table:table-cell office:value-type="float" office:value="1.0171066470000001" table:style-name="ce1">
            <text:p>1.017106647</text:p>
          </table:table-cell>
          <table:table-cell office:value-type="float" office:value="1.2225303949999999" table:style-name="ce1">
            <text:p>1.222530395</text:p>
          </table:table-cell>
          <table:table-cell table:number-columns-repeated="16381"/>
        </table:table-row>
        <table:table-row table:style-name="ro13">
          <table:table-cell office:value-type="float" office:value="1.1908287639999999" table:style-name="ce1">
            <text:p>1.190828764</text:p>
          </table:table-cell>
          <table:table-cell office:value-type="float" office:value="1.015942678" table:style-name="ce1">
            <text:p>1.015942678</text:p>
          </table:table-cell>
          <table:table-cell office:value-type="float" office:value="1.2263972409999999" table:style-name="ce1">
            <text:p>1.226397241</text:p>
          </table:table-cell>
          <table:table-cell table:number-columns-repeated="16381"/>
        </table:table-row>
        <table:table-row table:style-name="ro13">
          <table:table-cell office:value-type="float" office:value="1.1910831879999999" table:style-name="ce1">
            <text:p>1.191083188</text:p>
          </table:table-cell>
          <table:table-cell office:value-type="float" office:value="1.0180222880000001" table:style-name="ce1">
            <text:p>1.018022288</text:p>
          </table:table-cell>
          <table:table-cell office:value-type="float" office:value="1.208214251" table:style-name="ce1">
            <text:p>1.208214251</text:p>
          </table:table-cell>
          <table:table-cell table:number-columns-repeated="16381"/>
        </table:table-row>
        <table:table-row table:style-name="ro13">
          <table:table-cell office:value-type="float" office:value="1.18997946" table:style-name="ce1">
            <text:p>1.18997946</text:p>
          </table:table-cell>
          <table:table-cell office:value-type="float" office:value="1.022904923" table:style-name="ce1">
            <text:p>1.022904923</text:p>
          </table:table-cell>
          <table:table-cell office:value-type="float" office:value="1.2154199859999999" table:style-name="ce1">
            <text:p>1.215419986</text:p>
          </table:table-cell>
          <table:table-cell table:number-columns-repeated="16381"/>
        </table:table-row>
        <table:table-row table:style-name="ro13">
          <table:table-cell office:value-type="float" office:value="1.186520893" table:style-name="ce1">
            <text:p>1.186520893</text:p>
          </table:table-cell>
          <table:table-cell office:value-type="float" office:value="1.0217438640000001" table:style-name="ce1">
            <text:p>1.021743864</text:p>
          </table:table-cell>
          <table:table-cell office:value-type="float" office:value="1.197601146" table:style-name="ce1">
            <text:p>1.197601146</text:p>
          </table:table-cell>
          <table:table-cell table:number-columns-repeated="16381"/>
        </table:table-row>
        <table:table-row table:style-name="ro13">
          <table:table-cell office:value-type="float" office:value="1.1880086190000001" table:style-name="ce1">
            <text:p>1.188008619</text:p>
          </table:table-cell>
          <table:table-cell office:value-type="float" office:value="1.022932712" table:style-name="ce1">
            <text:p>1.022932712</text:p>
          </table:table-cell>
          <table:table-cell office:value-type="float" office:value="1.205658074" table:style-name="ce1">
            <text:p>1.205658074</text:p>
          </table:table-cell>
          <table:table-cell table:number-columns-repeated="16381"/>
        </table:table-row>
        <table:table-row table:style-name="ro13">
          <table:table-cell office:value-type="float" office:value="1.188281811" table:style-name="ce1">
            <text:p>1.188281811</text:p>
          </table:table-cell>
          <table:table-cell office:value-type="float" office:value="1.0252146310000001" table:style-name="ce1">
            <text:p>1.025214631</text:p>
          </table:table-cell>
          <table:table-cell office:value-type="float" office:value="1.2128336280000001" table:style-name="ce1">
            <text:p>1.212833628</text:p>
          </table:table-cell>
          <table:table-cell table:number-columns-repeated="16381"/>
        </table:table-row>
        <table:table-row table:style-name="ro13">
          <table:table-cell office:value-type="float" office:value="1.1775212230000001" table:style-name="ce1">
            <text:p>1.177521223</text:p>
          </table:table-cell>
          <table:table-cell office:value-type="float" office:value="1.020485834" table:style-name="ce1">
            <text:p>1.020485834</text:p>
          </table:table-cell>
          <table:table-cell office:value-type="float" office:value="1.1976405809999999" table:style-name="ce1">
            <text:p>1.197640581</text:p>
          </table:table-cell>
          <table:table-cell table:number-columns-repeated="16381"/>
        </table:table-row>
        <table:table-row table:style-name="ro13">
          <table:table-cell office:value-type="float" office:value="1.163683212" table:style-name="ce1">
            <text:p>1.163683212</text:p>
          </table:table-cell>
          <table:table-cell office:value-type="float" office:value="1.017751992" table:style-name="ce1">
            <text:p>1.017751992</text:p>
          </table:table-cell>
          <table:table-cell office:value-type="float" office:value="1.1805293240000001" table:style-name="ce1">
            <text:p>1.180529324</text:p>
          </table:table-cell>
          <table:table-cell table:number-columns-repeated="16381"/>
        </table:table-row>
        <table:table-row table:style-name="ro13">
          <table:table-cell office:value-type="float" office:value="1.1452572430000001" table:style-name="ce1">
            <text:p>1.145257243</text:p>
          </table:table-cell>
          <table:table-cell office:value-type="float" office:value="1.013278509" table:style-name="ce1">
            <text:p>1.013278509</text:p>
          </table:table-cell>
          <table:table-cell office:value-type="float" office:value="1.1778867040000001" table:style-name="ce1">
            <text:p>1.177886704</text:p>
          </table:table-cell>
          <table:table-cell table:number-columns-repeated="16381"/>
        </table:table-row>
        <table:table-row table:style-name="ro13">
          <table:table-cell office:value-type="float" office:value="1.119107694" table:style-name="ce1">
            <text:p>1.119107694</text:p>
          </table:table-cell>
          <table:table-cell office:value-type="float" office:value="1.0007579209999999" table:style-name="ce1">
            <text:p>1.000757921</text:p>
          </table:table-cell>
          <table:table-cell office:value-type="float" office:value="1.1496443730000001" table:style-name="ce1">
            <text:p>1.149644373</text:p>
          </table:table-cell>
          <table:table-cell table:number-columns-repeated="16381"/>
        </table:table-row>
        <table:table-row table:style-name="ro13">
          <table:table-cell office:value-type="float" office:value="1.100973" table:style-name="ce1">
            <text:p>1.100973</text:p>
          </table:table-cell>
          <table:table-cell office:value-type="float" office:value="1.0003995080000001" table:style-name="ce1">
            <text:p>1.000399508</text:p>
          </table:table-cell>
          <table:table-cell office:value-type="float" office:value="1.129265773" table:style-name="ce1">
            <text:p>1.129265773</text:p>
          </table:table-cell>
          <table:table-cell table:number-columns-repeated="16381"/>
        </table:table-row>
        <table:table-row table:style-name="ro13">
          <table:table-cell office:value-type="float" office:value="1.0747726719999999" table:style-name="ce1">
            <text:p>1.074772672</text:p>
          </table:table-cell>
          <table:table-cell office:value-type="float" office:value="0.99458980399999997" table:style-name="ce1">
            <text:p>0.994589804</text:p>
          </table:table-cell>
          <table:table-cell office:value-type="float" office:value="1.1107981010000001" table:style-name="ce1">
            <text:p>1.110798101</text:p>
          </table:table-cell>
          <table:table-cell table:number-columns-repeated="16381"/>
        </table:table-row>
        <table:table-row table:style-name="ro13">
          <table:table-cell office:value-type="float" office:value="1.063056996" table:style-name="ce1">
            <text:p>1.063056996</text:p>
          </table:table-cell>
          <table:table-cell office:value-type="float" office:value="0.99216814200000003" table:style-name="ce1">
            <text:p>0.992168142</text:p>
          </table:table-cell>
          <table:table-cell office:value-type="float" office:value="1.0964905869999999" table:style-name="ce1">
            <text:p>1.096490587</text:p>
          </table:table-cell>
          <table:table-cell table:number-columns-repeated="16381"/>
        </table:table-row>
        <table:table-row table:style-name="ro13">
          <table:table-cell office:value-type="float" office:value="1.0502682329999999" table:style-name="ce1">
            <text:p>1.050268233</text:p>
          </table:table-cell>
          <table:table-cell office:value-type="float" office:value="0.979711895" table:style-name="ce1">
            <text:p>0.979711895</text:p>
          </table:table-cell>
          <table:table-cell office:value-type="float" office:value="1.06907489" table:style-name="ce1">
            <text:p>1.06907489</text:p>
          </table:table-cell>
          <table:table-cell table:number-columns-repeated="16381"/>
        </table:table-row>
        <table:table-row table:style-name="ro13">
          <table:table-cell office:value-type="float" office:value="1.013173814" table:style-name="ce1">
            <text:p>1.013173814</text:p>
          </table:table-cell>
          <table:table-cell office:value-type="float" office:value="0.96024998900000003" table:style-name="ce1">
            <text:p>0.960249989</text:p>
          </table:table-cell>
          <table:table-cell office:value-type="float" office:value="1.024475099" table:style-name="ce1">
            <text:p>1.024475099</text:p>
          </table:table-cell>
          <table:table-cell table:number-columns-repeated="16381"/>
        </table:table-row>
        <table:table-row table:style-name="ro13">
          <table:table-cell office:value-type="float" office:value="0.92900962099999995" table:style-name="ce1">
            <text:p>0.929009621</text:p>
          </table:table-cell>
          <table:table-cell office:value-type="float" office:value="0.91856926400000005" table:style-name="ce1">
            <text:p>0.918569264</text:p>
          </table:table-cell>
          <table:table-cell office:value-type="float" office:value="0.93290486699999997" table:style-name="ce1">
            <text:p>0.932904867</text:p>
          </table:table-cell>
          <table:table-cell table:number-columns-repeated="16381"/>
        </table:table-row>
        <table:table-row table:style-name="ro13">
          <table:table-cell office:value-type="float" office:value="0.76273358899999999" table:style-name="ce1">
            <text:p>0.762733589</text:p>
          </table:table-cell>
          <table:table-cell office:value-type="float" office:value="0.77084623600000002" table:style-name="ce1">
            <text:p>0.770846236</text:p>
          </table:table-cell>
          <table:table-cell office:value-type="float" office:value="0.771143358" table:style-name="ce1">
            <text:p>0.771143358</text:p>
          </table:table-cell>
          <table:table-cell table:number-columns-repeated="16381"/>
        </table:table-row>
        <table:table-row table:style-name="ro13">
          <table:table-cell office:value-type="float" office:value="0.66937649399999999" table:style-name="ce1">
            <text:p>0.669376494</text:p>
          </table:table-cell>
          <table:table-cell office:value-type="float" office:value="0.69330040299999995" table:style-name="ce1">
            <text:p>0.693300403</text:p>
          </table:table-cell>
          <table:table-cell office:value-type="float" office:value="0.63094772499999996" table:style-name="ce1">
            <text:p>0.630947725</text:p>
          </table:table-cell>
          <table:table-cell table:number-columns-repeated="16381"/>
        </table:table-row>
        <table:table-row table:style-name="ro13">
          <table:table-cell office:value-type="float" office:value="0.63755870800000003" table:style-name="ce1">
            <text:p>0.637558708</text:p>
          </table:table-cell>
          <table:table-cell office:value-type="float" office:value="0.67008582299999997" table:style-name="ce1">
            <text:p>0.670085823</text:p>
          </table:table-cell>
          <table:table-cell office:value-type="float" office:value="0.58967079200000005" table:style-name="ce1">
            <text:p>0.589670792</text:p>
          </table:table-cell>
          <table:table-cell table:number-columns-repeated="16381"/>
        </table:table-row>
        <table:table-row table:style-name="ro13">
          <table:table-cell office:value-type="float" office:value="0.62828289999999998" table:style-name="ce1">
            <text:p>0.6282829</text:p>
          </table:table-cell>
          <table:table-cell office:value-type="float" office:value="0.659769147" table:style-name="ce1">
            <text:p>0.659769147</text:p>
          </table:table-cell>
          <table:table-cell office:value-type="float" office:value="0.57946698200000002" table:style-name="ce1">
            <text:p>0.579466982</text:p>
          </table:table-cell>
          <table:table-cell table:number-columns-repeated="16381"/>
        </table:table-row>
        <table:table-row table:style-name="ro13">
          <table:table-cell office:value-type="float" office:value="0.60863949799999995" table:style-name="ce1">
            <text:p>0.608639498</text:p>
          </table:table-cell>
          <table:table-cell office:value-type="float" office:value="0.64089121699999996" table:style-name="ce1">
            <text:p>0.640891217</text:p>
          </table:table-cell>
          <table:table-cell office:value-type="float" office:value="0.55592305099999995" table:style-name="ce1">
            <text:p>0.555923051</text:p>
          </table:table-cell>
          <table:table-cell table:number-columns-repeated="16381"/>
        </table:table-row>
        <table:table-row table:style-name="ro13">
          <table:table-cell office:value-type="float" office:value="0.60721492700000002" table:style-name="ce1">
            <text:p>0.607214927</text:p>
          </table:table-cell>
          <table:table-cell office:value-type="float" office:value="0.62995557499999999" table:style-name="ce1">
            <text:p>0.629955575</text:p>
          </table:table-cell>
          <table:table-cell office:value-type="float" office:value="0.54363440799999996" table:style-name="ce1">
            <text:p>0.543634408</text:p>
          </table:table-cell>
          <table:table-cell table:number-columns-repeated="16381"/>
        </table:table-row>
        <table:table-row table:style-name="ro13">
          <table:table-cell office:value-type="float" office:value="0.65556563099999998" table:style-name="ce1">
            <text:p>0.655565631</text:p>
          </table:table-cell>
          <table:table-cell office:value-type="float" office:value="0.63750293000000002" table:style-name="ce1">
            <text:p>0.63750293</text:p>
          </table:table-cell>
          <table:table-cell office:value-type="float" office:value="0.56127189700000002" table:style-name="ce1">
            <text:p>0.561271897</text:p>
          </table:table-cell>
          <table:table-cell table:number-columns-repeated="16381"/>
        </table:table-row>
        <table:table-row table:style-name="ro13">
          <table:table-cell office:value-type="float" office:value="0.73178634200000003" table:style-name="ce1">
            <text:p>0.731786342</text:p>
          </table:table-cell>
          <table:table-cell office:value-type="float" office:value="0.70486962500000006" table:style-name="ce1">
            <text:p>0.704869625</text:p>
          </table:table-cell>
          <table:table-cell office:value-type="float" office:value="0.61415931400000001" table:style-name="ce1">
            <text:p>0.614159314</text:p>
          </table:table-cell>
          <table:table-cell table:number-columns-repeated="16381"/>
        </table:table-row>
        <table:table-row table:style-name="ro13">
          <table:table-cell office:value-type="float" office:value="0.78057935899999997" table:style-name="ce1">
            <text:p>0.780579359</text:p>
          </table:table-cell>
          <table:table-cell office:value-type="float" office:value="0.73983505400000005" table:style-name="ce1">
            <text:p>0.739835054</text:p>
          </table:table-cell>
          <table:table-cell office:value-type="float" office:value="0.71909682600000002" table:style-name="ce1">
            <text:p>0.719096826</text:p>
          </table:table-cell>
          <table:table-cell table:number-columns-repeated="16381"/>
        </table:table-row>
        <table:table-row table:style-name="ro13">
          <table:table-cell office:value-type="float" office:value="0.77695132899999997" table:style-name="ce1">
            <text:p>0.776951329</text:p>
          </table:table-cell>
          <table:table-cell office:value-type="float" office:value="0.74251147799999995" table:style-name="ce1">
            <text:p>0.742511478</text:p>
          </table:table-cell>
          <table:table-cell office:value-type="float" office:value="0.71196181000000003" table:style-name="ce1">
            <text:p>0.71196181</text:p>
          </table:table-cell>
          <table:table-cell table:number-columns-repeated="16381"/>
        </table:table-row>
        <table:table-row table:style-name="ro13">
          <table:table-cell office:value-type="float" office:value="0.76176681199999996" table:style-name="ce1">
            <text:p>0.761766812</text:p>
          </table:table-cell>
          <table:table-cell office:value-type="float" office:value="0.73928355499999998" table:style-name="ce1">
            <text:p>0.739283555</text:p>
          </table:table-cell>
          <table:table-cell office:value-type="float" office:value="0.70905397599999997" table:style-name="ce1">
            <text:p>0.709053976</text:p>
          </table:table-cell>
          <table:table-cell table:number-columns-repeated="16381"/>
        </table:table-row>
        <table:table-row table:style-name="ro13">
          <table:table-cell office:value-type="float" office:value="0.76171888600000004" table:style-name="ce1">
            <text:p>0.761718886</text:p>
          </table:table-cell>
          <table:table-cell office:value-type="float" office:value="0.75225523900000002" table:style-name="ce1">
            <text:p>0.752255239</text:p>
          </table:table-cell>
          <table:table-cell office:value-type="float" office:value="0.74218253599999995" table:style-name="ce1">
            <text:p>0.742182536</text:p>
          </table:table-cell>
          <table:table-cell table:number-columns-repeated="16381"/>
        </table:table-row>
        <table:table-row table:style-name="ro13">
          <table:table-cell office:value-type="float" office:value="0.76717836399999995" table:style-name="ce1">
            <text:p>0.767178364</text:p>
          </table:table-cell>
          <table:table-cell office:value-type="float" office:value="0.76583638899999995" table:style-name="ce1">
            <text:p>0.765836389</text:p>
          </table:table-cell>
          <table:table-cell office:value-type="float" office:value="0.78299490000000005" table:style-name="ce1">
            <text:p>0.7829949</text:p>
          </table:table-cell>
          <table:table-cell table:number-columns-repeated="16381"/>
        </table:table-row>
        <table:table-row table:style-name="ro13">
          <table:table-cell office:value-type="float" office:value="0.77349885900000004" table:style-name="ce1">
            <text:p>0.773498859</text:p>
          </table:table-cell>
          <table:table-cell office:value-type="float" office:value="0.78679763800000002" table:style-name="ce1">
            <text:p>0.786797638</text:p>
          </table:table-cell>
          <table:table-cell office:value-type="float" office:value="0.82379858100000003" table:style-name="ce1">
            <text:p>0.823798581</text:p>
          </table:table-cell>
          <table:table-cell table:number-columns-repeated="16381"/>
        </table:table-row>
        <table:table-row table:style-name="ro13">
          <table:table-cell office:value-type="float" office:value="0.84325856399999999" table:style-name="ce1">
            <text:p>0.843258564</text:p>
          </table:table-cell>
          <table:table-cell office:value-type="float" office:value="0.86071561900000004" table:style-name="ce1">
            <text:p>0.860715619</text:p>
          </table:table-cell>
          <table:table-cell office:value-type="float" office:value="0.91763404100000001" table:style-name="ce1">
            <text:p>0.917634041</text:p>
          </table:table-cell>
          <table:table-cell table:number-columns-repeated="16381"/>
        </table:table-row>
        <table:table-row table:style-name="ro13">
          <table:table-cell office:value-type="float" office:value="0.85317619600000005" table:style-name="ce1">
            <text:p>0.853176196</text:p>
          </table:table-cell>
          <table:table-cell office:value-type="float" office:value="0.88437651500000003" table:style-name="ce1">
            <text:p>0.884376515</text:p>
          </table:table-cell>
          <table:table-cell office:value-type="float" office:value="0.91821890100000003" table:style-name="ce1">
            <text:p>0.918218901</text:p>
          </table:table-cell>
          <table:table-cell table:number-columns-repeated="16381"/>
        </table:table-row>
        <table:table-row table:style-name="ro13">
          <table:table-cell office:value-type="float" office:value="0.85731506000000002" table:style-name="ce1">
            <text:p>0.85731506</text:p>
          </table:table-cell>
          <table:table-cell office:value-type="float" office:value="0.89365551499999996" table:style-name="ce1">
            <text:p>0.893655515</text:p>
          </table:table-cell>
          <table:table-cell office:value-type="float" office:value="0.93369774100000003" table:style-name="ce1">
            <text:p>0.933697741</text:p>
          </table:table-cell>
          <table:table-cell table:number-columns-repeated="16381"/>
        </table:table-row>
        <table:table-row table:style-name="ro13">
          <table:table-cell office:value-type="float" office:value="0.853367031" table:style-name="ce1">
            <text:p>0.853367031</text:p>
          </table:table-cell>
          <table:table-cell office:value-type="float" office:value="0.89500632000000002" table:style-name="ce1">
            <text:p>0.89500632</text:p>
          </table:table-cell>
          <table:table-cell office:value-type="float" office:value="0.93704033600000003" table:style-name="ce1">
            <text:p>0.937040336</text:p>
          </table:table-cell>
          <table:table-cell table:number-columns-repeated="16381"/>
        </table:table-row>
        <table:table-row table:style-name="ro13">
          <table:table-cell office:value-type="float" office:value="0.86717243700000002" table:style-name="ce1">
            <text:p>0.867172437</text:p>
          </table:table-cell>
          <table:table-cell office:value-type="float" office:value="0.90880047200000003" table:style-name="ce1">
            <text:p>0.908800472</text:p>
          </table:table-cell>
          <table:table-cell office:value-type="float" office:value="0.96013657200000002" table:style-name="ce1">
            <text:p>0.960136572</text:p>
          </table:table-cell>
          <table:table-cell table:number-columns-repeated="16381"/>
        </table:table-row>
        <table:table-row table:style-name="ro13">
          <table:table-cell office:value-type="float" office:value="0.88649559" table:style-name="ce1">
            <text:p>0.88649559</text:p>
          </table:table-cell>
          <table:table-cell office:value-type="float" office:value="0.916400832" table:style-name="ce1">
            <text:p>0.916400832</text:p>
          </table:table-cell>
          <table:table-cell office:value-type="float" office:value="0.969423323" table:style-name="ce1">
            <text:p>0.969423323</text:p>
          </table:table-cell>
          <table:table-cell table:number-columns-repeated="16381"/>
        </table:table-row>
        <table:table-row table:style-name="ro13">
          <table:table-cell office:value-type="float" office:value="0.90785591099999996" table:style-name="ce1">
            <text:p>0.907855911</text:p>
          </table:table-cell>
          <table:table-cell office:value-type="float" office:value="0.92457815099999996" table:style-name="ce1">
            <text:p>0.924578151</text:p>
          </table:table-cell>
          <table:table-cell office:value-type="float" office:value="1.011376203" table:style-name="ce1">
            <text:p>1.011376203</text:p>
          </table:table-cell>
          <table:table-cell table:number-columns-repeated="16381"/>
        </table:table-row>
        <table:table-row table:style-name="ro13">
          <table:table-cell office:value-type="float" office:value="0.92382949999999997" table:style-name="ce1">
            <text:p>0.9238295</text:p>
          </table:table-cell>
          <table:table-cell office:value-type="float" office:value="0.92910773400000002" table:style-name="ce1">
            <text:p>0.929107734</text:p>
          </table:table-cell>
          <table:table-cell office:value-type="float" office:value="1.0241631339999999" table:style-name="ce1">
            <text:p>1.024163134</text:p>
          </table:table-cell>
          <table:table-cell table:number-columns-repeated="16381"/>
        </table:table-row>
        <table:table-row table:style-name="ro13">
          <table:table-cell office:value-type="float" office:value="0.94355781699999997" table:style-name="ce1">
            <text:p>0.943557817</text:p>
          </table:table-cell>
          <table:table-cell office:value-type="float" office:value="0.94240801900000004" table:style-name="ce1">
            <text:p>0.942408019</text:p>
          </table:table-cell>
          <table:table-cell office:value-type="float" office:value="1.042152242" table:style-name="ce1">
            <text:p>1.042152242</text:p>
          </table:table-cell>
          <table:table-cell table:number-columns-repeated="16381"/>
        </table:table-row>
        <table:table-row table:style-name="ro13">
          <table:table-cell office:value-type="float" office:value="0.95394737600000001" table:style-name="ce1">
            <text:p>0.953947376</text:p>
          </table:table-cell>
          <table:table-cell office:value-type="float" office:value="0.94973308899999997" table:style-name="ce1">
            <text:p>0.949733089</text:p>
          </table:table-cell>
          <table:table-cell office:value-type="float" office:value="1.050479175" table:style-name="ce1">
            <text:p>1.050479175</text:p>
          </table:table-cell>
          <table:table-cell table:number-columns-repeated="16381"/>
        </table:table-row>
        <table:table-row table:style-name="ro13">
          <table:table-cell office:value-type="float" office:value="0.96094976600000004" table:style-name="ce1">
            <text:p>0.960949766</text:p>
          </table:table-cell>
          <table:table-cell office:value-type="float" office:value="0.95567840000000004" table:style-name="ce1">
            <text:p>0.9556784</text:p>
          </table:table-cell>
          <table:table-cell office:value-type="float" office:value="1.0505262200000001" table:style-name="ce1">
            <text:p>1.05052622</text:p>
          </table:table-cell>
          <table:table-cell table:number-columns-repeated="16381"/>
        </table:table-row>
        <table:table-row table:style-name="ro13">
          <table:table-cell office:value-type="float" office:value="0.96931519399999999" table:style-name="ce1">
            <text:p>0.969315194</text:p>
          </table:table-cell>
          <table:table-cell office:value-type="float" office:value="0.95679904599999999" table:style-name="ce1">
            <text:p>0.956799046</text:p>
          </table:table-cell>
          <table:table-cell office:value-type="float" office:value="1.0435760430000001" table:style-name="ce1">
            <text:p>1.043576043</text:p>
          </table:table-cell>
          <table:table-cell table:number-columns-repeated="16381"/>
        </table:table-row>
        <table:table-row table:style-name="ro13">
          <table:table-cell office:value-type="float" office:value="0.978391605" table:style-name="ce1">
            <text:p>0.978391605</text:p>
          </table:table-cell>
          <table:table-cell office:value-type="float" office:value="0.96394107900000003" table:style-name="ce1">
            <text:p>0.963941079</text:p>
          </table:table-cell>
          <table:table-cell office:value-type="float" office:value="1.050890509" table:style-name="ce1">
            <text:p>1.050890509</text:p>
          </table:table-cell>
          <table:table-cell table:number-columns-repeated="16381"/>
        </table:table-row>
        <table:table-row table:style-name="ro13">
          <table:table-cell office:value-type="float" office:value="0.98360908000000002" table:style-name="ce1">
            <text:p>0.98360908</text:p>
          </table:table-cell>
          <table:table-cell office:value-type="float" office:value="0.960678688" table:style-name="ce1">
            <text:p>0.960678688</text:p>
          </table:table-cell>
          <table:table-cell office:value-type="float" office:value="1.0433093229999999" table:style-name="ce1">
            <text:p>1.043309323</text:p>
          </table:table-cell>
          <table:table-cell table:number-columns-repeated="16381"/>
        </table:table-row>
        <table:table-row table:style-name="ro13">
          <table:table-cell office:value-type="float" office:value="0.99159941399999996" table:style-name="ce1">
            <text:p>0.991599414</text:p>
          </table:table-cell>
          <table:table-cell office:value-type="float" office:value="0.966803788" table:style-name="ce1">
            <text:p>0.966803788</text:p>
          </table:table-cell>
          <table:table-cell office:value-type="float" office:value="1.0478173390000001" table:style-name="ce1">
            <text:p>1.047817339</text:p>
          </table:table-cell>
          <table:table-cell table:number-columns-repeated="16381"/>
        </table:table-row>
        <table:table-row table:style-name="ro13">
          <table:table-cell office:value-type="float" office:value="0.99762226300000001" table:style-name="ce1">
            <text:p>0.997622263</text:p>
          </table:table-cell>
          <table:table-cell office:value-type="float" office:value="0.96577861200000004" table:style-name="ce1">
            <text:p>0.965778612</text:p>
          </table:table-cell>
          <table:table-cell office:value-type="float" office:value="1.0523199350000001" table:style-name="ce1">
            <text:p>1.052319935</text:p>
          </table:table-cell>
          <table:table-cell table:number-columns-repeated="16381"/>
        </table:table-row>
        <table:table-row table:style-name="ro13">
          <table:table-cell office:value-type="float" office:value="1.010073993" table:style-name="ce1">
            <text:p>1.010073993</text:p>
          </table:table-cell>
          <table:table-cell office:value-type="float" office:value="0.968321298" table:style-name="ce1">
            <text:p>0.968321298</text:p>
          </table:table-cell>
          <table:table-cell office:value-type="float" office:value="1.055975366" table:style-name="ce1">
            <text:p>1.055975366</text:p>
          </table:table-cell>
          <table:table-cell table:number-columns-repeated="16381"/>
        </table:table-row>
        <table:table-row table:style-name="ro13">
          <table:table-cell office:value-type="float" office:value="1.015783944" table:style-name="ce1">
            <text:p>1.015783944</text:p>
          </table:table-cell>
          <table:table-cell office:value-type="float" office:value="0.96741503200000001" table:style-name="ce1">
            <text:p>0.967415032</text:p>
          </table:table-cell>
          <table:table-cell office:value-type="float" office:value="1.0569058220000001" table:style-name="ce1">
            <text:p>1.056905822</text:p>
          </table:table-cell>
          <table:table-cell table:number-columns-repeated="16381"/>
        </table:table-row>
        <table:table-row table:style-name="ro13">
          <table:table-cell office:value-type="float" office:value="1.0166290929999999" table:style-name="ce1">
            <text:p>1.016629093</text:p>
          </table:table-cell>
          <table:table-cell office:value-type="float" office:value="0.96822947400000003" table:style-name="ce1">
            <text:p>0.968229474</text:p>
          </table:table-cell>
          <table:table-cell office:value-type="float" office:value="1.059452871" table:style-name="ce1">
            <text:p>1.059452871</text:p>
          </table:table-cell>
          <table:table-cell table:number-columns-repeated="16381"/>
        </table:table-row>
        <table:table-row table:style-name="ro13">
          <table:table-cell office:value-type="float" office:value="1.013594527" table:style-name="ce1">
            <text:p>1.013594527</text:p>
          </table:table-cell>
          <table:table-cell office:value-type="float" office:value="0.96396454899999995" table:style-name="ce1">
            <text:p>0.963964549</text:p>
          </table:table-cell>
          <table:table-cell office:value-type="float" office:value="1.0541411190000001" table:style-name="ce1">
            <text:p>1.054141119</text:p>
          </table:table-cell>
          <table:table-cell table:number-columns-repeated="16381"/>
        </table:table-row>
        <table:table-row table:style-name="ro13">
          <table:table-cell office:value-type="float" office:value="1.015410449" table:style-name="ce1">
            <text:p>1.015410449</text:p>
          </table:table-cell>
          <table:table-cell office:value-type="float" office:value="0.97011397600000004" table:style-name="ce1">
            <text:p>0.970113976</text:p>
          </table:table-cell>
          <table:table-cell office:value-type="float" office:value="1.0562310669999999" table:style-name="ce1">
            <text:p>1.056231067</text:p>
          </table:table-cell>
          <table:table-cell table:number-columns-repeated="16381"/>
        </table:table-row>
        <table:table-row table:style-name="ro13">
          <table:table-cell office:value-type="float" office:value="1.016387318" table:style-name="ce1">
            <text:p>1.016387318</text:p>
          </table:table-cell>
          <table:table-cell office:value-type="float" office:value="0.97094471699999996" table:style-name="ce1">
            <text:p>0.970944717</text:p>
          </table:table-cell>
          <table:table-cell office:value-type="float" office:value="1.0615292569999999" table:style-name="ce1">
            <text:p>1.061529257</text:p>
          </table:table-cell>
          <table:table-cell table:number-columns-repeated="16381"/>
        </table:table-row>
        <table:table-row table:style-name="ro13">
          <table:table-cell office:value-type="float" office:value="1.020317127" table:style-name="ce1">
            <text:p>1.020317127</text:p>
          </table:table-cell>
          <table:table-cell office:value-type="float" office:value="0.97532260800000004" table:style-name="ce1">
            <text:p>0.975322608</text:p>
          </table:table-cell>
          <table:table-cell office:value-type="float" office:value="1.0898317909999999" table:style-name="ce1">
            <text:p>1.089831791</text:p>
          </table:table-cell>
          <table:table-cell table:number-columns-repeated="16381"/>
        </table:table-row>
        <table:table-row table:style-name="ro13">
          <table:table-cell office:value-type="float" office:value="1.025356256" table:style-name="ce1">
            <text:p>1.025356256</text:p>
          </table:table-cell>
          <table:table-cell office:value-type="float" office:value="0.97624584700000006" table:style-name="ce1">
            <text:p>0.976245847</text:p>
          </table:table-cell>
          <table:table-cell office:value-type="float" office:value="1.0955062849999999" table:style-name="ce1">
            <text:p>1.095506285</text:p>
          </table:table-cell>
          <table:table-cell table:number-columns-repeated="16381"/>
        </table:table-row>
        <table:table-row table:style-name="ro13">
          <table:table-cell office:value-type="float" office:value="1.02707861" table:style-name="ce1">
            <text:p>1.02707861</text:p>
          </table:table-cell>
          <table:table-cell office:value-type="float" office:value="0.97883510399999996" table:style-name="ce1">
            <text:p>0.978835104</text:p>
          </table:table-cell>
          <table:table-cell office:value-type="float" office:value="1.1011543260000001" table:style-name="ce1">
            <text:p>1.101154326</text:p>
          </table:table-cell>
          <table:table-cell table:number-columns-repeated="16381"/>
        </table:table-row>
        <table:table-row table:style-name="ro13">
          <table:table-cell office:value-type="float" office:value="1.027253827" table:style-name="ce1">
            <text:p>1.027253827</text:p>
          </table:table-cell>
          <table:table-cell office:value-type="float" office:value="0.98039897099999995" table:style-name="ce1">
            <text:p>0.980398971</text:p>
          </table:table-cell>
          <table:table-cell office:value-type="float" office:value="1.103620134" table:style-name="ce1">
            <text:p>1.103620134</text:p>
          </table:table-cell>
          <table:table-cell table:number-columns-repeated="16381"/>
        </table:table-row>
        <table:table-row table:style-name="ro13">
          <table:table-cell office:value-type="float" office:value="1.031920444" table:style-name="ce1">
            <text:p>1.031920444</text:p>
          </table:table-cell>
          <table:table-cell office:value-type="float" office:value="0.98408025700000001" table:style-name="ce1">
            <text:p>0.984080257</text:p>
          </table:table-cell>
          <table:table-cell office:value-type="float" office:value="1.110887358" table:style-name="ce1">
            <text:p>1.110887358</text:p>
          </table:table-cell>
          <table:table-cell table:number-columns-repeated="16381"/>
        </table:table-row>
        <table:table-row table:style-name="ro13">
          <table:table-cell office:value-type="float" office:value="1.03057807" table:style-name="ce1">
            <text:p>1.03057807</text:p>
          </table:table-cell>
          <table:table-cell office:value-type="float" office:value="0.98697798599999997" table:style-name="ce1">
            <text:p>0.986977986</text:p>
          </table:table-cell>
          <table:table-cell office:value-type="float" office:value="1.0920547839999999" table:style-name="ce1">
            <text:p>1.092054784</text:p>
          </table:table-cell>
          <table:table-cell table:number-columns-repeated="16381"/>
        </table:table-row>
        <table:table-row table:style-name="ro13">
          <table:table-cell office:value-type="float" office:value="1.0308849630000001" table:style-name="ce1">
            <text:p>1.030884963</text:p>
          </table:table-cell>
          <table:table-cell office:value-type="float" office:value="0.98703938599999996" table:style-name="ce1">
            <text:p>0.987039386</text:p>
          </table:table-cell>
          <table:table-cell office:value-type="float" office:value="1.090178562" table:style-name="ce1">
            <text:p>1.090178562</text:p>
          </table:table-cell>
          <table:table-cell table:number-columns-repeated="16381"/>
        </table:table-row>
        <table:table-row table:style-name="ro13">
          <table:table-cell office:value-type="float" office:value="1.028236017" table:style-name="ce1">
            <text:p>1.028236017</text:p>
          </table:table-cell>
          <table:table-cell office:value-type="float" office:value="0.98402872299999999" table:style-name="ce1">
            <text:p>0.984028723</text:p>
          </table:table-cell>
          <table:table-cell office:value-type="float" office:value="1.0651199549999999" table:style-name="ce1">
            <text:p>1.065119955</text:p>
          </table:table-cell>
          <table:table-cell table:number-columns-repeated="16381"/>
        </table:table-row>
        <table:table-row table:style-name="ro13">
          <table:table-cell office:value-type="float" office:value="1.020160838" table:style-name="ce1">
            <text:p>1.020160838</text:p>
          </table:table-cell>
          <table:table-cell office:value-type="float" office:value="0.98127288199999996" table:style-name="ce1">
            <text:p>0.981272882</text:p>
          </table:table-cell>
          <table:table-cell office:value-type="float" office:value="1.0643760309999999" table:style-name="ce1">
            <text:p>1.064376031</text:p>
          </table:table-cell>
          <table:table-cell table:number-columns-repeated="16381"/>
        </table:table-row>
        <table:table-row table:style-name="ro13">
          <table:table-cell office:value-type="float" office:value="1.0221647629999999" table:style-name="ce1">
            <text:p>1.022164763</text:p>
          </table:table-cell>
          <table:table-cell office:value-type="float" office:value="0.98253480400000004" table:style-name="ce1">
            <text:p>0.982534804</text:p>
          </table:table-cell>
          <table:table-cell office:value-type="float" office:value="1.063286137" table:style-name="ce1">
            <text:p>1.063286137</text:p>
          </table:table-cell>
          <table:table-cell table:number-columns-repeated="16381"/>
        </table:table-row>
        <table:table-row table:style-name="ro13">
          <table:table-cell office:value-type="float" office:value="1.0226671030000001" table:style-name="ce1">
            <text:p>1.022667103</text:p>
          </table:table-cell>
          <table:table-cell office:value-type="float" office:value="0.982981824" table:style-name="ce1">
            <text:p>0.982981824</text:p>
          </table:table-cell>
          <table:table-cell office:value-type="float" office:value="1.0630593020000001" table:style-name="ce1">
            <text:p>1.063059302</text:p>
          </table:table-cell>
          <table:table-cell table:number-columns-repeated="16381"/>
        </table:table-row>
        <table:table-row table:style-name="ro13">
          <table:table-cell office:value-type="float" office:value="1.0260187670000001" table:style-name="ce1">
            <text:p>1.026018767</text:p>
          </table:table-cell>
          <table:table-cell office:value-type="float" office:value="0.98551323499999999" table:style-name="ce1">
            <text:p>0.985513235</text:p>
          </table:table-cell>
          <table:table-cell office:value-type="float" office:value="1.0667802479999999" table:style-name="ce1">
            <text:p>1.066780248</text:p>
          </table:table-cell>
          <table:table-cell table:number-columns-repeated="16381"/>
        </table:table-row>
        <table:table-row table:style-name="ro13">
          <table:table-cell office:value-type="float" office:value="1.0260895480000001" table:style-name="ce1">
            <text:p>1.026089548</text:p>
          </table:table-cell>
          <table:table-cell office:value-type="float" office:value="0.98421806999999994" table:style-name="ce1">
            <text:p>0.98421807</text:p>
          </table:table-cell>
          <table:table-cell office:value-type="float" office:value="1.095001509" table:style-name="ce1">
            <text:p>1.095001509</text:p>
          </table:table-cell>
          <table:table-cell table:number-columns-repeated="16381"/>
        </table:table-row>
        <table:table-row table:style-name="ro13">
          <table:table-cell office:value-type="float" office:value="1.0272813409999999" table:style-name="ce1">
            <text:p>1.027281341</text:p>
          </table:table-cell>
          <table:table-cell office:value-type="float" office:value="0.98715820300000001" table:style-name="ce1">
            <text:p>0.987158203</text:p>
          </table:table-cell>
          <table:table-cell office:value-type="float" office:value="1.0971840939999999" table:style-name="ce1">
            <text:p>1.097184094</text:p>
          </table:table-cell>
          <table:table-cell table:number-columns-repeated="16381"/>
        </table:table-row>
        <table:table-row table:style-name="ro13">
          <table:table-cell office:value-type="float" office:value="1.029424933" table:style-name="ce1">
            <text:p>1.029424933</text:p>
          </table:table-cell>
          <table:table-cell office:value-type="float" office:value="0.98865503200000004" table:style-name="ce1">
            <text:p>0.988655032</text:p>
          </table:table-cell>
          <table:table-cell office:value-type="float" office:value="1.100490113" table:style-name="ce1">
            <text:p>1.100490113</text:p>
          </table:table-cell>
          <table:table-cell table:number-columns-repeated="16381"/>
        </table:table-row>
        <table:table-row table:style-name="ro13">
          <table:table-cell office:value-type="float" office:value="1.0446829019999999" table:style-name="ce1">
            <text:p>1.044682902</text:p>
          </table:table-cell>
          <table:table-cell office:value-type="float" office:value="0.99307367199999996" table:style-name="ce1">
            <text:p>0.993073672</text:p>
          </table:table-cell>
          <table:table-cell office:value-type="float" office:value="1.10194043" table:style-name="ce1">
            <text:p>1.10194043</text:p>
          </table:table-cell>
          <table:table-cell table:number-columns-repeated="16381"/>
        </table:table-row>
        <table:table-row table:style-name="ro13">
          <table:table-cell office:value-type="float" office:value="1.0516562949999999" table:style-name="ce1">
            <text:p>1.051656295</text:p>
          </table:table-cell>
          <table:table-cell office:value-type="float" office:value="0.98599879899999998" table:style-name="ce1">
            <text:p>0.985998799</text:p>
          </table:table-cell>
          <table:table-cell office:value-type="float" office:value="1.101579326" table:style-name="ce1">
            <text:p>1.101579326</text:p>
          </table:table-cell>
          <table:table-cell table:number-columns-repeated="16381"/>
        </table:table-row>
        <table:table-row table:style-name="ro13">
          <table:table-cell office:value-type="float" office:value="1.0588924" table:style-name="ce1">
            <text:p>1.0588924</text:p>
          </table:table-cell>
          <table:table-cell office:value-type="float" office:value="0.97226748699999999" table:style-name="ce1">
            <text:p>0.972267487</text:p>
          </table:table-cell>
          <table:table-cell office:value-type="float" office:value="1.0966448390000001" table:style-name="ce1">
            <text:p>1.096644839</text:p>
          </table:table-cell>
          <table:table-cell table:number-columns-repeated="16381"/>
        </table:table-row>
        <table:table-row table:style-name="ro13">
          <table:table-cell office:value-type="float" office:value="1.0588165039999999" table:style-name="ce1">
            <text:p>1.058816504</text:p>
          </table:table-cell>
          <table:table-cell office:value-type="float" office:value="0.95920021099999997" table:style-name="ce1">
            <text:p>0.959200211</text:p>
          </table:table-cell>
          <table:table-cell office:value-type="float" office:value="1.089691671" table:style-name="ce1">
            <text:p>1.089691671</text:p>
          </table:table-cell>
          <table:table-cell table:number-columns-repeated="16381"/>
        </table:table-row>
        <table:table-row table:style-name="ro13">
          <table:table-cell office:value-type="float" office:value="1.0569558990000001" table:style-name="ce1">
            <text:p>1.056955899</text:p>
          </table:table-cell>
          <table:table-cell office:value-type="float" office:value="0.93914982499999999" table:style-name="ce1">
            <text:p>0.939149825</text:p>
          </table:table-cell>
          <table:table-cell office:value-type="float" office:value="1.0754457040000001" table:style-name="ce1">
            <text:p>1.075445704</text:p>
          </table:table-cell>
          <table:table-cell table:number-columns-repeated="16381"/>
        </table:table-row>
        <table:table-row table:style-name="ro13">
          <table:table-cell office:value-type="float" office:value="1.0507547049999999" table:style-name="ce1">
            <text:p>1.050754705</text:p>
          </table:table-cell>
          <table:table-cell office:value-type="float" office:value="0.91729174700000005" table:style-name="ce1">
            <text:p>0.917291747</text:p>
          </table:table-cell>
          <table:table-cell office:value-type="float" office:value="1.0689114129999999" table:style-name="ce1">
            <text:p>1.068911413</text:p>
          </table:table-cell>
          <table:table-cell table:number-columns-repeated="16381"/>
        </table:table-row>
        <table:table-row table:style-name="ro13">
          <table:table-cell office:value-type="float" office:value="1.0491276309999999" table:style-name="ce1">
            <text:p>1.049127631</text:p>
          </table:table-cell>
          <table:table-cell office:value-type="float" office:value="0.89914201000000005" table:style-name="ce1">
            <text:p>0.89914201</text:p>
          </table:table-cell>
          <table:table-cell office:value-type="float" office:value="1.065007789" table:style-name="ce1">
            <text:p>1.065007789</text:p>
          </table:table-cell>
          <table:table-cell table:number-columns-repeated="16381"/>
        </table:table-row>
        <table:table-row table:style-name="ro13">
          <table:table-cell office:value-type="float" office:value="1.034577632" table:style-name="ce1">
            <text:p>1.034577632</text:p>
          </table:table-cell>
          <table:table-cell office:value-type="float" office:value="0.89138300299999995" table:style-name="ce1">
            <text:p>0.891383003</text:p>
          </table:table-cell>
          <table:table-cell office:value-type="float" office:value="1.0649008659999999" table:style-name="ce1">
            <text:p>1.064900866</text:p>
          </table:table-cell>
          <table:table-cell table:number-columns-repeated="16381"/>
        </table:table-row>
        <table:table-row table:style-name="ro13">
          <table:table-cell office:value-type="float" office:value="1.025371714" table:style-name="ce1">
            <text:p>1.025371714</text:p>
          </table:table-cell>
          <table:table-cell office:value-type="float" office:value="0.89478458699999996" table:style-name="ce1">
            <text:p>0.894784587</text:p>
          </table:table-cell>
          <table:table-cell office:value-type="float" office:value="1.0661858209999999" table:style-name="ce1">
            <text:p>1.066185821</text:p>
          </table:table-cell>
          <table:table-cell table:number-columns-repeated="16381"/>
        </table:table-row>
        <table:table-row table:style-name="ro13">
          <table:table-cell office:value-type="float" office:value="1.012867446" table:style-name="ce1">
            <text:p>1.012867446</text:p>
          </table:table-cell>
          <table:table-cell office:value-type="float" office:value="0.90508220500000003" table:style-name="ce1">
            <text:p>0.905082205</text:p>
          </table:table-cell>
          <table:table-cell office:value-type="float" office:value="1.06970246" table:style-name="ce1">
            <text:p>1.06970246</text:p>
          </table:table-cell>
          <table:table-cell table:number-columns-repeated="16381"/>
        </table:table-row>
        <table:table-row table:style-name="ro13">
          <table:table-cell office:value-type="float" office:value="1.0038885989999999" table:style-name="ce1">
            <text:p>1.003888599</text:p>
          </table:table-cell>
          <table:table-cell office:value-type="float" office:value="0.91691099899999995" table:style-name="ce1">
            <text:p>0.916910999</text:p>
          </table:table-cell>
          <table:table-cell office:value-type="float" office:value="1.072828232" table:style-name="ce1">
            <text:p>1.072828232</text:p>
          </table:table-cell>
          <table:table-cell table:number-columns-repeated="16381"/>
        </table:table-row>
        <table:table-row table:style-name="ro13">
          <table:table-cell office:value-type="float" office:value="1.0054262359999999" table:style-name="ce1">
            <text:p>1.005426236</text:p>
          </table:table-cell>
          <table:table-cell office:value-type="float" office:value="0.93683901400000003" table:style-name="ce1">
            <text:p>0.936839014</text:p>
          </table:table-cell>
          <table:table-cell office:value-type="float" office:value="1.08015664" table:style-name="ce1">
            <text:p>1.08015664</text:p>
          </table:table-cell>
          <table:table-cell table:number-columns-repeated="16381"/>
        </table:table-row>
        <table:table-row table:style-name="ro13">
          <table:table-cell office:value-type="float" office:value="1.007730684" table:style-name="ce1">
            <text:p>1.007730684</text:p>
          </table:table-cell>
          <table:table-cell office:value-type="float" office:value="0.95770748699999997" table:style-name="ce1">
            <text:p>0.957707487</text:p>
          </table:table-cell>
          <table:table-cell office:value-type="float" office:value="1.0889152310000001" table:style-name="ce1">
            <text:p>1.088915231</text:p>
          </table:table-cell>
          <table:table-cell table:number-columns-repeated="16381"/>
        </table:table-row>
        <table:table-row table:style-name="ro13">
          <table:table-cell office:value-type="float" office:value="1.0089198049999999" table:style-name="ce1">
            <text:p>1.008919805</text:p>
          </table:table-cell>
          <table:table-cell office:value-type="float" office:value="0.977117032" table:style-name="ce1">
            <text:p>0.977117032</text:p>
          </table:table-cell>
          <table:table-cell office:value-type="float" office:value="1.1254765099999999" table:style-name="ce1">
            <text:p>1.12547651</text:p>
          </table:table-cell>
          <table:table-cell table:number-columns-repeated="16381"/>
        </table:table-row>
        <table:table-row table:style-name="ro13">
          <table:table-cell office:value-type="float" office:value="1.0103510440000001" table:style-name="ce1">
            <text:p>1.010351044</text:p>
          </table:table-cell>
          <table:table-cell office:value-type="float" office:value="0.98442448400000004" table:style-name="ce1">
            <text:p>0.984424484</text:p>
          </table:table-cell>
          <table:table-cell office:value-type="float" office:value="1.1315629039999999" table:style-name="ce1">
            <text:p>1.131562904</text:p>
          </table:table-cell>
          <table:table-cell table:number-columns-repeated="16381"/>
        </table:table-row>
        <table:table-row table:style-name="ro13">
          <table:table-cell office:value-type="float" office:value="1.0133050100000001" table:style-name="ce1">
            <text:p>1.01330501</text:p>
          </table:table-cell>
          <table:table-cell office:value-type="float" office:value="0.98959190699999999" table:style-name="ce1">
            <text:p>0.989591907</text:p>
          </table:table-cell>
          <table:table-cell office:value-type="float" office:value="1.1332278090000001" table:style-name="ce1">
            <text:p>1.133227809</text:p>
          </table:table-cell>
          <table:table-cell table:number-columns-repeated="16381"/>
        </table:table-row>
        <table:table-row table:style-name="ro13">
          <table:table-cell office:value-type="float" office:value="1.01753856" table:style-name="ce1">
            <text:p>1.01753856</text:p>
          </table:table-cell>
          <table:table-cell office:value-type="float" office:value="0.99491390199999996" table:style-name="ce1">
            <text:p>0.994913902</text:p>
          </table:table-cell>
          <table:table-cell table:number-columns-repeated="16382"/>
        </table:table-row>
        <table:table-row table:style-name="ro13">
          <table:table-cell office:value-type="float" office:value="1.0173035669999999" table:style-name="ce1">
            <text:p>1.017303567</text:p>
          </table:table-cell>
          <table:table-cell office:value-type="float" office:value="0.99559487999999996" table:style-name="ce1">
            <text:p>0.99559488</text:p>
          </table:table-cell>
          <table:table-cell table:number-columns-repeated="16382"/>
        </table:table-row>
        <table:table-row table:style-name="ro13">
          <table:table-cell office:value-type="float" office:value="1.0152963310000001" table:style-name="ce1">
            <text:p>1.015296331</text:p>
          </table:table-cell>
          <table:table-cell office:value-type="float" office:value="0.99544447400000002" table:style-name="ce1">
            <text:p>0.995444474</text:p>
          </table:table-cell>
          <table:table-cell table:number-columns-repeated="16382"/>
        </table:table-row>
        <table:table-row table:style-name="ro13">
          <table:table-cell office:value-type="float" office:value="1.0188330999999999" table:style-name="ce1">
            <text:p>1.0188331</text:p>
          </table:table-cell>
          <table:table-cell office:value-type="float" office:value="0.99847480799999999" table:style-name="ce1">
            <text:p>0.998474808</text:p>
          </table:table-cell>
          <table:table-cell table:number-columns-repeated="16382"/>
        </table:table-row>
        <table:table-row table:style-name="ro13">
          <table:table-cell office:value-type="float" office:value="1.0163151669999999" table:style-name="ce1">
            <text:p>1.016315167</text:p>
          </table:table-cell>
          <table:table-cell office:value-type="float" office:value="0.99783761199999998" table:style-name="ce1">
            <text:p>0.997837612</text:p>
          </table:table-cell>
          <table:table-cell table:number-columns-repeated="16382"/>
        </table:table-row>
        <table:table-row table:number-rows-repeated="1046379" table:style-name="ro8">
          <table:table-cell table:number-columns-repeated="16384"/>
        </table:table-row>
      </table:table>
      <table:table table:name="Sheet3" table:style-name="ta5">
        <table:table-column table:style-name="co13" table:number-columns-repeated="16384" table:default-cell-style-name="ce1"/>
        <table:table-row table:number-rows-repeated="2" table:style-name="ro8">
          <table:table-cell table:number-columns-repeated="16384"/>
        </table:table-row>
        <table:table-row table:style-name="ro13">
          <table:table-cell office:value-type="float" office:value="7.16" table:style-name="ce1">
            <text:p>7.16</text:p>
          </table:table-cell>
          <table:table-cell office:value-type="float" office:value="3.85" table:style-name="ce1">
            <text:p>3.85</text:p>
          </table:table-cell>
          <table:table-cell office:value-type="float" office:value="14.91" table:style-name="ce1">
            <text:p>14.91</text:p>
          </table:table-cell>
          <table:table-cell office:value-type="float" office:value="7.1599999999999997E-2" table:formula="of:=[.A3]/100" table:style-name="ce1">
            <text:p>0.0716</text:p>
          </table:table-cell>
          <table:table-cell office:value-type="float" office:value="3.85E-2" table:formula="of:=[.B3]/100" table:style-name="ce1">
            <text:p>0.0385</text:p>
          </table:table-cell>
          <table:table-cell office:value-type="float" office:value="0.14910000000000001" table:formula="of:=[.C3]/100" table:style-name="ce1">
            <text:p>0.1491</text:p>
          </table:table-cell>
          <table:table-cell table:number-columns-repeated="16378"/>
        </table:table-row>
        <table:table-row table:style-name="ro13">
          <table:table-cell office:value-type="float" office:value="7.86" table:style-name="ce1">
            <text:p>7.86</text:p>
          </table:table-cell>
          <table:table-cell office:value-type="float" office:value="2" table:style-name="ce1">
            <text:p>2</text:p>
          </table:table-cell>
          <table:table-cell office:value-type="float" office:value="18.989999999999998" table:style-name="ce1">
            <text:p>18.99</text:p>
          </table:table-cell>
          <table:table-cell office:value-type="float" office:value="7.8600000000000003E-2" table:formula="of:=[.A4]/100" table:style-name="ce1">
            <text:p>0.0786</text:p>
          </table:table-cell>
          <table:table-cell office:value-type="float" office:value="0.02" table:formula="of:=[.B4]/100" table:style-name="ce1">
            <text:p>0.02</text:p>
          </table:table-cell>
          <table:table-cell office:value-type="float" office:value="0.18989999999999999" table:formula="of:=[.C4]/100" table:style-name="ce1">
            <text:p>0.1899</text:p>
          </table:table-cell>
          <table:table-cell table:number-columns-repeated="16378"/>
        </table:table-row>
        <table:table-row table:style-name="ro13">
          <table:table-cell office:value-type="float" office:value="9.39" table:style-name="ce1">
            <text:p>9.39</text:p>
          </table:table-cell>
          <table:table-cell office:value-type="float" office:value="0.32" table:style-name="ce1">
            <text:p>0.32</text:p>
          </table:table-cell>
          <table:table-cell office:value-type="float" office:value="26" table:style-name="ce1">
            <text:p>26</text:p>
          </table:table-cell>
          <table:table-cell office:value-type="float" office:value="9.3900000000000011E-2" table:formula="of:=[.A5]/100" table:style-name="ce1">
            <text:p>0.0939</text:p>
          </table:table-cell>
          <table:table-cell office:value-type="float" office:value="3.2000000000000002E-3" table:formula="of:=[.B5]/100" table:style-name="ce1">
            <text:p>0.0032</text:p>
          </table:table-cell>
          <table:table-cell office:value-type="float" office:value="0.26" table:formula="of:=[.C5]/100" table:style-name="ce1">
            <text:p>0.26</text:p>
          </table:table-cell>
          <table:table-cell table:number-columns-repeated="16378"/>
        </table:table-row>
        <table:table-row table:style-name="ro13">
          <table:table-cell office:value-type="float" office:value="11.44" table:style-name="ce1">
            <text:p>11.44</text:p>
          </table:table-cell>
          <table:table-cell office:value-type="float" office:value="-1.03" table:style-name="ce1">
            <text:p>-1.03</text:p>
          </table:table-cell>
          <table:table-cell office:value-type="float" office:value="32.01" table:style-name="ce1">
            <text:p>32.01</text:p>
          </table:table-cell>
          <table:table-cell office:value-type="float" office:value="0.1144" table:formula="of:=[.A6]/100" table:style-name="ce1">
            <text:p>0.1144</text:p>
          </table:table-cell>
          <table:table-cell office:value-type="float" office:value="-1.03E-2" table:formula="of:=[.B6]/100" table:style-name="ce1">
            <text:p>-0.0103</text:p>
          </table:table-cell>
          <table:table-cell office:value-type="float" office:value="0.3201" table:formula="of:=[.C6]/100" table:style-name="ce1">
            <text:p>0.3201</text:p>
          </table:table-cell>
          <table:table-cell table:number-columns-repeated="16378"/>
        </table:table-row>
        <table:table-row table:style-name="ro13">
          <table:table-cell office:value-type="float" office:value="11.69" table:style-name="ce1">
            <text:p>11.69</text:p>
          </table:table-cell>
          <table:table-cell office:value-type="float" office:value="-3.63" table:style-name="ce1">
            <text:p>-3.63</text:p>
          </table:table-cell>
          <table:table-cell office:value-type="float" office:value="37.01" table:style-name="ce1">
            <text:p>37.01</text:p>
          </table:table-cell>
          <table:table-cell office:value-type="float" office:value="0.11689999999999999" table:formula="of:=[.A7]/100" table:style-name="ce1">
            <text:p>0.1169</text:p>
          </table:table-cell>
          <table:table-cell office:value-type="float" office:value="-3.6299999999999999E-2" table:formula="of:=[.B7]/100" table:style-name="ce1">
            <text:p>-0.0363</text:p>
          </table:table-cell>
          <table:table-cell office:value-type="float" office:value="0.37009999999999998" table:formula="of:=[.C7]/100" table:style-name="ce1">
            <text:p>0.3701</text:p>
          </table:table-cell>
          <table:table-cell table:number-columns-repeated="16378"/>
        </table:table-row>
        <table:table-row table:style-name="ro13">
          <table:table-cell office:value-type="float" office:value="13.11" table:style-name="ce1">
            <text:p>13.11</text:p>
          </table:table-cell>
          <table:table-cell office:value-type="float" office:value="-4.6100000000000003" table:style-name="ce1">
            <text:p>-4.61</text:p>
          </table:table-cell>
          <table:table-cell office:value-type="float" office:value="39.450000000000003" table:style-name="ce1">
            <text:p>39.45</text:p>
          </table:table-cell>
          <table:table-cell office:value-type="float" office:value="0.13109999999999999" table:formula="of:=[.A8]/100" table:style-name="ce1">
            <text:p>0.1311</text:p>
          </table:table-cell>
          <table:table-cell office:value-type="float" office:value="-4.6100000000000002E-2" table:formula="of:=[.B8]/100" table:style-name="ce1">
            <text:p>-0.0461</text:p>
          </table:table-cell>
          <table:table-cell office:value-type="float" office:value="0.39450000000000002" table:formula="of:=[.C8]/100" table:style-name="ce1">
            <text:p>0.3945</text:p>
          </table:table-cell>
          <table:table-cell table:number-columns-repeated="16378"/>
        </table:table-row>
        <table:table-row table:style-name="ro13">
          <table:table-cell office:value-type="float" office:value="7.6" table:style-name="ce1">
            <text:p>7.6</text:p>
          </table:table-cell>
          <table:table-cell office:value-type="float" office:value="-7.16" table:style-name="ce1">
            <text:p>-7.16</text:p>
          </table:table-cell>
          <table:table-cell office:value-type="float" office:value="35.97" table:style-name="ce1">
            <text:p>35.97</text:p>
          </table:table-cell>
          <table:table-cell office:value-type="float" office:value="7.5999999999999998E-2" table:formula="of:=[.A9]/100" table:style-name="ce1">
            <text:p>0.076</text:p>
          </table:table-cell>
          <table:table-cell office:value-type="float" office:value="-7.1599999999999997E-2" table:formula="of:=[.B9]/100" table:style-name="ce1">
            <text:p>-0.0716</text:p>
          </table:table-cell>
          <table:table-cell office:value-type="float" office:value="0.35969999999999996" table:formula="of:=[.C9]/100" table:style-name="ce1">
            <text:p>0.3597</text:p>
          </table:table-cell>
          <table:table-cell table:number-columns-repeated="16378"/>
        </table:table-row>
        <table:table-row table:style-name="ro13">
          <table:table-cell office:value-type="float" office:value="7.04" table:style-name="ce1">
            <text:p>7.04</text:p>
          </table:table-cell>
          <table:table-cell office:value-type="float" office:value="-5.98" table:style-name="ce1">
            <text:p>-5.98</text:p>
          </table:table-cell>
          <table:table-cell office:value-type="float" office:value="35.159999999999997" table:style-name="ce1">
            <text:p>35.16</text:p>
          </table:table-cell>
          <table:table-cell office:value-type="float" office:value="7.0400000000000004E-2" table:formula="of:=[.A10]/100" table:style-name="ce1">
            <text:p>0.0704</text:p>
          </table:table-cell>
          <table:table-cell office:value-type="float" office:value="-5.9800000000000006E-2" table:formula="of:=[.B10]/100" table:style-name="ce1">
            <text:p>-0.0598</text:p>
          </table:table-cell>
          <table:table-cell office:value-type="float" office:value="0.35159999999999997" table:formula="of:=[.C10]/100" table:style-name="ce1">
            <text:p>0.3516</text:p>
          </table:table-cell>
          <table:table-cell table:number-columns-repeated="16378"/>
        </table:table-row>
        <table:table-row table:style-name="ro13">
          <table:table-cell office:value-type="float" office:value="4.72" table:style-name="ce1">
            <text:p>4.72</text:p>
          </table:table-cell>
          <table:table-cell office:value-type="float" office:value="-4.2300000000000004" table:style-name="ce1">
            <text:p>-4.23</text:p>
          </table:table-cell>
          <table:table-cell office:value-type="float" office:value="28.96" table:style-name="ce1">
            <text:p>28.96</text:p>
          </table:table-cell>
          <table:table-cell office:value-type="float" office:value="4.7199999999999999E-2" table:formula="of:=[.A11]/100" table:style-name="ce1">
            <text:p>0.0472</text:p>
          </table:table-cell>
          <table:table-cell office:value-type="float" office:value="-4.2300000000000004E-2" table:formula="of:=[.B11]/100" table:style-name="ce1">
            <text:p>-0.0423</text:p>
          </table:table-cell>
          <table:table-cell office:value-type="float" office:value="0.28960000000000002" table:formula="of:=[.C11]/100" table:style-name="ce1">
            <text:p>0.2896</text:p>
          </table:table-cell>
          <table:table-cell table:number-columns-repeated="16378"/>
        </table:table-row>
        <table:table-row table:style-name="ro13">
          <table:table-cell office:value-type="float" office:value="2.0099999999999998" table:style-name="ce1">
            <text:p>2.01</text:p>
          </table:table-cell>
          <table:table-cell office:value-type="float" office:value="-2.87" table:style-name="ce1">
            <text:p>-2.87</text:p>
          </table:table-cell>
          <table:table-cell office:value-type="float" office:value="21.36" table:style-name="ce1">
            <text:p>21.36</text:p>
          </table:table-cell>
          <table:table-cell office:value-type="float" office:value="2.0099999999999996E-2" table:formula="of:=[.A12]/100" table:style-name="ce1">
            <text:p>0.0201</text:p>
          </table:table-cell>
          <table:table-cell office:value-type="float" office:value="-2.87E-2" table:formula="of:=[.B12]/100" table:style-name="ce1">
            <text:p>-0.0287</text:p>
          </table:table-cell>
          <table:table-cell office:value-type="float" office:value="0.21359999999999998" table:formula="of:=[.C12]/100" table:style-name="ce1">
            <text:p>0.2136</text:p>
          </table:table-cell>
          <table:table-cell table:number-columns-repeated="16378"/>
        </table:table-row>
        <table:table-row table:style-name="ro13">
          <table:table-cell office:value-type="float" office:value="-1.01" table:style-name="ce1">
            <text:p>-1.01</text:p>
          </table:table-cell>
          <table:table-cell office:value-type="float" office:value="-1.04" table:style-name="ce1">
            <text:p>-1.04</text:p>
          </table:table-cell>
          <table:table-cell office:value-type="float" office:value="15.05" table:style-name="ce1">
            <text:p>15.05</text:p>
          </table:table-cell>
          <table:table-cell office:value-type="float" office:value="-1.01E-2" table:formula="of:=[.A13]/100" table:style-name="ce1">
            <text:p>-0.0101</text:p>
          </table:table-cell>
          <table:table-cell office:value-type="float" office:value="-1.04E-2" table:formula="of:=[.B13]/100" table:style-name="ce1">
            <text:p>-0.0104</text:p>
          </table:table-cell>
          <table:table-cell office:value-type="float" office:value="0.15049999999999999" table:formula="of:=[.C13]/100" table:style-name="ce1">
            <text:p>0.1505</text:p>
          </table:table-cell>
          <table:table-cell table:number-columns-repeated="16378"/>
        </table:table-row>
        <table:table-row table:style-name="ro13">
          <table:table-cell office:value-type="float" office:value="-2.89" table:style-name="ce1">
            <text:p>-2.89</text:p>
          </table:table-cell>
          <table:table-cell office:value-type="float" office:value="0.64" table:style-name="ce1">
            <text:p>0.64</text:p>
          </table:table-cell>
          <table:table-cell office:value-type="float" office:value="7.68" table:style-name="ce1">
            <text:p>7.68</text:p>
          </table:table-cell>
          <table:table-cell office:value-type="float" office:value="-2.8900000000000002E-2" table:formula="of:=[.A14]/100" table:style-name="ce1">
            <text:p>-0.0289</text:p>
          </table:table-cell>
          <table:table-cell office:value-type="float" office:value="6.4000000000000003E-3" table:formula="of:=[.B14]/100" table:style-name="ce1">
            <text:p>0.0064</text:p>
          </table:table-cell>
          <table:table-cell office:value-type="float" office:value="7.6799999999999993E-2" table:formula="of:=[.C14]/100" table:style-name="ce1">
            <text:p>0.0768</text:p>
          </table:table-cell>
          <table:table-cell table:number-columns-repeated="16378"/>
        </table:table-row>
        <table:table-row table:style-name="ro13">
          <table:table-cell office:value-type="float" office:value="-3.52" table:style-name="ce1">
            <text:p>-3.52</text:p>
          </table:table-cell>
          <table:table-cell office:value-type="float" office:value="1" table:style-name="ce1">
            <text:p>1</text:p>
          </table:table-cell>
          <table:table-cell office:value-type="float" office:value="2.23" table:style-name="ce1">
            <text:p>2.23</text:p>
          </table:table-cell>
          <table:table-cell office:value-type="float" office:value="-3.5200000000000002E-2" table:formula="of:=[.A15]/100" table:style-name="ce1">
            <text:p>-0.0352</text:p>
          </table:table-cell>
          <table:table-cell office:value-type="float" office:value="0.01" table:formula="of:=[.B15]/100" table:style-name="ce1">
            <text:p>0.01</text:p>
          </table:table-cell>
          <table:table-cell office:value-type="float" office:value="2.23E-2" table:formula="of:=[.C15]/100" table:style-name="ce1">
            <text:p>0.0223</text:p>
          </table:table-cell>
          <table:table-cell table:number-columns-repeated="16378"/>
        </table:table-row>
        <table:table-row table:style-name="ro13">
          <table:table-cell office:value-type="float" office:value="-3.94" table:style-name="ce1">
            <text:p>-3.94</text:p>
          </table:table-cell>
          <table:table-cell office:value-type="float" office:value="0.33" table:style-name="ce1">
            <text:p>0.33</text:p>
          </table:table-cell>
          <table:table-cell office:value-type="float" office:value="1.1100000000000001" table:style-name="ce1">
            <text:p>1.11</text:p>
          </table:table-cell>
          <table:table-cell office:value-type="float" office:value="-3.9399999999999998E-2" table:formula="of:=[.A16]/100" table:style-name="ce1">
            <text:p>-0.0394</text:p>
          </table:table-cell>
          <table:table-cell office:value-type="float" office:value="3.3E-3" table:formula="of:=[.B16]/100" table:style-name="ce1">
            <text:p>0.0033</text:p>
          </table:table-cell>
          <table:table-cell office:value-type="float" office:value="1.11E-2" table:formula="of:=[.C16]/100" table:style-name="ce1">
            <text:p>0.0111</text:p>
          </table:table-cell>
          <table:table-cell table:number-columns-repeated="16378"/>
        </table:table-row>
        <table:table-row table:style-name="ro13">
          <table:table-cell office:value-type="float" office:value="-1.67" table:style-name="ce1">
            <text:p>-1.67</text:p>
          </table:table-cell>
          <table:table-cell office:value-type="float" office:value="1.86" table:style-name="ce1">
            <text:p>1.86</text:p>
          </table:table-cell>
          <table:table-cell office:value-type="float" office:value="2.83" table:style-name="ce1">
            <text:p>2.83</text:p>
          </table:table-cell>
          <table:table-cell office:value-type="float" office:value="-1.67E-2" table:formula="of:=[.A17]/100" table:style-name="ce1">
            <text:p>-0.0167</text:p>
          </table:table-cell>
          <table:table-cell office:value-type="float" office:value="1.8600000000000002E-2" table:formula="of:=[.B17]/100" table:style-name="ce1">
            <text:p>0.0186</text:p>
          </table:table-cell>
          <table:table-cell office:value-type="float" office:value="2.8300000000000002E-2" table:formula="of:=[.C17]/100" table:style-name="ce1">
            <text:p>0.0283</text:p>
          </table:table-cell>
          <table:table-cell table:number-columns-repeated="16378"/>
        </table:table-row>
        <table:table-row table:style-name="ro13">
          <table:table-cell office:value-type="float" office:value="-0.15" table:style-name="ce1">
            <text:p>-0.15</text:p>
          </table:table-cell>
          <table:table-cell office:value-type="float" office:value="1.5" table:style-name="ce1">
            <text:p>1.5</text:p>
          </table:table-cell>
          <table:table-cell office:value-type="float" office:value="3.82" table:style-name="ce1">
            <text:p>3.82</text:p>
          </table:table-cell>
          <table:table-cell office:value-type="float" office:value="-1.5E-3" table:formula="of:=[.A18]/100" table:style-name="ce1">
            <text:p>-0.0015</text:p>
          </table:table-cell>
          <table:table-cell office:value-type="float" office:value="1.4999999999999999E-2" table:formula="of:=[.B18]/100" table:style-name="ce1">
            <text:p>0.015</text:p>
          </table:table-cell>
          <table:table-cell office:value-type="float" office:value="3.8199999999999998E-2" table:formula="of:=[.C18]/100" table:style-name="ce1">
            <text:p>0.0382</text:p>
          </table:table-cell>
          <table:table-cell table:number-columns-repeated="16378"/>
        </table:table-row>
        <table:table-row table:style-name="ro13">
          <table:table-cell office:value-type="float" office:value="0.87" table:style-name="ce1">
            <text:p>0.87</text:p>
          </table:table-cell>
          <table:table-cell office:value-type="float" office:value="1.61" table:style-name="ce1">
            <text:p>1.61</text:p>
          </table:table-cell>
          <table:table-cell office:value-type="float" office:value="3.85" table:style-name="ce1">
            <text:p>3.85</text:p>
          </table:table-cell>
          <table:table-cell office:value-type="float" office:value="8.6999999999999994E-3" table:formula="of:=[.A19]/100" table:style-name="ce1">
            <text:p>0.0087</text:p>
          </table:table-cell>
          <table:table-cell office:value-type="float" office:value="1.61E-2" table:formula="of:=[.B19]/100" table:style-name="ce1">
            <text:p>0.0161</text:p>
          </table:table-cell>
          <table:table-cell office:value-type="float" office:value="3.85E-2" table:formula="of:=[.C19]/100" table:style-name="ce1">
            <text:p>0.0385</text:p>
          </table:table-cell>
          <table:table-cell table:number-columns-repeated="16378"/>
        </table:table-row>
        <table:table-row table:style-name="ro13">
          <table:table-cell office:value-type="float" office:value="1.89" table:style-name="ce1">
            <text:p>1.89</text:p>
          </table:table-cell>
          <table:table-cell office:value-type="float" office:value="1.62" table:style-name="ce1">
            <text:p>1.62</text:p>
          </table:table-cell>
          <table:table-cell office:value-type="float" office:value="3.73" table:style-name="ce1">
            <text:p>3.73</text:p>
          </table:table-cell>
          <table:table-cell office:value-type="float" office:value="1.89E-2" table:formula="of:=[.A20]/100" table:style-name="ce1">
            <text:p>0.0189</text:p>
          </table:table-cell>
          <table:table-cell office:value-type="float" office:value="1.6200000000000003E-2" table:formula="of:=[.B20]/100" table:style-name="ce1">
            <text:p>0.0162</text:p>
          </table:table-cell>
          <table:table-cell office:value-type="float" office:value="3.73E-2" table:formula="of:=[.C20]/100" table:style-name="ce1">
            <text:p>0.0373</text:p>
          </table:table-cell>
          <table:table-cell table:number-columns-repeated="16378"/>
        </table:table-row>
        <table:table-row table:style-name="ro13">
          <table:table-cell office:value-type="float" office:value="2.33" table:style-name="ce1">
            <text:p>2.33</text:p>
          </table:table-cell>
          <table:table-cell office:value-type="float" office:value="2.0499999999999998" table:style-name="ce1">
            <text:p>2.05</text:p>
          </table:table-cell>
          <table:table-cell office:value-type="float" office:value="3.84" table:style-name="ce1">
            <text:p>3.84</text:p>
          </table:table-cell>
          <table:table-cell office:value-type="float" office:value="2.3300000000000001E-2" table:formula="of:=[.A21]/100" table:style-name="ce1">
            <text:p>0.0233</text:p>
          </table:table-cell>
          <table:table-cell office:value-type="float" office:value="2.0499999999999997E-2" table:formula="of:=[.B21]/100" table:style-name="ce1">
            <text:p>0.0205</text:p>
          </table:table-cell>
          <table:table-cell office:value-type="float" office:value="3.8399999999999997E-2" table:formula="of:=[.C21]/100" table:style-name="ce1">
            <text:p>0.0384</text:p>
          </table:table-cell>
          <table:table-cell table:number-columns-repeated="16378"/>
        </table:table-row>
        <table:table-row table:style-name="ro13">
          <table:table-cell office:value-type="float" office:value="1.56" table:style-name="ce1">
            <text:p>1.56</text:p>
          </table:table-cell>
          <table:table-cell office:value-type="float" office:value="1.94" table:style-name="ce1">
            <text:p>1.94</text:p>
          </table:table-cell>
          <table:table-cell office:value-type="float" office:value="3.06" table:style-name="ce1">
            <text:p>3.06</text:p>
          </table:table-cell>
          <table:table-cell office:value-type="float" office:value="1.5600000000000001E-2" table:formula="of:=[.A22]/100" table:style-name="ce1">
            <text:p>0.0156</text:p>
          </table:table-cell>
          <table:table-cell office:value-type="float" office:value="1.9400000000000001E-2" table:formula="of:=[.B22]/100" table:style-name="ce1">
            <text:p>0.0194</text:p>
          </table:table-cell>
          <table:table-cell office:value-type="float" office:value="3.0600000000000002E-2" table:formula="of:=[.C22]/100" table:style-name="ce1">
            <text:p>0.0306</text:p>
          </table:table-cell>
          <table:table-cell table:number-columns-repeated="16378"/>
        </table:table-row>
        <table:table-row table:style-name="ro13">
          <table:table-cell office:value-type="float" office:value="1.74" table:style-name="ce1">
            <text:p>1.74</text:p>
          </table:table-cell>
          <table:table-cell office:value-type="float" office:value="1.95" table:style-name="ce1">
            <text:p>1.95</text:p>
          </table:table-cell>
          <table:table-cell office:value-type="float" office:value="2.75" table:style-name="ce1">
            <text:p>2.75</text:p>
          </table:table-cell>
          <table:table-cell office:value-type="float" office:value="1.7399999999999999E-2" table:formula="of:=[.A23]/100" table:style-name="ce1">
            <text:p>0.0174</text:p>
          </table:table-cell>
          <table:table-cell office:value-type="float" office:value="1.95E-2" table:formula="of:=[.B23]/100" table:style-name="ce1">
            <text:p>0.0195</text:p>
          </table:table-cell>
          <table:table-cell office:value-type="float" office:value="2.75E-2" table:formula="of:=[.C23]/100" table:style-name="ce1">
            <text:p>0.0275</text:p>
          </table:table-cell>
          <table:table-cell table:number-columns-repeated="16378"/>
        </table:table-row>
        <table:table-row table:style-name="ro13">
          <table:table-cell office:value-type="float" office:value="1.92" table:style-name="ce1">
            <text:p>1.92</text:p>
          </table:table-cell>
          <table:table-cell office:value-type="float" office:value="1.55" table:style-name="ce1">
            <text:p>1.55</text:p>
          </table:table-cell>
          <table:table-cell office:value-type="float" office:value="1.17" table:style-name="ce1">
            <text:p>1.17</text:p>
          </table:table-cell>
          <table:table-cell office:value-type="float" office:value="1.9199999999999998E-2" table:formula="of:=[.A24]/100" table:style-name="ce1">
            <text:p>0.0192</text:p>
          </table:table-cell>
          <table:table-cell office:value-type="float" office:value="1.55E-2" table:formula="of:=[.B24]/100" table:style-name="ce1">
            <text:p>0.0155</text:p>
          </table:table-cell>
          <table:table-cell office:value-type="float" office:value="1.1699999999999999E-2" table:formula="of:=[.C24]/100" table:style-name="ce1">
            <text:p>0.0117</text:p>
          </table:table-cell>
          <table:table-cell table:number-columns-repeated="16378"/>
        </table:table-row>
        <table:table-row table:style-name="ro13">
          <table:table-cell office:value-type="float" office:value="1.65" table:style-name="ce1">
            <text:p>1.65</text:p>
          </table:table-cell>
          <table:table-cell office:value-type="float" office:value="1.32" table:style-name="ce1">
            <text:p>1.32</text:p>
          </table:table-cell>
          <table:table-cell office:value-type="float" office:value="1.24" table:style-name="ce1">
            <text:p>1.24</text:p>
          </table:table-cell>
          <table:table-cell office:value-type="float" office:value="1.6500000000000001E-2" table:formula="of:=[.A25]/100" table:style-name="ce1">
            <text:p>0.0165</text:p>
          </table:table-cell>
          <table:table-cell office:value-type="float" office:value="1.32E-2" table:formula="of:=[.B25]/100" table:style-name="ce1">
            <text:p>0.0132</text:p>
          </table:table-cell>
          <table:table-cell office:value-type="float" office:value="1.24E-2" table:formula="of:=[.C25]/100" table:style-name="ce1">
            <text:p>0.0124</text:p>
          </table:table-cell>
          <table:table-cell table:number-columns-repeated="16378"/>
        </table:table-row>
        <table:table-row table:style-name="ro13">
          <table:table-cell office:value-type="float" office:value="1.7" table:style-name="ce1">
            <text:p>1.7</text:p>
          </table:table-cell>
          <table:table-cell office:value-type="float" office:value="1.99" table:style-name="ce1">
            <text:p>1.99</text:p>
          </table:table-cell>
          <table:table-cell office:value-type="float" office:value="1.48" table:style-name="ce1">
            <text:p>1.48</text:p>
          </table:table-cell>
          <table:table-cell office:value-type="float" office:value="1.7000000000000001E-2" table:formula="of:=[.A26]/100" table:style-name="ce1">
            <text:p>0.017</text:p>
          </table:table-cell>
          <table:table-cell office:value-type="float" office:value="1.9900000000000001E-2" table:formula="of:=[.B26]/100" table:style-name="ce1">
            <text:p>0.0199</text:p>
          </table:table-cell>
          <table:table-cell office:value-type="float" office:value="1.4800000000000001E-2" table:formula="of:=[.C26]/100" table:style-name="ce1">
            <text:p>0.0148</text:p>
          </table:table-cell>
          <table:table-cell table:number-columns-repeated="16378"/>
        </table:table-row>
        <table:table-row table:style-name="ro13">
          <table:table-cell office:value-type="float" office:value="1.7" table:style-name="ce1">
            <text:p>1.7</text:p>
          </table:table-cell>
          <table:table-cell office:value-type="float" office:value="2.11" table:style-name="ce1">
            <text:p>2.11</text:p>
          </table:table-cell>
          <table:table-cell office:value-type="float" office:value="1.32" table:style-name="ce1">
            <text:p>1.32</text:p>
          </table:table-cell>
          <table:table-cell office:value-type="float" office:value="1.7000000000000001E-2" table:formula="of:=[.A27]/100" table:style-name="ce1">
            <text:p>0.017</text:p>
          </table:table-cell>
          <table:table-cell office:value-type="float" office:value="2.1099999999999997E-2" table:formula="of:=[.B27]/100" table:style-name="ce1">
            <text:p>0.0211</text:p>
          </table:table-cell>
          <table:table-cell office:value-type="float" office:value="1.32E-2" table:formula="of:=[.C27]/100" table:style-name="ce1">
            <text:p>0.0132</text:p>
          </table:table-cell>
          <table:table-cell table:number-columns-repeated="16378"/>
        </table:table-row>
        <table:table-row table:style-name="ro13">
          <table:table-cell office:value-type="float" office:value="2.3199999999999998" table:style-name="ce1">
            <text:p>2.32</text:p>
          </table:table-cell>
          <table:table-cell office:value-type="float" office:value="2.3199999999999998" table:style-name="ce1">
            <text:p>2.32</text:p>
          </table:table-cell>
          <table:table-cell office:value-type="float" office:value="1.93" table:style-name="ce1">
            <text:p>1.93</text:p>
          </table:table-cell>
          <table:table-cell office:value-type="float" office:value="2.3199999999999998E-2" table:formula="of:=[.A28]/100" table:style-name="ce1">
            <text:p>0.0232</text:p>
          </table:table-cell>
          <table:table-cell office:value-type="float" office:value="2.3199999999999998E-2" table:formula="of:=[.B28]/100" table:style-name="ce1">
            <text:p>0.0232</text:p>
          </table:table-cell>
          <table:table-cell office:value-type="float" office:value="1.9299999999999998E-2" table:formula="of:=[.C28]/100" table:style-name="ce1">
            <text:p>0.0193</text:p>
          </table:table-cell>
          <table:table-cell table:number-columns-repeated="16378"/>
        </table:table-row>
        <table:table-row table:style-name="ro13">
          <table:table-cell office:value-type="float" office:value="2.57" table:style-name="ce1">
            <text:p>2.57</text:p>
          </table:table-cell>
          <table:table-cell office:value-type="float" office:value="2.31" table:style-name="ce1">
            <text:p>2.31</text:p>
          </table:table-cell>
          <table:table-cell office:value-type="float" office:value="2.78" table:style-name="ce1">
            <text:p>2.78</text:p>
          </table:table-cell>
          <table:table-cell office:value-type="float" office:value="2.5699999999999997E-2" table:formula="of:=[.A29]/100" table:style-name="ce1">
            <text:p>0.0257</text:p>
          </table:table-cell>
          <table:table-cell office:value-type="float" office:value="2.3099999999999999E-2" table:formula="of:=[.B29]/100" table:style-name="ce1">
            <text:p>0.0231</text:p>
          </table:table-cell>
          <table:table-cell office:value-type="float" office:value="2.7799999999999998E-2" table:formula="of:=[.C29]/100" table:style-name="ce1">
            <text:p>0.0278</text:p>
          </table:table-cell>
          <table:table-cell table:number-columns-repeated="16378"/>
        </table:table-row>
        <table:table-row table:style-name="ro13">
          <table:table-cell office:value-type="float" office:value="3.44" table:style-name="ce1">
            <text:p>3.44</text:p>
          </table:table-cell>
          <table:table-cell office:value-type="float" office:value="2.71" table:style-name="ce1">
            <text:p>2.71</text:p>
          </table:table-cell>
          <table:table-cell office:value-type="float" office:value="4.26" table:style-name="ce1">
            <text:p>4.26</text:p>
          </table:table-cell>
          <table:table-cell office:value-type="float" office:value="3.44E-2" table:formula="of:=[.A30]/100" table:style-name="ce1">
            <text:p>0.0344</text:p>
          </table:table-cell>
          <table:table-cell office:value-type="float" office:value="2.7099999999999999E-2" table:formula="of:=[.B30]/100" table:style-name="ce1">
            <text:p>0.0271</text:p>
          </table:table-cell>
          <table:table-cell office:value-type="float" office:value="4.2599999999999999E-2" table:formula="of:=[.C30]/100" table:style-name="ce1">
            <text:p>0.0426</text:p>
          </table:table-cell>
          <table:table-cell table:number-columns-repeated="16378"/>
        </table:table-row>
        <table:table-row table:style-name="ro13">
          <table:table-cell office:value-type="float" office:value="3.31" table:style-name="ce1">
            <text:p>3.31</text:p>
          </table:table-cell>
          <table:table-cell office:value-type="float" office:value="2.73" table:style-name="ce1">
            <text:p>2.73</text:p>
          </table:table-cell>
          <table:table-cell office:value-type="float" office:value="5.48" table:style-name="ce1">
            <text:p>5.48</text:p>
          </table:table-cell>
          <table:table-cell office:value-type="float" office:value="3.3099999999999997E-2" table:formula="of:=[.A31]/100" table:style-name="ce1">
            <text:p>0.0331</text:p>
          </table:table-cell>
          <table:table-cell office:value-type="float" office:value="2.7300000000000001E-2" table:formula="of:=[.B31]/100" table:style-name="ce1">
            <text:p>0.0273</text:p>
          </table:table-cell>
          <table:table-cell office:value-type="float" office:value="5.4800000000000001E-2" table:formula="of:=[.C31]/100" table:style-name="ce1">
            <text:p>0.0548</text:p>
          </table:table-cell>
          <table:table-cell table:number-columns-repeated="16378"/>
        </table:table-row>
        <table:table-row table:style-name="ro13">
          <table:table-cell office:value-type="float" office:value="2.0099999999999998" table:style-name="ce1">
            <text:p>2.01</text:p>
          </table:table-cell>
          <table:table-cell office:value-type="float" office:value="3.48" table:style-name="ce1">
            <text:p>3.48</text:p>
          </table:table-cell>
          <table:table-cell office:value-type="float" office:value="1.07" table:style-name="ce1">
            <text:p>1.07</text:p>
          </table:table-cell>
          <table:table-cell office:value-type="float" office:value="2.0099999999999996E-2" table:formula="of:=[.A32]/100" table:style-name="ce1">
            <text:p>0.0201</text:p>
          </table:table-cell>
          <table:table-cell office:value-type="float" office:value="3.4799999999999998E-2" table:formula="of:=[.B32]/100" table:style-name="ce1">
            <text:p>0.0348</text:p>
          </table:table-cell>
          <table:table-cell office:value-type="float" office:value="1.0700000000000001E-2" table:formula="of:=[.C32]/100" table:style-name="ce1">
            <text:p>0.0107</text:p>
          </table:table-cell>
          <table:table-cell table:number-columns-repeated="16378"/>
        </table:table-row>
        <table:table-row table:style-name="ro13">
          <table:table-cell office:value-type="float" office:value="5.16" table:style-name="ce1">
            <text:p>5.16</text:p>
          </table:table-cell>
          <table:table-cell office:value-type="float" office:value="4.41" table:style-name="ce1">
            <text:p>4.41</text:p>
          </table:table-cell>
          <table:table-cell office:value-type="float" office:value="6.86" table:style-name="ce1">
            <text:p>6.86</text:p>
          </table:table-cell>
          <table:table-cell office:value-type="float" office:value="5.16E-2" table:formula="of:=[.A33]/100" table:style-name="ce1">
            <text:p>0.0516</text:p>
          </table:table-cell>
          <table:table-cell office:value-type="float" office:value="4.41E-2" table:formula="of:=[.B33]/100" table:style-name="ce1">
            <text:p>0.0441</text:p>
          </table:table-cell>
          <table:table-cell office:value-type="float" office:value="6.8600000000000008E-2" table:formula="of:=[.C33]/100" table:style-name="ce1">
            <text:p>0.0686</text:p>
          </table:table-cell>
          <table:table-cell table:number-columns-repeated="16378"/>
        </table:table-row>
        <table:table-row table:style-name="ro13">
          <table:table-cell office:value-type="float" office:value="6.11" table:style-name="ce1">
            <text:p>6.11</text:p>
          </table:table-cell>
          <table:table-cell office:value-type="float" office:value="4.4800000000000004" table:style-name="ce1">
            <text:p>4.48</text:p>
          </table:table-cell>
          <table:table-cell office:value-type="float" office:value="7.56" table:style-name="ce1">
            <text:p>7.56</text:p>
          </table:table-cell>
          <table:table-cell office:value-type="float" office:value="6.1100000000000002E-2" table:formula="of:=[.A34]/100" table:style-name="ce1">
            <text:p>0.0611</text:p>
          </table:table-cell>
          <table:table-cell office:value-type="float" office:value="4.4800000000000006E-2" table:formula="of:=[.B34]/100" table:style-name="ce1">
            <text:p>0.0448</text:p>
          </table:table-cell>
          <table:table-cell office:value-type="float" office:value="7.5600000000000001E-2" table:formula="of:=[.C34]/100" table:style-name="ce1">
            <text:p>0.0756</text:p>
          </table:table-cell>
          <table:table-cell table:number-columns-repeated="16378"/>
        </table:table-row>
        <table:table-row table:style-name="ro13">
          <table:table-cell office:value-type="float" office:value="6.77" table:style-name="ce1">
            <text:p>6.77</text:p>
          </table:table-cell>
          <table:table-cell office:value-type="float" office:value="4.2300000000000004" table:style-name="ce1">
            <text:p>4.23</text:p>
          </table:table-cell>
          <table:table-cell office:value-type="float" office:value="11.45" table:style-name="ce1">
            <text:p>11.45</text:p>
          </table:table-cell>
          <table:table-cell office:value-type="float" office:value="6.7699999999999996E-2" table:formula="of:=[.A35]/100" table:style-name="ce1">
            <text:p>0.0677</text:p>
          </table:table-cell>
          <table:table-cell office:value-type="float" office:value="4.2300000000000004E-2" table:formula="of:=[.B35]/100" table:style-name="ce1">
            <text:p>0.0423</text:p>
          </table:table-cell>
          <table:table-cell office:value-type="float" office:value="0.11449999999999999" table:formula="of:=[.C35]/100" table:style-name="ce1">
            <text:p>0.1145</text:p>
          </table:table-cell>
          <table:table-cell table:number-columns-repeated="16378"/>
        </table:table-row>
        <table:table-row table:style-name="ro13">
          <table:table-cell office:value-type="float" office:value="5.73" table:style-name="ce1">
            <text:p>5.73</text:p>
          </table:table-cell>
          <table:table-cell office:value-type="float" office:value="4.28" table:style-name="ce1">
            <text:p>4.28</text:p>
          </table:table-cell>
          <table:table-cell office:value-type="float" office:value="10.56" table:style-name="ce1">
            <text:p>10.56</text:p>
          </table:table-cell>
          <table:table-cell office:value-type="float" office:value="5.7300000000000004E-2" table:formula="of:=[.A36]/100" table:style-name="ce1">
            <text:p>0.0573</text:p>
          </table:table-cell>
          <table:table-cell office:value-type="float" office:value="4.2800000000000005E-2" table:formula="of:=[.B36]/100" table:style-name="ce1">
            <text:p>0.0428</text:p>
          </table:table-cell>
          <table:table-cell office:value-type="float" office:value="0.1056" table:formula="of:=[.C36]/100" table:style-name="ce1">
            <text:p>0.1056</text:p>
          </table:table-cell>
          <table:table-cell table:number-columns-repeated="16378"/>
        </table:table-row>
        <table:table-row table:style-name="ro13">
          <table:table-cell office:value-type="float" office:value="4.88" table:style-name="ce1">
            <text:p>4.88</text:p>
          </table:table-cell>
          <table:table-cell office:value-type="float" office:value="3.9" table:style-name="ce1">
            <text:p>3.9</text:p>
          </table:table-cell>
          <table:table-cell office:value-type="float" office:value="10.08" table:style-name="ce1">
            <text:p>10.08</text:p>
          </table:table-cell>
          <table:table-cell office:value-type="float" office:value="4.8799999999999996E-2" table:formula="of:=[.A37]/100" table:style-name="ce1">
            <text:p>0.0488</text:p>
          </table:table-cell>
          <table:table-cell office:value-type="float" office:value="3.9E-2" table:formula="of:=[.B37]/100" table:style-name="ce1">
            <text:p>0.039</text:p>
          </table:table-cell>
          <table:table-cell office:value-type="float" office:value="0.1008" table:formula="of:=[.C37]/100" table:style-name="ce1">
            <text:p>0.1008</text:p>
          </table:table-cell>
          <table:table-cell table:number-columns-repeated="16378"/>
        </table:table-row>
        <table:table-row table:style-name="ro13">
          <table:table-cell office:value-type="float" office:value="4.7699999999999996" table:style-name="ce1">
            <text:p>4.77</text:p>
          </table:table-cell>
          <table:table-cell office:value-type="float" office:value="4.16" table:style-name="ce1">
            <text:p>4.16</text:p>
          </table:table-cell>
          <table:table-cell office:value-type="float" office:value="9" table:style-name="ce1">
            <text:p>9</text:p>
          </table:table-cell>
          <table:table-cell office:value-type="float" office:value="4.7699999999999992E-2" table:formula="of:=[.A38]/100" table:style-name="ce1">
            <text:p>0.0477</text:p>
          </table:table-cell>
          <table:table-cell office:value-type="float" office:value="4.1599999999999998E-2" table:formula="of:=[.B38]/100" table:style-name="ce1">
            <text:p>0.0416</text:p>
          </table:table-cell>
          <table:table-cell office:value-type="float" office:value="0.09" table:formula="of:=[.C38]/100" table:style-name="ce1">
            <text:p>0.09</text:p>
          </table:table-cell>
          <table:table-cell table:number-columns-repeated="16378"/>
        </table:table-row>
        <table:table-row table:style-name="ro13">
          <table:table-cell office:value-type="float" office:value="6.14" table:style-name="ce1">
            <text:p>6.14</text:p>
          </table:table-cell>
          <table:table-cell office:value-type="float" office:value="3.99" table:style-name="ce1">
            <text:p>3.99</text:p>
          </table:table-cell>
          <table:table-cell office:value-type="float" office:value="12.44" table:style-name="ce1">
            <text:p>12.44</text:p>
          </table:table-cell>
          <table:table-cell office:value-type="float" office:value="6.1399999999999996E-2" table:formula="of:=[.A39]/100" table:style-name="ce1">
            <text:p>0.0614</text:p>
          </table:table-cell>
          <table:table-cell office:value-type="float" office:value="3.9900000000000005E-2" table:formula="of:=[.B39]/100" table:style-name="ce1">
            <text:p>0.0399</text:p>
          </table:table-cell>
          <table:table-cell office:value-type="float" office:value="0.1244" table:formula="of:=[.C39]/100" table:style-name="ce1">
            <text:p>0.1244</text:p>
          </table:table-cell>
          <table:table-cell table:number-columns-repeated="16378"/>
        </table:table-row>
        <table:table-row table:style-name="ro13">
          <table:table-cell office:value-type="float" office:value="3.11" table:style-name="ce1">
            <text:p>3.11</text:p>
          </table:table-cell>
          <table:table-cell office:value-type="float" office:value="2.65" table:style-name="ce1">
            <text:p>2.65</text:p>
          </table:table-cell>
          <table:table-cell office:value-type="float" office:value="6.47" table:style-name="ce1">
            <text:p>6.47</text:p>
          </table:table-cell>
          <table:table-cell office:value-type="float" office:value="3.1099999999999999E-2" table:formula="of:=[.A40]/100" table:style-name="ce1">
            <text:p>0.0311</text:p>
          </table:table-cell>
          <table:table-cell office:value-type="float" office:value="2.6499999999999999E-2" table:formula="of:=[.B40]/100" table:style-name="ce1">
            <text:p>0.0265</text:p>
          </table:table-cell>
          <table:table-cell office:value-type="float" office:value="6.4699999999999994E-2" table:formula="of:=[.C40]/100" table:style-name="ce1">
            <text:p>0.0647</text:p>
          </table:table-cell>
          <table:table-cell table:number-columns-repeated="16378"/>
        </table:table-row>
        <table:table-row table:style-name="ro13">
          <table:table-cell office:value-type="float" office:value="2.54" table:style-name="ce1">
            <text:p>2.54</text:p>
          </table:table-cell>
          <table:table-cell office:value-type="float" office:value="2.29" table:style-name="ce1">
            <text:p>2.29</text:p>
          </table:table-cell>
          <table:table-cell office:value-type="float" office:value="5.0999999999999996" table:style-name="ce1">
            <text:p>5.1</text:p>
          </table:table-cell>
          <table:table-cell office:value-type="float" office:value="2.5399999999999999E-2" table:formula="of:=[.A41]/100" table:style-name="ce1">
            <text:p>0.0254</text:p>
          </table:table-cell>
          <table:table-cell office:value-type="float" office:value="2.29E-2" table:formula="of:=[.B41]/100" table:style-name="ce1">
            <text:p>0.0229</text:p>
          </table:table-cell>
          <table:table-cell office:value-type="float" office:value="5.0999999999999997E-2" table:formula="of:=[.C41]/100" table:style-name="ce1">
            <text:p>0.051</text:p>
          </table:table-cell>
          <table:table-cell table:number-columns-repeated="16378"/>
        </table:table-row>
        <table:table-row table:style-name="ro13">
          <table:table-cell office:value-type="float" office:value="1.76" table:style-name="ce1">
            <text:p>1.76</text:p>
          </table:table-cell>
          <table:table-cell office:value-type="float" office:value="2.67" table:style-name="ce1">
            <text:p>2.67</text:p>
          </table:table-cell>
          <table:table-cell office:value-type="float" office:value="0.22" table:style-name="ce1">
            <text:p>0.22</text:p>
          </table:table-cell>
          <table:table-cell office:value-type="float" office:value="1.7600000000000001E-2" table:formula="of:=[.A42]/100" table:style-name="ce1">
            <text:p>0.0176</text:p>
          </table:table-cell>
          <table:table-cell office:value-type="float" office:value="2.6699999999999998E-2" table:formula="of:=[.B42]/100" table:style-name="ce1">
            <text:p>0.0267</text:p>
          </table:table-cell>
          <table:table-cell office:value-type="float" office:value="2.2000000000000001E-3" table:formula="of:=[.C42]/100" table:style-name="ce1">
            <text:p>0.0022</text:p>
          </table:table-cell>
          <table:table-cell table:number-columns-repeated="16378"/>
        </table:table-row>
        <table:table-row table:style-name="ro13">
          <table:table-cell office:value-type="float" office:value="2.57" table:style-name="ce1">
            <text:p>2.57</text:p>
          </table:table-cell>
          <table:table-cell office:value-type="float" office:value="3.17" table:style-name="ce1">
            <text:p>3.17</text:p>
          </table:table-cell>
          <table:table-cell office:value-type="float" office:value="1.36" table:style-name="ce1">
            <text:p>1.36</text:p>
          </table:table-cell>
          <table:table-cell office:value-type="float" office:value="2.5699999999999997E-2" table:formula="of:=[.A43]/100" table:style-name="ce1">
            <text:p>0.0257</text:p>
          </table:table-cell>
          <table:table-cell office:value-type="float" office:value="3.1699999999999999E-2" table:formula="of:=[.B43]/100" table:style-name="ce1">
            <text:p>0.0317</text:p>
          </table:table-cell>
          <table:table-cell office:value-type="float" office:value="1.3600000000000001E-2" table:formula="of:=[.C43]/100" table:style-name="ce1">
            <text:p>0.0136</text:p>
          </table:table-cell>
          <table:table-cell table:number-columns-repeated="16378"/>
        </table:table-row>
        <table:table-row table:style-name="ro13">
          <table:table-cell office:value-type="float" office:value="3.69" table:style-name="ce1">
            <text:p>3.69</text:p>
          </table:table-cell>
          <table:table-cell office:value-type="float" office:value="3.77" table:style-name="ce1">
            <text:p>3.77</text:p>
          </table:table-cell>
          <table:table-cell office:value-type="float" office:value="1.78" table:style-name="ce1">
            <text:p>1.78</text:p>
          </table:table-cell>
          <table:table-cell office:value-type="float" office:value="3.6900000000000002E-2" table:formula="of:=[.A44]/100" table:style-name="ce1">
            <text:p>0.0369</text:p>
          </table:table-cell>
          <table:table-cell office:value-type="float" office:value="3.7699999999999997E-2" table:formula="of:=[.B44]/100" table:style-name="ce1">
            <text:p>0.0377</text:p>
          </table:table-cell>
          <table:table-cell office:value-type="float" office:value="1.78E-2" table:formula="of:=[.C44]/100" table:style-name="ce1">
            <text:p>0.0178</text:p>
          </table:table-cell>
          <table:table-cell table:number-columns-repeated="16378"/>
        </table:table-row>
        <table:table-row table:style-name="ro13">
          <table:table-cell office:value-type="float" office:value="4.21" table:style-name="ce1">
            <text:p>4.21</text:p>
          </table:table-cell>
          <table:table-cell office:value-type="float" office:value="4.09" table:style-name="ce1">
            <text:p>4.09</text:p>
          </table:table-cell>
          <table:table-cell office:value-type="float" office:value="3.27" table:style-name="ce1">
            <text:p>3.27</text:p>
          </table:table-cell>
          <table:table-cell office:value-type="float" office:value="4.2099999999999999E-2" table:formula="of:=[.A45]/100" table:style-name="ce1">
            <text:p>0.0421</text:p>
          </table:table-cell>
          <table:table-cell office:value-type="float" office:value="4.0899999999999999E-2" table:formula="of:=[.B45]/100" table:style-name="ce1">
            <text:p>0.0409</text:p>
          </table:table-cell>
          <table:table-cell office:value-type="float" office:value="3.27E-2" table:formula="of:=[.C45]/100" table:style-name="ce1">
            <text:p>0.0327</text:p>
          </table:table-cell>
          <table:table-cell table:number-columns-repeated="16378"/>
        </table:table-row>
        <table:table-row table:style-name="ro13">
          <table:table-cell office:value-type="float" office:value="3.96" table:style-name="ce1">
            <text:p>3.96</text:p>
          </table:table-cell>
          <table:table-cell office:value-type="float" office:value="3.69" table:style-name="ce1">
            <text:p>3.69</text:p>
          </table:table-cell>
          <table:table-cell office:value-type="float" office:value="4.59" table:style-name="ce1">
            <text:p>4.59</text:p>
          </table:table-cell>
          <table:table-cell office:value-type="float" office:value="3.9599999999999996E-2" table:formula="of:=[.A46]/100" table:style-name="ce1">
            <text:p>0.0396</text:p>
          </table:table-cell>
          <table:table-cell office:value-type="float" office:value="3.6900000000000002E-2" table:formula="of:=[.B46]/100" table:style-name="ce1">
            <text:p>0.0369</text:p>
          </table:table-cell>
          <table:table-cell office:value-type="float" office:value="4.5899999999999996E-2" table:formula="of:=[.C46]/100" table:style-name="ce1">
            <text:p>0.0459</text:p>
          </table:table-cell>
          <table:table-cell table:number-columns-repeated="16378"/>
        </table:table-row>
        <table:table-row table:style-name="ro13">
          <table:table-cell office:value-type="float" office:value="3.87" table:style-name="ce1">
            <text:p>3.87</text:p>
          </table:table-cell>
          <table:table-cell office:value-type="float" office:value="4.28" table:style-name="ce1">
            <text:p>4.28</text:p>
          </table:table-cell>
          <table:table-cell office:value-type="float" office:value="4.87" table:style-name="ce1">
            <text:p>4.87</text:p>
          </table:table-cell>
          <table:table-cell office:value-type="float" office:value="3.8699999999999998E-2" table:formula="of:=[.A47]/100" table:style-name="ce1">
            <text:p>0.0387</text:p>
          </table:table-cell>
          <table:table-cell office:value-type="float" office:value="4.2800000000000005E-2" table:formula="of:=[.B47]/100" table:style-name="ce1">
            <text:p>0.0428</text:p>
          </table:table-cell>
          <table:table-cell office:value-type="float" office:value="4.87E-2" table:formula="of:=[.C47]/100" table:style-name="ce1">
            <text:p>0.0487</text:p>
          </table:table-cell>
          <table:table-cell table:number-columns-repeated="16378"/>
        </table:table-row>
        <table:table-row table:style-name="ro13">
          <table:table-cell office:value-type="float" office:value="4.16" table:style-name="ce1">
            <text:p>4.16</text:p>
          </table:table-cell>
          <table:table-cell office:value-type="float" office:value="5.12" table:style-name="ce1">
            <text:p>5.12</text:p>
          </table:table-cell>
          <table:table-cell office:value-type="float" office:value="5.4" table:style-name="ce1">
            <text:p>5.4</text:p>
          </table:table-cell>
          <table:table-cell office:value-type="float" office:value="4.1599999999999998E-2" table:formula="of:=[.A48]/100" table:style-name="ce1">
            <text:p>0.0416</text:p>
          </table:table-cell>
          <table:table-cell office:value-type="float" office:value="5.1200000000000002E-2" table:formula="of:=[.B48]/100" table:style-name="ce1">
            <text:p>0.0512</text:p>
          </table:table-cell>
          <table:table-cell office:value-type="float" office:value="5.4000000000000006E-2" table:formula="of:=[.C48]/100" table:style-name="ce1">
            <text:p>0.054</text:p>
          </table:table-cell>
          <table:table-cell table:number-columns-repeated="16378"/>
        </table:table-row>
        <table:table-row table:style-name="ro13">
          <table:table-cell office:value-type="float" office:value="4.5" table:style-name="ce1">
            <text:p>4.5</text:p>
          </table:table-cell>
          <table:table-cell office:value-type="float" office:value="5.25" table:style-name="ce1">
            <text:p>5.25</text:p>
          </table:table-cell>
          <table:table-cell office:value-type="float" office:value="5.82" table:style-name="ce1">
            <text:p>5.82</text:p>
          </table:table-cell>
          <table:table-cell office:value-type="float" office:value="4.4999999999999998E-2" table:formula="of:=[.A49]/100" table:style-name="ce1">
            <text:p>0.045</text:p>
          </table:table-cell>
          <table:table-cell office:value-type="float" office:value="5.2499999999999998E-2" table:formula="of:=[.B49]/100" table:style-name="ce1">
            <text:p>0.0525</text:p>
          </table:table-cell>
          <table:table-cell office:value-type="float" office:value="5.8200000000000002E-2" table:formula="of:=[.C49]/100" table:style-name="ce1">
            <text:p>0.0582</text:p>
          </table:table-cell>
          <table:table-cell table:number-columns-repeated="16378"/>
        </table:table-row>
        <table:table-row table:style-name="ro13">
          <table:table-cell office:value-type="float" office:value="6.1" table:style-name="ce1">
            <text:p>6.1</text:p>
          </table:table-cell>
          <table:table-cell office:value-type="float" office:value="5" table:style-name="ce1">
            <text:p>5</text:p>
          </table:table-cell>
          <table:table-cell office:value-type="float" office:value="5.7" table:style-name="ce1">
            <text:p>5.7</text:p>
          </table:table-cell>
          <table:table-cell office:value-type="float" office:value="6.0999999999999999E-2" table:formula="of:=[.A50]/100" table:style-name="ce1">
            <text:p>0.061</text:p>
          </table:table-cell>
          <table:table-cell office:value-type="float" office:value="0.05" table:formula="of:=[.B50]/100" table:style-name="ce1">
            <text:p>0.05</text:p>
          </table:table-cell>
          <table:table-cell office:value-type="float" office:value="5.7000000000000002E-2" table:formula="of:=[.C50]/100" table:style-name="ce1">
            <text:p>0.057</text:p>
          </table:table-cell>
          <table:table-cell table:number-columns-repeated="16378"/>
        </table:table-row>
        <table:table-row table:style-name="ro13">
          <table:table-cell office:value-type="float" office:value="5.71" table:style-name="ce1">
            <text:p>5.71</text:p>
          </table:table-cell>
          <table:table-cell office:value-type="float" office:value="4.33" table:style-name="ce1">
            <text:p>4.33</text:p>
          </table:table-cell>
          <table:table-cell office:value-type="float" office:value="4.8099999999999996" table:style-name="ce1">
            <text:p>4.81</text:p>
          </table:table-cell>
          <table:table-cell office:value-type="float" office:value="5.7099999999999998E-2" table:formula="of:=[.A51]/100" table:style-name="ce1">
            <text:p>0.0571</text:p>
          </table:table-cell>
          <table:table-cell office:value-type="float" office:value="4.3299999999999998E-2" table:formula="of:=[.B51]/100" table:style-name="ce1">
            <text:p>0.0433</text:p>
          </table:table-cell>
          <table:table-cell office:value-type="float" office:value="4.8099999999999997E-2" table:formula="of:=[.C51]/100" table:style-name="ce1">
            <text:p>0.0481</text:p>
          </table:table-cell>
          <table:table-cell table:number-columns-repeated="16378"/>
        </table:table-row>
        <table:table-row table:style-name="ro13">
          <table:table-cell office:value-type="float" office:value="5.15" table:style-name="ce1">
            <text:p>5.15</text:p>
          </table:table-cell>
          <table:table-cell office:value-type="float" office:value="3.87" table:style-name="ce1">
            <text:p>3.87</text:p>
          </table:table-cell>
          <table:table-cell office:value-type="float" office:value="3.92" table:style-name="ce1">
            <text:p>3.92</text:p>
          </table:table-cell>
          <table:table-cell office:value-type="float" office:value="5.1500000000000004E-2" table:formula="of:=[.A52]/100" table:style-name="ce1">
            <text:p>0.0515</text:p>
          </table:table-cell>
          <table:table-cell office:value-type="float" office:value="3.8699999999999998E-2" table:formula="of:=[.B52]/100" table:style-name="ce1">
            <text:p>0.0387</text:p>
          </table:table-cell>
          <table:table-cell office:value-type="float" office:value="3.9199999999999999E-2" table:formula="of:=[.C52]/100" table:style-name="ce1">
            <text:p>0.0392</text:p>
          </table:table-cell>
          <table:table-cell table:number-columns-repeated="16378"/>
        </table:table-row>
        <table:table-row table:style-name="ro13">
          <table:table-cell office:value-type="float" office:value="5.29" table:style-name="ce1">
            <text:p>5.29</text:p>
          </table:table-cell>
          <table:table-cell office:value-type="float" office:value="4" table:style-name="ce1">
            <text:p>4</text:p>
          </table:table-cell>
          <table:table-cell office:value-type="float" office:value="2.67" table:style-name="ce1">
            <text:p>2.67</text:p>
          </table:table-cell>
          <table:table-cell office:value-type="float" office:value="5.2900000000000003E-2" table:formula="of:=[.A53]/100" table:style-name="ce1">
            <text:p>0.0529</text:p>
          </table:table-cell>
          <table:table-cell office:value-type="float" office:value="0.04" table:formula="of:=[.B53]/100" table:style-name="ce1">
            <text:p>0.04</text:p>
          </table:table-cell>
          <table:table-cell office:value-type="float" office:value="2.6699999999999998E-2" table:formula="of:=[.C53]/100" table:style-name="ce1">
            <text:p>0.0267</text:p>
          </table:table-cell>
          <table:table-cell table:number-columns-repeated="16378"/>
        </table:table-row>
        <table:table-row table:style-name="ro13">
          <table:table-cell office:value-type="float" office:value="5.22" table:style-name="ce1">
            <text:p>5.22</text:p>
          </table:table-cell>
          <table:table-cell office:value-type="float" office:value="2.88" table:style-name="ce1">
            <text:p>2.88</text:p>
          </table:table-cell>
          <table:table-cell office:value-type="float" office:value="2.3199999999999998" table:style-name="ce1">
            <text:p>2.32</text:p>
          </table:table-cell>
          <table:table-cell office:value-type="float" office:value="5.2199999999999996E-2" table:formula="of:=[.A54]/100" table:style-name="ce1">
            <text:p>0.0522</text:p>
          </table:table-cell>
          <table:table-cell office:value-type="float" office:value="2.8799999999999999E-2" table:formula="of:=[.B54]/100" table:style-name="ce1">
            <text:p>0.0288</text:p>
          </table:table-cell>
          <table:table-cell office:value-type="float" office:value="2.3199999999999998E-2" table:formula="of:=[.C54]/100" table:style-name="ce1">
            <text:p>0.0232</text:p>
          </table:table-cell>
          <table:table-cell table:number-columns-repeated="16378"/>
        </table:table-row>
        <table:table-row table:style-name="ro13">
          <table:table-cell office:value-type="float" office:value="4.7300000000000004" table:style-name="ce1">
            <text:p>4.73</text:p>
          </table:table-cell>
          <table:table-cell office:value-type="float" office:value="1.71" table:style-name="ce1">
            <text:p>1.71</text:p>
          </table:table-cell>
          <table:table-cell office:value-type="float" office:value="1.58" table:style-name="ce1">
            <text:p>1.58</text:p>
          </table:table-cell>
          <table:table-cell office:value-type="float" office:value="4.7300000000000002E-2" table:formula="of:=[.A55]/100" table:style-name="ce1">
            <text:p>0.0473</text:p>
          </table:table-cell>
          <table:table-cell office:value-type="float" office:value="1.7100000000000001E-2" table:formula="of:=[.B55]/100" table:style-name="ce1">
            <text:p>0.0171</text:p>
          </table:table-cell>
          <table:table-cell office:value-type="float" office:value="1.5800000000000002E-2" table:formula="of:=[.C55]/100" table:style-name="ce1">
            <text:p>0.0158</text:p>
          </table:table-cell>
          <table:table-cell table:number-columns-repeated="16378"/>
        </table:table-row>
        <table:table-row table:style-name="ro13">
          <table:table-cell office:value-type="float" office:value="4.16" table:style-name="ce1">
            <text:p>4.16</text:p>
          </table:table-cell>
          <table:table-cell office:value-type="float" office:value="1.32" table:style-name="ce1">
            <text:p>1.32</text:p>
          </table:table-cell>
          <table:table-cell office:value-type="float" office:value="1.0900000000000001" table:style-name="ce1">
            <text:p>1.09</text:p>
          </table:table-cell>
          <table:table-cell office:value-type="float" office:value="4.1599999999999998E-2" table:formula="of:=[.A56]/100" table:style-name="ce1">
            <text:p>0.0416</text:p>
          </table:table-cell>
          <table:table-cell office:value-type="float" office:value="1.32E-2" table:formula="of:=[.B56]/100" table:style-name="ce1">
            <text:p>0.0132</text:p>
          </table:table-cell>
          <table:table-cell office:value-type="float" office:value="1.09E-2" table:formula="of:=[.C56]/100" table:style-name="ce1">
            <text:p>0.0109</text:p>
          </table:table-cell>
          <table:table-cell table:number-columns-repeated="16378"/>
        </table:table-row>
        <table:table-row table:style-name="ro13">
          <table:table-cell office:value-type="float" office:value="2.63" table:style-name="ce1">
            <text:p>2.63</text:p>
          </table:table-cell>
          <table:table-cell office:value-type="float" office:value="1.3" table:style-name="ce1">
            <text:p>1.3</text:p>
          </table:table-cell>
          <table:table-cell office:value-type="float" office:value="0.24" table:style-name="ce1">
            <text:p>0.24</text:p>
          </table:table-cell>
          <table:table-cell office:value-type="float" office:value="2.63E-2" table:formula="of:=[.A57]/100" table:style-name="ce1">
            <text:p>0.0263</text:p>
          </table:table-cell>
          <table:table-cell office:value-type="float" office:value="1.3000000000000001E-2" table:formula="of:=[.B57]/100" table:style-name="ce1">
            <text:p>0.013</text:p>
          </table:table-cell>
          <table:table-cell office:value-type="float" office:value="2.3999999999999998E-3" table:formula="of:=[.C57]/100" table:style-name="ce1">
            <text:p>0.0024</text:p>
          </table:table-cell>
          <table:table-cell table:number-columns-repeated="16378"/>
        </table:table-row>
        <table:table-row table:style-name="ro13">
          <table:table-cell office:value-type="float" office:value="2.0499999999999998" table:style-name="ce1">
            <text:p>2.05</text:p>
          </table:table-cell>
          <table:table-cell office:value-type="float" office:value="1.46" table:style-name="ce1">
            <text:p>1.46</text:p>
          </table:table-cell>
          <table:table-cell office:value-type="float" office:value="0.32" table:style-name="ce1">
            <text:p>0.32</text:p>
          </table:table-cell>
          <table:table-cell office:value-type="float" office:value="2.0499999999999997E-2" table:formula="of:=[.A58]/100" table:style-name="ce1">
            <text:p>0.0205</text:p>
          </table:table-cell>
          <table:table-cell office:value-type="float" office:value="1.46E-2" table:formula="of:=[.B58]/100" table:style-name="ce1">
            <text:p>0.0146</text:p>
          </table:table-cell>
          <table:table-cell office:value-type="float" office:value="3.2000000000000002E-3" table:formula="of:=[.C58]/100" table:style-name="ce1">
            <text:p>0.0032</text:p>
          </table:table-cell>
          <table:table-cell table:number-columns-repeated="16378"/>
        </table:table-row>
        <table:table-row table:style-name="ro13">
          <table:table-cell office:value-type="float" office:value="2.3199999999999998" table:style-name="ce1">
            <text:p>2.32</text:p>
          </table:table-cell>
          <table:table-cell office:value-type="float" office:value="1.53" table:style-name="ce1">
            <text:p>1.53</text:p>
          </table:table-cell>
          <table:table-cell office:value-type="float" office:value="0.68" table:style-name="ce1">
            <text:p>0.68</text:p>
          </table:table-cell>
          <table:table-cell office:value-type="float" office:value="2.3199999999999998E-2" table:formula="of:=[.A59]/100" table:style-name="ce1">
            <text:p>0.0232</text:p>
          </table:table-cell>
          <table:table-cell office:value-type="float" office:value="1.5300000000000001E-2" table:formula="of:=[.B59]/100" table:style-name="ce1">
            <text:p>0.0153</text:p>
          </table:table-cell>
          <table:table-cell office:value-type="float" office:value="6.8000000000000005E-3" table:formula="of:=[.C59]/100" table:style-name="ce1">
            <text:p>0.0068</text:p>
          </table:table-cell>
          <table:table-cell table:number-columns-repeated="16378"/>
        </table:table-row>
        <table:table-row table:style-name="ro13">
          <table:table-cell office:value-type="float" office:value="2.34" table:style-name="ce1">
            <text:p>2.34</text:p>
          </table:table-cell>
          <table:table-cell office:value-type="float" office:value="1.7" table:style-name="ce1">
            <text:p>1.7</text:p>
          </table:table-cell>
          <table:table-cell office:value-type="float" office:value="0.44" table:style-name="ce1">
            <text:p>0.44</text:p>
          </table:table-cell>
          <table:table-cell office:value-type="float" office:value="2.3399999999999997E-2" table:formula="of:=[.A60]/100" table:style-name="ce1">
            <text:p>0.0234</text:p>
          </table:table-cell>
          <table:table-cell office:value-type="float" office:value="1.7000000000000001E-2" table:formula="of:=[.B60]/100" table:style-name="ce1">
            <text:p>0.017</text:p>
          </table:table-cell>
          <table:table-cell office:value-type="float" office:value="4.4000000000000003E-3" table:formula="of:=[.C60]/100" table:style-name="ce1">
            <text:p>0.0044</text:p>
          </table:table-cell>
          <table:table-cell table:number-columns-repeated="16378"/>
        </table:table-row>
        <table:table-row table:style-name="ro13">
          <table:table-cell office:value-type="float" office:value="2.4300000000000002" table:style-name="ce1">
            <text:p>2.43</text:p>
          </table:table-cell>
          <table:table-cell office:value-type="float" office:value="2.2200000000000002" table:style-name="ce1">
            <text:p>2.22</text:p>
          </table:table-cell>
          <table:table-cell office:value-type="float" office:value="-1.91" table:style-name="ce1">
            <text:p>-1.91</text:p>
          </table:table-cell>
          <table:table-cell office:value-type="float" office:value="2.4300000000000002E-2" table:formula="of:=[.A61]/100" table:style-name="ce1">
            <text:p>0.0243</text:p>
          </table:table-cell>
          <table:table-cell office:value-type="float" office:value="2.2200000000000001E-2" table:formula="of:=[.B61]/100" table:style-name="ce1">
            <text:p>0.0222</text:p>
          </table:table-cell>
          <table:table-cell office:value-type="float" office:value="-1.9099999999999999E-2" table:formula="of:=[.C61]/100" table:style-name="ce1">
            <text:p>-0.0191</text:p>
          </table:table-cell>
          <table:table-cell table:number-columns-repeated="16378"/>
        </table:table-row>
        <table:table-row table:style-name="ro13">
          <table:table-cell office:value-type="float" office:value="2.96" table:style-name="ce1">
            <text:p>2.96</text:p>
          </table:table-cell>
          <table:table-cell office:value-type="float" office:value="3.41" table:style-name="ce1">
            <text:p>3.41</text:p>
          </table:table-cell>
          <table:table-cell office:value-type="float" office:value="1.01" table:style-name="ce1">
            <text:p>1.01</text:p>
          </table:table-cell>
          <table:table-cell office:value-type="float" office:value="2.9600000000000001E-2" table:formula="of:=[.A62]/100" table:style-name="ce1">
            <text:p>0.0296</text:p>
          </table:table-cell>
          <table:table-cell office:value-type="float" office:value="3.4099999999999998E-2" table:formula="of:=[.B62]/100" table:style-name="ce1">
            <text:p>0.0341</text:p>
          </table:table-cell>
          <table:table-cell office:value-type="float" office:value="1.01E-2" table:formula="of:=[.C62]/100" table:style-name="ce1">
            <text:p>0.0101</text:p>
          </table:table-cell>
          <table:table-cell table:number-columns-repeated="16378"/>
        </table:table-row>
        <table:table-row table:style-name="ro13">
          <table:table-cell office:value-type="float" office:value="3.01" table:style-name="ce1">
            <text:p>3.01</text:p>
          </table:table-cell>
          <table:table-cell office:value-type="float" office:value="3.57" table:style-name="ce1">
            <text:p>3.57</text:p>
          </table:table-cell>
          <table:table-cell office:value-type="float" office:value="0.47" table:style-name="ce1">
            <text:p>0.47</text:p>
          </table:table-cell>
          <table:table-cell office:value-type="float" office:value="3.0099999999999998E-2" table:formula="of:=[.A63]/100" table:style-name="ce1">
            <text:p>0.0301</text:p>
          </table:table-cell>
          <table:table-cell office:value-type="float" office:value="3.5699999999999996E-2" table:formula="of:=[.B63]/100" table:style-name="ce1">
            <text:p>0.0357</text:p>
          </table:table-cell>
          <table:table-cell office:value-type="float" office:value="4.6999999999999993E-3" table:formula="of:=[.C63]/100" table:style-name="ce1">
            <text:p>0.0047</text:p>
          </table:table-cell>
          <table:table-cell table:number-columns-repeated="16378"/>
        </table:table-row>
        <table:table-row table:style-name="ro13">
          <table:table-cell office:value-type="float" office:value="2.84" table:style-name="ce1">
            <text:p>2.84</text:p>
          </table:table-cell>
          <table:table-cell office:value-type="float" office:value="3.38" table:style-name="ce1">
            <text:p>3.38</text:p>
          </table:table-cell>
          <table:table-cell office:value-type="float" office:value="0.28999999999999998" table:style-name="ce1">
            <text:p>0.29</text:p>
          </table:table-cell>
          <table:table-cell office:value-type="float" office:value="2.8399999999999998E-2" table:formula="of:=[.A64]/100" table:style-name="ce1">
            <text:p>0.0284</text:p>
          </table:table-cell>
          <table:table-cell office:value-type="float" office:value="3.3799999999999997E-2" table:formula="of:=[.B64]/100" table:style-name="ce1">
            <text:p>0.0338</text:p>
          </table:table-cell>
          <table:table-cell office:value-type="float" office:value="2.8999999999999998E-3" table:formula="of:=[.C64]/100" table:style-name="ce1">
            <text:p>0.0029</text:p>
          </table:table-cell>
          <table:table-cell table:number-columns-repeated="16378"/>
        </table:table-row>
        <table:table-row table:style-name="ro13">
          <table:table-cell office:value-type="float" office:value="3.75" table:style-name="ce1">
            <text:p>3.75</text:p>
          </table:table-cell>
          <table:table-cell office:value-type="float" office:value="3.93" table:style-name="ce1">
            <text:p>3.93</text:p>
          </table:table-cell>
          <table:table-cell office:value-type="float" office:value="1.25" table:style-name="ce1">
            <text:p>1.25</text:p>
          </table:table-cell>
          <table:table-cell office:value-type="float" office:value="3.7499999999999999E-2" table:formula="of:=[.A65]/100" table:style-name="ce1">
            <text:p>0.0375</text:p>
          </table:table-cell>
          <table:table-cell office:value-type="float" office:value="3.9300000000000002E-2" table:formula="of:=[.B65]/100" table:style-name="ce1">
            <text:p>0.0393</text:p>
          </table:table-cell>
          <table:table-cell office:value-type="float" office:value="1.2500000000000001E-2" table:formula="of:=[.C65]/100" table:style-name="ce1">
            <text:p>0.0125</text:p>
          </table:table-cell>
          <table:table-cell table:number-columns-repeated="16378"/>
        </table:table-row>
        <table:table-row table:style-name="ro13">
          <table:table-cell office:value-type="float" office:value="3.6" table:style-name="ce1">
            <text:p>3.6</text:p>
          </table:table-cell>
          <table:table-cell office:value-type="float" office:value="4.1500000000000004" table:style-name="ce1">
            <text:p>4.15</text:p>
          </table:table-cell>
          <table:table-cell office:value-type="float" office:value="1.41" table:style-name="ce1">
            <text:p>1.41</text:p>
          </table:table-cell>
          <table:table-cell office:value-type="float" office:value="3.6000000000000004E-2" table:formula="of:=[.A66]/100" table:style-name="ce1">
            <text:p>0.036</text:p>
          </table:table-cell>
          <table:table-cell office:value-type="float" office:value="4.1500000000000002E-2" table:formula="of:=[.B66]/100" table:style-name="ce1">
            <text:p>0.0415</text:p>
          </table:table-cell>
          <table:table-cell office:value-type="float" office:value="1.41E-2" table:formula="of:=[.C66]/100" table:style-name="ce1">
            <text:p>0.0141</text:p>
          </table:table-cell>
          <table:table-cell table:number-columns-repeated="16378"/>
        </table:table-row>
        <table:table-row table:style-name="ro13">
          <table:table-cell office:value-type="float" office:value="3.47" table:style-name="ce1">
            <text:p>3.47</text:p>
          </table:table-cell>
          <table:table-cell office:value-type="float" office:value="4.2699999999999996" table:style-name="ce1">
            <text:p>4.27</text:p>
          </table:table-cell>
          <table:table-cell office:value-type="float" office:value="1.99" table:style-name="ce1">
            <text:p>1.99</text:p>
          </table:table-cell>
          <table:table-cell office:value-type="float" office:value="3.4700000000000002E-2" table:formula="of:=[.A67]/100" table:style-name="ce1">
            <text:p>0.0347</text:p>
          </table:table-cell>
          <table:table-cell office:value-type="float" office:value="4.2699999999999995E-2" table:formula="of:=[.B67]/100" table:style-name="ce1">
            <text:p>0.0427</text:p>
          </table:table-cell>
          <table:table-cell office:value-type="float" office:value="1.9900000000000001E-2" table:formula="of:=[.C67]/100" table:style-name="ce1">
            <text:p>0.0199</text:p>
          </table:table-cell>
          <table:table-cell table:number-columns-repeated="16378"/>
        </table:table-row>
        <table:table-row table:style-name="ro13">
          <table:table-cell office:value-type="float" office:value="3.83" table:style-name="ce1">
            <text:p>3.83</text:p>
          </table:table-cell>
          <table:table-cell office:value-type="float" office:value="5.08" table:style-name="ce1">
            <text:p>5.08</text:p>
          </table:table-cell>
          <table:table-cell office:value-type="float" office:value="5.19" table:style-name="ce1">
            <text:p>5.19</text:p>
          </table:table-cell>
          <table:table-cell office:value-type="float" office:value="3.8300000000000001E-2" table:formula="of:=[.A68]/100" table:style-name="ce1">
            <text:p>0.0383</text:p>
          </table:table-cell>
          <table:table-cell office:value-type="float" office:value="5.0799999999999998E-2" table:formula="of:=[.B68]/100" table:style-name="ce1">
            <text:p>0.0508</text:p>
          </table:table-cell>
          <table:table-cell office:value-type="float" office:value="5.1900000000000002E-2" table:formula="of:=[.C68]/100" table:style-name="ce1">
            <text:p>0.0519</text:p>
          </table:table-cell>
          <table:table-cell table:number-columns-repeated="16378"/>
        </table:table-row>
        <table:table-row table:style-name="ro13">
          <table:table-cell office:value-type="float" office:value="3.93" table:style-name="ce1">
            <text:p>3.93</text:p>
          </table:table-cell>
          <table:table-cell office:value-type="float" office:value="4.8899999999999997" table:style-name="ce1">
            <text:p>4.89</text:p>
          </table:table-cell>
          <table:table-cell office:value-type="float" office:value="3.51" table:style-name="ce1">
            <text:p>3.51</text:p>
          </table:table-cell>
          <table:table-cell office:value-type="float" office:value="3.9300000000000002E-2" table:formula="of:=[.A69]/100" table:style-name="ce1">
            <text:p>0.0393</text:p>
          </table:table-cell>
          <table:table-cell office:value-type="float" office:value="4.8899999999999999E-2" table:formula="of:=[.B69]/100" table:style-name="ce1">
            <text:p>0.0489</text:p>
          </table:table-cell>
          <table:table-cell office:value-type="float" office:value="3.5099999999999999E-2" table:formula="of:=[.C69]/100" table:style-name="ce1">
            <text:p>0.0351</text:p>
          </table:table-cell>
          <table:table-cell table:number-columns-repeated="16378"/>
        </table:table-row>
        <table:table-row table:style-name="ro13">
          <table:table-cell office:value-type="float" office:value="4.4800000000000004" table:style-name="ce1">
            <text:p>4.48</text:p>
          </table:table-cell>
          <table:table-cell office:value-type="float" office:value="5.37" table:style-name="ce1">
            <text:p>5.37</text:p>
          </table:table-cell>
          <table:table-cell office:value-type="float" office:value="4.4800000000000004" table:style-name="ce1">
            <text:p>4.48</text:p>
          </table:table-cell>
          <table:table-cell office:value-type="float" office:value="4.4800000000000006E-2" table:formula="of:=[.A70]/100" table:style-name="ce1">
            <text:p>0.0448</text:p>
          </table:table-cell>
          <table:table-cell office:value-type="float" office:value="5.3699999999999998E-2" table:formula="of:=[.B70]/100" table:style-name="ce1">
            <text:p>0.0537</text:p>
          </table:table-cell>
          <table:table-cell office:value-type="float" office:value="4.4800000000000006E-2" table:formula="of:=[.C70]/100" table:style-name="ce1">
            <text:p>0.0448</text:p>
          </table:table-cell>
          <table:table-cell table:number-columns-repeated="16378"/>
        </table:table-row>
        <table:table-row table:style-name="ro13">
          <table:table-cell office:value-type="float" office:value="4.95" table:style-name="ce1">
            <text:p>4.95</text:p>
          </table:table-cell>
          <table:table-cell office:value-type="float" office:value="5.66" table:style-name="ce1">
            <text:p>5.66</text:p>
          </table:table-cell>
          <table:table-cell office:value-type="float" office:value="6.47" table:style-name="ce1">
            <text:p>6.47</text:p>
          </table:table-cell>
          <table:table-cell office:value-type="float" office:value="4.9500000000000002E-2" table:formula="of:=[.A71]/100" table:style-name="ce1">
            <text:p>0.0495</text:p>
          </table:table-cell>
          <table:table-cell office:value-type="float" office:value="5.6600000000000004E-2" table:formula="of:=[.B71]/100" table:style-name="ce1">
            <text:p>0.0566</text:p>
          </table:table-cell>
          <table:table-cell office:value-type="float" office:value="6.4699999999999994E-2" table:formula="of:=[.C71]/100" table:style-name="ce1">
            <text:p>0.0647</text:p>
          </table:table-cell>
          <table:table-cell table:number-columns-repeated="16378"/>
        </table:table-row>
        <table:table-row table:style-name="ro13">
          <table:table-cell office:value-type="float" office:value="3.61" table:style-name="ce1">
            <text:p>3.61</text:p>
          </table:table-cell>
          <table:table-cell office:value-type="float" office:value="4.8899999999999997" table:style-name="ce1">
            <text:p>4.89</text:p>
          </table:table-cell>
          <table:table-cell office:value-type="float" office:value="6.44" table:style-name="ce1">
            <text:p>6.44</text:p>
          </table:table-cell>
          <table:table-cell office:value-type="float" office:value="3.61E-2" table:formula="of:=[.A72]/100" table:style-name="ce1">
            <text:p>0.0361</text:p>
          </table:table-cell>
          <table:table-cell office:value-type="float" office:value="4.8899999999999999E-2" table:formula="of:=[.B72]/100" table:style-name="ce1">
            <text:p>0.0489</text:p>
          </table:table-cell>
          <table:table-cell office:value-type="float" office:value="6.4399999999999999E-2" table:formula="of:=[.C72]/100" table:style-name="ce1">
            <text:p>0.0644</text:p>
          </table:table-cell>
          <table:table-cell table:number-columns-repeated="16378"/>
        </table:table-row>
        <table:table-row table:style-name="ro13">
          <table:table-cell office:value-type="float" office:value="3.36" table:style-name="ce1">
            <text:p>3.36</text:p>
          </table:table-cell>
          <table:table-cell office:value-type="float" office:value="4.3600000000000003" table:style-name="ce1">
            <text:p>4.36</text:p>
          </table:table-cell>
          <table:table-cell office:value-type="float" office:value="6.9" table:style-name="ce1">
            <text:p>6.9</text:p>
          </table:table-cell>
          <table:table-cell office:value-type="float" office:value="3.3599999999999998E-2" table:formula="of:=[.A73]/100" table:style-name="ce1">
            <text:p>0.0336</text:p>
          </table:table-cell>
          <table:table-cell office:value-type="float" office:value="4.36E-2" table:formula="of:=[.B73]/100" table:style-name="ce1">
            <text:p>0.0436</text:p>
          </table:table-cell>
          <table:table-cell office:value-type="float" office:value="6.9000000000000006E-2" table:formula="of:=[.C73]/100" table:style-name="ce1">
            <text:p>0.069</text:p>
          </table:table-cell>
          <table:table-cell table:number-columns-repeated="16378"/>
        </table:table-row>
        <table:table-row table:style-name="ro13">
          <table:table-cell office:value-type="float" office:value="3.01" table:style-name="ce1">
            <text:p>3.01</text:p>
          </table:table-cell>
          <table:table-cell office:value-type="float" office:value="3.45" table:style-name="ce1">
            <text:p>3.45</text:p>
          </table:table-cell>
          <table:table-cell office:value-type="float" office:value="6.7" table:style-name="ce1">
            <text:p>6.7</text:p>
          </table:table-cell>
          <table:table-cell office:value-type="float" office:value="3.0099999999999998E-2" table:formula="of:=[.A74]/100" table:style-name="ce1">
            <text:p>0.0301</text:p>
          </table:table-cell>
          <table:table-cell office:value-type="float" office:value="3.4500000000000003E-2" table:formula="of:=[.B74]/100" table:style-name="ce1">
            <text:p>0.0345</text:p>
          </table:table-cell>
          <table:table-cell office:value-type="float" office:value="6.7000000000000004E-2" table:formula="of:=[.C74]/100" table:style-name="ce1">
            <text:p>0.067</text:p>
          </table:table-cell>
          <table:table-cell table:number-columns-repeated="16378"/>
        </table:table-row>
        <table:table-row table:style-name="ro13">
          <table:table-cell office:value-type="float" office:value="16.52" table:style-name="ce1">
            <text:p>16.52</text:p>
          </table:table-cell>
          <table:table-cell office:value-type="float" office:value="1.68" table:style-name="ce1">
            <text:p>1.68</text:p>
          </table:table-cell>
          <table:table-cell office:value-type="float" office:value="9.0500000000000007" table:style-name="ce1">
            <text:p>9.05</text:p>
          </table:table-cell>
          <table:table-cell office:value-type="float" office:value="0.16519999999999999" table:formula="of:=[.A75]/100" table:style-name="ce1">
            <text:p>0.1652</text:p>
          </table:table-cell>
          <table:table-cell office:value-type="float" office:value="1.6799999999999999E-2" table:formula="of:=[.B75]/100" table:style-name="ce1">
            <text:p>0.0168</text:p>
          </table:table-cell>
          <table:table-cell office:value-type="float" office:value="9.0500000000000011E-2" table:formula="of:=[.C75]/100" table:style-name="ce1">
            <text:p>0.0905</text:p>
          </table:table-cell>
          <table:table-cell table:number-columns-repeated="16378"/>
        </table:table-row>
        <table:table-row table:style-name="ro13">
          <table:table-cell office:value-type="float" office:value="20.76" table:style-name="ce1">
            <text:p>20.76</text:p>
          </table:table-cell>
          <table:table-cell office:value-type="float" office:value="1.49" table:style-name="ce1">
            <text:p>1.49</text:p>
          </table:table-cell>
          <table:table-cell office:value-type="float" office:value="14.75" table:style-name="ce1">
            <text:p>14.75</text:p>
          </table:table-cell>
          <table:table-cell office:value-type="float" office:value="0.20760000000000001" table:formula="of:=[.A76]/100" table:style-name="ce1">
            <text:p>0.2076</text:p>
          </table:table-cell>
          <table:table-cell office:value-type="float" office:value="1.49E-2" table:formula="of:=[.B76]/100" table:style-name="ce1">
            <text:p>0.0149</text:p>
          </table:table-cell>
          <table:table-cell office:value-type="float" office:value="0.14749999999999999" table:formula="of:=[.C76]/100" table:style-name="ce1">
            <text:p>0.1475</text:p>
          </table:table-cell>
          <table:table-cell table:number-columns-repeated="16378"/>
        </table:table-row>
        <table:table-row table:style-name="ro13">
          <table:table-cell office:value-type="float" office:value="20.420000000000002" table:style-name="ce1">
            <text:p>20.42</text:p>
          </table:table-cell>
          <table:table-cell office:value-type="float" office:value="0.86" table:style-name="ce1">
            <text:p>0.86</text:p>
          </table:table-cell>
          <table:table-cell office:value-type="float" office:value="14.73" table:style-name="ce1">
            <text:p>14.73</text:p>
          </table:table-cell>
          <table:table-cell office:value-type="float" office:value="0.20420000000000002" table:formula="of:=[.A77]/100" table:style-name="ce1">
            <text:p>0.2042</text:p>
          </table:table-cell>
          <table:table-cell office:value-type="float" office:value="8.6E-3" table:formula="of:=[.B77]/100" table:style-name="ce1">
            <text:p>0.0086</text:p>
          </table:table-cell>
          <table:table-cell office:value-type="float" office:value="0.14730000000000001" table:formula="of:=[.C77]/100" table:style-name="ce1">
            <text:p>0.1473</text:p>
          </table:table-cell>
          <table:table-cell table:number-columns-repeated="16378"/>
        </table:table-row>
        <table:table-row table:style-name="ro13">
          <table:table-cell office:value-type="float" office:value="21.02" table:style-name="ce1">
            <text:p>21.02</text:p>
          </table:table-cell>
          <table:table-cell office:value-type="float" office:value="0.24" table:style-name="ce1">
            <text:p>0.24</text:p>
          </table:table-cell>
          <table:table-cell office:value-type="float" office:value="18.46" table:style-name="ce1">
            <text:p>18.46</text:p>
          </table:table-cell>
          <table:table-cell office:value-type="float" office:value="0.2102" table:formula="of:=[.A78]/100" table:style-name="ce1">
            <text:p>0.2102</text:p>
          </table:table-cell>
          <table:table-cell office:value-type="float" office:value="2.3999999999999998E-3" table:formula="of:=[.B78]/100" table:style-name="ce1">
            <text:p>0.0024</text:p>
          </table:table-cell>
          <table:table-cell office:value-type="float" office:value="0.18460000000000001" table:formula="of:=[.C78]/100" table:style-name="ce1">
            <text:p>0.1846</text:p>
          </table:table-cell>
          <table:table-cell table:number-columns-repeated="16378"/>
        </table:table-row>
        <table:table-row table:style-name="ro13">
          <table:table-cell office:value-type="float" office:value="21.34" table:style-name="ce1">
            <text:p>21.34</text:p>
          </table:table-cell>
          <table:table-cell office:value-type="float" office:value="0.37" table:style-name="ce1">
            <text:p>0.37</text:p>
          </table:table-cell>
          <table:table-cell office:value-type="float" office:value="18.34" table:style-name="ce1">
            <text:p>18.34</text:p>
          </table:table-cell>
          <table:table-cell office:value-type="float" office:value="0.21340000000000001" table:formula="of:=[.A79]/100" table:style-name="ce1">
            <text:p>0.2134</text:p>
          </table:table-cell>
          <table:table-cell office:value-type="float" office:value="3.7000000000000002E-3" table:formula="of:=[.B79]/100" table:style-name="ce1">
            <text:p>0.0037</text:p>
          </table:table-cell>
          <table:table-cell office:value-type="float" office:value="0.18340000000000001" table:formula="of:=[.C79]/100" table:style-name="ce1">
            <text:p>0.1834</text:p>
          </table:table-cell>
          <table:table-cell table:number-columns-repeated="16378"/>
        </table:table-row>
        <table:table-row table:style-name="ro13">
          <table:table-cell office:value-type="float" office:value="21.52" table:style-name="ce1">
            <text:p>21.52</text:p>
          </table:table-cell>
          <table:table-cell office:value-type="float" office:value="0.62" table:style-name="ce1">
            <text:p>0.62</text:p>
          </table:table-cell>
          <table:table-cell office:value-type="float" office:value="17.489999999999998" table:style-name="ce1">
            <text:p>17.49</text:p>
          </table:table-cell>
          <table:table-cell office:value-type="float" office:value="0.2152" table:formula="of:=[.A80]/100" table:style-name="ce1">
            <text:p>0.2152</text:p>
          </table:table-cell>
          <table:table-cell office:value-type="float" office:value="6.1999999999999998E-3" table:formula="of:=[.B80]/100" table:style-name="ce1">
            <text:p>0.0062</text:p>
          </table:table-cell>
          <table:table-cell office:value-type="float" office:value="0.17489999999999997" table:formula="of:=[.C80]/100" table:style-name="ce1">
            <text:p>0.1749</text:p>
          </table:table-cell>
          <table:table-cell table:number-columns-repeated="16378"/>
        </table:table-row>
        <table:table-row table:style-name="ro13">
          <table:table-cell office:value-type="float" office:value="21.8" table:style-name="ce1">
            <text:p>21.8</text:p>
          </table:table-cell>
          <table:table-cell office:value-type="float" office:value="1.06" table:style-name="ce1">
            <text:p>1.06</text:p>
          </table:table-cell>
          <table:table-cell office:value-type="float" office:value="17.27" table:style-name="ce1">
            <text:p>17.27</text:p>
          </table:table-cell>
          <table:table-cell office:value-type="float" office:value="0.218" table:formula="of:=[.A81]/100" table:style-name="ce1">
            <text:p>0.218</text:p>
          </table:table-cell>
          <table:table-cell office:value-type="float" office:value="1.06E-2" table:formula="of:=[.B81]/100" table:style-name="ce1">
            <text:p>0.0106</text:p>
          </table:table-cell>
          <table:table-cell office:value-type="float" office:value="0.17269999999999999" table:formula="of:=[.C81]/100" table:style-name="ce1">
            <text:p>0.1727</text:p>
          </table:table-cell>
          <table:table-cell table:number-columns-repeated="16378"/>
        </table:table-row>
        <table:table-row table:style-name="ro13">
          <table:table-cell office:value-type="float" office:value="7.75" table:style-name="ce1">
            <text:p>7.75</text:p>
          </table:table-cell>
          <table:table-cell office:value-type="float" office:value="1.95" table:style-name="ce1">
            <text:p>1.95</text:p>
          </table:table-cell>
          <table:table-cell office:value-type="float" office:value="14.16" table:style-name="ce1">
            <text:p>14.16</text:p>
          </table:table-cell>
          <table:table-cell office:value-type="float" office:value="7.7499999999999999E-2" table:formula="of:=[.A82]/100" table:style-name="ce1">
            <text:p>0.0775</text:p>
          </table:table-cell>
          <table:table-cell office:value-type="float" office:value="1.95E-2" table:formula="of:=[.B82]/100" table:style-name="ce1">
            <text:p>0.0195</text:p>
          </table:table-cell>
          <table:table-cell office:value-type="float" office:value="0.1416" table:formula="of:=[.C82]/100" table:style-name="ce1">
            <text:p>0.1416</text:p>
          </table:table-cell>
          <table:table-cell table:number-columns-repeated="16378"/>
        </table:table-row>
        <table:table-row table:style-name="ro13">
          <table:table-cell office:value-type="float" office:value="2.83" table:style-name="ce1">
            <text:p>2.83</text:p>
          </table:table-cell>
          <table:table-cell office:value-type="float" office:value="1.63" table:style-name="ce1">
            <text:p>1.63</text:p>
          </table:table-cell>
          <table:table-cell office:value-type="float" office:value="7.66" table:style-name="ce1">
            <text:p>7.66</text:p>
          </table:table-cell>
          <table:table-cell office:value-type="float" office:value="2.8300000000000002E-2" table:formula="of:=[.A83]/100" table:style-name="ce1">
            <text:p>0.0283</text:p>
          </table:table-cell>
          <table:table-cell office:value-type="float" office:value="1.6299999999999999E-2" table:formula="of:=[.B83]/100" table:style-name="ce1">
            <text:p>0.0163</text:p>
          </table:table-cell>
          <table:table-cell office:value-type="float" office:value="7.6600000000000001E-2" table:formula="of:=[.C83]/100" table:style-name="ce1">
            <text:p>0.0766</text:p>
          </table:table-cell>
          <table:table-cell table:number-columns-repeated="16378"/>
        </table:table-row>
        <table:table-row table:style-name="ro13">
          <table:table-cell office:value-type="float" office:value="2.7" table:style-name="ce1">
            <text:p>2.7</text:p>
          </table:table-cell>
          <table:table-cell office:value-type="float" office:value="1.8" table:style-name="ce1">
            <text:p>1.8</text:p>
          </table:table-cell>
          <table:table-cell office:value-type="float" office:value="6.63" table:style-name="ce1">
            <text:p>6.63</text:p>
          </table:table-cell>
          <table:table-cell office:value-type="float" office:value="2.7000000000000003E-2" table:formula="of:=[.A84]/100" table:style-name="ce1">
            <text:p>0.027</text:p>
          </table:table-cell>
          <table:table-cell office:value-type="float" office:value="1.8000000000000002E-2" table:formula="of:=[.B84]/100" table:style-name="ce1">
            <text:p>0.018</text:p>
          </table:table-cell>
          <table:table-cell office:value-type="float" office:value="6.6299999999999998E-2" table:formula="of:=[.C84]/100" table:style-name="ce1">
            <text:p>0.0663</text:p>
          </table:table-cell>
          <table:table-cell table:number-columns-repeated="16378"/>
        </table:table-row>
        <table:table-row table:style-name="ro13">
          <table:table-cell office:value-type="float" office:value="2.6" table:style-name="ce1">
            <text:p>2.6</text:p>
          </table:table-cell>
          <table:table-cell office:value-type="float" office:value="2.02" table:style-name="ce1">
            <text:p>2.02</text:p>
          </table:table-cell>
          <table:table-cell office:value-type="float" office:value="0.93" table:style-name="ce1">
            <text:p>0.93</text:p>
          </table:table-cell>
          <table:table-cell office:value-type="float" office:value="2.6000000000000002E-2" table:formula="of:=[.A85]/100" table:style-name="ce1">
            <text:p>0.026</text:p>
          </table:table-cell>
          <table:table-cell office:value-type="float" office:value="2.0199999999999999E-2" table:formula="of:=[.B85]/100" table:style-name="ce1">
            <text:p>0.0202</text:p>
          </table:table-cell>
          <table:table-cell office:value-type="float" office:value="9.300000000000001E-3" table:formula="of:=[.C85]/100" table:style-name="ce1">
            <text:p>0.0093</text:p>
          </table:table-cell>
          <table:table-cell table:number-columns-repeated="16378"/>
        </table:table-row>
        <table:table-row table:style-name="ro13">
          <table:table-cell office:value-type="float" office:value="3.5" table:style-name="ce1">
            <text:p>3.5</text:p>
          </table:table-cell>
          <table:table-cell office:value-type="float" office:value="3.01" table:style-name="ce1">
            <text:p>3.01</text:p>
          </table:table-cell>
          <table:table-cell office:value-type="float" office:value="0.34" table:style-name="ce1">
            <text:p>0.34</text:p>
          </table:table-cell>
          <table:table-cell office:value-type="float" office:value="3.5000000000000003E-2" table:formula="of:=[.A86]/100" table:style-name="ce1">
            <text:p>0.035</text:p>
          </table:table-cell>
          <table:table-cell office:value-type="float" office:value="3.0099999999999998E-2" table:formula="of:=[.B86]/100" table:style-name="ce1">
            <text:p>0.0301</text:p>
          </table:table-cell>
          <table:table-cell office:value-type="float" office:value="3.4000000000000002E-3" table:formula="of:=[.C86]/100" table:style-name="ce1">
            <text:p>0.0034</text:p>
          </table:table-cell>
          <table:table-cell table:number-columns-repeated="16378"/>
        </table:table-row>
        <table:table-row table:style-name="ro13">
          <table:table-cell office:value-type="float" office:value="3.81" table:style-name="ce1">
            <text:p>3.81</text:p>
          </table:table-cell>
          <table:table-cell office:value-type="float" office:value="2.95" table:style-name="ce1">
            <text:p>2.95</text:p>
          </table:table-cell>
          <table:table-cell office:value-type="float" office:value="-0.08" table:style-name="ce1">
            <text:p>-0.08</text:p>
          </table:table-cell>
          <table:table-cell office:value-type="float" office:value="3.8100000000000002E-2" table:formula="of:=[.A87]/100" table:style-name="ce1">
            <text:p>0.0381</text:p>
          </table:table-cell>
          <table:table-cell office:value-type="float" office:value="2.9500000000000002E-2" table:formula="of:=[.B87]/100" table:style-name="ce1">
            <text:p>0.0295</text:p>
          </table:table-cell>
          <table:table-cell office:value-type="float" office:value="-8.0000000000000004E-4" table:formula="of:=[.C87]/100" table:style-name="ce1">
            <text:p>-0.0008</text:p>
          </table:table-cell>
          <table:table-cell table:number-columns-repeated="16378"/>
        </table:table-row>
        <table:table-row table:style-name="ro13">
          <table:table-cell office:value-type="float" office:value="4.41" table:style-name="ce1">
            <text:p>4.41</text:p>
          </table:table-cell>
          <table:table-cell office:value-type="float" office:value="3.65" table:style-name="ce1">
            <text:p>3.65</text:p>
          </table:table-cell>
          <table:table-cell office:value-type="float" office:value="-0.24" table:style-name="ce1">
            <text:p>-0.24</text:p>
          </table:table-cell>
          <table:table-cell office:value-type="float" office:value="4.41E-2" table:formula="of:=[.A88]/100" table:style-name="ce1">
            <text:p>0.0441</text:p>
          </table:table-cell>
          <table:table-cell office:value-type="float" office:value="3.6499999999999998E-2" table:formula="of:=[.B88]/100" table:style-name="ce1">
            <text:p>0.0365</text:p>
          </table:table-cell>
          <table:table-cell office:value-type="float" office:value="-2.3999999999999998E-3" table:formula="of:=[.C88]/100" table:style-name="ce1">
            <text:p>-0.0024</text:p>
          </table:table-cell>
          <table:table-cell table:number-columns-repeated="16378"/>
        </table:table-row>
        <table:table-row table:style-name="ro13">
          <table:table-cell office:value-type="float" office:value="4.5999999999999996" table:style-name="ce1">
            <text:p>4.6</text:p>
          </table:table-cell>
          <table:table-cell office:value-type="float" office:value="3.92" table:style-name="ce1">
            <text:p>3.92</text:p>
          </table:table-cell>
          <table:table-cell office:value-type="float" office:value="-0.84" table:style-name="ce1">
            <text:p>-0.84</text:p>
          </table:table-cell>
          <table:table-cell office:value-type="float" office:value="4.5999999999999999E-2" table:formula="of:=[.A89]/100" table:style-name="ce1">
            <text:p>0.046</text:p>
          </table:table-cell>
          <table:table-cell office:value-type="float" office:value="3.9199999999999999E-2" table:formula="of:=[.B89]/100" table:style-name="ce1">
            <text:p>0.0392</text:p>
          </table:table-cell>
          <table:table-cell office:value-type="float" office:value="-8.3999999999999995E-3" table:formula="of:=[.C89]/100" table:style-name="ce1">
            <text:p>-0.0084</text:p>
          </table:table-cell>
          <table:table-cell table:number-columns-repeated="16378"/>
        </table:table-row>
        <table:table-row table:style-name="ro13">
          <table:table-cell office:value-type="float" office:value="5" table:style-name="ce1">
            <text:p>5</text:p>
          </table:table-cell>
          <table:table-cell office:value-type="float" office:value="4.0999999999999996" table:style-name="ce1">
            <text:p>4.1</text:p>
          </table:table-cell>
          <table:table-cell office:value-type="float" office:value="-0.51" table:style-name="ce1">
            <text:p>-0.51</text:p>
          </table:table-cell>
          <table:table-cell office:value-type="float" office:value="0.05" table:formula="of:=[.A90]/100" table:style-name="ce1">
            <text:p>0.05</text:p>
          </table:table-cell>
          <table:table-cell office:value-type="float" office:value="4.0999999999999995E-2" table:formula="of:=[.B90]/100" table:style-name="ce1">
            <text:p>0.041</text:p>
          </table:table-cell>
          <table:table-cell office:value-type="float" office:value="-5.1000000000000004E-3" table:formula="of:=[.C90]/100" table:style-name="ce1">
            <text:p>-0.0051</text:p>
          </table:table-cell>
          <table:table-cell table:number-columns-repeated="16378"/>
        </table:table-row>
        <table:table-row table:style-name="ro13">
          <table:table-cell office:value-type="float" office:value="2.71" table:style-name="ce1">
            <text:p>2.71</text:p>
          </table:table-cell>
          <table:table-cell office:value-type="float" office:value="9.64" table:style-name="ce1">
            <text:p>9.64</text:p>
          </table:table-cell>
          <table:table-cell office:value-type="float" office:value="4.68" table:style-name="ce1">
            <text:p>4.68</text:p>
          </table:table-cell>
          <table:table-cell office:value-type="float" office:value="2.7099999999999999E-2" table:formula="of:=[.A91]/100" table:style-name="ce1">
            <text:p>0.0271</text:p>
          </table:table-cell>
          <table:table-cell office:value-type="float" office:value="9.64E-2" table:formula="of:=[.B91]/100" table:style-name="ce1">
            <text:p>0.0964</text:p>
          </table:table-cell>
          <table:table-cell office:value-type="float" office:value="4.6799999999999994E-2" table:formula="of:=[.C91]/100" table:style-name="ce1">
            <text:p>0.0468</text:p>
          </table:table-cell>
          <table:table-cell table:number-columns-repeated="16378"/>
        </table:table-row>
        <table:table-row table:style-name="ro13">
          <table:table-cell office:value-type="float" office:value="0.28000000000000003" table:style-name="ce1">
            <text:p>0.28</text:p>
          </table:table-cell>
          <table:table-cell office:value-type="float" office:value="0.22" table:style-name="ce1">
            <text:p>0.22</text:p>
          </table:table-cell>
          <table:table-cell office:value-type="float" office:value="-4.34" table:style-name="ce1">
            <text:p>-4.34</text:p>
          </table:table-cell>
          <table:table-cell office:value-type="float" office:value="2.8000000000000004E-3" table:formula="of:=[.A92]/100" table:style-name="ce1">
            <text:p>0.0028</text:p>
          </table:table-cell>
          <table:table-cell office:value-type="float" office:value="2.2000000000000001E-3" table:formula="of:=[.B92]/100" table:style-name="ce1">
            <text:p>0.0022</text:p>
          </table:table-cell>
          <table:table-cell office:value-type="float" office:value="-4.3400000000000001E-2" table:formula="of:=[.C92]/100" table:style-name="ce1">
            <text:p>-0.0434</text:p>
          </table:table-cell>
          <table:table-cell table:number-columns-repeated="16378"/>
        </table:table-row>
        <table:table-row table:style-name="ro13">
          <table:table-cell office:value-type="float" office:value="3.03" table:style-name="ce1">
            <text:p>3.03</text:p>
          </table:table-cell>
          <table:table-cell office:value-type="float" office:value="8.64" table:style-name="ce1">
            <text:p>8.64</text:p>
          </table:table-cell>
          <table:table-cell office:value-type="float" office:value="4.6900000000000004" table:style-name="ce1">
            <text:p>4.69</text:p>
          </table:table-cell>
          <table:table-cell office:value-type="float" office:value="3.0299999999999997E-2" table:formula="of:=[.A93]/100" table:style-name="ce1">
            <text:p>0.0303</text:p>
          </table:table-cell>
          <table:table-cell office:value-type="float" office:value="8.6400000000000005E-2" table:formula="of:=[.B93]/100" table:style-name="ce1">
            <text:p>0.0864</text:p>
          </table:table-cell>
          <table:table-cell office:value-type="float" office:value="4.6900000000000004E-2" table:formula="of:=[.C93]/100" table:style-name="ce1">
            <text:p>0.0469</text:p>
          </table:table-cell>
          <table:table-cell table:number-columns-repeated="16378"/>
        </table:table-row>
        <table:table-row table:style-name="ro13">
          <table:table-cell office:value-type="float" office:value="3.3" table:style-name="ce1">
            <text:p>3.3</text:p>
          </table:table-cell>
          <table:table-cell office:value-type="float" office:value="7.86" table:style-name="ce1">
            <text:p>7.86</text:p>
          </table:table-cell>
          <table:table-cell office:value-type="float" office:value="4.6500000000000004" table:style-name="ce1">
            <text:p>4.65</text:p>
          </table:table-cell>
          <table:table-cell office:value-type="float" office:value="3.3000000000000002E-2" table:formula="of:=[.A94]/100" table:style-name="ce1">
            <text:p>0.033</text:p>
          </table:table-cell>
          <table:table-cell office:value-type="float" office:value="7.8600000000000003E-2" table:formula="of:=[.B94]/100" table:style-name="ce1">
            <text:p>0.0786</text:p>
          </table:table-cell>
          <table:table-cell office:value-type="float" office:value="4.6500000000000007E-2" table:formula="of:=[.C94]/100" table:style-name="ce1">
            <text:p>0.0465</text:p>
          </table:table-cell>
          <table:table-cell table:number-columns-repeated="16378"/>
        </table:table-row>
        <table:table-row table:style-name="ro13">
          <table:table-cell office:value-type="float" office:value="-10.57" table:style-name="ce1">
            <text:p>-10.57</text:p>
          </table:table-cell>
          <table:table-cell office:value-type="float" office:value="-6.86" table:style-name="ce1">
            <text:p>-6.86</text:p>
          </table:table-cell>
          <table:table-cell office:value-type="float" office:value="-13.41" table:style-name="ce1">
            <text:p>-13.41</text:p>
          </table:table-cell>
          <table:table-cell office:value-type="float" office:value="-0.1057" table:formula="of:=[.A95]/100" table:style-name="ce1">
            <text:p>-0.1057</text:p>
          </table:table-cell>
          <table:table-cell office:value-type="float" office:value="-6.8600000000000008E-2" table:formula="of:=[.B95]/100" table:style-name="ce1">
            <text:p>-0.0686</text:p>
          </table:table-cell>
          <table:table-cell office:value-type="float" office:value="-0.1341" table:formula="of:=[.C95]/100" table:style-name="ce1">
            <text:p>-0.1341</text:p>
          </table:table-cell>
          <table:table-cell table:number-columns-repeated="16378"/>
        </table:table-row>
        <table:table-row table:style-name="ro13">
          <table:table-cell office:value-type="float" office:value="-11.8" table:style-name="ce1">
            <text:p>-11.8</text:p>
          </table:table-cell>
          <table:table-cell office:value-type="float" office:value="-7.47" table:style-name="ce1">
            <text:p>-7.47</text:p>
          </table:table-cell>
          <table:table-cell office:value-type="float" office:value="-13.97" table:style-name="ce1">
            <text:p>-13.97</text:p>
          </table:table-cell>
          <table:table-cell office:value-type="float" office:value="-0.11800000000000001" table:formula="of:=[.A96]/100" table:style-name="ce1">
            <text:p>-0.118</text:p>
          </table:table-cell>
          <table:table-cell office:value-type="float" office:value="-7.4700000000000003E-2" table:formula="of:=[.B96]/100" table:style-name="ce1">
            <text:p>-0.0747</text:p>
          </table:table-cell>
          <table:table-cell office:value-type="float" office:value="-0.13970000000000002" table:formula="of:=[.C96]/100" table:style-name="ce1">
            <text:p>-0.1397</text:p>
          </table:table-cell>
          <table:table-cell table:number-columns-repeated="16378"/>
        </table:table-row>
        <table:table-row table:style-name="ro13">
          <table:table-cell office:value-type="float" office:value="-12.72" table:style-name="ce1">
            <text:p>-12.72</text:p>
          </table:table-cell>
          <table:table-cell office:value-type="float" office:value="-7.95" table:style-name="ce1">
            <text:p>-7.95</text:p>
          </table:table-cell>
          <table:table-cell office:value-type="float" office:value="-15.69" table:style-name="ce1">
            <text:p>-15.69</text:p>
          </table:table-cell>
          <table:table-cell office:value-type="float" office:value="-0.12720000000000001" table:formula="of:=[.A97]/100" table:style-name="ce1">
            <text:p>-0.1272</text:p>
          </table:table-cell>
          <table:table-cell office:value-type="float" office:value="-7.9500000000000001E-2" table:formula="of:=[.B97]/100" table:style-name="ce1">
            <text:p>-0.0795</text:p>
          </table:table-cell>
          <table:table-cell office:value-type="float" office:value="-0.15689999999999998" table:formula="of:=[.C97]/100" table:style-name="ce1">
            <text:p>-0.1569</text:p>
          </table:table-cell>
          <table:table-cell table:number-columns-repeated="16378"/>
        </table:table-row>
        <table:table-row table:style-name="ro13">
          <table:table-cell office:value-type="float" office:value="-7.76" table:style-name="ce1">
            <text:p>-7.76</text:p>
          </table:table-cell>
          <table:table-cell office:value-type="float" office:value="-11.4" table:style-name="ce1">
            <text:p>-11.4</text:p>
          </table:table-cell>
          <table:table-cell office:value-type="float" office:value="-18.87" table:style-name="ce1">
            <text:p>-18.87</text:p>
          </table:table-cell>
          <table:table-cell office:value-type="float" office:value="-7.7600000000000002E-2" table:formula="of:=[.A98]/100" table:style-name="ce1">
            <text:p>-0.0776</text:p>
          </table:table-cell>
          <table:table-cell office:value-type="float" office:value="-0.114" table:formula="of:=[.B98]/100" table:style-name="ce1">
            <text:p>-0.114</text:p>
          </table:table-cell>
          <table:table-cell office:value-type="float" office:value="-0.18870000000000001" table:formula="of:=[.C98]/100" table:style-name="ce1">
            <text:p>-0.1887</text:p>
          </table:table-cell>
          <table:table-cell table:number-columns-repeated="16378"/>
        </table:table-row>
        <table:table-row table:style-name="ro13">
          <table:table-cell office:value-type="float" office:value="-5.98" table:style-name="ce1">
            <text:p>-5.98</text:p>
          </table:table-cell>
          <table:table-cell office:value-type="float" office:value="-1.35" table:style-name="ce1">
            <text:p>-1.35</text:p>
          </table:table-cell>
          <table:table-cell office:value-type="float" office:value="-9.57" table:style-name="ce1">
            <text:p>-9.57</text:p>
          </table:table-cell>
          <table:table-cell office:value-type="float" office:value="-5.9800000000000006E-2" table:formula="of:=[.A99]/100" table:style-name="ce1">
            <text:p>-0.0598</text:p>
          </table:table-cell>
          <table:table-cell office:value-type="float" office:value="-1.3500000000000002E-2" table:formula="of:=[.B99]/100" table:style-name="ce1">
            <text:p>-0.0135</text:p>
          </table:table-cell>
          <table:table-cell office:value-type="float" office:value="-9.5700000000000007E-2" table:formula="of:=[.C99]/100" table:style-name="ce1">
            <text:p>-0.0957</text:p>
          </table:table-cell>
          <table:table-cell table:number-columns-repeated="16378"/>
        </table:table-row>
        <table:table-row table:style-name="ro13">
          <table:table-cell office:value-type="float" office:value="-8.1199999999999992" table:style-name="ce1">
            <text:p>-8.12</text:p>
          </table:table-cell>
          <table:table-cell office:value-type="float" office:value="-9.66" table:style-name="ce1">
            <text:p>-9.66</text:p>
          </table:table-cell>
          <table:table-cell office:value-type="float" office:value="-17.11" table:style-name="ce1">
            <text:p>-17.11</text:p>
          </table:table-cell>
          <table:table-cell office:value-type="float" office:value="-8.1199999999999994E-2" table:formula="of:=[.A100]/100" table:style-name="ce1">
            <text:p>-0.0812</text:p>
          </table:table-cell>
          <table:table-cell office:value-type="float" office:value="-9.6600000000000005E-2" table:formula="of:=[.B100]/100" table:style-name="ce1">
            <text:p>-0.0966</text:p>
          </table:table-cell>
          <table:table-cell office:value-type="float" office:value="-0.1711" table:formula="of:=[.C100]/100" table:style-name="ce1">
            <text:p>-0.1711</text:p>
          </table:table-cell>
          <table:table-cell table:number-columns-repeated="16378"/>
        </table:table-row>
        <table:table-row table:style-name="ro13">
          <table:table-cell office:value-type="float" office:value="-5.14" table:style-name="ce1">
            <text:p>-5.14</text:p>
          </table:table-cell>
          <table:table-cell office:value-type="float" office:value="-3.7" table:style-name="ce1">
            <text:p>-3.7</text:p>
          </table:table-cell>
          <table:table-cell office:value-type="float" office:value="-14.09" table:style-name="ce1">
            <text:p>-14.09</text:p>
          </table:table-cell>
          <table:table-cell office:value-type="float" office:value="-5.1399999999999994E-2" table:formula="of:=[.A101]/100" table:style-name="ce1">
            <text:p>-0.0514</text:p>
          </table:table-cell>
          <table:table-cell office:value-type="float" office:value="-3.7000000000000005E-2" table:formula="of:=[.B101]/100" table:style-name="ce1">
            <text:p>-0.037</text:p>
          </table:table-cell>
          <table:table-cell office:value-type="float" office:value="-0.1409" table:formula="of:=[.C101]/100" table:style-name="ce1">
            <text:p>-0.1409</text:p>
          </table:table-cell>
          <table:table-cell table:number-columns-repeated="16378"/>
        </table:table-row>
        <table:table-row table:style-name="ro13">
          <table:table-cell office:value-type="float" office:value="9.1199999999999992" table:style-name="ce1">
            <text:p>9.12</text:p>
          </table:table-cell>
          <table:table-cell office:value-type="float" office:value="10.73" table:style-name="ce1">
            <text:p>10.73</text:p>
          </table:table-cell>
          <table:table-cell office:value-type="float" office:value="4.08" table:style-name="ce1">
            <text:p>4.08</text:p>
          </table:table-cell>
          <table:table-cell office:value-type="float" office:value="9.1199999999999989E-2" table:formula="of:=[.A102]/100" table:style-name="ce1">
            <text:p>0.0912</text:p>
          </table:table-cell>
          <table:table-cell office:value-type="float" office:value="0.10730000000000001" table:formula="of:=[.B102]/100" table:style-name="ce1">
            <text:p>0.1073</text:p>
          </table:table-cell>
          <table:table-cell office:value-type="float" office:value="4.0800000000000003E-2" table:formula="of:=[.C102]/100" table:style-name="ce1">
            <text:p>0.0408</text:p>
          </table:table-cell>
          <table:table-cell table:number-columns-repeated="16378"/>
        </table:table-row>
        <table:table-row table:style-name="ro13">
          <table:table-cell office:value-type="float" office:value="10.48" table:style-name="ce1">
            <text:p>10.48</text:p>
          </table:table-cell>
          <table:table-cell office:value-type="float" office:value="11.72" table:style-name="ce1">
            <text:p>11.72</text:p>
          </table:table-cell>
          <table:table-cell office:value-type="float" office:value="5.5" table:style-name="ce1">
            <text:p>5.5</text:p>
          </table:table-cell>
          <table:table-cell office:value-type="float" office:value="0.1048" table:formula="of:=[.A103]/100" table:style-name="ce1">
            <text:p>0.1048</text:p>
          </table:table-cell>
          <table:table-cell office:value-type="float" office:value="0.11720000000000001" table:formula="of:=[.B103]/100" table:style-name="ce1">
            <text:p>0.1172</text:p>
          </table:table-cell>
          <table:table-cell office:value-type="float" office:value="5.5E-2" table:formula="of:=[.C103]/100" table:style-name="ce1">
            <text:p>0.055</text:p>
          </table:table-cell>
          <table:table-cell table:number-columns-repeated="16378"/>
        </table:table-row>
        <table:table-row table:style-name="ro13">
          <table:table-cell office:value-type="float" office:value="11.22" table:style-name="ce1">
            <text:p>11.22</text:p>
          </table:table-cell>
          <table:table-cell office:value-type="float" office:value="11.98" table:style-name="ce1">
            <text:p>11.98</text:p>
          </table:table-cell>
          <table:table-cell office:value-type="float" office:value="7.33" table:style-name="ce1">
            <text:p>7.33</text:p>
          </table:table-cell>
          <table:table-cell office:value-type="float" office:value="0.11220000000000001" table:formula="of:=[.A104]/100" table:style-name="ce1">
            <text:p>0.1122</text:p>
          </table:table-cell>
          <table:table-cell office:value-type="float" office:value="0.1198" table:formula="of:=[.B104]/100" table:style-name="ce1">
            <text:p>0.1198</text:p>
          </table:table-cell>
          <table:table-cell office:value-type="float" office:value="7.3300000000000004E-2" table:formula="of:=[.C104]/100" table:style-name="ce1">
            <text:p>0.0733</text:p>
          </table:table-cell>
          <table:table-cell table:number-columns-repeated="16378"/>
        </table:table-row>
        <table:table-row table:style-name="ro13">
          <table:table-cell office:value-type="float" office:value="9.1" table:style-name="ce1">
            <text:p>9.1</text:p>
          </table:table-cell>
          <table:table-cell office:value-type="float" office:value="10.49" table:style-name="ce1">
            <text:p>10.49</text:p>
          </table:table-cell>
          <table:table-cell office:value-type="float" office:value="5.82" table:style-name="ce1">
            <text:p>5.82</text:p>
          </table:table-cell>
          <table:table-cell office:value-type="float" office:value="9.0999999999999998E-2" table:formula="of:=[.A105]/100" table:style-name="ce1">
            <text:p>0.091</text:p>
          </table:table-cell>
          <table:table-cell office:value-type="float" office:value="0.10490000000000001" table:formula="of:=[.B105]/100" table:style-name="ce1">
            <text:p>0.1049</text:p>
          </table:table-cell>
          <table:table-cell office:value-type="float" office:value="5.8200000000000002E-2" table:formula="of:=[.C105]/100" table:style-name="ce1">
            <text:p>0.0582</text:p>
          </table:table-cell>
          <table:table-cell table:number-columns-repeated="16378"/>
        </table:table-row>
        <table:table-row table:style-name="ro13">
          <table:table-cell office:value-type="float" office:value="9.0299999999999994" table:style-name="ce1">
            <text:p>9.03</text:p>
          </table:table-cell>
          <table:table-cell office:value-type="float" office:value="10.199999999999999" table:style-name="ce1">
            <text:p>10.2</text:p>
          </table:table-cell>
          <table:table-cell office:value-type="float" office:value="6.37" table:style-name="ce1">
            <text:p>6.37</text:p>
          </table:table-cell>
          <table:table-cell office:value-type="float" office:value="9.0299999999999991E-2" table:formula="of:=[.A106]/100" table:style-name="ce1">
            <text:p>0.0903</text:p>
          </table:table-cell>
          <table:table-cell office:value-type="float" office:value="0.10199999999999999" table:formula="of:=[.B106]/100" table:style-name="ce1">
            <text:p>0.102</text:p>
          </table:table-cell>
          <table:table-cell office:value-type="float" office:value="6.3700000000000007E-2" table:formula="of:=[.C106]/100" table:style-name="ce1">
            <text:p>0.0637</text:p>
          </table:table-cell>
          <table:table-cell table:number-columns-repeated="16378"/>
        </table:table-row>
        <table:table-row table:style-name="ro13">
          <table:table-cell office:value-type="float" office:value="8.17" table:style-name="ce1">
            <text:p>8.17</text:p>
          </table:table-cell>
          <table:table-cell office:value-type="float" office:value="9.5" table:style-name="ce1">
            <text:p>9.5</text:p>
          </table:table-cell>
          <table:table-cell office:value-type="float" office:value="5.49" table:style-name="ce1">
            <text:p>5.49</text:p>
          </table:table-cell>
          <table:table-cell office:value-type="float" office:value="8.1699999999999995E-2" table:formula="of:=[.A107]/100" table:style-name="ce1">
            <text:p>0.0817</text:p>
          </table:table-cell>
          <table:table-cell office:value-type="float" office:value="9.5000000000000001E-2" table:formula="of:=[.B107]/100" table:style-name="ce1">
            <text:p>0.095</text:p>
          </table:table-cell>
          <table:table-cell office:value-type="float" office:value="5.4900000000000004E-2" table:formula="of:=[.C107]/100" table:style-name="ce1">
            <text:p>0.0549</text:p>
          </table:table-cell>
          <table:table-cell table:number-columns-repeated="16378"/>
        </table:table-row>
        <table:table-row table:style-name="ro13">
          <table:table-cell office:value-type="float" office:value="4.2300000000000004" table:style-name="ce1">
            <text:p>4.23</text:p>
          </table:table-cell>
          <table:table-cell office:value-type="float" office:value="4.2699999999999996" table:style-name="ce1">
            <text:p>4.27</text:p>
          </table:table-cell>
          <table:table-cell office:value-type="float" office:value="2.59" table:style-name="ce1">
            <text:p>2.59</text:p>
          </table:table-cell>
          <table:table-cell office:value-type="float" office:value="4.2300000000000004E-2" table:formula="of:=[.A108]/100" table:style-name="ce1">
            <text:p>0.0423</text:p>
          </table:table-cell>
          <table:table-cell office:value-type="float" office:value="4.2699999999999995E-2" table:formula="of:=[.B108]/100" table:style-name="ce1">
            <text:p>0.0427</text:p>
          </table:table-cell>
          <table:table-cell office:value-type="float" office:value="2.5899999999999999E-2" table:formula="of:=[.C108]/100" table:style-name="ce1">
            <text:p>0.0259</text:p>
          </table:table-cell>
          <table:table-cell table:number-columns-repeated="16378"/>
        </table:table-row>
        <table:table-row table:style-name="ro13">
          <table:table-cell office:value-type="float" office:value="3.08" table:style-name="ce1">
            <text:p>3.08</text:p>
          </table:table-cell>
          <table:table-cell office:value-type="float" office:value="4.13" table:style-name="ce1">
            <text:p>4.13</text:p>
          </table:table-cell>
          <table:table-cell office:value-type="float" office:value="2.4900000000000002" table:style-name="ce1">
            <text:p>2.49</text:p>
          </table:table-cell>
          <table:table-cell office:value-type="float" office:value="3.0800000000000001E-2" table:formula="of:=[.A109]/100" table:style-name="ce1">
            <text:p>0.0308</text:p>
          </table:table-cell>
          <table:table-cell office:value-type="float" office:value="4.1299999999999996E-2" table:formula="of:=[.B109]/100" table:style-name="ce1">
            <text:p>0.0413</text:p>
          </table:table-cell>
          <table:table-cell office:value-type="float" office:value="2.4900000000000002E-2" table:formula="of:=[.C109]/100" table:style-name="ce1">
            <text:p>0.0249</text:p>
          </table:table-cell>
          <table:table-cell table:number-columns-repeated="16378"/>
        </table:table-row>
        <table:table-row table:style-name="ro13">
          <table:table-cell office:value-type="float" office:value="2.76" table:style-name="ce1">
            <text:p>2.76</text:p>
          </table:table-cell>
          <table:table-cell office:value-type="float" office:value="3.47" table:style-name="ce1">
            <text:p>3.47</text:p>
          </table:table-cell>
          <table:table-cell office:value-type="float" office:value="1.1499999999999999" table:style-name="ce1">
            <text:p>1.15</text:p>
          </table:table-cell>
          <table:table-cell office:value-type="float" office:value="2.76E-2" table:formula="of:=[.A110]/100" table:style-name="ce1">
            <text:p>0.0276</text:p>
          </table:table-cell>
          <table:table-cell office:value-type="float" office:value="3.4700000000000002E-2" table:formula="of:=[.B110]/100" table:style-name="ce1">
            <text:p>0.0347</text:p>
          </table:table-cell>
          <table:table-cell office:value-type="float" office:value="1.15E-2" table:formula="of:=[.C110]/100" table:style-name="ce1">
            <text:p>0.0115</text:p>
          </table:table-cell>
          <table:table-cell table:number-columns-repeated="16378"/>
        </table:table-row>
        <table:table-row table:style-name="ro13">
          <table:table-cell office:value-type="float" office:value="2.04" table:style-name="ce1">
            <text:p>2.04</text:p>
          </table:table-cell>
          <table:table-cell office:value-type="float" office:value="3.25" table:style-name="ce1">
            <text:p>3.25</text:p>
          </table:table-cell>
          <table:table-cell office:value-type="float" office:value="1.07" table:style-name="ce1">
            <text:p>1.07</text:p>
          </table:table-cell>
          <table:table-cell office:value-type="float" office:value="2.0400000000000001E-2" table:formula="of:=[.A111]/100" table:style-name="ce1">
            <text:p>0.0204</text:p>
          </table:table-cell>
          <table:table-cell office:value-type="float" office:value="3.2500000000000001E-2" table:formula="of:=[.B111]/100" table:style-name="ce1">
            <text:p>0.0325</text:p>
          </table:table-cell>
          <table:table-cell office:value-type="float" office:value="1.0700000000000001E-2" table:formula="of:=[.C111]/100" table:style-name="ce1">
            <text:p>0.0107</text:p>
          </table:table-cell>
          <table:table-cell table:number-columns-repeated="16378"/>
        </table:table-row>
        <table:table-row table:style-name="ro13">
          <table:table-cell office:value-type="float" office:value="1.1000000000000001" table:style-name="ce1">
            <text:p>1.1</text:p>
          </table:table-cell>
          <table:table-cell office:value-type="float" office:value="3.01" table:style-name="ce1">
            <text:p>3.01</text:p>
          </table:table-cell>
          <table:table-cell office:value-type="float" office:value="0.72" table:style-name="ce1">
            <text:p>0.72</text:p>
          </table:table-cell>
          <table:table-cell office:value-type="float" office:value="1.1000000000000001E-2" table:formula="of:=[.A112]/100" table:style-name="ce1">
            <text:p>0.011</text:p>
          </table:table-cell>
          <table:table-cell office:value-type="float" office:value="3.0099999999999998E-2" table:formula="of:=[.B112]/100" table:style-name="ce1">
            <text:p>0.0301</text:p>
          </table:table-cell>
          <table:table-cell office:value-type="float" office:value="7.1999999999999998E-3" table:formula="of:=[.C112]/100" table:style-name="ce1">
            <text:p>0.0072</text:p>
          </table:table-cell>
          <table:table-cell table:number-columns-repeated="16378"/>
        </table:table-row>
        <table:table-row table:style-name="ro13">
          <table:table-cell office:value-type="float" office:value="1.04" table:style-name="ce1">
            <text:p>1.04</text:p>
          </table:table-cell>
          <table:table-cell office:value-type="float" office:value="2.9" table:style-name="ce1">
            <text:p>2.9</text:p>
          </table:table-cell>
          <table:table-cell office:value-type="float" office:value="0.53" table:style-name="ce1">
            <text:p>0.53</text:p>
          </table:table-cell>
          <table:table-cell office:value-type="float" office:value="1.04E-2" table:formula="of:=[.A113]/100" table:style-name="ce1">
            <text:p>0.0104</text:p>
          </table:table-cell>
          <table:table-cell office:value-type="float" office:value="2.8999999999999998E-2" table:formula="of:=[.B113]/100" table:style-name="ce1">
            <text:p>0.029</text:p>
          </table:table-cell>
          <table:table-cell office:value-type="float" office:value="5.3E-3" table:formula="of:=[.C113]/100" table:style-name="ce1">
            <text:p>0.0053</text:p>
          </table:table-cell>
          <table:table-cell table:number-columns-repeated="16378"/>
        </table:table-row>
        <table:table-row table:style-name="ro13">
          <table:table-cell office:value-type="float" office:value="0.93" table:style-name="ce1">
            <text:p>0.93</text:p>
          </table:table-cell>
          <table:table-cell office:value-type="float" office:value="2.84" table:style-name="ce1">
            <text:p>2.84</text:p>
          </table:table-cell>
          <table:table-cell office:value-type="float" office:value="0.28000000000000003" table:style-name="ce1">
            <text:p>0.28</text:p>
          </table:table-cell>
          <table:table-cell office:value-type="float" office:value="9.300000000000001E-3" table:formula="of:=[.A114]/100" table:style-name="ce1">
            <text:p>0.0093</text:p>
          </table:table-cell>
          <table:table-cell office:value-type="float" office:value="2.8399999999999998E-2" table:formula="of:=[.B114]/100" table:style-name="ce1">
            <text:p>0.0284</text:p>
          </table:table-cell>
          <table:table-cell office:value-type="float" office:value="2.8000000000000004E-3" table:formula="of:=[.C114]/100" table:style-name="ce1">
            <text:p>0.0028</text:p>
          </table:table-cell>
          <table:table-cell table:number-columns-repeated="16378"/>
        </table:table-row>
        <table:table-row table:style-name="ro13">
          <table:table-cell office:value-type="float" office:value="0.86" table:style-name="ce1">
            <text:p>0.86</text:p>
          </table:table-cell>
          <table:table-cell office:value-type="float" office:value="2.85" table:style-name="ce1">
            <text:p>2.85</text:p>
          </table:table-cell>
          <table:table-cell office:value-type="float" office:value="0.39" table:style-name="ce1">
            <text:p>0.39</text:p>
          </table:table-cell>
          <table:table-cell office:value-type="float" office:value="8.6E-3" table:formula="of:=[.A115]/100" table:style-name="ce1">
            <text:p>0.0086</text:p>
          </table:table-cell>
          <table:table-cell office:value-type="float" office:value="2.8500000000000001E-2" table:formula="of:=[.B115]/100" table:style-name="ce1">
            <text:p>0.0285</text:p>
          </table:table-cell>
          <table:table-cell office:value-type="float" office:value="3.9000000000000003E-3" table:formula="of:=[.C115]/100" table:style-name="ce1">
            <text:p>0.0039</text:p>
          </table:table-cell>
          <table:table-cell table:number-columns-repeated="16378"/>
        </table:table-row>
        <table:table-row table:style-name="ro13">
          <table:table-cell office:value-type="float" office:value="0.84" table:style-name="ce1">
            <text:p>0.84</text:p>
          </table:table-cell>
          <table:table-cell office:value-type="float" office:value="2.2999999999999998" table:style-name="ce1">
            <text:p>2.3</text:p>
          </table:table-cell>
          <table:table-cell office:value-type="float" office:value="0.04" table:style-name="ce1">
            <text:p>0.04</text:p>
          </table:table-cell>
          <table:table-cell office:value-type="float" office:value="8.3999999999999995E-3" table:formula="of:=[.A116]/100" table:style-name="ce1">
            <text:p>0.0084</text:p>
          </table:table-cell>
          <table:table-cell office:value-type="float" office:value="2.3E-2" table:formula="of:=[.B116]/100" table:style-name="ce1">
            <text:p>0.023</text:p>
          </table:table-cell>
          <table:table-cell office:value-type="float" office:value="4.0000000000000002E-4" table:formula="of:=[.C116]/100" table:style-name="ce1">
            <text:p>0.0004</text:p>
          </table:table-cell>
          <table:table-cell table:number-columns-repeated="16378"/>
        </table:table-row>
        <table:table-row table:style-name="ro13">
          <table:table-cell office:value-type="float" office:value="0.28999999999999998" table:style-name="ce1">
            <text:p>0.29</text:p>
          </table:table-cell>
          <table:table-cell office:value-type="float" office:value="2.21" table:style-name="ce1">
            <text:p>2.21</text:p>
          </table:table-cell>
          <table:table-cell office:value-type="float" office:value="0.49" table:style-name="ce1">
            <text:p>0.49</text:p>
          </table:table-cell>
          <table:table-cell office:value-type="float" office:value="2.8999999999999998E-3" table:formula="of:=[.A117]/100" table:style-name="ce1">
            <text:p>0.0029</text:p>
          </table:table-cell>
          <table:table-cell office:value-type="float" office:value="2.2099999999999998E-2" table:formula="of:=[.B117]/100" table:style-name="ce1">
            <text:p>0.0221</text:p>
          </table:table-cell>
          <table:table-cell office:value-type="float" office:value="4.8999999999999998E-3" table:formula="of:=[.C117]/100" table:style-name="ce1">
            <text:p>0.0049</text:p>
          </table:table-cell>
          <table:table-cell table:number-columns-repeated="16378"/>
        </table:table-row>
        <table:table-row table:style-name="ro13">
          <table:table-cell office:value-type="float" office:value="0.77" table:style-name="ce1">
            <text:p>0.77</text:p>
          </table:table-cell>
          <table:table-cell office:value-type="float" office:value="3" table:style-name="ce1">
            <text:p>3</text:p>
          </table:table-cell>
          <table:table-cell office:value-type="float" office:value="-0.42" table:style-name="ce1">
            <text:p>-0.42</text:p>
          </table:table-cell>
          <table:table-cell office:value-type="float" office:value="7.7000000000000002E-3" table:formula="of:=[.A118]/100" table:style-name="ce1">
            <text:p>0.0077</text:p>
          </table:table-cell>
          <table:table-cell office:value-type="float" office:value="0.03" table:formula="of:=[.B118]/100" table:style-name="ce1">
            <text:p>0.03</text:p>
          </table:table-cell>
          <table:table-cell office:value-type="float" office:value="-4.1999999999999997E-3" table:formula="of:=[.C118]/100" table:style-name="ce1">
            <text:p>-0.0042</text:p>
          </table:table-cell>
          <table:table-cell table:number-columns-repeated="16378"/>
        </table:table-row>
        <table:table-row table:style-name="ro13">
          <table:table-cell office:value-type="float" office:value="0.92" table:style-name="ce1">
            <text:p>0.92</text:p>
          </table:table-cell>
          <table:table-cell office:value-type="float" office:value="2.61" table:style-name="ce1">
            <text:p>2.61</text:p>
          </table:table-cell>
          <table:table-cell office:value-type="float" office:value="-0.92" table:style-name="ce1">
            <text:p>-0.92</text:p>
          </table:table-cell>
          <table:table-cell office:value-type="float" office:value="9.1999999999999998E-3" table:formula="of:=[.A119]/100" table:style-name="ce1">
            <text:p>0.0092</text:p>
          </table:table-cell>
          <table:table-cell office:value-type="float" office:value="2.6099999999999998E-2" table:formula="of:=[.B119]/100" table:style-name="ce1">
            <text:p>0.0261</text:p>
          </table:table-cell>
          <table:table-cell office:value-type="float" office:value="-9.1999999999999998E-3" table:formula="of:=[.C119]/100" table:style-name="ce1">
            <text:p>-0.0092</text:p>
          </table:table-cell>
          <table:table-cell table:number-columns-repeated="16378"/>
        </table:table-row>
        <table:table-row table:style-name="ro13">
          <table:table-cell office:value-type="float" office:value="0.54" table:style-name="ce1">
            <text:p>0.54</text:p>
          </table:table-cell>
          <table:table-cell office:value-type="float" office:value="1.3" table:style-name="ce1">
            <text:p>1.3</text:p>
          </table:table-cell>
          <table:table-cell office:value-type="float" office:value="-1.98" table:style-name="ce1">
            <text:p>-1.98</text:p>
          </table:table-cell>
          <table:table-cell office:value-type="float" office:value="5.4000000000000003E-3" table:formula="of:=[.A120]/100" table:style-name="ce1">
            <text:p>0.0054</text:p>
          </table:table-cell>
          <table:table-cell office:value-type="float" office:value="1.3000000000000001E-2" table:formula="of:=[.B120]/100" table:style-name="ce1">
            <text:p>0.013</text:p>
          </table:table-cell>
          <table:table-cell office:value-type="float" office:value="-1.9799999999999998E-2" table:formula="of:=[.C120]/100" table:style-name="ce1">
            <text:p>-0.0198</text:p>
          </table:table-cell>
          <table:table-cell table:number-columns-repeated="16378"/>
        </table:table-row>
        <table:table-row table:style-name="ro13">
          <table:table-cell office:value-type="float" office:value="-0.76" table:style-name="ce1">
            <text:p>-0.76</text:p>
          </table:table-cell>
          <table:table-cell office:value-type="float" office:value="-0.28000000000000003" table:style-name="ce1">
            <text:p>-0.28</text:p>
          </table:table-cell>
          <table:table-cell office:value-type="float" office:value="-2.87" table:style-name="ce1">
            <text:p>-2.87</text:p>
          </table:table-cell>
          <table:table-cell office:value-type="float" office:value="-7.6E-3" table:formula="of:=[.A121]/100" table:style-name="ce1">
            <text:p>-0.0076</text:p>
          </table:table-cell>
          <table:table-cell office:value-type="float" office:value="-2.8000000000000004E-3" table:formula="of:=[.B121]/100" table:style-name="ce1">
            <text:p>-0.0028</text:p>
          </table:table-cell>
          <table:table-cell office:value-type="float" office:value="-2.87E-2" table:formula="of:=[.C121]/100" table:style-name="ce1">
            <text:p>-0.0287</text:p>
          </table:table-cell>
          <table:table-cell table:number-columns-repeated="16378"/>
        </table:table-row>
        <table:table-row table:style-name="ro13">
          <table:table-cell office:value-type="float" office:value="-0.57999999999999996" table:style-name="ce1">
            <text:p>-0.58</text:p>
          </table:table-cell>
          <table:table-cell office:value-type="float" office:value="3.57" table:style-name="ce1">
            <text:p>3.57</text:p>
          </table:table-cell>
          <table:table-cell office:value-type="float" office:value="0.05" table:style-name="ce1">
            <text:p>0.05</text:p>
          </table:table-cell>
          <table:table-cell office:value-type="float" office:value="-5.7999999999999996E-3" table:formula="of:=[.A122]/100" table:style-name="ce1">
            <text:p>-0.0058</text:p>
          </table:table-cell>
          <table:table-cell office:value-type="float" office:value="3.5699999999999996E-2" table:formula="of:=[.B122]/100" table:style-name="ce1">
            <text:p>0.0357</text:p>
          </table:table-cell>
          <table:table-cell office:value-type="float" office:value="5.0000000000000001E-4" table:formula="of:=[.C122]/100" table:style-name="ce1">
            <text:p>0.0005</text:p>
          </table:table-cell>
          <table:table-cell table:number-columns-repeated="16378"/>
        </table:table-row>
        <table:table-row table:style-name="ro13">
          <table:table-cell office:value-type="float" office:value="4.97" table:style-name="ce1">
            <text:p>4.97</text:p>
          </table:table-cell>
          <table:table-cell office:value-type="float" office:value="6.66" table:style-name="ce1">
            <text:p>6.66</text:p>
          </table:table-cell>
          <table:table-cell office:value-type="float" office:value="3.48" table:style-name="ce1">
            <text:p>3.48</text:p>
          </table:table-cell>
          <table:table-cell office:value-type="float" office:value="4.9699999999999994E-2" table:formula="of:=[.A123]/100" table:style-name="ce1">
            <text:p>0.0497</text:p>
          </table:table-cell>
          <table:table-cell office:value-type="float" office:value="6.6600000000000006E-2" table:formula="of:=[.B123]/100" table:style-name="ce1">
            <text:p>0.0666</text:p>
          </table:table-cell>
          <table:table-cell office:value-type="float" office:value="3.4799999999999998E-2" table:formula="of:=[.C123]/100" table:style-name="ce1">
            <text:p>0.0348</text:p>
          </table:table-cell>
          <table:table-cell table:number-columns-repeated="16378"/>
        </table:table-row>
        <table:table-row table:style-name="ro13">
          <table:table-cell office:value-type="float" office:value="5.99" table:style-name="ce1">
            <text:p>5.99</text:p>
          </table:table-cell>
          <table:table-cell office:value-type="float" office:value="6.27" table:style-name="ce1">
            <text:p>6.27</text:p>
          </table:table-cell>
          <table:table-cell office:value-type="float" office:value="3.69" table:style-name="ce1">
            <text:p>3.69</text:p>
          </table:table-cell>
          <table:table-cell office:value-type="float" office:value="5.9900000000000002E-2" table:formula="of:=[.A124]/100" table:style-name="ce1">
            <text:p>0.0599</text:p>
          </table:table-cell>
          <table:table-cell office:value-type="float" office:value="6.2699999999999992E-2" table:formula="of:=[.B124]/100" table:style-name="ce1">
            <text:p>0.0627</text:p>
          </table:table-cell>
          <table:table-cell office:value-type="float" office:value="3.6900000000000002E-2" table:formula="of:=[.C124]/100" table:style-name="ce1">
            <text:p>0.0369</text:p>
          </table:table-cell>
          <table:table-cell table:number-columns-repeated="16378"/>
        </table:table-row>
        <table:table-row table:style-name="ro13">
          <table:table-cell office:value-type="float" office:value="6.34" table:style-name="ce1">
            <text:p>6.34</text:p>
          </table:table-cell>
          <table:table-cell office:value-type="float" office:value="5.37" table:style-name="ce1">
            <text:p>5.37</text:p>
          </table:table-cell>
          <table:table-cell office:value-type="float" office:value="3.85" table:style-name="ce1">
            <text:p>3.85</text:p>
          </table:table-cell>
          <table:table-cell office:value-type="float" office:value="6.3399999999999998E-2" table:formula="of:=[.A125]/100" table:style-name="ce1">
            <text:p>0.0634</text:p>
          </table:table-cell>
          <table:table-cell office:value-type="float" office:value="5.3699999999999998E-2" table:formula="of:=[.B125]/100" table:style-name="ce1">
            <text:p>0.0537</text:p>
          </table:table-cell>
          <table:table-cell office:value-type="float" office:value="3.85E-2" table:formula="of:=[.C125]/100" table:style-name="ce1">
            <text:p>0.0385</text:p>
          </table:table-cell>
          <table:table-cell table:number-columns-repeated="16378"/>
        </table:table-row>
        <table:table-row table:style-name="ro13">
          <table:table-cell office:value-type="float" office:value="6.32" table:style-name="ce1">
            <text:p>6.32</text:p>
          </table:table-cell>
          <table:table-cell office:value-type="float" office:value="4.76" table:style-name="ce1">
            <text:p>4.76</text:p>
          </table:table-cell>
          <table:table-cell office:value-type="float" office:value="4.17" table:style-name="ce1">
            <text:p>4.17</text:p>
          </table:table-cell>
          <table:table-cell office:value-type="float" office:value="6.3200000000000006E-2" table:formula="of:=[.A126]/100" table:style-name="ce1">
            <text:p>0.0632</text:p>
          </table:table-cell>
          <table:table-cell office:value-type="float" office:value="4.7599999999999996E-2" table:formula="of:=[.B126]/100" table:style-name="ce1">
            <text:p>0.0476</text:p>
          </table:table-cell>
          <table:table-cell office:value-type="float" office:value="4.1700000000000001E-2" table:formula="of:=[.C126]/100" table:style-name="ce1">
            <text:p>0.0417</text:p>
          </table:table-cell>
          <table:table-cell table:number-columns-repeated="16378"/>
        </table:table-row>
        <table:table-row table:style-name="ro13">
          <table:table-cell office:value-type="float" office:value="7.93" table:style-name="ce1">
            <text:p>7.93</text:p>
          </table:table-cell>
          <table:table-cell office:value-type="float" office:value="8.4" table:style-name="ce1">
            <text:p>8.4</text:p>
          </table:table-cell>
          <table:table-cell office:value-type="float" office:value="7.93" table:style-name="ce1">
            <text:p>7.93</text:p>
          </table:table-cell>
          <table:table-cell office:value-type="float" office:value="7.9299999999999995E-2" table:formula="of:=[.A127]/100" table:style-name="ce1">
            <text:p>0.0793</text:p>
          </table:table-cell>
          <table:table-cell office:value-type="float" office:value="8.4000000000000005E-2" table:formula="of:=[.B127]/100" table:style-name="ce1">
            <text:p>0.084</text:p>
          </table:table-cell>
          <table:table-cell office:value-type="float" office:value="7.9299999999999995E-2" table:formula="of:=[.C127]/100" table:style-name="ce1">
            <text:p>0.0793</text:p>
          </table:table-cell>
          <table:table-cell table:number-columns-repeated="16378"/>
        </table:table-row>
        <table:table-row table:style-name="ro13">
          <table:table-cell office:value-type="float" office:value="8.61" table:style-name="ce1">
            <text:p>8.61</text:p>
          </table:table-cell>
          <table:table-cell office:value-type="float" office:value="9.75" table:style-name="ce1">
            <text:p>9.75</text:p>
          </table:table-cell>
          <table:table-cell office:value-type="float" office:value="8.89" table:style-name="ce1">
            <text:p>8.89</text:p>
          </table:table-cell>
          <table:table-cell office:value-type="float" office:value="8.6099999999999996E-2" table:formula="of:=[.A128]/100" table:style-name="ce1">
            <text:p>0.0861</text:p>
          </table:table-cell>
          <table:table-cell office:value-type="float" office:value="9.7500000000000003E-2" table:formula="of:=[.B128]/100" table:style-name="ce1">
            <text:p>0.0975</text:p>
          </table:table-cell>
          <table:table-cell office:value-type="float" office:value="8.8900000000000007E-2" table:formula="of:=[.C128]/100" table:style-name="ce1">
            <text:p>0.0889</text:p>
          </table:table-cell>
          <table:table-cell table:number-columns-repeated="16378"/>
        </table:table-row>
        <table:table-row table:style-name="ro13">
          <table:table-cell office:value-type="float" office:value="-3.64" table:style-name="ce1">
            <text:p>-3.64</text:p>
          </table:table-cell>
          <table:table-cell office:value-type="float" office:value="-0.01" table:style-name="ce1">
            <text:p>-0.01</text:p>
          </table:table-cell>
          <table:table-cell office:value-type="float" office:value="-8.57" table:style-name="ce1">
            <text:p>-8.57</text:p>
          </table:table-cell>
          <table:table-cell office:value-type="float" office:value="-3.6400000000000002E-2" table:formula="of:=[.A129]/100" table:style-name="ce1">
            <text:p>-0.0364</text:p>
          </table:table-cell>
          <table:table-cell office:value-type="float" office:value="-1E-4" table:formula="of:=[.B129]/100" table:style-name="ce1">
            <text:p>-0.0001</text:p>
          </table:table-cell>
          <table:table-cell office:value-type="float" office:value="-8.5699999999999998E-2" table:formula="of:=[.C129]/100" table:style-name="ce1">
            <text:p>-0.0857</text:p>
          </table:table-cell>
          <table:table-cell table:number-columns-repeated="16378"/>
        </table:table-row>
        <table:table-row table:style-name="ro13">
          <table:table-cell office:value-type="float" office:value="1.68" table:style-name="ce1">
            <text:p>1.68</text:p>
          </table:table-cell>
          <table:table-cell office:value-type="float" office:value="3.86" table:style-name="ce1">
            <text:p>3.86</text:p>
          </table:table-cell>
          <table:table-cell office:value-type="float" office:value="-2.29" table:style-name="ce1">
            <text:p>-2.29</text:p>
          </table:table-cell>
          <table:table-cell office:value-type="float" office:value="1.6799999999999999E-2" table:formula="of:=[.A130]/100" table:style-name="ce1">
            <text:p>0.0168</text:p>
          </table:table-cell>
          <table:table-cell office:value-type="float" office:value="3.8599999999999995E-2" table:formula="of:=[.B130]/100" table:style-name="ce1">
            <text:p>0.0386</text:p>
          </table:table-cell>
          <table:table-cell office:value-type="float" office:value="-2.29E-2" table:formula="of:=[.C130]/100" table:style-name="ce1">
            <text:p>-0.0229</text:p>
          </table:table-cell>
          <table:table-cell table:number-columns-repeated="16378"/>
        </table:table-row>
        <table:table-row table:style-name="ro13">
          <table:table-cell office:value-type="float" office:value="0.81" table:style-name="ce1">
            <text:p>0.81</text:p>
          </table:table-cell>
          <table:table-cell office:value-type="float" office:value="4.53" table:style-name="ce1">
            <text:p>4.53</text:p>
          </table:table-cell>
          <table:table-cell office:value-type="float" office:value="-3.91" table:style-name="ce1">
            <text:p>-3.91</text:p>
          </table:table-cell>
          <table:table-cell office:value-type="float" office:value="8.1000000000000013E-3" table:formula="of:=[.A131]/100" table:style-name="ce1">
            <text:p>0.0081</text:p>
          </table:table-cell>
          <table:table-cell office:value-type="float" office:value="4.53E-2" table:formula="of:=[.B131]/100" table:style-name="ce1">
            <text:p>0.0453</text:p>
          </table:table-cell>
          <table:table-cell office:value-type="float" office:value="-3.9100000000000003E-2" table:formula="of:=[.C131]/100" table:style-name="ce1">
            <text:p>-0.0391</text:p>
          </table:table-cell>
          <table:table-cell table:number-columns-repeated="16378"/>
        </table:table-row>
        <table:table-row table:style-name="ro13">
          <table:table-cell office:value-type="float" office:value="0.56000000000000005" table:style-name="ce1">
            <text:p>0.56</text:p>
          </table:table-cell>
          <table:table-cell office:value-type="float" office:value="5.16" table:style-name="ce1">
            <text:p>5.16</text:p>
          </table:table-cell>
          <table:table-cell office:value-type="float" office:value="-4.22" table:style-name="ce1">
            <text:p>-4.22</text:p>
          </table:table-cell>
          <table:table-cell office:value-type="float" office:value="5.6000000000000008E-3" table:formula="of:=[.A132]/100" table:style-name="ce1">
            <text:p>0.0056</text:p>
          </table:table-cell>
          <table:table-cell office:value-type="float" office:value="5.16E-2" table:formula="of:=[.B132]/100" table:style-name="ce1">
            <text:p>0.0516</text:p>
          </table:table-cell>
          <table:table-cell office:value-type="float" office:value="-4.2199999999999994E-2" table:formula="of:=[.C132]/100" table:style-name="ce1">
            <text:p>-0.0422</text:p>
          </table:table-cell>
          <table:table-cell table:number-columns-repeated="16378"/>
        </table:table-row>
        <table:table-row table:style-name="ro13">
          <table:table-cell office:value-type="float" office:value="2.77" table:style-name="ce1">
            <text:p>2.77</text:p>
          </table:table-cell>
          <table:table-cell office:value-type="float" office:value="5.68" table:style-name="ce1">
            <text:p>5.68</text:p>
          </table:table-cell>
          <table:table-cell office:value-type="float" office:value="1.39" table:style-name="ce1">
            <text:p>1.39</text:p>
          </table:table-cell>
          <table:table-cell office:value-type="float" office:value="2.7699999999999999E-2" table:formula="of:=[.A133]/100" table:style-name="ce1">
            <text:p>0.0277</text:p>
          </table:table-cell>
          <table:table-cell office:value-type="float" office:value="5.6799999999999996E-2" table:formula="of:=[.B133]/100" table:style-name="ce1">
            <text:p>0.0568</text:p>
          </table:table-cell>
          <table:table-cell office:value-type="float" office:value="1.3899999999999999E-2" table:formula="of:=[.C133]/100" table:style-name="ce1">
            <text:p>0.0139</text:p>
          </table:table-cell>
          <table:table-cell table:number-columns-repeated="16378"/>
        </table:table-row>
        <table:table-row table:style-name="ro13">
          <table:table-cell office:value-type="float" office:value="2.89" table:style-name="ce1">
            <text:p>2.89</text:p>
          </table:table-cell>
          <table:table-cell office:value-type="float" office:value="3.26" table:style-name="ce1">
            <text:p>3.26</text:p>
          </table:table-cell>
          <table:table-cell office:value-type="float" office:value="2.77" table:style-name="ce1">
            <text:p>2.77</text:p>
          </table:table-cell>
          <table:table-cell office:value-type="float" office:value="2.8900000000000002E-2" table:formula="of:=[.A134]/100" table:style-name="ce1">
            <text:p>0.0289</text:p>
          </table:table-cell>
          <table:table-cell office:value-type="float" office:value="3.2599999999999997E-2" table:formula="of:=[.B134]/100" table:style-name="ce1">
            <text:p>0.0326</text:p>
          </table:table-cell>
          <table:table-cell office:value-type="float" office:value="2.7699999999999999E-2" table:formula="of:=[.C134]/100" table:style-name="ce1">
            <text:p>0.0277</text:p>
          </table:table-cell>
          <table:table-cell table:number-columns-repeated="16378"/>
        </table:table-row>
        <table:table-row table:style-name="ro13">
          <table:table-cell office:value-type="float" office:value="3.32" table:style-name="ce1">
            <text:p>3.32</text:p>
          </table:table-cell>
          <table:table-cell office:value-type="float" office:value="3.26" table:style-name="ce1">
            <text:p>3.26</text:p>
          </table:table-cell>
          <table:table-cell office:value-type="float" office:value="2.62" table:style-name="ce1">
            <text:p>2.62</text:p>
          </table:table-cell>
          <table:table-cell office:value-type="float" office:value="3.32E-2" table:formula="of:=[.A135]/100" table:style-name="ce1">
            <text:p>0.0332</text:p>
          </table:table-cell>
          <table:table-cell office:value-type="float" office:value="3.2599999999999997E-2" table:formula="of:=[.B135]/100" table:style-name="ce1">
            <text:p>0.0326</text:p>
          </table:table-cell>
          <table:table-cell office:value-type="float" office:value="2.6200000000000001E-2" table:formula="of:=[.C135]/100" table:style-name="ce1">
            <text:p>0.0262</text:p>
          </table:table-cell>
          <table:table-cell table:number-columns-repeated="16378"/>
        </table:table-row>
        <table:table-row table:style-name="ro13">
          <table:table-cell office:value-type="float" office:value="4.07" table:style-name="ce1">
            <text:p>4.07</text:p>
          </table:table-cell>
          <table:table-cell office:value-type="float" office:value="3.54" table:style-name="ce1">
            <text:p>3.54</text:p>
          </table:table-cell>
          <table:table-cell office:value-type="float" office:value="3.31" table:style-name="ce1">
            <text:p>3.31</text:p>
          </table:table-cell>
          <table:table-cell office:value-type="float" office:value="4.07E-2" table:formula="of:=[.A136]/100" table:style-name="ce1">
            <text:p>0.0407</text:p>
          </table:table-cell>
          <table:table-cell office:value-type="float" office:value="3.5400000000000001E-2" table:formula="of:=[.B136]/100" table:style-name="ce1">
            <text:p>0.0354</text:p>
          </table:table-cell>
          <table:table-cell office:value-type="float" office:value="3.3099999999999997E-2" table:formula="of:=[.C136]/100" table:style-name="ce1">
            <text:p>0.0331</text:p>
          </table:table-cell>
          <table:table-cell table:number-columns-repeated="16378"/>
        </table:table-row>
        <table:table-row table:style-name="ro13">
          <table:table-cell office:value-type="float" office:value="5.16" table:style-name="ce1">
            <text:p>5.16</text:p>
          </table:table-cell>
          <table:table-cell office:value-type="float" office:value="2.46" table:style-name="ce1">
            <text:p>2.46</text:p>
          </table:table-cell>
          <table:table-cell office:value-type="float" office:value="8.5299999999999994" table:style-name="ce1">
            <text:p>8.53</text:p>
          </table:table-cell>
          <table:table-cell office:value-type="float" office:value="5.16E-2" table:formula="of:=[.A137]/100" table:style-name="ce1">
            <text:p>0.0516</text:p>
          </table:table-cell>
          <table:table-cell office:value-type="float" office:value="2.46E-2" table:formula="of:=[.B137]/100" table:style-name="ce1">
            <text:p>0.0246</text:p>
          </table:table-cell>
          <table:table-cell office:value-type="float" office:value="8.5299999999999987E-2" table:formula="of:=[.C137]/100" table:style-name="ce1">
            <text:p>0.0853</text:p>
          </table:table-cell>
          <table:table-cell table:number-columns-repeated="16378"/>
        </table:table-row>
        <table:table-row table:style-name="ro13">
          <table:table-cell office:value-type="float" office:value="5.85" table:style-name="ce1">
            <text:p>5.85</text:p>
          </table:table-cell>
          <table:table-cell office:value-type="float" office:value="2.38" table:style-name="ce1">
            <text:p>2.38</text:p>
          </table:table-cell>
          <table:table-cell office:value-type="float" office:value="10.65" table:style-name="ce1">
            <text:p>10.65</text:p>
          </table:table-cell>
          <table:table-cell office:value-type="float" office:value="5.8499999999999996E-2" table:formula="of:=[.A138]/100" table:style-name="ce1">
            <text:p>0.0585</text:p>
          </table:table-cell>
          <table:table-cell office:value-type="float" office:value="2.3799999999999998E-2" table:formula="of:=[.B138]/100" table:style-name="ce1">
            <text:p>0.0238</text:p>
          </table:table-cell>
          <table:table-cell office:value-type="float" office:value="0.1065" table:formula="of:=[.C138]/100" table:style-name="ce1">
            <text:p>0.1065</text:p>
          </table:table-cell>
          <table:table-cell table:number-columns-repeated="16378"/>
        </table:table-row>
        <table:table-row table:style-name="ro13">
          <table:table-cell office:value-type="float" office:value="5.26" table:style-name="ce1">
            <text:p>5.26</text:p>
          </table:table-cell>
          <table:table-cell office:value-type="float" office:value="1.8" table:style-name="ce1">
            <text:p>1.8</text:p>
          </table:table-cell>
          <table:table-cell office:value-type="float" office:value="11.07" table:style-name="ce1">
            <text:p>11.07</text:p>
          </table:table-cell>
          <table:table-cell office:value-type="float" office:value="5.2600000000000001E-2" table:formula="of:=[.A139]/100" table:style-name="ce1">
            <text:p>0.0526</text:p>
          </table:table-cell>
          <table:table-cell office:value-type="float" office:value="1.8000000000000002E-2" table:formula="of:=[.B139]/100" table:style-name="ce1">
            <text:p>0.018</text:p>
          </table:table-cell>
          <table:table-cell office:value-type="float" office:value="0.11070000000000001" table:formula="of:=[.C139]/100" table:style-name="ce1">
            <text:p>0.1107</text:p>
          </table:table-cell>
          <table:table-cell table:number-columns-repeated="16378"/>
        </table:table-row>
        <table:table-row table:style-name="ro13">
          <table:table-cell office:value-type="float" office:value="2.4500000000000002" table:style-name="ce1">
            <text:p>2.45</text:p>
          </table:table-cell>
          <table:table-cell office:value-type="float" office:value="1.66" table:style-name="ce1">
            <text:p>1.66</text:p>
          </table:table-cell>
          <table:table-cell office:value-type="float" office:value="5.65" table:style-name="ce1">
            <text:p>5.65</text:p>
          </table:table-cell>
          <table:table-cell office:value-type="float" office:value="2.4500000000000001E-2" table:formula="of:=[.A140]/100" table:style-name="ce1">
            <text:p>0.0245</text:p>
          </table:table-cell>
          <table:table-cell office:value-type="float" office:value="1.66E-2" table:formula="of:=[.B140]/100" table:style-name="ce1">
            <text:p>0.0166</text:p>
          </table:table-cell>
          <table:table-cell office:value-type="float" office:value="5.6500000000000002E-2" table:formula="of:=[.C140]/100" table:style-name="ce1">
            <text:p>0.0565</text:p>
          </table:table-cell>
          <table:table-cell table:number-columns-repeated="16378"/>
        </table:table-row>
        <table:table-row table:style-name="ro13">
          <table:table-cell office:value-type="float" office:value="0.56999999999999995" table:style-name="ce1">
            <text:p>0.57</text:p>
          </table:table-cell>
          <table:table-cell office:value-type="float" office:value="1.29" table:style-name="ce1">
            <text:p>1.29</text:p>
          </table:table-cell>
          <table:table-cell office:value-type="float" office:value="1.25" table:style-name="ce1">
            <text:p>1.25</text:p>
          </table:table-cell>
          <table:table-cell office:value-type="float" office:value="5.6999999999999993E-3" table:formula="of:=[.A141]/100" table:style-name="ce1">
            <text:p>0.0057</text:p>
          </table:table-cell>
          <table:table-cell office:value-type="float" office:value="1.29E-2" table:formula="of:=[.B141]/100" table:style-name="ce1">
            <text:p>0.0129</text:p>
          </table:table-cell>
          <table:table-cell office:value-type="float" office:value="1.2500000000000001E-2" table:formula="of:=[.C141]/100" table:style-name="ce1">
            <text:p>0.0125</text:p>
          </table:table-cell>
          <table:table-cell table:number-columns-repeated="16378"/>
        </table:table-row>
        <table:table-row table:style-name="ro13">
          <table:table-cell office:value-type="float" office:value="1.1100000000000001" table:style-name="ce1">
            <text:p>1.11</text:p>
          </table:table-cell>
          <table:table-cell office:value-type="float" office:value="1.72" table:style-name="ce1">
            <text:p>1.72</text:p>
          </table:table-cell>
          <table:table-cell office:value-type="float" office:value="1.65" table:style-name="ce1">
            <text:p>1.65</text:p>
          </table:table-cell>
          <table:table-cell office:value-type="float" office:value="1.11E-2" table:formula="of:=[.A142]/100" table:style-name="ce1">
            <text:p>0.0111</text:p>
          </table:table-cell>
          <table:table-cell office:value-type="float" office:value="1.72E-2" table:formula="of:=[.B142]/100" table:style-name="ce1">
            <text:p>0.0172</text:p>
          </table:table-cell>
          <table:table-cell office:value-type="float" office:value="1.6500000000000001E-2" table:formula="of:=[.C142]/100" table:style-name="ce1">
            <text:p>0.0165</text:p>
          </table:table-cell>
          <table:table-cell table:number-columns-repeated="16378"/>
        </table:table-row>
        <table:table-row table:style-name="ro13">
          <table:table-cell office:value-type="float" office:value="1.51" table:style-name="ce1">
            <text:p>1.51</text:p>
          </table:table-cell>
          <table:table-cell office:value-type="float" office:value="1.9" table:style-name="ce1">
            <text:p>1.9</text:p>
          </table:table-cell>
          <table:table-cell office:value-type="float" office:value="2.2599999999999998" table:style-name="ce1">
            <text:p>2.26</text:p>
          </table:table-cell>
          <table:table-cell office:value-type="float" office:value="1.5100000000000001E-2" table:formula="of:=[.A143]/100" table:style-name="ce1">
            <text:p>0.0151</text:p>
          </table:table-cell>
          <table:table-cell office:value-type="float" office:value="1.9E-2" table:formula="of:=[.B143]/100" table:style-name="ce1">
            <text:p>0.019</text:p>
          </table:table-cell>
          <table:table-cell office:value-type="float" office:value="2.2599999999999999E-2" table:formula="of:=[.C143]/100" table:style-name="ce1">
            <text:p>0.0226</text:p>
          </table:table-cell>
          <table:table-cell table:number-columns-repeated="16378"/>
        </table:table-row>
        <table:table-row table:style-name="ro13">
          <table:table-cell office:value-type="float" office:value="1.72" table:style-name="ce1">
            <text:p>1.72</text:p>
          </table:table-cell>
          <table:table-cell office:value-type="float" office:value="1.93" table:style-name="ce1">
            <text:p>1.93</text:p>
          </table:table-cell>
          <table:table-cell office:value-type="float" office:value="2.5" table:style-name="ce1">
            <text:p>2.5</text:p>
          </table:table-cell>
          <table:table-cell office:value-type="float" office:value="1.72E-2" table:formula="of:=[.A144]/100" table:style-name="ce1">
            <text:p>0.0172</text:p>
          </table:table-cell>
          <table:table-cell office:value-type="float" office:value="1.9299999999999998E-2" table:formula="of:=[.B144]/100" table:style-name="ce1">
            <text:p>0.0193</text:p>
          </table:table-cell>
          <table:table-cell office:value-type="float" office:value="2.5000000000000001E-2" table:formula="of:=[.C144]/100" table:style-name="ce1">
            <text:p>0.025</text:p>
          </table:table-cell>
          <table:table-cell table:number-columns-repeated="16378"/>
        </table:table-row>
        <table:table-row table:style-name="ro13">
          <table:table-cell office:value-type="float" office:value="1.49" table:style-name="ce1">
            <text:p>1.49</text:p>
          </table:table-cell>
          <table:table-cell office:value-type="float" office:value="1.55" table:style-name="ce1">
            <text:p>1.55</text:p>
          </table:table-cell>
          <table:table-cell office:value-type="float" office:value="2.1" table:style-name="ce1">
            <text:p>2.1</text:p>
          </table:table-cell>
          <table:table-cell office:value-type="float" office:value="1.49E-2" table:formula="of:=[.A145]/100" table:style-name="ce1">
            <text:p>0.0149</text:p>
          </table:table-cell>
          <table:table-cell office:value-type="float" office:value="1.55E-2" table:formula="of:=[.B145]/100" table:style-name="ce1">
            <text:p>0.0155</text:p>
          </table:table-cell>
          <table:table-cell office:value-type="float" office:value="2.1000000000000001E-2" table:formula="of:=[.C145]/100" table:style-name="ce1">
            <text:p>0.021</text:p>
          </table:table-cell>
          <table:table-cell table:number-columns-repeated="16378"/>
        </table:table-row>
        <table:table-row table:style-name="ro13">
          <table:table-cell office:value-type="float" office:value="1.96" table:style-name="ce1">
            <text:p>1.96</text:p>
          </table:table-cell>
          <table:table-cell office:value-type="float" office:value="1.91" table:style-name="ce1">
            <text:p>1.91</text:p>
          </table:table-cell>
          <table:table-cell office:value-type="float" office:value="2.44" table:style-name="ce1">
            <text:p>2.44</text:p>
          </table:table-cell>
          <table:table-cell office:value-type="float" office:value="1.9599999999999999E-2" table:formula="of:=[.A146]/100" table:style-name="ce1">
            <text:p>0.0196</text:p>
          </table:table-cell>
          <table:table-cell office:value-type="float" office:value="1.9099999999999999E-2" table:formula="of:=[.B146]/100" table:style-name="ce1">
            <text:p>0.0191</text:p>
          </table:table-cell>
          <table:table-cell office:value-type="float" office:value="2.4399999999999998E-2" table:formula="of:=[.C146]/100" table:style-name="ce1">
            <text:p>0.0244</text:p>
          </table:table-cell>
          <table:table-cell table:number-columns-repeated="16378"/>
        </table:table-row>
        <table:table-row table:style-name="ro13">
          <table:table-cell office:value-type="float" office:value="2.6" table:style-name="ce1">
            <text:p>2.6</text:p>
          </table:table-cell>
          <table:table-cell office:value-type="float" office:value="1.99" table:style-name="ce1">
            <text:p>1.99</text:p>
          </table:table-cell>
          <table:table-cell office:value-type="float" office:value="2.7" table:style-name="ce1">
            <text:p>2.7</text:p>
          </table:table-cell>
          <table:table-cell office:value-type="float" office:value="2.6000000000000002E-2" table:formula="of:=[.A147]/100" table:style-name="ce1">
            <text:p>0.026</text:p>
          </table:table-cell>
          <table:table-cell office:value-type="float" office:value="1.9900000000000001E-2" table:formula="of:=[.B147]/100" table:style-name="ce1">
            <text:p>0.0199</text:p>
          </table:table-cell>
          <table:table-cell office:value-type="float" office:value="2.7000000000000003E-2" table:formula="of:=[.C147]/100" table:style-name="ce1">
            <text:p>0.027</text:p>
          </table:table-cell>
          <table:table-cell table:number-columns-repeated="16378"/>
        </table:table-row>
        <table:table-row table:style-name="ro13">
          <table:table-cell office:value-type="float" office:value="2.46" table:style-name="ce1">
            <text:p>2.46</text:p>
          </table:table-cell>
          <table:table-cell office:value-type="float" office:value="2.37" table:style-name="ce1">
            <text:p>2.37</text:p>
          </table:table-cell>
          <table:table-cell office:value-type="float" office:value="3.03" table:style-name="ce1">
            <text:p>3.03</text:p>
          </table:table-cell>
          <table:table-cell office:value-type="float" office:value="2.46E-2" table:formula="of:=[.A148]/100" table:style-name="ce1">
            <text:p>0.0246</text:p>
          </table:table-cell>
          <table:table-cell office:value-type="float" office:value="2.3700000000000002E-2" table:formula="of:=[.B148]/100" table:style-name="ce1">
            <text:p>0.0237</text:p>
          </table:table-cell>
          <table:table-cell office:value-type="float" office:value="3.0299999999999997E-2" table:formula="of:=[.C148]/100" table:style-name="ce1">
            <text:p>0.0303</text:p>
          </table:table-cell>
          <table:table-cell table:number-columns-repeated="16378"/>
        </table:table-row>
        <table:table-row table:style-name="ro13">
          <table:table-cell office:value-type="float" office:value="0.81" table:style-name="ce1">
            <text:p>0.81</text:p>
          </table:table-cell>
          <table:table-cell office:value-type="float" office:value="1.57" table:style-name="ce1">
            <text:p>1.57</text:p>
          </table:table-cell>
          <table:table-cell office:value-type="float" office:value="2.25" table:style-name="ce1">
            <text:p>2.25</text:p>
          </table:table-cell>
          <table:table-cell office:value-type="float" office:value="8.1000000000000013E-3" table:formula="of:=[.A149]/100" table:style-name="ce1">
            <text:p>0.0081</text:p>
          </table:table-cell>
          <table:table-cell office:value-type="float" office:value="1.5700000000000002E-2" table:formula="of:=[.B149]/100" table:style-name="ce1">
            <text:p>0.0157</text:p>
          </table:table-cell>
          <table:table-cell office:value-type="float" office:value="2.2499999999999999E-2" table:formula="of:=[.C149]/100" table:style-name="ce1">
            <text:p>0.0225</text:p>
          </table:table-cell>
          <table:table-cell table:number-columns-repeated="16378"/>
        </table:table-row>
        <table:table-row table:style-name="ro13">
          <table:table-cell office:value-type="float" office:value="-0.9" table:style-name="ce1">
            <text:p>-0.9</text:p>
          </table:table-cell>
          <table:table-cell office:value-type="float" office:value="1.34" table:style-name="ce1">
            <text:p>1.34</text:p>
          </table:table-cell>
          <table:table-cell office:value-type="float" office:value="1.48" table:style-name="ce1">
            <text:p>1.48</text:p>
          </table:table-cell>
          <table:table-cell office:value-type="float" office:value="-9.0000000000000011E-3" table:formula="of:=[.A150]/100" table:style-name="ce1">
            <text:p>-0.009</text:p>
          </table:table-cell>
          <table:table-cell office:value-type="float" office:value="1.34E-2" table:formula="of:=[.B150]/100" table:style-name="ce1">
            <text:p>0.0134</text:p>
          </table:table-cell>
          <table:table-cell office:value-type="float" office:value="1.4800000000000001E-2" table:formula="of:=[.C150]/100" table:style-name="ce1">
            <text:p>0.0148</text:p>
          </table:table-cell>
          <table:table-cell table:number-columns-repeated="16378"/>
        </table:table-row>
        <table:table-row table:style-name="ro13">
          <table:table-cell office:value-type="float" office:value="-1.93" table:style-name="ce1">
            <text:p>-1.93</text:p>
          </table:table-cell>
          <table:table-cell office:value-type="float" office:value="1.22" table:style-name="ce1">
            <text:p>1.22</text:p>
          </table:table-cell>
          <table:table-cell office:value-type="float" office:value="1.45" table:style-name="ce1">
            <text:p>1.45</text:p>
          </table:table-cell>
          <table:table-cell office:value-type="float" office:value="-1.9299999999999998E-2" table:formula="of:=[.A151]/100" table:style-name="ce1">
            <text:p>-0.0193</text:p>
          </table:table-cell>
          <table:table-cell office:value-type="float" office:value="1.2199999999999999E-2" table:formula="of:=[.B151]/100" table:style-name="ce1">
            <text:p>0.0122</text:p>
          </table:table-cell>
          <table:table-cell office:value-type="float" office:value="1.4499999999999999E-2" table:formula="of:=[.C151]/100" table:style-name="ce1">
            <text:p>0.0145</text:p>
          </table:table-cell>
          <table:table-cell table:number-columns-repeated="16378"/>
        </table:table-row>
        <table:table-row table:style-name="ro13">
          <table:table-cell office:value-type="float" office:value="0" table:style-name="ce1">
            <text:p>0</text:p>
          </table:table-cell>
          <table:table-cell office:value-type="float" office:value="1.29" table:style-name="ce1">
            <text:p>1.29</text:p>
          </table:table-cell>
          <table:table-cell office:value-type="float" office:value="8.06" table:style-name="ce1">
            <text:p>8.06</text:p>
          </table:table-cell>
          <table:table-cell office:value-type="float" office:value="0" table:formula="of:=[.A152]/100" table:style-name="ce1">
            <text:p>0</text:p>
          </table:table-cell>
          <table:table-cell office:value-type="float" office:value="1.29E-2" table:formula="of:=[.B152]/100" table:style-name="ce1">
            <text:p>0.0129</text:p>
          </table:table-cell>
          <table:table-cell office:value-type="float" office:value="8.0600000000000005E-2" table:formula="of:=[.C152]/100" table:style-name="ce1">
            <text:p>0.0806</text:p>
          </table:table-cell>
          <table:table-cell table:number-columns-repeated="16378"/>
        </table:table-row>
        <table:table-row table:style-name="ro13">
          <table:table-cell office:value-type="float" office:value="-0.16" table:style-name="ce1">
            <text:p>-0.16</text:p>
          </table:table-cell>
          <table:table-cell office:value-type="float" office:value="0.8" table:style-name="ce1">
            <text:p>0.8</text:p>
          </table:table-cell>
          <table:table-cell office:value-type="float" office:value="8.49" table:style-name="ce1">
            <text:p>8.49</text:p>
          </table:table-cell>
          <table:table-cell office:value-type="float" office:value="-1.6000000000000001E-3" table:formula="of:=[.A153]/100" table:style-name="ce1">
            <text:p>-0.0016</text:p>
          </table:table-cell>
          <table:table-cell office:value-type="float" office:value="8.0000000000000002E-3" table:formula="of:=[.B153]/100" table:style-name="ce1">
            <text:p>0.008</text:p>
          </table:table-cell>
          <table:table-cell office:value-type="float" office:value="8.4900000000000003E-2" table:formula="of:=[.C153]/100" table:style-name="ce1">
            <text:p>0.0849</text:p>
          </table:table-cell>
          <table:table-cell table:number-columns-repeated="16378"/>
        </table:table-row>
        <table:table-row table:style-name="ro13">
          <table:table-cell office:value-type="float" office:value="0.75" table:style-name="ce1">
            <text:p>0.75</text:p>
          </table:table-cell>
          <table:table-cell office:value-type="float" office:value="-0.18" table:style-name="ce1">
            <text:p>-0.18</text:p>
          </table:table-cell>
          <table:table-cell office:value-type="float" office:value="13.7" table:style-name="ce1">
            <text:p>13.7</text:p>
          </table:table-cell>
          <table:table-cell office:value-type="float" office:value="7.4999999999999997E-3" table:formula="of:=[.A154]/100" table:style-name="ce1">
            <text:p>0.0075</text:p>
          </table:table-cell>
          <table:table-cell office:value-type="float" office:value="-1.8E-3" table:formula="of:=[.B154]/100" table:style-name="ce1">
            <text:p>-0.0018</text:p>
          </table:table-cell>
          <table:table-cell office:value-type="float" office:value="0.13699999999999998" table:formula="of:=[.C154]/100" table:style-name="ce1">
            <text:p>0.137</text:p>
          </table:table-cell>
          <table:table-cell table:number-columns-repeated="16378"/>
        </table:table-row>
        <table:table-row table:style-name="ro13">
          <table:table-cell office:value-type="float" office:value="2.77" table:style-name="ce1">
            <text:p>2.77</text:p>
          </table:table-cell>
          <table:table-cell office:value-type="float" office:value="-1.05" table:style-name="ce1">
            <text:p>-1.05</text:p>
          </table:table-cell>
          <table:table-cell office:value-type="float" office:value="18.39" table:style-name="ce1">
            <text:p>18.39</text:p>
          </table:table-cell>
          <table:table-cell office:value-type="float" office:value="2.7699999999999999E-2" table:formula="of:=[.A155]/100" table:style-name="ce1">
            <text:p>0.0277</text:p>
          </table:table-cell>
          <table:table-cell office:value-type="float" office:value="-1.0500000000000001E-2" table:formula="of:=[.B155]/100" table:style-name="ce1">
            <text:p>-0.0105</text:p>
          </table:table-cell>
          <table:table-cell office:value-type="float" office:value="0.18390000000000001" table:formula="of:=[.C155]/100" table:style-name="ce1">
            <text:p>0.1839</text:p>
          </table:table-cell>
          <table:table-cell table:number-columns-repeated="16378"/>
        </table:table-row>
        <table:table-row table:style-name="ro13">
          <table:table-cell office:value-type="float" office:value="4.24" table:style-name="ce1">
            <text:p>4.24</text:p>
          </table:table-cell>
          <table:table-cell office:value-type="float" office:value="-0.85" table:style-name="ce1">
            <text:p>-0.85</text:p>
          </table:table-cell>
          <table:table-cell office:value-type="float" office:value="18.41" table:style-name="ce1">
            <text:p>18.41</text:p>
          </table:table-cell>
          <table:table-cell office:value-type="float" office:value="4.24E-2" table:formula="of:=[.A156]/100" table:style-name="ce1">
            <text:p>0.0424</text:p>
          </table:table-cell>
          <table:table-cell office:value-type="float" office:value="-8.5000000000000006E-3" table:formula="of:=[.B156]/100" table:style-name="ce1">
            <text:p>-0.0085</text:p>
          </table:table-cell>
          <table:table-cell office:value-type="float" office:value="0.18410000000000001" table:formula="of:=[.C156]/100" table:style-name="ce1">
            <text:p>0.1841</text:p>
          </table:table-cell>
          <table:table-cell table:number-columns-repeated="16378"/>
        </table:table-row>
        <table:table-row table:style-name="ro13">
          <table:table-cell office:value-type="float" office:value="5.41" table:style-name="ce1">
            <text:p>5.41</text:p>
          </table:table-cell>
          <table:table-cell office:value-type="float" office:value="-0.91" table:style-name="ce1">
            <text:p>-0.91</text:p>
          </table:table-cell>
          <table:table-cell office:value-type="float" office:value="18.68" table:style-name="ce1">
            <text:p>18.68</text:p>
          </table:table-cell>
          <table:table-cell office:value-type="float" office:value="5.4100000000000002E-2" table:formula="of:=[.A157]/100" table:style-name="ce1">
            <text:p>0.0541</text:p>
          </table:table-cell>
          <table:table-cell office:value-type="float" office:value="-9.1000000000000004E-3" table:formula="of:=[.B157]/100" table:style-name="ce1">
            <text:p>-0.0091</text:p>
          </table:table-cell>
          <table:table-cell office:value-type="float" office:value="0.18679999999999999" table:formula="of:=[.C157]/100" table:style-name="ce1">
            <text:p>0.1868</text:p>
          </table:table-cell>
          <table:table-cell table:number-columns-repeated="16378"/>
        </table:table-row>
        <table:table-row table:style-name="ro13">
          <table:table-cell office:value-type="float" office:value="5.82" table:style-name="ce1">
            <text:p>5.82</text:p>
          </table:table-cell>
          <table:table-cell office:value-type="float" office:value="-0.75" table:style-name="ce1">
            <text:p>-0.75</text:p>
          </table:table-cell>
          <table:table-cell office:value-type="float" office:value="18.47" table:style-name="ce1">
            <text:p>18.47</text:p>
          </table:table-cell>
          <table:table-cell office:value-type="float" office:value="5.8200000000000002E-2" table:formula="of:=[.A158]/100" table:style-name="ce1">
            <text:p>0.0582</text:p>
          </table:table-cell>
          <table:table-cell office:value-type="float" office:value="-7.4999999999999997E-3" table:formula="of:=[.B158]/100" table:style-name="ce1">
            <text:p>-0.0075</text:p>
          </table:table-cell>
          <table:table-cell office:value-type="float" office:value="0.18469999999999998" table:formula="of:=[.C158]/100" table:style-name="ce1">
            <text:p>0.1847</text:p>
          </table:table-cell>
          <table:table-cell table:number-columns-repeated="16378"/>
        </table:table-row>
        <table:table-row table:style-name="ro13">
          <table:table-cell office:value-type="float" office:value="3.35" table:style-name="ce1">
            <text:p>3.35</text:p>
          </table:table-cell>
          <table:table-cell office:value-type="float" office:value="-0.91" table:style-name="ce1">
            <text:p>-0.91</text:p>
          </table:table-cell>
          <table:table-cell office:value-type="float" office:value="11.95" table:style-name="ce1">
            <text:p>11.95</text:p>
          </table:table-cell>
          <table:table-cell office:value-type="float" office:value="3.3500000000000002E-2" table:formula="of:=[.A159]/100" table:style-name="ce1">
            <text:p>0.0335</text:p>
          </table:table-cell>
          <table:table-cell office:value-type="float" office:value="-9.1000000000000004E-3" table:formula="of:=[.B159]/100" table:style-name="ce1">
            <text:p>-0.0091</text:p>
          </table:table-cell>
          <table:table-cell office:value-type="float" office:value="0.1195" table:formula="of:=[.C159]/100" table:style-name="ce1">
            <text:p>0.1195</text:p>
          </table:table-cell>
          <table:table-cell table:number-columns-repeated="16378"/>
        </table:table-row>
        <table:table-row table:style-name="ro13">
          <table:table-cell office:value-type="float" office:value="3.4" table:style-name="ce1">
            <text:p>3.4</text:p>
          </table:table-cell>
          <table:table-cell office:value-type="float" office:value="-0.52" table:style-name="ce1">
            <text:p>-0.52</text:p>
          </table:table-cell>
          <table:table-cell office:value-type="float" office:value="11.56" table:style-name="ce1">
            <text:p>11.56</text:p>
          </table:table-cell>
          <table:table-cell office:value-type="float" office:value="3.4000000000000002E-2" table:formula="of:=[.A160]/100" table:style-name="ce1">
            <text:p>0.034</text:p>
          </table:table-cell>
          <table:table-cell office:value-type="float" office:value="-5.1999999999999998E-3" table:formula="of:=[.B160]/100" table:style-name="ce1">
            <text:p>-0.0052</text:p>
          </table:table-cell>
          <table:table-cell office:value-type="float" office:value="0.11560000000000001" table:formula="of:=[.C160]/100" table:style-name="ce1">
            <text:p>0.1156</text:p>
          </table:table-cell>
          <table:table-cell table:number-columns-repeated="16378"/>
        </table:table-row>
        <table:table-row table:style-name="ro13">
          <table:table-cell office:value-type="float" office:value="2.71" table:style-name="ce1">
            <text:p>2.71</text:p>
          </table:table-cell>
          <table:table-cell office:value-type="float" office:value="0.33" table:style-name="ce1">
            <text:p>0.33</text:p>
          </table:table-cell>
          <table:table-cell office:value-type="float" office:value="7.35" table:style-name="ce1">
            <text:p>7.35</text:p>
          </table:table-cell>
          <table:table-cell office:value-type="float" office:value="2.7099999999999999E-2" table:formula="of:=[.A161]/100" table:style-name="ce1">
            <text:p>0.0271</text:p>
          </table:table-cell>
          <table:table-cell office:value-type="float" office:value="3.3E-3" table:formula="of:=[.B161]/100" table:style-name="ce1">
            <text:p>0.0033</text:p>
          </table:table-cell>
          <table:table-cell office:value-type="float" office:value="7.3499999999999996E-2" table:formula="of:=[.C161]/100" table:style-name="ce1">
            <text:p>0.0735</text:p>
          </table:table-cell>
          <table:table-cell table:number-columns-repeated="16378"/>
        </table:table-row>
        <table:table-row table:style-name="ro13">
          <table:table-cell office:value-type="float" office:value="2.21" table:style-name="ce1">
            <text:p>2.21</text:p>
          </table:table-cell>
          <table:table-cell office:value-type="float" office:value="0.76" table:style-name="ce1">
            <text:p>0.76</text:p>
          </table:table-cell>
          <table:table-cell office:value-type="float" office:value="3.32" table:style-name="ce1">
            <text:p>3.32</text:p>
          </table:table-cell>
          <table:table-cell office:value-type="float" office:value="2.2099999999999998E-2" table:formula="of:=[.A162]/100" table:style-name="ce1">
            <text:p>0.0221</text:p>
          </table:table-cell>
          <table:table-cell office:value-type="float" office:value="7.6E-3" table:formula="of:=[.B162]/100" table:style-name="ce1">
            <text:p>0.0076</text:p>
          </table:table-cell>
          <table:table-cell office:value-type="float" office:value="3.32E-2" table:formula="of:=[.C162]/100" table:style-name="ce1">
            <text:p>0.0332</text:p>
          </table:table-cell>
          <table:table-cell table:number-columns-repeated="16378"/>
        </table:table-row>
        <table:table-row table:style-name="ro13">
          <table:table-cell office:value-type="float" office:value="2.09" table:style-name="ce1">
            <text:p>2.09</text:p>
          </table:table-cell>
          <table:table-cell office:value-type="float" office:value="0.92" table:style-name="ce1">
            <text:p>0.92</text:p>
          </table:table-cell>
          <table:table-cell office:value-type="float" office:value="3.89" table:style-name="ce1">
            <text:p>3.89</text:p>
          </table:table-cell>
          <table:table-cell office:value-type="float" office:value="2.0899999999999998E-2" table:formula="of:=[.A163]/100" table:style-name="ce1">
            <text:p>0.0209</text:p>
          </table:table-cell>
          <table:table-cell office:value-type="float" office:value="9.1999999999999998E-3" table:formula="of:=[.B163]/100" table:style-name="ce1">
            <text:p>0.0092</text:p>
          </table:table-cell>
          <table:table-cell office:value-type="float" office:value="3.8900000000000004E-2" table:formula="of:=[.C163]/100" table:style-name="ce1">
            <text:p>0.0389</text:p>
          </table:table-cell>
          <table:table-cell table:number-columns-repeated="16378"/>
        </table:table-row>
        <table:table-row table:style-name="ro13">
          <table:table-cell office:value-type="float" office:value="2.4900000000000002" table:style-name="ce1">
            <text:p>2.49</text:p>
          </table:table-cell>
          <table:table-cell office:value-type="float" office:value="0.99" table:style-name="ce1">
            <text:p>0.99</text:p>
          </table:table-cell>
          <table:table-cell office:value-type="float" office:value="4.17" table:style-name="ce1">
            <text:p>4.17</text:p>
          </table:table-cell>
          <table:table-cell office:value-type="float" office:value="2.4900000000000002E-2" table:formula="of:=[.A164]/100" table:style-name="ce1">
            <text:p>0.0249</text:p>
          </table:table-cell>
          <table:table-cell office:value-type="float" office:value="9.8999999999999991E-3" table:formula="of:=[.B164]/100" table:style-name="ce1">
            <text:p>0.0099</text:p>
          </table:table-cell>
          <table:table-cell office:value-type="float" office:value="4.1700000000000001E-2" table:formula="of:=[.C164]/100" table:style-name="ce1">
            <text:p>0.0417</text:p>
          </table:table-cell>
          <table:table-cell table:number-columns-repeated="16378"/>
        </table:table-row>
        <table:table-row table:style-name="ro13">
          <table:table-cell office:value-type="float" office:value="2.34" table:style-name="ce1">
            <text:p>2.34</text:p>
          </table:table-cell>
          <table:table-cell office:value-type="float" office:value="1.02" table:style-name="ce1">
            <text:p>1.02</text:p>
          </table:table-cell>
          <table:table-cell office:value-type="float" office:value="4.09" table:style-name="ce1">
            <text:p>4.09</text:p>
          </table:table-cell>
          <table:table-cell office:value-type="float" office:value="2.3399999999999997E-2" table:formula="of:=[.A165]/100" table:style-name="ce1">
            <text:p>0.0234</text:p>
          </table:table-cell>
          <table:table-cell office:value-type="float" office:value="1.0200000000000001E-2" table:formula="of:=[.B165]/100" table:style-name="ce1">
            <text:p>0.0102</text:p>
          </table:table-cell>
          <table:table-cell office:value-type="float" office:value="4.0899999999999999E-2" table:formula="of:=[.C165]/100" table:style-name="ce1">
            <text:p>0.0409</text:p>
          </table:table-cell>
          <table:table-cell table:number-columns-repeated="16378"/>
        </table:table-row>
        <table:table-row table:style-name="ro13">
          <table:table-cell office:value-type="float" office:value="2.0499999999999998" table:style-name="ce1">
            <text:p>2.05</text:p>
          </table:table-cell>
          <table:table-cell office:value-type="float" office:value="0.84" table:style-name="ce1">
            <text:p>0.84</text:p>
          </table:table-cell>
          <table:table-cell office:value-type="float" office:value="1.87" table:style-name="ce1">
            <text:p>1.87</text:p>
          </table:table-cell>
          <table:table-cell office:value-type="float" office:value="2.0499999999999997E-2" table:formula="of:=[.A166]/100" table:style-name="ce1">
            <text:p>0.0205</text:p>
          </table:table-cell>
          <table:table-cell office:value-type="float" office:value="8.3999999999999995E-3" table:formula="of:=[.B166]/100" table:style-name="ce1">
            <text:p>0.0084</text:p>
          </table:table-cell>
          <table:table-cell office:value-type="float" office:value="1.8700000000000001E-2" table:formula="of:=[.C166]/100" table:style-name="ce1">
            <text:p>0.0187</text:p>
          </table:table-cell>
          <table:table-cell table:number-columns-repeated="16378"/>
        </table:table-row>
        <table:table-row table:style-name="ro13">
          <table:table-cell office:value-type="float" office:value="1.72" table:style-name="ce1">
            <text:p>1.72</text:p>
          </table:table-cell>
          <table:table-cell office:value-type="float" office:value="0.65" table:style-name="ce1">
            <text:p>0.65</text:p>
          </table:table-cell>
          <table:table-cell office:value-type="float" office:value="3.97" table:style-name="ce1">
            <text:p>3.97</text:p>
          </table:table-cell>
          <table:table-cell office:value-type="float" office:value="1.72E-2" table:formula="of:=[.A167]/100" table:style-name="ce1">
            <text:p>0.0172</text:p>
          </table:table-cell>
          <table:table-cell office:value-type="float" office:value="6.5000000000000006E-3" table:formula="of:=[.B167]/100" table:style-name="ce1">
            <text:p>0.0065</text:p>
          </table:table-cell>
          <table:table-cell office:value-type="float" office:value="3.9699999999999999E-2" table:formula="of:=[.C167]/100" table:style-name="ce1">
            <text:p>0.0397</text:p>
          </table:table-cell>
          <table:table-cell table:number-columns-repeated="16378"/>
        </table:table-row>
        <table:table-row table:style-name="ro13">
          <table:table-cell office:value-type="float" office:value="0.54" table:style-name="ce1">
            <text:p>0.54</text:p>
          </table:table-cell>
          <table:table-cell office:value-type="float" office:value="0.61" table:style-name="ce1">
            <text:p>0.61</text:p>
          </table:table-cell>
          <table:table-cell office:value-type="float" office:value="2.75" table:style-name="ce1">
            <text:p>2.75</text:p>
          </table:table-cell>
          <table:table-cell office:value-type="float" office:value="5.4000000000000003E-3" table:formula="of:=[.A168]/100" table:style-name="ce1">
            <text:p>0.0054</text:p>
          </table:table-cell>
          <table:table-cell office:value-type="float" office:value="6.0999999999999995E-3" table:formula="of:=[.B168]/100" table:style-name="ce1">
            <text:p>0.0061</text:p>
          </table:table-cell>
          <table:table-cell office:value-type="float" office:value="2.75E-2" table:formula="of:=[.C168]/100" table:style-name="ce1">
            <text:p>0.0275</text:p>
          </table:table-cell>
          <table:table-cell table:number-columns-repeated="16378"/>
        </table:table-row>
        <table:table-row table:style-name="ro13">
          <table:table-cell office:value-type="float" office:value="-2.5499999999999998" table:style-name="ce1">
            <text:p>-2.55</text:p>
          </table:table-cell>
          <table:table-cell office:value-type="float" office:value="0.47" table:style-name="ce1">
            <text:p>0.47</text:p>
          </table:table-cell>
          <table:table-cell office:value-type="float" office:value="1.22" table:style-name="ce1">
            <text:p>1.22</text:p>
          </table:table-cell>
          <table:table-cell office:value-type="float" office:value="-2.5499999999999998E-2" table:formula="of:=[.A169]/100" table:style-name="ce1">
            <text:p>-0.0255</text:p>
          </table:table-cell>
          <table:table-cell office:value-type="float" office:value="4.6999999999999993E-3" table:formula="of:=[.B169]/100" table:style-name="ce1">
            <text:p>0.0047</text:p>
          </table:table-cell>
          <table:table-cell office:value-type="float" office:value="1.2199999999999999E-2" table:formula="of:=[.C169]/100" table:style-name="ce1">
            <text:p>0.0122</text:p>
          </table:table-cell>
          <table:table-cell table:number-columns-repeated="16378"/>
        </table:table-row>
        <table:table-row table:style-name="ro13">
          <table:table-cell office:value-type="float" office:value="-2.8" table:style-name="ce1">
            <text:p>-2.8</text:p>
          </table:table-cell>
          <table:table-cell office:value-type="float" office:value="1.26" table:style-name="ce1">
            <text:p>1.26</text:p>
          </table:table-cell>
          <table:table-cell office:value-type="float" office:value="1.1399999999999999" table:style-name="ce1">
            <text:p>1.14</text:p>
          </table:table-cell>
          <table:table-cell office:value-type="float" office:value="-2.7999999999999997E-2" table:formula="of:=[.A170]/100" table:style-name="ce1">
            <text:p>-0.028</text:p>
          </table:table-cell>
          <table:table-cell office:value-type="float" office:value="1.26E-2" table:formula="of:=[.B170]/100" table:style-name="ce1">
            <text:p>0.0126</text:p>
          </table:table-cell>
          <table:table-cell office:value-type="float" office:value="1.1399999999999999E-2" table:formula="of:=[.C170]/100" table:style-name="ce1">
            <text:p>0.0114</text:p>
          </table:table-cell>
          <table:table-cell table:number-columns-repeated="16378"/>
        </table:table-row>
        <table:table-row table:style-name="ro13">
          <table:table-cell office:value-type="float" office:value="-3.25" table:style-name="ce1">
            <text:p>-3.25</text:p>
          </table:table-cell>
          <table:table-cell office:value-type="float" office:value="0.86" table:style-name="ce1">
            <text:p>0.86</text:p>
          </table:table-cell>
          <table:table-cell office:value-type="float" office:value="0.73" table:style-name="ce1">
            <text:p>0.73</text:p>
          </table:table-cell>
          <table:table-cell office:value-type="float" office:value="-3.2500000000000001E-2" table:formula="of:=[.A171]/100" table:style-name="ce1">
            <text:p>-0.0325</text:p>
          </table:table-cell>
          <table:table-cell office:value-type="float" office:value="8.6E-3" table:formula="of:=[.B171]/100" table:style-name="ce1">
            <text:p>0.0086</text:p>
          </table:table-cell>
          <table:table-cell office:value-type="float" office:value="7.3000000000000001E-3" table:formula="of:=[.C171]/100" table:style-name="ce1">
            <text:p>0.0073</text:p>
          </table:table-cell>
          <table:table-cell table:number-columns-repeated="16378"/>
        </table:table-row>
        <table:table-row table:style-name="ro13">
          <table:table-cell office:value-type="float" office:value="-2.83" table:style-name="ce1">
            <text:p>-2.83</text:p>
          </table:table-cell>
          <table:table-cell office:value-type="float" office:value="1.03" table:style-name="ce1">
            <text:p>1.03</text:p>
          </table:table-cell>
          <table:table-cell office:value-type="float" office:value="0.91" table:style-name="ce1">
            <text:p>0.91</text:p>
          </table:table-cell>
          <table:table-cell office:value-type="float" office:value="-2.8300000000000002E-2" table:formula="of:=[.A172]/100" table:style-name="ce1">
            <text:p>-0.0283</text:p>
          </table:table-cell>
          <table:table-cell office:value-type="float" office:value="1.03E-2" table:formula="of:=[.B172]/100" table:style-name="ce1">
            <text:p>0.0103</text:p>
          </table:table-cell>
          <table:table-cell office:value-type="float" office:value="9.1000000000000004E-3" table:formula="of:=[.C172]/100" table:style-name="ce1">
            <text:p>0.0091</text:p>
          </table:table-cell>
          <table:table-cell table:number-columns-repeated="16378"/>
        </table:table-row>
        <table:table-row table:style-name="ro13">
          <table:table-cell office:value-type="float" office:value="-1.85" table:style-name="ce1">
            <text:p>-1.85</text:p>
          </table:table-cell>
          <table:table-cell office:value-type="float" office:value="1.43" table:style-name="ce1">
            <text:p>1.43</text:p>
          </table:table-cell>
          <table:table-cell office:value-type="float" office:value="3.2" table:style-name="ce1">
            <text:p>3.2</text:p>
          </table:table-cell>
          <table:table-cell office:value-type="float" office:value="-1.8500000000000003E-2" table:formula="of:=[.A173]/100" table:style-name="ce1">
            <text:p>-0.0185</text:p>
          </table:table-cell>
          <table:table-cell office:value-type="float" office:value="1.43E-2" table:formula="of:=[.B173]/100" table:style-name="ce1">
            <text:p>0.0143</text:p>
          </table:table-cell>
          <table:table-cell office:value-type="float" office:value="3.2000000000000001E-2" table:formula="of:=[.C173]/100" table:style-name="ce1">
            <text:p>0.032</text:p>
          </table:table-cell>
          <table:table-cell table:number-columns-repeated="16378"/>
        </table:table-row>
        <table:table-row table:style-name="ro13">
          <table:table-cell office:value-type="float" office:value="-0.85" table:style-name="ce1">
            <text:p>-0.85</text:p>
          </table:table-cell>
          <table:table-cell office:value-type="float" office:value="1.93" table:style-name="ce1">
            <text:p>1.93</text:p>
          </table:table-cell>
          <table:table-cell office:value-type="float" office:value="1.47" table:style-name="ce1">
            <text:p>1.47</text:p>
          </table:table-cell>
          <table:table-cell office:value-type="float" office:value="-8.5000000000000006E-3" table:formula="of:=[.A174]/100" table:style-name="ce1">
            <text:p>-0.0085</text:p>
          </table:table-cell>
          <table:table-cell office:value-type="float" office:value="1.9299999999999998E-2" table:formula="of:=[.B174]/100" table:style-name="ce1">
            <text:p>0.0193</text:p>
          </table:table-cell>
          <table:table-cell office:value-type="float" office:value="1.47E-2" table:formula="of:=[.C174]/100" table:style-name="ce1">
            <text:p>0.0147</text:p>
          </table:table-cell>
          <table:table-cell table:number-columns-repeated="16378"/>
        </table:table-row>
        <table:table-row table:style-name="ro13">
          <table:table-cell office:value-type="float" office:value="1.0900000000000001" table:style-name="ce1">
            <text:p>1.09</text:p>
          </table:table-cell>
          <table:table-cell office:value-type="float" office:value="1.96" table:style-name="ce1">
            <text:p>1.96</text:p>
          </table:table-cell>
          <table:table-cell office:value-type="float" office:value="2.5" table:style-name="ce1">
            <text:p>2.5</text:p>
          </table:table-cell>
          <table:table-cell office:value-type="float" office:value="1.09E-2" table:formula="of:=[.A175]/100" table:style-name="ce1">
            <text:p>0.0109</text:p>
          </table:table-cell>
          <table:table-cell office:value-type="float" office:value="1.9599999999999999E-2" table:formula="of:=[.B175]/100" table:style-name="ce1">
            <text:p>0.0196</text:p>
          </table:table-cell>
          <table:table-cell office:value-type="float" office:value="2.5000000000000001E-2" table:formula="of:=[.C175]/100" table:style-name="ce1">
            <text:p>0.025</text:p>
          </table:table-cell>
          <table:table-cell table:number-columns-repeated="16378"/>
        </table:table-row>
        <table:table-row table:style-name="ro13">
          <table:table-cell office:value-type="float" office:value="4.49" table:style-name="ce1">
            <text:p>4.49</text:p>
          </table:table-cell>
          <table:table-cell office:value-type="float" office:value="2.4500000000000002" table:style-name="ce1">
            <text:p>2.45</text:p>
          </table:table-cell>
          <table:table-cell office:value-type="float" office:value="3.92" table:style-name="ce1">
            <text:p>3.92</text:p>
          </table:table-cell>
          <table:table-cell office:value-type="float" office:value="4.4900000000000002E-2" table:formula="of:=[.A176]/100" table:style-name="ce1">
            <text:p>0.0449</text:p>
          </table:table-cell>
          <table:table-cell office:value-type="float" office:value="2.4500000000000001E-2" table:formula="of:=[.B176]/100" table:style-name="ce1">
            <text:p>0.0245</text:p>
          </table:table-cell>
          <table:table-cell office:value-type="float" office:value="3.9199999999999999E-2" table:formula="of:=[.C176]/100" table:style-name="ce1">
            <text:p>0.0392</text:p>
          </table:table-cell>
          <table:table-cell table:number-columns-repeated="16378"/>
        </table:table-row>
        <table:table-row table:style-name="ro13">
          <table:table-cell office:value-type="float" office:value="4.91" table:style-name="ce1">
            <text:p>4.91</text:p>
          </table:table-cell>
          <table:table-cell office:value-type="float" office:value="1.92" table:style-name="ce1">
            <text:p>1.92</text:p>
          </table:table-cell>
          <table:table-cell office:value-type="float" office:value="3.46" table:style-name="ce1">
            <text:p>3.46</text:p>
          </table:table-cell>
          <table:table-cell office:value-type="float" office:value="4.9100000000000005E-2" table:formula="of:=[.A177]/100" table:style-name="ce1">
            <text:p>0.0491</text:p>
          </table:table-cell>
          <table:table-cell office:value-type="float" office:value="1.9199999999999998E-2" table:formula="of:=[.B177]/100" table:style-name="ce1">
            <text:p>0.0192</text:p>
          </table:table-cell>
          <table:table-cell office:value-type="float" office:value="3.4599999999999999E-2" table:formula="of:=[.C177]/100" table:style-name="ce1">
            <text:p>0.0346</text:p>
          </table:table-cell>
          <table:table-cell table:number-columns-repeated="16378"/>
        </table:table-row>
        <table:table-row table:style-name="ro13">
          <table:table-cell office:value-type="float" office:value="4.96" table:style-name="ce1">
            <text:p>4.96</text:p>
          </table:table-cell>
          <table:table-cell office:value-type="float" office:value="2.17" table:style-name="ce1">
            <text:p>2.17</text:p>
          </table:table-cell>
          <table:table-cell office:value-type="float" office:value="3.7" table:style-name="ce1">
            <text:p>3.7</text:p>
          </table:table-cell>
          <table:table-cell office:value-type="float" office:value="4.9599999999999998E-2" table:formula="of:=[.A178]/100" table:style-name="ce1">
            <text:p>0.0496</text:p>
          </table:table-cell>
          <table:table-cell office:value-type="float" office:value="2.1700000000000001E-2" table:formula="of:=[.B178]/100" table:style-name="ce1">
            <text:p>0.0217</text:p>
          </table:table-cell>
          <table:table-cell office:value-type="float" office:value="3.7000000000000005E-2" table:formula="of:=[.C178]/100" table:style-name="ce1">
            <text:p>0.037</text:p>
          </table:table-cell>
          <table:table-cell table:number-columns-repeated="16378"/>
        </table:table-row>
        <table:table-row table:style-name="ro13">
          <table:table-cell office:value-type="float" office:value="4.87" table:style-name="ce1">
            <text:p>4.87</text:p>
          </table:table-cell>
          <table:table-cell office:value-type="float" office:value="2.04" table:style-name="ce1">
            <text:p>2.04</text:p>
          </table:table-cell>
          <table:table-cell office:value-type="float" office:value="3.93" table:style-name="ce1">
            <text:p>3.93</text:p>
          </table:table-cell>
          <table:table-cell office:value-type="float" office:value="4.87E-2" table:formula="of:=[.A179]/100" table:style-name="ce1">
            <text:p>0.0487</text:p>
          </table:table-cell>
          <table:table-cell office:value-type="float" office:value="2.0400000000000001E-2" table:formula="of:=[.B179]/100" table:style-name="ce1">
            <text:p>0.0204</text:p>
          </table:table-cell>
          <table:table-cell office:value-type="float" office:value="3.9300000000000002E-2" table:formula="of:=[.C179]/100" table:style-name="ce1">
            <text:p>0.0393</text:p>
          </table:table-cell>
          <table:table-cell table:number-columns-repeated="16378"/>
        </table:table-row>
        <table:table-row table:style-name="ro13">
          <table:table-cell office:value-type="float" office:value="4.2699999999999996" table:style-name="ce1">
            <text:p>4.27</text:p>
          </table:table-cell>
          <table:table-cell office:value-type="float" office:value="1.96" table:style-name="ce1">
            <text:p>1.96</text:p>
          </table:table-cell>
          <table:table-cell office:value-type="float" office:value="3.85" table:style-name="ce1">
            <text:p>3.85</text:p>
          </table:table-cell>
          <table:table-cell office:value-type="float" office:value="4.2699999999999995E-2" table:formula="of:=[.A180]/100" table:style-name="ce1">
            <text:p>0.0427</text:p>
          </table:table-cell>
          <table:table-cell office:value-type="float" office:value="1.9599999999999999E-2" table:formula="of:=[.B180]/100" table:style-name="ce1">
            <text:p>0.0196</text:p>
          </table:table-cell>
          <table:table-cell office:value-type="float" office:value="3.85E-2" table:formula="of:=[.C180]/100" table:style-name="ce1">
            <text:p>0.0385</text:p>
          </table:table-cell>
          <table:table-cell table:number-columns-repeated="16378"/>
        </table:table-row>
        <table:table-row table:style-name="ro13">
          <table:table-cell office:value-type="float" office:value="2.88" table:style-name="ce1">
            <text:p>2.88</text:p>
          </table:table-cell>
          <table:table-cell office:value-type="float" office:value="1.43" table:style-name="ce1">
            <text:p>1.43</text:p>
          </table:table-cell>
          <table:table-cell office:value-type="float" office:value="3.2" table:style-name="ce1">
            <text:p>3.2</text:p>
          </table:table-cell>
          <table:table-cell office:value-type="float" office:value="2.8799999999999999E-2" table:formula="of:=[.A181]/100" table:style-name="ce1">
            <text:p>0.0288</text:p>
          </table:table-cell>
          <table:table-cell office:value-type="float" office:value="1.43E-2" table:formula="of:=[.B181]/100" table:style-name="ce1">
            <text:p>0.0143</text:p>
          </table:table-cell>
          <table:table-cell office:value-type="float" office:value="3.2000000000000001E-2" table:formula="of:=[.C181]/100" table:style-name="ce1">
            <text:p>0.032</text:p>
          </table:table-cell>
          <table:table-cell table:number-columns-repeated="16378"/>
        </table:table-row>
        <table:table-row table:style-name="ro13">
          <table:table-cell office:value-type="float" office:value="0.74" table:style-name="ce1">
            <text:p>0.74</text:p>
          </table:table-cell>
          <table:table-cell office:value-type="float" office:value="1.3" table:style-name="ce1">
            <text:p>1.3</text:p>
          </table:table-cell>
          <table:table-cell office:value-type="float" office:value="2.4300000000000002" table:style-name="ce1">
            <text:p>2.43</text:p>
          </table:table-cell>
          <table:table-cell office:value-type="float" office:value="7.4000000000000003E-3" table:formula="of:=[.A182]/100" table:style-name="ce1">
            <text:p>0.0074</text:p>
          </table:table-cell>
          <table:table-cell office:value-type="float" office:value="1.3000000000000001E-2" table:formula="of:=[.B182]/100" table:style-name="ce1">
            <text:p>0.013</text:p>
          </table:table-cell>
          <table:table-cell office:value-type="float" office:value="2.4300000000000002E-2" table:formula="of:=[.C182]/100" table:style-name="ce1">
            <text:p>0.0243</text:p>
          </table:table-cell>
          <table:table-cell table:number-columns-repeated="16378"/>
        </table:table-row>
        <table:table-row table:style-name="ro13">
          <table:table-cell office:value-type="float" office:value="-1.3" table:style-name="ce1">
            <text:p>-1.3</text:p>
          </table:table-cell>
          <table:table-cell office:value-type="float" office:value="1.1299999999999999" table:style-name="ce1">
            <text:p>1.13</text:p>
          </table:table-cell>
          <table:table-cell office:value-type="float" office:value="1.75" table:style-name="ce1">
            <text:p>1.75</text:p>
          </table:table-cell>
          <table:table-cell office:value-type="float" office:value="-1.3000000000000001E-2" table:formula="of:=[.A183]/100" table:style-name="ce1">
            <text:p>-0.013</text:p>
          </table:table-cell>
          <table:table-cell office:value-type="float" office:value="1.1299999999999999E-2" table:formula="of:=[.B183]/100" table:style-name="ce1">
            <text:p>0.0113</text:p>
          </table:table-cell>
          <table:table-cell office:value-type="float" office:value="1.7500000000000002E-2" table:formula="of:=[.C183]/100" table:style-name="ce1">
            <text:p>0.0175</text:p>
          </table:table-cell>
          <table:table-cell table:number-columns-repeated="16378"/>
        </table:table-row>
        <table:table-row table:style-name="ro13">
          <table:table-cell office:value-type="float" office:value="-2.59" table:style-name="ce1">
            <text:p>-2.59</text:p>
          </table:table-cell>
          <table:table-cell office:value-type="float" office:value="0.5" table:style-name="ce1">
            <text:p>0.5</text:p>
          </table:table-cell>
          <table:table-cell office:value-type="float" office:value="1.64" table:style-name="ce1">
            <text:p>1.64</text:p>
          </table:table-cell>
          <table:table-cell office:value-type="float" office:value="-2.5899999999999999E-2" table:formula="of:=[.A184]/100" table:style-name="ce1">
            <text:p>-0.0259</text:p>
          </table:table-cell>
          <table:table-cell office:value-type="float" office:value="5.0000000000000001E-3" table:formula="of:=[.B184]/100" table:style-name="ce1">
            <text:p>0.005</text:p>
          </table:table-cell>
          <table:table-cell office:value-type="float" office:value="1.6399999999999998E-2" table:formula="of:=[.C184]/100" table:style-name="ce1">
            <text:p>0.0164</text:p>
          </table:table-cell>
          <table:table-cell table:number-columns-repeated="16378"/>
        </table:table-row>
        <table:table-row table:style-name="ro13">
          <table:table-cell office:value-type="float" office:value="-3.08" table:style-name="ce1">
            <text:p>-3.08</text:p>
          </table:table-cell>
          <table:table-cell office:value-type="float" office:value="0.24" table:style-name="ce1">
            <text:p>0.24</text:p>
          </table:table-cell>
          <table:table-cell office:value-type="float" office:value="1.95" table:style-name="ce1">
            <text:p>1.95</text:p>
          </table:table-cell>
          <table:table-cell office:value-type="float" office:value="-3.0800000000000001E-2" table:formula="of:=[.A185]/100" table:style-name="ce1">
            <text:p>-0.0308</text:p>
          </table:table-cell>
          <table:table-cell office:value-type="float" office:value="2.3999999999999998E-3" table:formula="of:=[.B185]/100" table:style-name="ce1">
            <text:p>0.0024</text:p>
          </table:table-cell>
          <table:table-cell office:value-type="float" office:value="1.95E-2" table:formula="of:=[.C185]/100" table:style-name="ce1">
            <text:p>0.0195</text:p>
          </table:table-cell>
          <table:table-cell table:number-columns-repeated="16378"/>
        </table:table-row>
        <table:table-row table:style-name="ro13">
          <table:table-cell office:value-type="float" office:value="-3.41" table:style-name="ce1">
            <text:p>-3.41</text:p>
          </table:table-cell>
          <table:table-cell office:value-type="float" office:value="0.21" table:style-name="ce1">
            <text:p>0.21</text:p>
          </table:table-cell>
          <table:table-cell office:value-type="float" office:value="2.2200000000000002" table:style-name="ce1">
            <text:p>2.22</text:p>
          </table:table-cell>
          <table:table-cell office:value-type="float" office:value="-3.4099999999999998E-2" table:formula="of:=[.A186]/100" table:style-name="ce1">
            <text:p>-0.0341</text:p>
          </table:table-cell>
          <table:table-cell office:value-type="float" office:value="2.0999999999999999E-3" table:formula="of:=[.B186]/100" table:style-name="ce1">
            <text:p>0.0021</text:p>
          </table:table-cell>
          <table:table-cell office:value-type="float" office:value="2.2200000000000001E-2" table:formula="of:=[.C186]/100" table:style-name="ce1">
            <text:p>0.0222</text:p>
          </table:table-cell>
          <table:table-cell table:number-columns-repeated="16378"/>
        </table:table-row>
        <table:table-row table:style-name="ro13">
          <table:table-cell office:value-type="float" office:value="-3.02" table:style-name="ce1">
            <text:p>-3.02</text:p>
          </table:table-cell>
          <table:table-cell office:value-type="float" office:value="0.73" table:style-name="ce1">
            <text:p>0.73</text:p>
          </table:table-cell>
          <table:table-cell office:value-type="float" office:value="2.48" table:style-name="ce1">
            <text:p>2.48</text:p>
          </table:table-cell>
          <table:table-cell office:value-type="float" office:value="-3.0200000000000001E-2" table:formula="of:=[.A187]/100" table:style-name="ce1">
            <text:p>-0.0302</text:p>
          </table:table-cell>
          <table:table-cell office:value-type="float" office:value="7.3000000000000001E-3" table:formula="of:=[.B187]/100" table:style-name="ce1">
            <text:p>0.0073</text:p>
          </table:table-cell>
          <table:table-cell office:value-type="float" office:value="2.4799999999999999E-2" table:formula="of:=[.C187]/100" table:style-name="ce1">
            <text:p>0.0248</text:p>
          </table:table-cell>
          <table:table-cell table:number-columns-repeated="16378"/>
        </table:table-row>
        <table:table-row table:style-name="ro13">
          <table:table-cell office:value-type="float" office:value="-2.77" table:style-name="ce1">
            <text:p>-2.77</text:p>
          </table:table-cell>
          <table:table-cell office:value-type="float" office:value="0.79" table:style-name="ce1">
            <text:p>0.79</text:p>
          </table:table-cell>
          <table:table-cell office:value-type="float" office:value="2.67" table:style-name="ce1">
            <text:p>2.67</text:p>
          </table:table-cell>
          <table:table-cell office:value-type="float" office:value="-2.7699999999999999E-2" table:formula="of:=[.A188]/100" table:style-name="ce1">
            <text:p>-0.0277</text:p>
          </table:table-cell>
          <table:table-cell office:value-type="float" office:value="7.9000000000000008E-3" table:formula="of:=[.B188]/100" table:style-name="ce1">
            <text:p>0.0079</text:p>
          </table:table-cell>
          <table:table-cell office:value-type="float" office:value="2.6699999999999998E-2" table:formula="of:=[.C188]/100" table:style-name="ce1">
            <text:p>0.0267</text:p>
          </table:table-cell>
          <table:table-cell table:number-columns-repeated="16378"/>
        </table:table-row>
        <table:table-row table:style-name="ro13">
          <table:table-cell office:value-type="float" office:value="-2.88" table:style-name="ce1">
            <text:p>-2.88</text:p>
          </table:table-cell>
          <table:table-cell office:value-type="float" office:value="0.78" table:style-name="ce1">
            <text:p>0.78</text:p>
          </table:table-cell>
          <table:table-cell office:value-type="float" office:value="2.1" table:style-name="ce1">
            <text:p>2.1</text:p>
          </table:table-cell>
          <table:table-cell office:value-type="float" office:value="-2.8799999999999999E-2" table:formula="of:=[.A189]/100" table:style-name="ce1">
            <text:p>-0.0288</text:p>
          </table:table-cell>
          <table:table-cell office:value-type="float" office:value="7.8000000000000005E-3" table:formula="of:=[.B189]/100" table:style-name="ce1">
            <text:p>0.0078</text:p>
          </table:table-cell>
          <table:table-cell office:value-type="float" office:value="2.1000000000000001E-2" table:formula="of:=[.C189]/100" table:style-name="ce1">
            <text:p>0.021</text:p>
          </table:table-cell>
          <table:table-cell table:number-columns-repeated="16378"/>
        </table:table-row>
        <table:table-row table:style-name="ro13">
          <table:table-cell office:value-type="float" office:value="-3.56" table:style-name="ce1">
            <text:p>-3.56</text:p>
          </table:table-cell>
          <table:table-cell office:value-type="float" office:value="0.78" table:style-name="ce1">
            <text:p>0.78</text:p>
          </table:table-cell>
          <table:table-cell office:value-type="float" office:value="2" table:style-name="ce1">
            <text:p>2</text:p>
          </table:table-cell>
          <table:table-cell office:value-type="float" office:value="-3.56E-2" table:formula="of:=[.A190]/100" table:style-name="ce1">
            <text:p>-0.0356</text:p>
          </table:table-cell>
          <table:table-cell office:value-type="float" office:value="7.8000000000000005E-3" table:formula="of:=[.B190]/100" table:style-name="ce1">
            <text:p>0.0078</text:p>
          </table:table-cell>
          <table:table-cell office:value-type="float" office:value="0.02" table:formula="of:=[.C190]/100" table:style-name="ce1">
            <text:p>0.02</text:p>
          </table:table-cell>
          <table:table-cell table:number-columns-repeated="16378"/>
        </table:table-row>
        <table:table-row table:style-name="ro13">
          <table:table-cell office:value-type="float" office:value="-3.41" table:style-name="ce1">
            <text:p>-3.41</text:p>
          </table:table-cell>
          <table:table-cell office:value-type="float" office:value="0.89" table:style-name="ce1">
            <text:p>0.89</text:p>
          </table:table-cell>
          <table:table-cell office:value-type="float" office:value="2.1800000000000002" table:style-name="ce1">
            <text:p>2.18</text:p>
          </table:table-cell>
          <table:table-cell office:value-type="float" office:value="-3.4099999999999998E-2" table:formula="of:=[.A191]/100" table:style-name="ce1">
            <text:p>-0.0341</text:p>
          </table:table-cell>
          <table:table-cell office:value-type="float" office:value="8.8999999999999999E-3" table:formula="of:=[.B191]/100" table:style-name="ce1">
            <text:p>0.0089</text:p>
          </table:table-cell>
          <table:table-cell office:value-type="float" office:value="2.18E-2" table:formula="of:=[.C191]/100" table:style-name="ce1">
            <text:p>0.0218</text:p>
          </table:table-cell>
          <table:table-cell table:number-columns-repeated="16378"/>
        </table:table-row>
        <table:table-row table:style-name="ro13">
          <table:table-cell office:value-type="float" office:value="-2.74" table:style-name="ce1">
            <text:p>-2.74</text:p>
          </table:table-cell>
          <table:table-cell office:value-type="float" office:value="1.1299999999999999" table:style-name="ce1">
            <text:p>1.13</text:p>
          </table:table-cell>
          <table:table-cell office:value-type="float" office:value="2.06" table:style-name="ce1">
            <text:p>2.06</text:p>
          </table:table-cell>
          <table:table-cell office:value-type="float" office:value="-2.7400000000000001E-2" table:formula="of:=[.A192]/100" table:style-name="ce1">
            <text:p>-0.0274</text:p>
          </table:table-cell>
          <table:table-cell office:value-type="float" office:value="1.1299999999999999E-2" table:formula="of:=[.B192]/100" table:style-name="ce1">
            <text:p>0.0113</text:p>
          </table:table-cell>
          <table:table-cell office:value-type="float" office:value="2.06E-2" table:formula="of:=[.C192]/100" table:style-name="ce1">
            <text:p>0.0206</text:p>
          </table:table-cell>
          <table:table-cell table:number-columns-repeated="16378"/>
        </table:table-row>
        <table:table-row table:style-name="ro13">
          <table:table-cell office:value-type="float" office:value="-2.37" table:style-name="ce1">
            <text:p>-2.37</text:p>
          </table:table-cell>
          <table:table-cell office:value-type="float" office:value="0.73" table:style-name="ce1">
            <text:p>0.73</text:p>
          </table:table-cell>
          <table:table-cell office:value-type="float" office:value="1.49" table:style-name="ce1">
            <text:p>1.49</text:p>
          </table:table-cell>
          <table:table-cell office:value-type="float" office:value="-2.3700000000000002E-2" table:formula="of:=[.A193]/100" table:style-name="ce1">
            <text:p>-0.0237</text:p>
          </table:table-cell>
          <table:table-cell office:value-type="float" office:value="7.3000000000000001E-3" table:formula="of:=[.B193]/100" table:style-name="ce1">
            <text:p>0.0073</text:p>
          </table:table-cell>
          <table:table-cell office:value-type="float" office:value="1.49E-2" table:formula="of:=[.C193]/100" table:style-name="ce1">
            <text:p>0.0149</text:p>
          </table:table-cell>
          <table:table-cell table:number-columns-repeated="16378"/>
        </table:table-row>
        <table:table-row table:style-name="ro13">
          <table:table-cell office:value-type="float" office:value="-2.19" table:style-name="ce1">
            <text:p>-2.19</text:p>
          </table:table-cell>
          <table:table-cell office:value-type="float" office:value="0.45" table:style-name="ce1">
            <text:p>0.45</text:p>
          </table:table-cell>
          <table:table-cell office:value-type="float" office:value="1.77" table:style-name="ce1">
            <text:p>1.77</text:p>
          </table:table-cell>
          <table:table-cell office:value-type="float" office:value="-2.1899999999999999E-2" table:formula="of:=[.A194]/100" table:style-name="ce1">
            <text:p>-0.0219</text:p>
          </table:table-cell>
          <table:table-cell office:value-type="float" office:value="4.5000000000000005E-3" table:formula="of:=[.B194]/100" table:style-name="ce1">
            <text:p>0.0045</text:p>
          </table:table-cell>
          <table:table-cell office:value-type="float" office:value="1.77E-2" table:formula="of:=[.C194]/100" table:style-name="ce1">
            <text:p>0.0177</text:p>
          </table:table-cell>
          <table:table-cell table:number-columns-repeated="16378"/>
        </table:table-row>
        <table:table-row table:style-name="ro13">
          <table:table-cell office:value-type="float" office:value="-1.19" table:style-name="ce1">
            <text:p>-1.19</text:p>
          </table:table-cell>
          <table:table-cell office:value-type="float" office:value="0.6" table:style-name="ce1">
            <text:p>0.6</text:p>
          </table:table-cell>
          <table:table-cell office:value-type="float" office:value="2.33" table:style-name="ce1">
            <text:p>2.33</text:p>
          </table:table-cell>
          <table:table-cell office:value-type="float" office:value="-1.1899999999999999E-2" table:formula="of:=[.A195]/100" table:style-name="ce1">
            <text:p>-0.0119</text:p>
          </table:table-cell>
          <table:table-cell office:value-type="float" office:value="6.0000000000000001E-3" table:formula="of:=[.B195]/100" table:style-name="ce1">
            <text:p>0.006</text:p>
          </table:table-cell>
          <table:table-cell office:value-type="float" office:value="2.3300000000000001E-2" table:formula="of:=[.C195]/100" table:style-name="ce1">
            <text:p>0.0233</text:p>
          </table:table-cell>
          <table:table-cell table:number-columns-repeated="16378"/>
        </table:table-row>
        <table:table-row table:style-name="ro13">
          <table:table-cell office:value-type="float" office:value="1" table:style-name="ce1">
            <text:p>1</text:p>
          </table:table-cell>
          <table:table-cell office:value-type="float" office:value="1.23" table:style-name="ce1">
            <text:p>1.23</text:p>
          </table:table-cell>
          <table:table-cell office:value-type="float" office:value="4.41" table:style-name="ce1">
            <text:p>4.41</text:p>
          </table:table-cell>
          <table:table-cell office:value-type="float" office:value="0.01" table:formula="of:=[.A196]/100" table:style-name="ce1">
            <text:p>0.01</text:p>
          </table:table-cell>
          <table:table-cell office:value-type="float" office:value="1.23E-2" table:formula="of:=[.B196]/100" table:style-name="ce1">
            <text:p>0.0123</text:p>
          </table:table-cell>
          <table:table-cell office:value-type="float" office:value="4.41E-2" table:formula="of:=[.C196]/100" table:style-name="ce1">
            <text:p>0.0441</text:p>
          </table:table-cell>
          <table:table-cell table:number-columns-repeated="16378"/>
        </table:table-row>
        <table:table-row table:style-name="ro13">
          <table:table-cell office:value-type="float" office:value="3.22" table:style-name="ce1">
            <text:p>3.22</text:p>
          </table:table-cell>
          <table:table-cell office:value-type="float" office:value="1.5" table:style-name="ce1">
            <text:p>1.5</text:p>
          </table:table-cell>
          <table:table-cell office:value-type="float" office:value="5.78" table:style-name="ce1">
            <text:p>5.78</text:p>
          </table:table-cell>
          <table:table-cell office:value-type="float" office:value="3.2199999999999999E-2" table:formula="of:=[.A197]/100" table:style-name="ce1">
            <text:p>0.0322</text:p>
          </table:table-cell>
          <table:table-cell office:value-type="float" office:value="1.4999999999999999E-2" table:formula="of:=[.B197]/100" table:style-name="ce1">
            <text:p>0.015</text:p>
          </table:table-cell>
          <table:table-cell office:value-type="float" office:value="5.7800000000000004E-2" table:formula="of:=[.C197]/100" table:style-name="ce1">
            <text:p>0.0578</text:p>
          </table:table-cell>
          <table:table-cell table:number-columns-repeated="16378"/>
        </table:table-row>
        <table:table-row table:style-name="ro13">
          <table:table-cell office:value-type="float" office:value="5.07" table:style-name="ce1">
            <text:p>5.07</text:p>
          </table:table-cell>
          <table:table-cell office:value-type="float" office:value="2.54" table:style-name="ce1">
            <text:p>2.54</text:p>
          </table:table-cell>
          <table:table-cell office:value-type="float" office:value="6.78" table:style-name="ce1">
            <text:p>6.78</text:p>
          </table:table-cell>
          <table:table-cell office:value-type="float" office:value="5.0700000000000002E-2" table:formula="of:=[.A198]/100" table:style-name="ce1">
            <text:p>0.0507</text:p>
          </table:table-cell>
          <table:table-cell office:value-type="float" office:value="2.5399999999999999E-2" table:formula="of:=[.B198]/100" table:style-name="ce1">
            <text:p>0.0254</text:p>
          </table:table-cell>
          <table:table-cell office:value-type="float" office:value="6.7799999999999999E-2" table:formula="of:=[.C198]/100" table:style-name="ce1">
            <text:p>0.0678</text:p>
          </table:table-cell>
          <table:table-cell table:number-columns-repeated="16378"/>
        </table:table-row>
        <table:table-row table:style-name="ro13">
          <table:table-cell office:value-type="float" office:value="4.63" table:style-name="ce1">
            <text:p>4.63</text:p>
          </table:table-cell>
          <table:table-cell office:value-type="float" office:value="2.17" table:style-name="ce1">
            <text:p>2.17</text:p>
          </table:table-cell>
          <table:table-cell office:value-type="float" office:value="6.99" table:style-name="ce1">
            <text:p>6.99</text:p>
          </table:table-cell>
          <table:table-cell office:value-type="float" office:value="4.6300000000000001E-2" table:formula="of:=[.A199]/100" table:style-name="ce1">
            <text:p>0.0463</text:p>
          </table:table-cell>
          <table:table-cell office:value-type="float" office:value="2.1700000000000001E-2" table:formula="of:=[.B199]/100" table:style-name="ce1">
            <text:p>0.0217</text:p>
          </table:table-cell>
          <table:table-cell office:value-type="float" office:value="6.9900000000000004E-2" table:formula="of:=[.C199]/100" table:style-name="ce1">
            <text:p>0.0699</text:p>
          </table:table-cell>
          <table:table-cell table:number-columns-repeated="16378"/>
        </table:table-row>
        <table:table-row table:style-name="ro13">
          <table:table-cell office:value-type="float" office:value="4.41" table:style-name="ce1">
            <text:p>4.41</text:p>
          </table:table-cell>
          <table:table-cell office:value-type="float" office:value="2.56" table:style-name="ce1">
            <text:p>2.56</text:p>
          </table:table-cell>
          <table:table-cell office:value-type="float" office:value="7.78" table:style-name="ce1">
            <text:p>7.78</text:p>
          </table:table-cell>
          <table:table-cell office:value-type="float" office:value="4.41E-2" table:formula="of:=[.A200]/100" table:style-name="ce1">
            <text:p>0.0441</text:p>
          </table:table-cell>
          <table:table-cell office:value-type="float" office:value="2.5600000000000001E-2" table:formula="of:=[.B200]/100" table:style-name="ce1">
            <text:p>0.0256</text:p>
          </table:table-cell>
          <table:table-cell office:value-type="float" office:value="7.7800000000000008E-2" table:formula="of:=[.C200]/100" table:style-name="ce1">
            <text:p>0.0778</text:p>
          </table:table-cell>
          <table:table-cell table:number-columns-repeated="16378"/>
        </table:table-row>
        <table:table-row table:style-name="ro13">
          <table:table-cell office:value-type="float" office:value="4.37" table:style-name="ce1">
            <text:p>4.37</text:p>
          </table:table-cell>
          <table:table-cell office:value-type="float" office:value="2.46" table:style-name="ce1">
            <text:p>2.46</text:p>
          </table:table-cell>
          <table:table-cell office:value-type="float" office:value="8.59" table:style-name="ce1">
            <text:p>8.59</text:p>
          </table:table-cell>
          <table:table-cell office:value-type="float" office:value="4.3700000000000003E-2" table:formula="of:=[.A201]/100" table:style-name="ce1">
            <text:p>0.0437</text:p>
          </table:table-cell>
          <table:table-cell office:value-type="float" office:value="2.46E-2" table:formula="of:=[.B201]/100" table:style-name="ce1">
            <text:p>0.0246</text:p>
          </table:table-cell>
          <table:table-cell office:value-type="float" office:value="8.5900000000000004E-2" table:formula="of:=[.C201]/100" table:style-name="ce1">
            <text:p>0.0859</text:p>
          </table:table-cell>
          <table:table-cell table:number-columns-repeated="16378"/>
        </table:table-row>
        <table:table-row table:style-name="ro13">
          <table:table-cell office:value-type="float" office:value="6.05" table:style-name="ce1">
            <text:p>6.05</text:p>
          </table:table-cell>
          <table:table-cell office:value-type="float" office:value="2.2200000000000002" table:style-name="ce1">
            <text:p>2.22</text:p>
          </table:table-cell>
          <table:table-cell office:value-type="float" office:value="13.75" table:style-name="ce1">
            <text:p>13.75</text:p>
          </table:table-cell>
          <table:table-cell office:value-type="float" office:value="6.0499999999999998E-2" table:formula="of:=[.A202]/100" table:style-name="ce1">
            <text:p>0.0605</text:p>
          </table:table-cell>
          <table:table-cell office:value-type="float" office:value="2.2200000000000001E-2" table:formula="of:=[.B202]/100" table:style-name="ce1">
            <text:p>0.0222</text:p>
          </table:table-cell>
          <table:table-cell office:value-type="float" office:value="0.13750000000000001" table:formula="of:=[.C202]/100" table:style-name="ce1">
            <text:p>0.1375</text:p>
          </table:table-cell>
          <table:table-cell table:number-columns-repeated="16378"/>
        </table:table-row>
        <table:table-row table:style-name="ro13">
          <table:table-cell office:value-type="float" office:value="4.9800000000000004" table:style-name="ce1">
            <text:p>4.98</text:p>
          </table:table-cell>
          <table:table-cell office:value-type="float" office:value="1.79" table:style-name="ce1">
            <text:p>1.79</text:p>
          </table:table-cell>
          <table:table-cell office:value-type="float" office:value="14.01" table:style-name="ce1">
            <text:p>14.01</text:p>
          </table:table-cell>
          <table:table-cell office:value-type="float" office:value="4.9800000000000004E-2" table:formula="of:=[.A203]/100" table:style-name="ce1">
            <text:p>0.0498</text:p>
          </table:table-cell>
          <table:table-cell office:value-type="float" office:value="1.7899999999999999E-2" table:formula="of:=[.B203]/100" table:style-name="ce1">
            <text:p>0.0179</text:p>
          </table:table-cell>
          <table:table-cell office:value-type="float" office:value="0.1401" table:formula="of:=[.C203]/100" table:style-name="ce1">
            <text:p>0.1401</text:p>
          </table:table-cell>
          <table:table-cell table:number-columns-repeated="16378"/>
        </table:table-row>
        <table:table-row table:style-name="ro13">
          <table:table-cell office:value-type="float" office:value="5.01" table:style-name="ce1">
            <text:p>5.01</text:p>
          </table:table-cell>
          <table:table-cell office:value-type="float" office:value="1.93" table:style-name="ce1">
            <text:p>1.93</text:p>
          </table:table-cell>
          <table:table-cell office:value-type="float" office:value="18.239999999999998" table:style-name="ce1">
            <text:p>18.24</text:p>
          </table:table-cell>
          <table:table-cell office:value-type="float" office:value="5.0099999999999999E-2" table:formula="of:=[.A204]/100" table:style-name="ce1">
            <text:p>0.0501</text:p>
          </table:table-cell>
          <table:table-cell office:value-type="float" office:value="1.9299999999999998E-2" table:formula="of:=[.B204]/100" table:style-name="ce1">
            <text:p>0.0193</text:p>
          </table:table-cell>
          <table:table-cell office:value-type="float" office:value="0.18239999999999998" table:formula="of:=[.C204]/100" table:style-name="ce1">
            <text:p>0.1824</text:p>
          </table:table-cell>
          <table:table-cell table:number-columns-repeated="16378"/>
        </table:table-row>
        <table:table-row table:style-name="ro13">
          <table:table-cell office:value-type="float" office:value="3.87" table:style-name="ce1">
            <text:p>3.87</text:p>
          </table:table-cell>
          <table:table-cell office:value-type="float" office:value="1.08" table:style-name="ce1">
            <text:p>1.08</text:p>
          </table:table-cell>
          <table:table-cell office:value-type="float" office:value="18.32" table:style-name="ce1">
            <text:p>18.32</text:p>
          </table:table-cell>
          <table:table-cell office:value-type="float" office:value="3.8699999999999998E-2" table:formula="of:=[.A205]/100" table:style-name="ce1">
            <text:p>0.0387</text:p>
          </table:table-cell>
          <table:table-cell office:value-type="float" office:value="1.0800000000000001E-2" table:formula="of:=[.B205]/100" table:style-name="ce1">
            <text:p>0.0108</text:p>
          </table:table-cell>
          <table:table-cell office:value-type="float" office:value="0.1832" table:formula="of:=[.C205]/100" table:style-name="ce1">
            <text:p>0.1832</text:p>
          </table:table-cell>
          <table:table-cell table:number-columns-repeated="16378"/>
        </table:table-row>
        <table:table-row table:style-name="ro13">
          <table:table-cell office:value-type="float" office:value="4.79" table:style-name="ce1">
            <text:p>4.79</text:p>
          </table:table-cell>
          <table:table-cell office:value-type="float" office:value="2.2200000000000002" table:style-name="ce1">
            <text:p>2.22</text:p>
          </table:table-cell>
          <table:table-cell office:value-type="float" office:value="18.57" table:style-name="ce1">
            <text:p>18.57</text:p>
          </table:table-cell>
          <table:table-cell office:value-type="float" office:value="4.7899999999999998E-2" table:formula="of:=[.A206]/100" table:style-name="ce1">
            <text:p>0.0479</text:p>
          </table:table-cell>
          <table:table-cell office:value-type="float" office:value="2.2200000000000001E-2" table:formula="of:=[.B206]/100" table:style-name="ce1">
            <text:p>0.0222</text:p>
          </table:table-cell>
          <table:table-cell office:value-type="float" office:value="0.1857" table:formula="of:=[.C206]/100" table:style-name="ce1">
            <text:p>0.1857</text:p>
          </table:table-cell>
          <table:table-cell table:number-columns-repeated="16378"/>
        </table:table-row>
        <table:table-row table:style-name="ro13">
          <table:table-cell office:value-type="float" office:value="5.77" table:style-name="ce1">
            <text:p>5.77</text:p>
          </table:table-cell>
          <table:table-cell office:value-type="float" office:value="2.58" table:style-name="ce1">
            <text:p>2.58</text:p>
          </table:table-cell>
          <table:table-cell office:value-type="float" office:value="18.68" table:style-name="ce1">
            <text:p>18.68</text:p>
          </table:table-cell>
          <table:table-cell office:value-type="float" office:value="5.7699999999999994E-2" table:formula="of:=[.A207]/100" table:style-name="ce1">
            <text:p>0.0577</text:p>
          </table:table-cell>
          <table:table-cell office:value-type="float" office:value="2.58E-2" table:formula="of:=[.B207]/100" table:style-name="ce1">
            <text:p>0.0258</text:p>
          </table:table-cell>
          <table:table-cell office:value-type="float" office:value="0.18679999999999999" table:formula="of:=[.C207]/100" table:style-name="ce1">
            <text:p>0.1868</text:p>
          </table:table-cell>
          <table:table-cell table:number-columns-repeated="16378"/>
        </table:table-row>
        <table:table-row table:style-name="ro13">
          <table:table-cell office:value-type="float" office:value="6.2" table:style-name="ce1">
            <text:p>6.2</text:p>
          </table:table-cell>
          <table:table-cell office:value-type="float" office:value="2.89" table:style-name="ce1">
            <text:p>2.89</text:p>
          </table:table-cell>
          <table:table-cell office:value-type="float" office:value="18.59" table:style-name="ce1">
            <text:p>18.59</text:p>
          </table:table-cell>
          <table:table-cell office:value-type="float" office:value="6.2E-2" table:formula="of:=[.A208]/100" table:style-name="ce1">
            <text:p>0.062</text:p>
          </table:table-cell>
          <table:table-cell office:value-type="float" office:value="2.8900000000000002E-2" table:formula="of:=[.B208]/100" table:style-name="ce1">
            <text:p>0.0289</text:p>
          </table:table-cell>
          <table:table-cell office:value-type="float" office:value="0.18590000000000001" table:formula="of:=[.C208]/100" table:style-name="ce1">
            <text:p>0.1859</text:p>
          </table:table-cell>
          <table:table-cell table:number-columns-repeated="16378"/>
        </table:table-row>
        <table:table-row table:style-name="ro13">
          <table:table-cell office:value-type="float" office:value="5.24" table:style-name="ce1">
            <text:p>5.24</text:p>
          </table:table-cell>
          <table:table-cell office:value-type="float" office:value="3.18" table:style-name="ce1">
            <text:p>3.18</text:p>
          </table:table-cell>
          <table:table-cell office:value-type="float" office:value="14.03" table:style-name="ce1">
            <text:p>14.03</text:p>
          </table:table-cell>
          <table:table-cell office:value-type="float" office:value="5.2400000000000002E-2" table:formula="of:=[.A209]/100" table:style-name="ce1">
            <text:p>0.0524</text:p>
          </table:table-cell>
          <table:table-cell office:value-type="float" office:value="3.1800000000000002E-2" table:formula="of:=[.B209]/100" table:style-name="ce1">
            <text:p>0.0318</text:p>
          </table:table-cell>
          <table:table-cell office:value-type="float" office:value="0.14029999999999998" table:formula="of:=[.C209]/100" table:style-name="ce1">
            <text:p>0.1403</text:p>
          </table:table-cell>
          <table:table-cell table:number-columns-repeated="16378"/>
        </table:table-row>
        <table:table-row table:style-name="ro13">
          <table:table-cell office:value-type="float" office:value="5.9" table:style-name="ce1">
            <text:p>5.9</text:p>
          </table:table-cell>
          <table:table-cell office:value-type="float" office:value="3.34" table:style-name="ce1">
            <text:p>3.34</text:p>
          </table:table-cell>
          <table:table-cell office:value-type="float" office:value="13.81" table:style-name="ce1">
            <text:p>13.81</text:p>
          </table:table-cell>
          <table:table-cell office:value-type="float" office:value="5.9000000000000004E-2" table:formula="of:=[.A210]/100" table:style-name="ce1">
            <text:p>0.059</text:p>
          </table:table-cell>
          <table:table-cell office:value-type="float" office:value="3.3399999999999999E-2" table:formula="of:=[.B210]/100" table:style-name="ce1">
            <text:p>0.0334</text:p>
          </table:table-cell>
          <table:table-cell office:value-type="float" office:value="0.1381" table:formula="of:=[.C210]/100" table:style-name="ce1">
            <text:p>0.1381</text:p>
          </table:table-cell>
          <table:table-cell table:number-columns-repeated="16378"/>
        </table:table-row>
        <table:table-row table:style-name="ro13">
          <table:table-cell office:value-type="float" office:value="6.35" table:style-name="ce1">
            <text:p>6.35</text:p>
          </table:table-cell>
          <table:table-cell office:value-type="float" office:value="2.29" table:style-name="ce1">
            <text:p>2.29</text:p>
          </table:table-cell>
          <table:table-cell office:value-type="float" office:value="12.94" table:style-name="ce1">
            <text:p>12.94</text:p>
          </table:table-cell>
          <table:table-cell office:value-type="float" office:value="6.3500000000000001E-2" table:formula="of:=[.A211]/100" table:style-name="ce1">
            <text:p>0.0635</text:p>
          </table:table-cell>
          <table:table-cell office:value-type="float" office:value="2.29E-2" table:formula="of:=[.B211]/100" table:style-name="ce1">
            <text:p>0.0229</text:p>
          </table:table-cell>
          <table:table-cell office:value-type="float" office:value="0.12939999999999999" table:formula="of:=[.C211]/100" table:style-name="ce1">
            <text:p>0.1294</text:p>
          </table:table-cell>
          <table:table-cell table:number-columns-repeated="16378"/>
        </table:table-row>
        <table:table-row table:style-name="ro13">
          <table:table-cell office:value-type="float" office:value="6.51" table:style-name="ce1">
            <text:p>6.51</text:p>
          </table:table-cell>
          <table:table-cell office:value-type="float" office:value="2.52" table:style-name="ce1">
            <text:p>2.52</text:p>
          </table:table-cell>
          <table:table-cell office:value-type="float" office:value="12.96" table:style-name="ce1">
            <text:p>12.96</text:p>
          </table:table-cell>
          <table:table-cell office:value-type="float" office:value="6.5099999999999991E-2" table:formula="of:=[.A212]/100" table:style-name="ce1">
            <text:p>0.0651</text:p>
          </table:table-cell>
          <table:table-cell office:value-type="float" office:value="2.52E-2" table:formula="of:=[.B212]/100" table:style-name="ce1">
            <text:p>0.0252</text:p>
          </table:table-cell>
          <table:table-cell office:value-type="float" office:value="0.12960000000000002" table:formula="of:=[.C212]/100" table:style-name="ce1">
            <text:p>0.1296</text:p>
          </table:table-cell>
          <table:table-cell table:number-columns-repeated="16378"/>
        </table:table-row>
        <table:table-row table:style-name="ro13">
          <table:table-cell office:value-type="float" office:value="6.16" table:style-name="ce1">
            <text:p>6.16</text:p>
          </table:table-cell>
          <table:table-cell office:value-type="float" office:value="1.93" table:style-name="ce1">
            <text:p>1.93</text:p>
          </table:table-cell>
          <table:table-cell office:value-type="float" office:value="12.97" table:style-name="ce1">
            <text:p>12.97</text:p>
          </table:table-cell>
          <table:table-cell office:value-type="float" office:value="6.1600000000000002E-2" table:formula="of:=[.A213]/100" table:style-name="ce1">
            <text:p>0.0616</text:p>
          </table:table-cell>
          <table:table-cell office:value-type="float" office:value="1.9299999999999998E-2" table:formula="of:=[.B213]/100" table:style-name="ce1">
            <text:p>0.0193</text:p>
          </table:table-cell>
          <table:table-cell office:value-type="float" office:value="0.12970000000000001" table:formula="of:=[.C213]/100" table:style-name="ce1">
            <text:p>0.1297</text:p>
          </table:table-cell>
          <table:table-cell table:number-columns-repeated="16378"/>
        </table:table-row>
        <table:table-row table:style-name="ro13">
          <table:table-cell office:value-type="float" office:value="5.36" table:style-name="ce1">
            <text:p>5.36</text:p>
          </table:table-cell>
          <table:table-cell office:value-type="float" office:value="1.1100000000000001" table:style-name="ce1">
            <text:p>1.11</text:p>
          </table:table-cell>
          <table:table-cell office:value-type="float" office:value="12.15" table:style-name="ce1">
            <text:p>12.15</text:p>
          </table:table-cell>
          <table:table-cell office:value-type="float" office:value="5.3600000000000002E-2" table:formula="of:=[.A214]/100" table:style-name="ce1">
            <text:p>0.0536</text:p>
          </table:table-cell>
          <table:table-cell office:value-type="float" office:value="1.11E-2" table:formula="of:=[.B214]/100" table:style-name="ce1">
            <text:p>0.0111</text:p>
          </table:table-cell>
          <table:table-cell office:value-type="float" office:value="0.1215" table:formula="of:=[.C214]/100" table:style-name="ce1">
            <text:p>0.1215</text:p>
          </table:table-cell>
          <table:table-cell table:number-columns-repeated="16378"/>
        </table:table-row>
        <table:table-row table:style-name="ro13">
          <table:table-cell office:value-type="float" office:value="4.33" table:style-name="ce1">
            <text:p>4.33</text:p>
          </table:table-cell>
          <table:table-cell office:value-type="float" office:value="1.23" table:style-name="ce1">
            <text:p>1.23</text:p>
          </table:table-cell>
          <table:table-cell office:value-type="float" office:value="11.75" table:style-name="ce1">
            <text:p>11.75</text:p>
          </table:table-cell>
          <table:table-cell office:value-type="float" office:value="4.3299999999999998E-2" table:formula="of:=[.A215]/100" table:style-name="ce1">
            <text:p>0.0433</text:p>
          </table:table-cell>
          <table:table-cell office:value-type="float" office:value="1.23E-2" table:formula="of:=[.B215]/100" table:style-name="ce1">
            <text:p>0.0123</text:p>
          </table:table-cell>
          <table:table-cell office:value-type="float" office:value="0.11749999999999999" table:formula="of:=[.C215]/100" table:style-name="ce1">
            <text:p>0.1175</text:p>
          </table:table-cell>
          <table:table-cell table:number-columns-repeated="16378"/>
        </table:table-row>
        <table:table-row table:style-name="ro13">
          <table:table-cell office:value-type="float" office:value="2.52" table:style-name="ce1">
            <text:p>2.52</text:p>
          </table:table-cell>
          <table:table-cell office:value-type="float" office:value="0.59" table:style-name="ce1">
            <text:p>0.59</text:p>
          </table:table-cell>
          <table:table-cell office:value-type="float" office:value="10.98" table:style-name="ce1">
            <text:p>10.98</text:p>
          </table:table-cell>
          <table:table-cell office:value-type="float" office:value="2.52E-2" table:formula="of:=[.A216]/100" table:style-name="ce1">
            <text:p>0.0252</text:p>
          </table:table-cell>
          <table:table-cell office:value-type="float" office:value="5.8999999999999999E-3" table:formula="of:=[.B216]/100" table:style-name="ce1">
            <text:p>0.0059</text:p>
          </table:table-cell>
          <table:table-cell office:value-type="float" office:value="0.10980000000000001" table:formula="of:=[.C216]/100" table:style-name="ce1">
            <text:p>0.1098</text:p>
          </table:table-cell>
          <table:table-cell table:number-columns-repeated="16378"/>
        </table:table-row>
        <table:table-row table:style-name="ro13">
          <table:table-cell office:value-type="float" office:value="1.78" table:style-name="ce1">
            <text:p>1.78</text:p>
          </table:table-cell>
          <table:table-cell office:value-type="float" office:value="0.32" table:style-name="ce1">
            <text:p>0.32</text:p>
          </table:table-cell>
          <table:table-cell office:value-type="float" office:value="10.34" table:style-name="ce1">
            <text:p>10.34</text:p>
          </table:table-cell>
          <table:table-cell office:value-type="float" office:value="1.78E-2" table:formula="of:=[.A217]/100" table:style-name="ce1">
            <text:p>0.0178</text:p>
          </table:table-cell>
          <table:table-cell office:value-type="float" office:value="3.2000000000000002E-3" table:formula="of:=[.B217]/100" table:style-name="ce1">
            <text:p>0.0032</text:p>
          </table:table-cell>
          <table:table-cell office:value-type="float" office:value="0.10339999999999999" table:formula="of:=[.C217]/100" table:style-name="ce1">
            <text:p>0.1034</text:p>
          </table:table-cell>
          <table:table-cell table:number-columns-repeated="16378"/>
        </table:table-row>
        <table:table-row table:style-name="ro13">
          <table:table-cell office:value-type="float" office:value="0.39" table:style-name="ce1">
            <text:p>0.39</text:p>
          </table:table-cell>
          <table:table-cell office:value-type="float" office:value="1.7" table:style-name="ce1">
            <text:p>1.7</text:p>
          </table:table-cell>
          <table:table-cell office:value-type="float" office:value="7.75" table:style-name="ce1">
            <text:p>7.75</text:p>
          </table:table-cell>
          <table:table-cell office:value-type="float" office:value="3.9000000000000003E-3" table:formula="of:=[.A218]/100" table:style-name="ce1">
            <text:p>0.0039</text:p>
          </table:table-cell>
          <table:table-cell office:value-type="float" office:value="1.7000000000000001E-2" table:formula="of:=[.B218]/100" table:style-name="ce1">
            <text:p>0.017</text:p>
          </table:table-cell>
          <table:table-cell office:value-type="float" office:value="7.7499999999999999E-2" table:formula="of:=[.C218]/100" table:style-name="ce1">
            <text:p>0.0775</text:p>
          </table:table-cell>
          <table:table-cell table:number-columns-repeated="16378"/>
        </table:table-row>
        <table:table-row table:style-name="ro13">
          <table:table-cell office:value-type="float" office:value="-1.1200000000000001" table:style-name="ce1">
            <text:p>-1.12</text:p>
          </table:table-cell>
          <table:table-cell office:value-type="float" office:value="1.22" table:style-name="ce1">
            <text:p>1.22</text:p>
          </table:table-cell>
          <table:table-cell office:value-type="float" office:value="6.32" table:style-name="ce1">
            <text:p>6.32</text:p>
          </table:table-cell>
          <table:table-cell office:value-type="float" office:value="-1.1200000000000002E-2" table:formula="of:=[.A219]/100" table:style-name="ce1">
            <text:p>-0.0112</text:p>
          </table:table-cell>
          <table:table-cell office:value-type="float" office:value="1.2199999999999999E-2" table:formula="of:=[.B219]/100" table:style-name="ce1">
            <text:p>0.0122</text:p>
          </table:table-cell>
          <table:table-cell office:value-type="float" office:value="6.3200000000000006E-2" table:formula="of:=[.C219]/100" table:style-name="ce1">
            <text:p>0.0632</text:p>
          </table:table-cell>
          <table:table-cell table:number-columns-repeated="16378"/>
        </table:table-row>
        <table:table-row table:style-name="ro13">
          <table:table-cell office:value-type="float" office:value="-1.52" table:style-name="ce1">
            <text:p>-1.52</text:p>
          </table:table-cell>
          <table:table-cell office:value-type="float" office:value="0.85" table:style-name="ce1">
            <text:p>0.85</text:p>
          </table:table-cell>
          <table:table-cell office:value-type="float" office:value="5.68" table:style-name="ce1">
            <text:p>5.68</text:p>
          </table:table-cell>
          <table:table-cell office:value-type="float" office:value="-1.52E-2" table:formula="of:=[.A220]/100" table:style-name="ce1">
            <text:p>-0.0152</text:p>
          </table:table-cell>
          <table:table-cell office:value-type="float" office:value="8.5000000000000006E-3" table:formula="of:=[.B220]/100" table:style-name="ce1">
            <text:p>0.0085</text:p>
          </table:table-cell>
          <table:table-cell office:value-type="float" office:value="5.6799999999999996E-2" table:formula="of:=[.C220]/100" table:style-name="ce1">
            <text:p>0.0568</text:p>
          </table:table-cell>
          <table:table-cell table:number-columns-repeated="16378"/>
        </table:table-row>
        <table:table-row table:style-name="ro13">
          <table:table-cell office:value-type="float" office:value="-1.96" table:style-name="ce1">
            <text:p>-1.96</text:p>
          </table:table-cell>
          <table:table-cell office:value-type="float" office:value="1.49" table:style-name="ce1">
            <text:p>1.49</text:p>
          </table:table-cell>
          <table:table-cell office:value-type="float" office:value="5.65" table:style-name="ce1">
            <text:p>5.65</text:p>
          </table:table-cell>
          <table:table-cell office:value-type="float" office:value="-1.9599999999999999E-2" table:formula="of:=[.A221]/100" table:style-name="ce1">
            <text:p>-0.0196</text:p>
          </table:table-cell>
          <table:table-cell office:value-type="float" office:value="1.49E-2" table:formula="of:=[.B221]/100" table:style-name="ce1">
            <text:p>0.0149</text:p>
          </table:table-cell>
          <table:table-cell office:value-type="float" office:value="5.6500000000000002E-2" table:formula="of:=[.C221]/100" table:style-name="ce1">
            <text:p>0.0565</text:p>
          </table:table-cell>
          <table:table-cell table:number-columns-repeated="16378"/>
        </table:table-row>
        <table:table-row table:style-name="ro13">
          <table:table-cell office:value-type="float" office:value="-2.5" table:style-name="ce1">
            <text:p>-2.5</text:p>
          </table:table-cell>
          <table:table-cell office:value-type="float" office:value="-0.27" table:style-name="ce1">
            <text:p>-0.27</text:p>
          </table:table-cell>
          <table:table-cell office:value-type="float" office:value="4.01" table:style-name="ce1">
            <text:p>4.01</text:p>
          </table:table-cell>
          <table:table-cell office:value-type="float" office:value="-2.5000000000000001E-2" table:formula="of:=[.A222]/100" table:style-name="ce1">
            <text:p>-0.025</text:p>
          </table:table-cell>
          <table:table-cell office:value-type="float" office:value="-2.7000000000000001E-3" table:formula="of:=[.B222]/100" table:style-name="ce1">
            <text:p>-0.0027</text:p>
          </table:table-cell>
          <table:table-cell office:value-type="float" office:value="4.0099999999999997E-2" table:formula="of:=[.C222]/100" table:style-name="ce1">
            <text:p>0.0401</text:p>
          </table:table-cell>
          <table:table-cell table:number-columns-repeated="16378"/>
        </table:table-row>
        <table:table-row table:style-name="ro13">
          <table:table-cell office:value-type="float" office:value="-2.65" table:style-name="ce1">
            <text:p>-2.65</text:p>
          </table:table-cell>
          <table:table-cell office:value-type="float" office:value="-0.63" table:style-name="ce1">
            <text:p>-0.63</text:p>
          </table:table-cell>
          <table:table-cell office:value-type="float" office:value="2.89" table:style-name="ce1">
            <text:p>2.89</text:p>
          </table:table-cell>
          <table:table-cell office:value-type="float" office:value="-2.6499999999999999E-2" table:formula="of:=[.A223]/100" table:style-name="ce1">
            <text:p>-0.0265</text:p>
          </table:table-cell>
          <table:table-cell office:value-type="float" office:value="-6.3E-3" table:formula="of:=[.B223]/100" table:style-name="ce1">
            <text:p>-0.0063</text:p>
          </table:table-cell>
          <table:table-cell office:value-type="float" office:value="2.8900000000000002E-2" table:formula="of:=[.C223]/100" table:style-name="ce1">
            <text:p>0.0289</text:p>
          </table:table-cell>
          <table:table-cell table:number-columns-repeated="16378"/>
        </table:table-row>
        <table:table-row table:style-name="ro13">
          <table:table-cell office:value-type="float" office:value="-2.56" table:style-name="ce1">
            <text:p>-2.56</text:p>
          </table:table-cell>
          <table:table-cell office:value-type="float" office:value="-0.61" table:style-name="ce1">
            <text:p>-0.61</text:p>
          </table:table-cell>
          <table:table-cell office:value-type="float" office:value="2.58" table:style-name="ce1">
            <text:p>2.58</text:p>
          </table:table-cell>
          <table:table-cell office:value-type="float" office:value="-2.5600000000000001E-2" table:formula="of:=[.A224]/100" table:style-name="ce1">
            <text:p>-0.0256</text:p>
          </table:table-cell>
          <table:table-cell office:value-type="float" office:value="-6.0999999999999995E-3" table:formula="of:=[.B224]/100" table:style-name="ce1">
            <text:p>-0.0061</text:p>
          </table:table-cell>
          <table:table-cell office:value-type="float" office:value="2.58E-2" table:formula="of:=[.C224]/100" table:style-name="ce1">
            <text:p>0.0258</text:p>
          </table:table-cell>
          <table:table-cell table:number-columns-repeated="16378"/>
        </table:table-row>
        <table:table-row table:style-name="ro13">
          <table:table-cell office:value-type="float" office:value="-2.38" table:style-name="ce1">
            <text:p>-2.38</text:p>
          </table:table-cell>
          <table:table-cell office:value-type="float" office:value="-1.57" table:style-name="ce1">
            <text:p>-1.57</text:p>
          </table:table-cell>
          <table:table-cell office:value-type="float" office:value="0.85" table:style-name="ce1">
            <text:p>0.85</text:p>
          </table:table-cell>
          <table:table-cell office:value-type="float" office:value="-2.3799999999999998E-2" table:formula="of:=[.A225]/100" table:style-name="ce1">
            <text:p>-0.0238</text:p>
          </table:table-cell>
          <table:table-cell office:value-type="float" office:value="-1.5700000000000002E-2" table:formula="of:=[.B225]/100" table:style-name="ce1">
            <text:p>-0.0157</text:p>
          </table:table-cell>
          <table:table-cell office:value-type="float" office:value="8.5000000000000006E-3" table:formula="of:=[.C225]/100" table:style-name="ce1">
            <text:p>0.0085</text:p>
          </table:table-cell>
          <table:table-cell table:number-columns-repeated="16378"/>
        </table:table-row>
        <table:table-row table:style-name="ro13">
          <table:table-cell office:value-type="float" office:value="-0.47" table:style-name="ce1">
            <text:p>-0.47</text:p>
          </table:table-cell>
          <table:table-cell office:value-type="float" office:value="-1.44" table:style-name="ce1">
            <text:p>-1.44</text:p>
          </table:table-cell>
          <table:table-cell office:value-type="float" office:value="1.87" table:style-name="ce1">
            <text:p>1.87</text:p>
          </table:table-cell>
          <table:table-cell office:value-type="float" office:value="-4.6999999999999993E-3" table:formula="of:=[.A226]/100" table:style-name="ce1">
            <text:p>-0.0047</text:p>
          </table:table-cell>
          <table:table-cell office:value-type="float" office:value="-1.44E-2" table:formula="of:=[.B226]/100" table:style-name="ce1">
            <text:p>-0.0144</text:p>
          </table:table-cell>
          <table:table-cell office:value-type="float" office:value="1.8700000000000001E-2" table:formula="of:=[.C226]/100" table:style-name="ce1">
            <text:p>0.0187</text:p>
          </table:table-cell>
          <table:table-cell table:number-columns-repeated="16378"/>
        </table:table-row>
        <table:table-row table:style-name="ro13">
          <table:table-cell office:value-type="float" office:value="-1.1499999999999999" table:style-name="ce1">
            <text:p>-1.15</text:p>
          </table:table-cell>
          <table:table-cell office:value-type="float" office:value="-2.2599999999999998" table:style-name="ce1">
            <text:p>-2.26</text:p>
          </table:table-cell>
          <table:table-cell office:value-type="float" office:value="2.17" table:style-name="ce1">
            <text:p>2.17</text:p>
          </table:table-cell>
          <table:table-cell office:value-type="float" office:value="-1.15E-2" table:formula="of:=[.A227]/100" table:style-name="ce1">
            <text:p>-0.0115</text:p>
          </table:table-cell>
          <table:table-cell office:value-type="float" office:value="-2.2599999999999999E-2" table:formula="of:=[.B227]/100" table:style-name="ce1">
            <text:p>-0.0226</text:p>
          </table:table-cell>
          <table:table-cell office:value-type="float" office:value="2.1700000000000001E-2" table:formula="of:=[.C227]/100" table:style-name="ce1">
            <text:p>0.0217</text:p>
          </table:table-cell>
          <table:table-cell table:number-columns-repeated="16378"/>
        </table:table-row>
        <table:table-row table:style-name="ro13">
          <table:table-cell office:value-type="float" office:value="-1.21" table:style-name="ce1">
            <text:p>-1.21</text:p>
          </table:table-cell>
          <table:table-cell office:value-type="float" office:value="-2.92" table:style-name="ce1">
            <text:p>-2.92</text:p>
          </table:table-cell>
          <table:table-cell office:value-type="float" office:value="2.14" table:style-name="ce1">
            <text:p>2.14</text:p>
          </table:table-cell>
          <table:table-cell office:value-type="float" office:value="-1.21E-2" table:formula="of:=[.A228]/100" table:style-name="ce1">
            <text:p>-0.0121</text:p>
          </table:table-cell>
          <table:table-cell office:value-type="float" office:value="-2.92E-2" table:formula="of:=[.B228]/100" table:style-name="ce1">
            <text:p>-0.0292</text:p>
          </table:table-cell>
          <table:table-cell office:value-type="float" office:value="2.1400000000000002E-2" table:formula="of:=[.C228]/100" table:style-name="ce1">
            <text:p>0.0214</text:p>
          </table:table-cell>
          <table:table-cell table:number-columns-repeated="16378"/>
        </table:table-row>
        <table:table-row table:style-name="ro13">
          <table:table-cell office:value-type="float" office:value="-0.38" table:style-name="ce1">
            <text:p>-0.38</text:p>
          </table:table-cell>
          <table:table-cell office:value-type="float" office:value="-1.95" table:style-name="ce1">
            <text:p>-1.95</text:p>
          </table:table-cell>
          <table:table-cell office:value-type="float" office:value="3.43" table:style-name="ce1">
            <text:p>3.43</text:p>
          </table:table-cell>
          <table:table-cell office:value-type="float" office:value="-3.8E-3" table:formula="of:=[.A229]/100" table:style-name="ce1">
            <text:p>-0.0038</text:p>
          </table:table-cell>
          <table:table-cell office:value-type="float" office:value="-1.95E-2" table:formula="of:=[.B229]/100" table:style-name="ce1">
            <text:p>-0.0195</text:p>
          </table:table-cell>
          <table:table-cell office:value-type="float" office:value="3.4300000000000004E-2" table:formula="of:=[.C229]/100" table:style-name="ce1">
            <text:p>0.0343</text:p>
          </table:table-cell>
          <table:table-cell table:number-columns-repeated="16378"/>
        </table:table-row>
        <table:table-row table:style-name="ro13">
          <table:table-cell office:value-type="float" office:value="0.88" table:style-name="ce1">
            <text:p>0.88</text:p>
          </table:table-cell>
          <table:table-cell office:value-type="float" office:value="-1.21" table:style-name="ce1">
            <text:p>-1.21</text:p>
          </table:table-cell>
          <table:table-cell office:value-type="float" office:value="4.05" table:style-name="ce1">
            <text:p>4.05</text:p>
          </table:table-cell>
          <table:table-cell office:value-type="float" office:value="8.8000000000000005E-3" table:formula="of:=[.A230]/100" table:style-name="ce1">
            <text:p>0.0088</text:p>
          </table:table-cell>
          <table:table-cell office:value-type="float" office:value="-1.21E-2" table:formula="of:=[.B230]/100" table:style-name="ce1">
            <text:p>-0.0121</text:p>
          </table:table-cell>
          <table:table-cell office:value-type="float" office:value="4.0500000000000001E-2" table:formula="of:=[.C230]/100" table:style-name="ce1">
            <text:p>0.0405</text:p>
          </table:table-cell>
          <table:table-cell table:number-columns-repeated="16378"/>
        </table:table-row>
        <table:table-row table:style-name="ro13">
          <table:table-cell office:value-type="float" office:value="1.65" table:style-name="ce1">
            <text:p>1.65</text:p>
          </table:table-cell>
          <table:table-cell office:value-type="float" office:value="-0.89" table:style-name="ce1">
            <text:p>-0.89</text:p>
          </table:table-cell>
          <table:table-cell office:value-type="float" office:value="3.58" table:style-name="ce1">
            <text:p>3.58</text:p>
          </table:table-cell>
          <table:table-cell office:value-type="float" office:value="1.6500000000000001E-2" table:formula="of:=[.A231]/100" table:style-name="ce1">
            <text:p>0.0165</text:p>
          </table:table-cell>
          <table:table-cell office:value-type="float" office:value="-8.8999999999999999E-3" table:formula="of:=[.B231]/100" table:style-name="ce1">
            <text:p>-0.0089</text:p>
          </table:table-cell>
          <table:table-cell office:value-type="float" office:value="3.5799999999999998E-2" table:formula="of:=[.C231]/100" table:style-name="ce1">
            <text:p>0.0358</text:p>
          </table:table-cell>
          <table:table-cell table:number-columns-repeated="16378"/>
        </table:table-row>
        <table:table-row table:style-name="ro13">
          <table:table-cell office:value-type="float" office:value="2.5099999999999998" table:style-name="ce1">
            <text:p>2.51</text:p>
          </table:table-cell>
          <table:table-cell office:value-type="float" office:value="-0.73" table:style-name="ce1">
            <text:p>-0.73</text:p>
          </table:table-cell>
          <table:table-cell office:value-type="float" office:value="4.37" table:style-name="ce1">
            <text:p>4.37</text:p>
          </table:table-cell>
          <table:table-cell office:value-type="float" office:value="2.5099999999999997E-2" table:formula="of:=[.A232]/100" table:style-name="ce1">
            <text:p>0.0251</text:p>
          </table:table-cell>
          <table:table-cell office:value-type="float" office:value="-7.3000000000000001E-3" table:formula="of:=[.B232]/100" table:style-name="ce1">
            <text:p>-0.0073</text:p>
          </table:table-cell>
          <table:table-cell office:value-type="float" office:value="4.3700000000000003E-2" table:formula="of:=[.C232]/100" table:style-name="ce1">
            <text:p>0.0437</text:p>
          </table:table-cell>
          <table:table-cell table:number-columns-repeated="16378"/>
        </table:table-row>
        <table:table-row table:style-name="ro13">
          <table:table-cell office:value-type="float" office:value="2.65" table:style-name="ce1">
            <text:p>2.65</text:p>
          </table:table-cell>
          <table:table-cell office:value-type="float" office:value="-0.57999999999999996" table:style-name="ce1">
            <text:p>-0.58</text:p>
          </table:table-cell>
          <table:table-cell office:value-type="float" office:value="4.3499999999999996" table:style-name="ce1">
            <text:p>4.35</text:p>
          </table:table-cell>
          <table:table-cell office:value-type="float" office:value="2.6499999999999999E-2" table:formula="of:=[.A233]/100" table:style-name="ce1">
            <text:p>0.0265</text:p>
          </table:table-cell>
          <table:table-cell office:value-type="float" office:value="-5.7999999999999996E-3" table:formula="of:=[.B233]/100" table:style-name="ce1">
            <text:p>-0.0058</text:p>
          </table:table-cell>
          <table:table-cell office:value-type="float" office:value="4.3499999999999997E-2" table:formula="of:=[.C233]/100" table:style-name="ce1">
            <text:p>0.0435</text:p>
          </table:table-cell>
          <table:table-cell table:number-columns-repeated="16378"/>
        </table:table-row>
        <table:table-row table:style-name="ro13">
          <table:table-cell office:value-type="float" office:value="4.17" table:style-name="ce1">
            <text:p>4.17</text:p>
          </table:table-cell>
          <table:table-cell office:value-type="float" office:value="0.43" table:style-name="ce1">
            <text:p>0.43</text:p>
          </table:table-cell>
          <table:table-cell office:value-type="float" office:value="4.1900000000000004" table:style-name="ce1">
            <text:p>4.19</text:p>
          </table:table-cell>
          <table:table-cell office:value-type="float" office:value="4.1700000000000001E-2" table:formula="of:=[.A234]/100" table:style-name="ce1">
            <text:p>0.0417</text:p>
          </table:table-cell>
          <table:table-cell office:value-type="float" office:value="4.3E-3" table:formula="of:=[.B234]/100" table:style-name="ce1">
            <text:p>0.0043</text:p>
          </table:table-cell>
          <table:table-cell office:value-type="float" office:value="4.1900000000000007E-2" table:formula="of:=[.C234]/100" table:style-name="ce1">
            <text:p>0.0419</text:p>
          </table:table-cell>
          <table:table-cell table:number-columns-repeated="16378"/>
        </table:table-row>
        <table:table-row table:style-name="ro13">
          <table:table-cell office:value-type="float" office:value="5.21" table:style-name="ce1">
            <text:p>5.21</text:p>
          </table:table-cell>
          <table:table-cell office:value-type="float" office:value="0.85" table:style-name="ce1">
            <text:p>0.85</text:p>
          </table:table-cell>
          <table:table-cell office:value-type="float" office:value="4.6900000000000004" table:style-name="ce1">
            <text:p>4.69</text:p>
          </table:table-cell>
          <table:table-cell office:value-type="float" office:value="5.21E-2" table:formula="of:=[.A235]/100" table:style-name="ce1">
            <text:p>0.0521</text:p>
          </table:table-cell>
          <table:table-cell office:value-type="float" office:value="8.5000000000000006E-3" table:formula="of:=[.B235]/100" table:style-name="ce1">
            <text:p>0.0085</text:p>
          </table:table-cell>
          <table:table-cell office:value-type="float" office:value="4.6900000000000004E-2" table:formula="of:=[.C235]/100" table:style-name="ce1">
            <text:p>0.0469</text:p>
          </table:table-cell>
          <table:table-cell table:number-columns-repeated="16378"/>
        </table:table-row>
        <table:table-row table:style-name="ro13">
          <table:table-cell office:value-type="float" office:value="5.64" table:style-name="ce1">
            <text:p>5.64</text:p>
          </table:table-cell>
          <table:table-cell office:value-type="float" office:value="1.04" table:style-name="ce1">
            <text:p>1.04</text:p>
          </table:table-cell>
          <table:table-cell office:value-type="float" office:value="4.54" table:style-name="ce1">
            <text:p>4.54</text:p>
          </table:table-cell>
          <table:table-cell office:value-type="float" office:value="5.6399999999999999E-2" table:formula="of:=[.A236]/100" table:style-name="ce1">
            <text:p>0.0564</text:p>
          </table:table-cell>
          <table:table-cell office:value-type="float" office:value="1.04E-2" table:formula="of:=[.B236]/100" table:style-name="ce1">
            <text:p>0.0104</text:p>
          </table:table-cell>
          <table:table-cell office:value-type="float" office:value="4.5400000000000003E-2" table:formula="of:=[.C236]/100" table:style-name="ce1">
            <text:p>0.0454</text:p>
          </table:table-cell>
          <table:table-cell table:number-columns-repeated="16378"/>
        </table:table-row>
        <table:table-row table:style-name="ro13">
          <table:table-cell office:value-type="float" office:value="5.39" table:style-name="ce1">
            <text:p>5.39</text:p>
          </table:table-cell>
          <table:table-cell office:value-type="float" office:value="0.92" table:style-name="ce1">
            <text:p>0.92</text:p>
          </table:table-cell>
          <table:table-cell office:value-type="float" office:value="4.9800000000000004" table:style-name="ce1">
            <text:p>4.98</text:p>
          </table:table-cell>
          <table:table-cell office:value-type="float" office:value="5.3899999999999997E-2" table:formula="of:=[.A237]/100" table:style-name="ce1">
            <text:p>0.0539</text:p>
          </table:table-cell>
          <table:table-cell office:value-type="float" office:value="9.1999999999999998E-3" table:formula="of:=[.B237]/100" table:style-name="ce1">
            <text:p>0.0092</text:p>
          </table:table-cell>
          <table:table-cell office:value-type="float" office:value="4.9800000000000004E-2" table:formula="of:=[.C237]/100" table:style-name="ce1">
            <text:p>0.0498</text:p>
          </table:table-cell>
          <table:table-cell table:number-columns-repeated="16378"/>
        </table:table-row>
        <table:table-row table:style-name="ro13">
          <table:table-cell office:value-type="float" office:value="4.34" table:style-name="ce1">
            <text:p>4.34</text:p>
          </table:table-cell>
          <table:table-cell office:value-type="float" office:value="0.54" table:style-name="ce1">
            <text:p>0.54</text:p>
          </table:table-cell>
          <table:table-cell office:value-type="float" office:value="5.07" table:style-name="ce1">
            <text:p>5.07</text:p>
          </table:table-cell>
          <table:table-cell office:value-type="float" office:value="4.3400000000000001E-2" table:formula="of:=[.A238]/100" table:style-name="ce1">
            <text:p>0.0434</text:p>
          </table:table-cell>
          <table:table-cell office:value-type="float" office:value="5.4000000000000003E-3" table:formula="of:=[.B238]/100" table:style-name="ce1">
            <text:p>0.0054</text:p>
          </table:table-cell>
          <table:table-cell office:value-type="float" office:value="5.0700000000000002E-2" table:formula="of:=[.C238]/100" table:style-name="ce1">
            <text:p>0.0507</text:p>
          </table:table-cell>
          <table:table-cell table:number-columns-repeated="16378"/>
        </table:table-row>
        <table:table-row table:style-name="ro13">
          <table:table-cell office:value-type="float" office:value="3.05" table:style-name="ce1">
            <text:p>3.05</text:p>
          </table:table-cell>
          <table:table-cell office:value-type="float" office:value="-0.74" table:style-name="ce1">
            <text:p>-0.74</text:p>
          </table:table-cell>
          <table:table-cell office:value-type="float" office:value="7.45" table:style-name="ce1">
            <text:p>7.45</text:p>
          </table:table-cell>
          <table:table-cell office:value-type="float" office:value="3.0499999999999999E-2" table:formula="of:=[.A239]/100" table:style-name="ce1">
            <text:p>0.0305</text:p>
          </table:table-cell>
          <table:table-cell office:value-type="float" office:value="-7.4000000000000003E-3" table:formula="of:=[.B239]/100" table:style-name="ce1">
            <text:p>-0.0074</text:p>
          </table:table-cell>
          <table:table-cell office:value-type="float" office:value="7.4499999999999997E-2" table:formula="of:=[.C239]/100" table:style-name="ce1">
            <text:p>0.0745</text:p>
          </table:table-cell>
          <table:table-cell table:number-columns-repeated="16378"/>
        </table:table-row>
        <table:table-row table:style-name="ro13">
          <table:table-cell office:value-type="float" office:value="2.11" table:style-name="ce1">
            <text:p>2.11</text:p>
          </table:table-cell>
          <table:table-cell office:value-type="float" office:value="-0.87" table:style-name="ce1">
            <text:p>-0.87</text:p>
          </table:table-cell>
          <table:table-cell office:value-type="float" office:value="7.15" table:style-name="ce1">
            <text:p>7.15</text:p>
          </table:table-cell>
          <table:table-cell office:value-type="float" office:value="2.1099999999999997E-2" table:formula="of:=[.A240]/100" table:style-name="ce1">
            <text:p>0.0211</text:p>
          </table:table-cell>
          <table:table-cell office:value-type="float" office:value="-8.6999999999999994E-3" table:formula="of:=[.B240]/100" table:style-name="ce1">
            <text:p>-0.0087</text:p>
          </table:table-cell>
          <table:table-cell office:value-type="float" office:value="7.1500000000000008E-2" table:formula="of:=[.C240]/100" table:style-name="ce1">
            <text:p>0.0715</text:p>
          </table:table-cell>
          <table:table-cell table:number-columns-repeated="16378"/>
        </table:table-row>
        <table:table-row table:style-name="ro13">
          <table:table-cell office:value-type="float" office:value="0.96" table:style-name="ce1">
            <text:p>0.96</text:p>
          </table:table-cell>
          <table:table-cell office:value-type="float" office:value="-0.94" table:style-name="ce1">
            <text:p>-0.94</text:p>
          </table:table-cell>
          <table:table-cell office:value-type="float" office:value="6.96" table:style-name="ce1">
            <text:p>6.96</text:p>
          </table:table-cell>
          <table:table-cell office:value-type="float" office:value="9.5999999999999992E-3" table:formula="of:=[.A241]/100" table:style-name="ce1">
            <text:p>0.0096</text:p>
          </table:table-cell>
          <table:table-cell office:value-type="float" office:value="-9.3999999999999986E-3" table:formula="of:=[.B241]/100" table:style-name="ce1">
            <text:p>-0.0094</text:p>
          </table:table-cell>
          <table:table-cell office:value-type="float" office:value="6.9599999999999995E-2" table:formula="of:=[.C241]/100" table:style-name="ce1">
            <text:p>0.0696</text:p>
          </table:table-cell>
          <table:table-cell table:number-columns-repeated="16378"/>
        </table:table-row>
        <table:table-row table:style-name="ro13">
          <table:table-cell office:value-type="float" office:value="0.27" table:style-name="ce1">
            <text:p>0.27</text:p>
          </table:table-cell>
          <table:table-cell office:value-type="float" office:value="-0.77" table:style-name="ce1">
            <text:p>-0.77</text:p>
          </table:table-cell>
          <table:table-cell office:value-type="float" office:value="6.68" table:style-name="ce1">
            <text:p>6.68</text:p>
          </table:table-cell>
          <table:table-cell office:value-type="float" office:value="2.7000000000000001E-3" table:formula="of:=[.A242]/100" table:style-name="ce1">
            <text:p>0.0027</text:p>
          </table:table-cell>
          <table:table-cell office:value-type="float" office:value="-7.7000000000000002E-3" table:formula="of:=[.B242]/100" table:style-name="ce1">
            <text:p>-0.0077</text:p>
          </table:table-cell>
          <table:table-cell office:value-type="float" office:value="6.6799999999999998E-2" table:formula="of:=[.C242]/100" table:style-name="ce1">
            <text:p>0.0668</text:p>
          </table:table-cell>
          <table:table-cell table:number-columns-repeated="16378"/>
        </table:table-row>
        <table:table-row table:style-name="ro13">
          <table:table-cell office:value-type="float" office:value="-0.27" table:style-name="ce1">
            <text:p>-0.27</text:p>
          </table:table-cell>
          <table:table-cell office:value-type="float" office:value="-0.97" table:style-name="ce1">
            <text:p>-0.97</text:p>
          </table:table-cell>
          <table:table-cell office:value-type="float" office:value="8.76" table:style-name="ce1">
            <text:p>8.76</text:p>
          </table:table-cell>
          <table:table-cell office:value-type="float" office:value="-2.7000000000000001E-3" table:formula="of:=[.A243]/100" table:style-name="ce1">
            <text:p>-0.0027</text:p>
          </table:table-cell>
          <table:table-cell office:value-type="float" office:value="-9.7000000000000003E-3" table:formula="of:=[.B243]/100" table:style-name="ce1">
            <text:p>-0.0097</text:p>
          </table:table-cell>
          <table:table-cell office:value-type="float" office:value="8.7599999999999997E-2" table:formula="of:=[.C243]/100" table:style-name="ce1">
            <text:p>0.0876</text:p>
          </table:table-cell>
          <table:table-cell table:number-columns-repeated="16378"/>
        </table:table-row>
        <table:table-row table:style-name="ro13">
          <table:table-cell office:value-type="float" office:value="-0.6" table:style-name="ce1">
            <text:p>-0.6</text:p>
          </table:table-cell>
          <table:table-cell office:value-type="float" office:value="-0.69" table:style-name="ce1">
            <text:p>-0.69</text:p>
          </table:table-cell>
          <table:table-cell office:value-type="float" office:value="7.15" table:style-name="ce1">
            <text:p>7.15</text:p>
          </table:table-cell>
          <table:table-cell office:value-type="float" office:value="-6.0000000000000001E-3" table:formula="of:=[.A244]/100" table:style-name="ce1">
            <text:p>-0.006</text:p>
          </table:table-cell>
          <table:table-cell office:value-type="float" office:value="-6.8999999999999999E-3" table:formula="of:=[.B244]/100" table:style-name="ce1">
            <text:p>-0.0069</text:p>
          </table:table-cell>
          <table:table-cell office:value-type="float" office:value="7.1500000000000008E-2" table:formula="of:=[.C244]/100" table:style-name="ce1">
            <text:p>0.0715</text:p>
          </table:table-cell>
          <table:table-cell table:number-columns-repeated="16378"/>
        </table:table-row>
        <table:table-row table:style-name="ro13">
          <table:table-cell office:value-type="float" office:value="1.38" table:style-name="ce1">
            <text:p>1.38</text:p>
          </table:table-cell>
          <table:table-cell office:value-type="float" office:value="-1.21" table:style-name="ce1">
            <text:p>-1.21</text:p>
          </table:table-cell>
          <table:table-cell office:value-type="float" office:value="14.05" table:style-name="ce1">
            <text:p>14.05</text:p>
          </table:table-cell>
          <table:table-cell office:value-type="float" office:value="1.38E-2" table:formula="of:=[.A245]/100" table:style-name="ce1">
            <text:p>0.0138</text:p>
          </table:table-cell>
          <table:table-cell office:value-type="float" office:value="-1.21E-2" table:formula="of:=[.B245]/100" table:style-name="ce1">
            <text:p>-0.0121</text:p>
          </table:table-cell>
          <table:table-cell office:value-type="float" office:value="0.14050000000000001" table:formula="of:=[.C245]/100" table:style-name="ce1">
            <text:p>0.1405</text:p>
          </table:table-cell>
          <table:table-cell table:number-columns-repeated="16378"/>
        </table:table-row>
        <table:table-row table:style-name="ro13">
          <table:table-cell office:value-type="float" office:value="2.82" table:style-name="ce1">
            <text:p>2.82</text:p>
          </table:table-cell>
          <table:table-cell office:value-type="float" office:value="-0.75" table:style-name="ce1">
            <text:p>-0.75</text:p>
          </table:table-cell>
          <table:table-cell office:value-type="float" office:value="15.63" table:style-name="ce1">
            <text:p>15.63</text:p>
          </table:table-cell>
          <table:table-cell office:value-type="float" office:value="2.8199999999999999E-2" table:formula="of:=[.A246]/100" table:style-name="ce1">
            <text:p>0.0282</text:p>
          </table:table-cell>
          <table:table-cell office:value-type="float" office:value="-7.4999999999999997E-3" table:formula="of:=[.B246]/100" table:style-name="ce1">
            <text:p>-0.0075</text:p>
          </table:table-cell>
          <table:table-cell office:value-type="float" office:value="0.15629999999999999" table:formula="of:=[.C246]/100" table:style-name="ce1">
            <text:p>0.1563</text:p>
          </table:table-cell>
          <table:table-cell table:number-columns-repeated="16378"/>
        </table:table-row>
        <table:table-row table:style-name="ro13">
          <table:table-cell office:value-type="float" office:value="3.03" table:style-name="ce1">
            <text:p>3.03</text:p>
          </table:table-cell>
          <table:table-cell office:value-type="float" office:value="-0.95" table:style-name="ce1">
            <text:p>-0.95</text:p>
          </table:table-cell>
          <table:table-cell office:value-type="float" office:value="15.88" table:style-name="ce1">
            <text:p>15.88</text:p>
          </table:table-cell>
          <table:table-cell office:value-type="float" office:value="3.0299999999999997E-2" table:formula="of:=[.A247]/100" table:style-name="ce1">
            <text:p>0.0303</text:p>
          </table:table-cell>
          <table:table-cell office:value-type="float" office:value="-9.4999999999999998E-3" table:formula="of:=[.B247]/100" table:style-name="ce1">
            <text:p>-0.0095</text:p>
          </table:table-cell>
          <table:table-cell office:value-type="float" office:value="0.1588" table:formula="of:=[.C247]/100" table:style-name="ce1">
            <text:p>0.1588</text:p>
          </table:table-cell>
          <table:table-cell table:number-columns-repeated="16378"/>
        </table:table-row>
        <table:table-row table:style-name="ro13">
          <table:table-cell office:value-type="float" office:value="3.38" table:style-name="ce1">
            <text:p>3.38</text:p>
          </table:table-cell>
          <table:table-cell office:value-type="float" office:value="-1.5" table:style-name="ce1">
            <text:p>-1.5</text:p>
          </table:table-cell>
          <table:table-cell office:value-type="float" office:value="15.28" table:style-name="ce1">
            <text:p>15.28</text:p>
          </table:table-cell>
          <table:table-cell office:value-type="float" office:value="3.3799999999999997E-2" table:formula="of:=[.A248]/100" table:style-name="ce1">
            <text:p>0.0338</text:p>
          </table:table-cell>
          <table:table-cell office:value-type="float" office:value="-1.4999999999999999E-2" table:formula="of:=[.B248]/100" table:style-name="ce1">
            <text:p>-0.015</text:p>
          </table:table-cell>
          <table:table-cell office:value-type="float" office:value="0.15279999999999999" table:formula="of:=[.C248]/100" table:style-name="ce1">
            <text:p>0.1528</text:p>
          </table:table-cell>
          <table:table-cell table:number-columns-repeated="16378"/>
        </table:table-row>
        <table:table-row table:style-name="ro13">
          <table:table-cell office:value-type="float" office:value="3.58" table:style-name="ce1">
            <text:p>3.58</text:p>
          </table:table-cell>
          <table:table-cell office:value-type="float" office:value="-2" table:style-name="ce1">
            <text:p>-2</text:p>
          </table:table-cell>
          <table:table-cell office:value-type="float" office:value="14.87" table:style-name="ce1">
            <text:p>14.87</text:p>
          </table:table-cell>
          <table:table-cell office:value-type="float" office:value="3.5799999999999998E-2" table:formula="of:=[.A249]/100" table:style-name="ce1">
            <text:p>0.0358</text:p>
          </table:table-cell>
          <table:table-cell office:value-type="float" office:value="-0.02" table:formula="of:=[.B249]/100" table:style-name="ce1">
            <text:p>-0.02</text:p>
          </table:table-cell>
          <table:table-cell office:value-type="float" office:value="0.1487" table:formula="of:=[.C249]/100" table:style-name="ce1">
            <text:p>0.1487</text:p>
          </table:table-cell>
          <table:table-cell table:number-columns-repeated="16378"/>
        </table:table-row>
        <table:table-row table:style-name="ro13">
          <table:table-cell office:value-type="float" office:value="3.86" table:style-name="ce1">
            <text:p>3.86</text:p>
          </table:table-cell>
          <table:table-cell office:value-type="float" office:value="-1.9" table:style-name="ce1">
            <text:p>-1.9</text:p>
          </table:table-cell>
          <table:table-cell office:value-type="float" office:value="9.85" table:style-name="ce1">
            <text:p>9.85</text:p>
          </table:table-cell>
          <table:table-cell office:value-type="float" office:value="3.8599999999999995E-2" table:formula="of:=[.A250]/100" table:style-name="ce1">
            <text:p>0.0386</text:p>
          </table:table-cell>
          <table:table-cell office:value-type="float" office:value="-1.9E-2" table:formula="of:=[.B250]/100" table:style-name="ce1">
            <text:p>-0.019</text:p>
          </table:table-cell>
          <table:table-cell office:value-type="float" office:value="9.849999999999999E-2" table:formula="of:=[.C250]/100" table:style-name="ce1">
            <text:p>0.0985</text:p>
          </table:table-cell>
          <table:table-cell table:number-columns-repeated="16378"/>
        </table:table-row>
        <table:table-row table:style-name="ro13">
          <table:table-cell office:value-type="float" office:value="3.88" table:style-name="ce1">
            <text:p>3.88</text:p>
          </table:table-cell>
          <table:table-cell office:value-type="float" office:value="-2.68" table:style-name="ce1">
            <text:p>-2.68</text:p>
          </table:table-cell>
          <table:table-cell office:value-type="float" office:value="10.84" table:style-name="ce1">
            <text:p>10.84</text:p>
          </table:table-cell>
          <table:table-cell office:value-type="float" office:value="3.8800000000000001E-2" table:formula="of:=[.A251]/100" table:style-name="ce1">
            <text:p>0.0388</text:p>
          </table:table-cell>
          <table:table-cell office:value-type="float" office:value="-2.6800000000000001E-2" table:formula="of:=[.B251]/100" table:style-name="ce1">
            <text:p>-0.0268</text:p>
          </table:table-cell>
          <table:table-cell office:value-type="float" office:value="0.1084" table:formula="of:=[.C251]/100" table:style-name="ce1">
            <text:p>0.1084</text:p>
          </table:table-cell>
          <table:table-cell table:number-columns-repeated="16378"/>
        </table:table-row>
        <table:table-row table:style-name="ro13">
          <table:table-cell office:value-type="float" office:value="2.4300000000000002" table:style-name="ce1">
            <text:p>2.43</text:p>
          </table:table-cell>
          <table:table-cell office:value-type="float" office:value="-2.31" table:style-name="ce1">
            <text:p>-2.31</text:p>
          </table:table-cell>
          <table:table-cell office:value-type="float" office:value="3.9" table:style-name="ce1">
            <text:p>3.9</text:p>
          </table:table-cell>
          <table:table-cell office:value-type="float" office:value="2.4300000000000002E-2" table:formula="of:=[.A252]/100" table:style-name="ce1">
            <text:p>0.0243</text:p>
          </table:table-cell>
          <table:table-cell office:value-type="float" office:value="-2.3099999999999999E-2" table:formula="of:=[.B252]/100" table:style-name="ce1">
            <text:p>-0.0231</text:p>
          </table:table-cell>
          <table:table-cell office:value-type="float" office:value="3.9E-2" table:formula="of:=[.C252]/100" table:style-name="ce1">
            <text:p>0.039</text:p>
          </table:table-cell>
          <table:table-cell table:number-columns-repeated="16378"/>
        </table:table-row>
        <table:table-row table:style-name="ro13">
          <table:table-cell office:value-type="float" office:value="1.98" table:style-name="ce1">
            <text:p>1.98</text:p>
          </table:table-cell>
          <table:table-cell office:value-type="float" office:value="-1.26" table:style-name="ce1">
            <text:p>-1.26</text:p>
          </table:table-cell>
          <table:table-cell office:value-type="float" office:value="-1.25" table:style-name="ce1">
            <text:p>-1.25</text:p>
          </table:table-cell>
          <table:table-cell office:value-type="float" office:value="1.9799999999999998E-2" table:formula="of:=[.A253]/100" table:style-name="ce1">
            <text:p>0.0198</text:p>
          </table:table-cell>
          <table:table-cell office:value-type="float" office:value="-1.26E-2" table:formula="of:=[.B253]/100" table:style-name="ce1">
            <text:p>-0.0126</text:p>
          </table:table-cell>
          <table:table-cell office:value-type="float" office:value="-1.2500000000000001E-2" table:formula="of:=[.C253]/100" table:style-name="ce1">
            <text:p>-0.0125</text:p>
          </table:table-cell>
          <table:table-cell table:number-columns-repeated="16378"/>
        </table:table-row>
        <table:table-row table:style-name="ro13">
          <table:table-cell office:value-type="float" office:value="2.25" table:style-name="ce1">
            <text:p>2.25</text:p>
          </table:table-cell>
          <table:table-cell office:value-type="float" office:value="-0.89" table:style-name="ce1">
            <text:p>-0.89</text:p>
          </table:table-cell>
          <table:table-cell office:value-type="float" office:value="-2.0099999999999998" table:style-name="ce1">
            <text:p>-2.01</text:p>
          </table:table-cell>
          <table:table-cell office:value-type="float" office:value="2.2499999999999999E-2" table:formula="of:=[.A254]/100" table:style-name="ce1">
            <text:p>0.0225</text:p>
          </table:table-cell>
          <table:table-cell office:value-type="float" office:value="-8.8999999999999999E-3" table:formula="of:=[.B254]/100" table:style-name="ce1">
            <text:p>-0.0089</text:p>
          </table:table-cell>
          <table:table-cell office:value-type="float" office:value="-2.0099999999999996E-2" table:formula="of:=[.C254]/100" table:style-name="ce1">
            <text:p>-0.0201</text:p>
          </table:table-cell>
          <table:table-cell table:number-columns-repeated="16378"/>
        </table:table-row>
        <table:table-row table:style-name="ro13">
          <table:table-cell office:value-type="float" office:value="2.57" table:style-name="ce1">
            <text:p>2.57</text:p>
          </table:table-cell>
          <table:table-cell office:value-type="float" office:value="-0.52" table:style-name="ce1">
            <text:p>-0.52</text:p>
          </table:table-cell>
          <table:table-cell office:value-type="float" office:value="-1.41" table:style-name="ce1">
            <text:p>-1.41</text:p>
          </table:table-cell>
          <table:table-cell office:value-type="float" office:value="2.5699999999999997E-2" table:formula="of:=[.A255]/100" table:style-name="ce1">
            <text:p>0.0257</text:p>
          </table:table-cell>
          <table:table-cell office:value-type="float" office:value="-5.1999999999999998E-3" table:formula="of:=[.B255]/100" table:style-name="ce1">
            <text:p>-0.0052</text:p>
          </table:table-cell>
          <table:table-cell office:value-type="float" office:value="-1.41E-2" table:formula="of:=[.C255]/100" table:style-name="ce1">
            <text:p>-0.0141</text:p>
          </table:table-cell>
          <table:table-cell table:number-columns-repeated="16378"/>
        </table:table-row>
        <table:table-row table:style-name="ro13">
          <table:table-cell office:value-type="float" office:value="2.98" table:style-name="ce1">
            <text:p>2.98</text:p>
          </table:table-cell>
          <table:table-cell office:value-type="float" office:value="-0.57999999999999996" table:style-name="ce1">
            <text:p>-0.58</text:p>
          </table:table-cell>
          <table:table-cell office:value-type="float" office:value="-1.18" table:style-name="ce1">
            <text:p>-1.18</text:p>
          </table:table-cell>
          <table:table-cell office:value-type="float" office:value="2.98E-2" table:formula="of:=[.A256]/100" table:style-name="ce1">
            <text:p>0.0298</text:p>
          </table:table-cell>
          <table:table-cell office:value-type="float" office:value="-5.7999999999999996E-3" table:formula="of:=[.B256]/100" table:style-name="ce1">
            <text:p>-0.0058</text:p>
          </table:table-cell>
          <table:table-cell office:value-type="float" office:value="-1.18E-2" table:formula="of:=[.C256]/100" table:style-name="ce1">
            <text:p>-0.0118</text:p>
          </table:table-cell>
          <table:table-cell table:number-columns-repeated="16378"/>
        </table:table-row>
        <table:table-row table:style-name="ro13">
          <table:table-cell office:value-type="float" office:value="3.01" table:style-name="ce1">
            <text:p>3.01</text:p>
          </table:table-cell>
          <table:table-cell office:value-type="float" office:value="-0.81" table:style-name="ce1">
            <text:p>-0.81</text:p>
          </table:table-cell>
          <table:table-cell office:value-type="float" office:value="-1.39" table:style-name="ce1">
            <text:p>-1.39</text:p>
          </table:table-cell>
          <table:table-cell office:value-type="float" office:value="3.0099999999999998E-2" table:formula="of:=[.A257]/100" table:style-name="ce1">
            <text:p>0.0301</text:p>
          </table:table-cell>
          <table:table-cell office:value-type="float" office:value="-8.1000000000000013E-3" table:formula="of:=[.B257]/100" table:style-name="ce1">
            <text:p>-0.0081</text:p>
          </table:table-cell>
          <table:table-cell office:value-type="float" office:value="-1.3899999999999999E-2" table:formula="of:=[.C257]/100" table:style-name="ce1">
            <text:p>-0.0139</text:p>
          </table:table-cell>
          <table:table-cell table:number-columns-repeated="16378"/>
        </table:table-row>
        <table:table-row table:style-name="ro13">
          <table:table-cell office:value-type="float" office:value="3.12" table:style-name="ce1">
            <text:p>3.12</text:p>
          </table:table-cell>
          <table:table-cell office:value-type="float" office:value="-0.6" table:style-name="ce1">
            <text:p>-0.6</text:p>
          </table:table-cell>
          <table:table-cell office:value-type="float" office:value="-1.31" table:style-name="ce1">
            <text:p>-1.31</text:p>
          </table:table-cell>
          <table:table-cell office:value-type="float" office:value="3.1200000000000002E-2" table:formula="of:=[.A258]/100" table:style-name="ce1">
            <text:p>0.0312</text:p>
          </table:table-cell>
          <table:table-cell office:value-type="float" office:value="-6.0000000000000001E-3" table:formula="of:=[.B258]/100" table:style-name="ce1">
            <text:p>-0.006</text:p>
          </table:table-cell>
          <table:table-cell office:value-type="float" office:value="-1.3100000000000001E-2" table:formula="of:=[.C258]/100" table:style-name="ce1">
            <text:p>-0.0131</text:p>
          </table:table-cell>
          <table:table-cell table:number-columns-repeated="16378"/>
        </table:table-row>
        <table:table-row table:style-name="ro13">
          <table:table-cell office:value-type="float" office:value="2.82" table:style-name="ce1">
            <text:p>2.82</text:p>
          </table:table-cell>
          <table:table-cell office:value-type="float" office:value="-0.9" table:style-name="ce1">
            <text:p>-0.9</text:p>
          </table:table-cell>
          <table:table-cell office:value-type="float" office:value="2.4500000000000002" table:style-name="ce1">
            <text:p>2.45</text:p>
          </table:table-cell>
          <table:table-cell office:value-type="float" office:value="2.8199999999999999E-2" table:formula="of:=[.A259]/100" table:style-name="ce1">
            <text:p>0.0282</text:p>
          </table:table-cell>
          <table:table-cell office:value-type="float" office:value="-9.0000000000000011E-3" table:formula="of:=[.B259]/100" table:style-name="ce1">
            <text:p>-0.009</text:p>
          </table:table-cell>
          <table:table-cell office:value-type="float" office:value="2.4500000000000001E-2" table:formula="of:=[.C259]/100" table:style-name="ce1">
            <text:p>0.0245</text:p>
          </table:table-cell>
          <table:table-cell table:number-columns-repeated="16378"/>
        </table:table-row>
        <table:table-row table:style-name="ro13">
          <table:table-cell office:value-type="float" office:value="1.82" table:style-name="ce1">
            <text:p>1.82</text:p>
          </table:table-cell>
          <table:table-cell office:value-type="float" office:value="-1.1299999999999999" table:style-name="ce1">
            <text:p>-1.13</text:p>
          </table:table-cell>
          <table:table-cell office:value-type="float" office:value="2.4500000000000002" table:style-name="ce1">
            <text:p>2.45</text:p>
          </table:table-cell>
          <table:table-cell office:value-type="float" office:value="1.8200000000000001E-2" table:formula="of:=[.A260]/100" table:style-name="ce1">
            <text:p>0.0182</text:p>
          </table:table-cell>
          <table:table-cell office:value-type="float" office:value="-1.1299999999999999E-2" table:formula="of:=[.B260]/100" table:style-name="ce1">
            <text:p>-0.0113</text:p>
          </table:table-cell>
          <table:table-cell office:value-type="float" office:value="2.4500000000000001E-2" table:formula="of:=[.C260]/100" table:style-name="ce1">
            <text:p>0.0245</text:p>
          </table:table-cell>
          <table:table-cell table:number-columns-repeated="16378"/>
        </table:table-row>
        <table:table-row table:style-name="ro13">
          <table:table-cell office:value-type="float" office:value="1.88" table:style-name="ce1">
            <text:p>1.88</text:p>
          </table:table-cell>
          <table:table-cell office:value-type="float" office:value="-0.83" table:style-name="ce1">
            <text:p>-0.83</text:p>
          </table:table-cell>
          <table:table-cell office:value-type="float" office:value="3.29" table:style-name="ce1">
            <text:p>3.29</text:p>
          </table:table-cell>
          <table:table-cell office:value-type="float" office:value="1.8799999999999997E-2" table:formula="of:=[.A261]/100" table:style-name="ce1">
            <text:p>0.0188</text:p>
          </table:table-cell>
          <table:table-cell office:value-type="float" office:value="-8.3000000000000001E-3" table:formula="of:=[.B261]/100" table:style-name="ce1">
            <text:p>-0.0083</text:p>
          </table:table-cell>
          <table:table-cell office:value-type="float" office:value="3.2899999999999999E-2" table:formula="of:=[.C261]/100" table:style-name="ce1">
            <text:p>0.0329</text:p>
          </table:table-cell>
          <table:table-cell table:number-columns-repeated="16378"/>
        </table:table-row>
        <table:table-row table:style-name="ro13">
          <table:table-cell office:value-type="float" office:value="2.02" table:style-name="ce1">
            <text:p>2.02</text:p>
          </table:table-cell>
          <table:table-cell office:value-type="float" office:value="-0.96" table:style-name="ce1">
            <text:p>-0.96</text:p>
          </table:table-cell>
          <table:table-cell office:value-type="float" office:value="3.48" table:style-name="ce1">
            <text:p>3.48</text:p>
          </table:table-cell>
          <table:table-cell office:value-type="float" office:value="2.0199999999999999E-2" table:formula="of:=[.A262]/100" table:style-name="ce1">
            <text:p>0.0202</text:p>
          </table:table-cell>
          <table:table-cell office:value-type="float" office:value="-9.5999999999999992E-3" table:formula="of:=[.B262]/100" table:style-name="ce1">
            <text:p>-0.0096</text:p>
          </table:table-cell>
          <table:table-cell office:value-type="float" office:value="3.4799999999999998E-2" table:formula="of:=[.C262]/100" table:style-name="ce1">
            <text:p>0.0348</text:p>
          </table:table-cell>
          <table:table-cell table:number-columns-repeated="16378"/>
        </table:table-row>
        <table:table-row table:style-name="ro13">
          <table:table-cell office:value-type="float" office:value="1.6" table:style-name="ce1">
            <text:p>1.6</text:p>
          </table:table-cell>
          <table:table-cell office:value-type="float" office:value="-0.59" table:style-name="ce1">
            <text:p>-0.59</text:p>
          </table:table-cell>
          <table:table-cell office:value-type="float" office:value="3.73" table:style-name="ce1">
            <text:p>3.73</text:p>
          </table:table-cell>
          <table:table-cell office:value-type="float" office:value="1.6E-2" table:formula="of:=[.A263]/100" table:style-name="ce1">
            <text:p>0.016</text:p>
          </table:table-cell>
          <table:table-cell office:value-type="float" office:value="-5.8999999999999999E-3" table:formula="of:=[.B263]/100" table:style-name="ce1">
            <text:p>-0.0059</text:p>
          </table:table-cell>
          <table:table-cell office:value-type="float" office:value="3.73E-2" table:formula="of:=[.C263]/100" table:style-name="ce1">
            <text:p>0.0373</text:p>
          </table:table-cell>
          <table:table-cell table:number-columns-repeated="16378"/>
        </table:table-row>
        <table:table-row table:style-name="ro13">
          <table:table-cell office:value-type="float" office:value="1.52" table:style-name="ce1">
            <text:p>1.52</text:p>
          </table:table-cell>
          <table:table-cell office:value-type="float" office:value="-0.18" table:style-name="ce1">
            <text:p>-0.18</text:p>
          </table:table-cell>
          <table:table-cell office:value-type="float" office:value="7.2" table:style-name="ce1">
            <text:p>7.2</text:p>
          </table:table-cell>
          <table:table-cell office:value-type="float" office:value="1.52E-2" table:formula="of:=[.A264]/100" table:style-name="ce1">
            <text:p>0.0152</text:p>
          </table:table-cell>
          <table:table-cell office:value-type="float" office:value="-1.8E-3" table:formula="of:=[.B264]/100" table:style-name="ce1">
            <text:p>-0.0018</text:p>
          </table:table-cell>
          <table:table-cell office:value-type="float" office:value="7.2000000000000008E-2" table:formula="of:=[.C264]/100" table:style-name="ce1">
            <text:p>0.072</text:p>
          </table:table-cell>
          <table:table-cell table:number-columns-repeated="16378"/>
        </table:table-row>
        <table:table-row table:style-name="ro13">
          <table:table-cell office:value-type="float" office:value="1.32" table:style-name="ce1">
            <text:p>1.32</text:p>
          </table:table-cell>
          <table:table-cell office:value-type="float" office:value="7.0000000000000007E-2" table:style-name="ce1">
            <text:p>0.07</text:p>
          </table:table-cell>
          <table:table-cell office:value-type="float" office:value="7.63" table:style-name="ce1">
            <text:p>7.63</text:p>
          </table:table-cell>
          <table:table-cell office:value-type="float" office:value="1.32E-2" table:formula="of:=[.A265]/100" table:style-name="ce1">
            <text:p>0.0132</text:p>
          </table:table-cell>
          <table:table-cell office:value-type="float" office:value="7.000000000000001E-4" table:formula="of:=[.B265]/100" table:style-name="ce1">
            <text:p>0.0007</text:p>
          </table:table-cell>
          <table:table-cell office:value-type="float" office:value="7.6299999999999993E-2" table:formula="of:=[.C265]/100" table:style-name="ce1">
            <text:p>0.0763</text:p>
          </table:table-cell>
          <table:table-cell table:number-columns-repeated="16378"/>
        </table:table-row>
        <table:table-row table:style-name="ro13">
          <table:table-cell office:value-type="float" office:value="1.4" table:style-name="ce1">
            <text:p>1.4</text:p>
          </table:table-cell>
          <table:table-cell office:value-type="float" office:value="0.08" table:style-name="ce1">
            <text:p>0.08</text:p>
          </table:table-cell>
          <table:table-cell office:value-type="float" office:value="4.37" table:style-name="ce1">
            <text:p>4.37</text:p>
          </table:table-cell>
          <table:table-cell office:value-type="float" office:value="1.3999999999999999E-2" table:formula="of:=[.A266]/100" table:style-name="ce1">
            <text:p>0.014</text:p>
          </table:table-cell>
          <table:table-cell office:value-type="float" office:value="8.0000000000000004E-4" table:formula="of:=[.B266]/100" table:style-name="ce1">
            <text:p>0.0008</text:p>
          </table:table-cell>
          <table:table-cell office:value-type="float" office:value="4.3700000000000003E-2" table:formula="of:=[.C266]/100" table:style-name="ce1">
            <text:p>0.0437</text:p>
          </table:table-cell>
          <table:table-cell table:number-columns-repeated="16378"/>
        </table:table-row>
        <table:table-row table:style-name="ro13">
          <table:table-cell office:value-type="float" office:value="1.8" table:style-name="ce1">
            <text:p>1.8</text:p>
          </table:table-cell>
          <table:table-cell office:value-type="float" office:value="-0.09" table:style-name="ce1">
            <text:p>-0.09</text:p>
          </table:table-cell>
          <table:table-cell office:value-type="float" office:value="5.66" table:style-name="ce1">
            <text:p>5.66</text:p>
          </table:table-cell>
          <table:table-cell office:value-type="float" office:value="1.8000000000000002E-2" table:formula="of:=[.A267]/100" table:style-name="ce1">
            <text:p>0.018</text:p>
          </table:table-cell>
          <table:table-cell office:value-type="float" office:value="-8.9999999999999998E-4" table:formula="of:=[.B267]/100" table:style-name="ce1">
            <text:p>-0.0009</text:p>
          </table:table-cell>
          <table:table-cell office:value-type="float" office:value="5.6600000000000004E-2" table:formula="of:=[.C267]/100" table:style-name="ce1">
            <text:p>0.0566</text:p>
          </table:table-cell>
          <table:table-cell table:number-columns-repeated="16378"/>
        </table:table-row>
        <table:table-row table:style-name="ro13">
          <table:table-cell office:value-type="float" office:value="0.76" table:style-name="ce1">
            <text:p>0.76</text:p>
          </table:table-cell>
          <table:table-cell office:value-type="float" office:value="-1.04" table:style-name="ce1">
            <text:p>-1.04</text:p>
          </table:table-cell>
          <table:table-cell office:value-type="float" office:value="5.19" table:style-name="ce1">
            <text:p>5.19</text:p>
          </table:table-cell>
          <table:table-cell office:value-type="float" office:value="7.6E-3" table:formula="of:=[.A268]/100" table:style-name="ce1">
            <text:p>0.0076</text:p>
          </table:table-cell>
          <table:table-cell office:value-type="float" office:value="-1.04E-2" table:formula="of:=[.B268]/100" table:style-name="ce1">
            <text:p>-0.0104</text:p>
          </table:table-cell>
          <table:table-cell office:value-type="float" office:value="5.1900000000000002E-2" table:formula="of:=[.C268]/100" table:style-name="ce1">
            <text:p>0.0519</text:p>
          </table:table-cell>
          <table:table-cell table:number-columns-repeated="16378"/>
        </table:table-row>
        <table:table-row table:style-name="ro13">
          <table:table-cell office:value-type="float" office:value="0.34" table:style-name="ce1">
            <text:p>0.34</text:p>
          </table:table-cell>
          <table:table-cell office:value-type="float" office:value="-1.1200000000000001" table:style-name="ce1">
            <text:p>-1.12</text:p>
          </table:table-cell>
          <table:table-cell office:value-type="float" office:value="4.9400000000000004" table:style-name="ce1">
            <text:p>4.94</text:p>
          </table:table-cell>
          <table:table-cell office:value-type="float" office:value="3.4000000000000002E-3" table:formula="of:=[.A269]/100" table:style-name="ce1">
            <text:p>0.0034</text:p>
          </table:table-cell>
          <table:table-cell office:value-type="float" office:value="-1.1200000000000002E-2" table:formula="of:=[.B269]/100" table:style-name="ce1">
            <text:p>-0.0112</text:p>
          </table:table-cell>
          <table:table-cell office:value-type="float" office:value="4.9400000000000006E-2" table:formula="of:=[.C269]/100" table:style-name="ce1">
            <text:p>0.0494</text:p>
          </table:table-cell>
          <table:table-cell table:number-columns-repeated="16378"/>
        </table:table-row>
        <table:table-row table:style-name="ro13">
          <table:table-cell office:value-type="float" office:value="0.53" table:style-name="ce1">
            <text:p>0.53</text:p>
          </table:table-cell>
          <table:table-cell office:value-type="float" office:value="-1.67" table:style-name="ce1">
            <text:p>-1.67</text:p>
          </table:table-cell>
          <table:table-cell office:value-type="float" office:value="5.01" table:style-name="ce1">
            <text:p>5.01</text:p>
          </table:table-cell>
          <table:table-cell office:value-type="float" office:value="5.3E-3" table:formula="of:=[.A270]/100" table:style-name="ce1">
            <text:p>0.0053</text:p>
          </table:table-cell>
          <table:table-cell office:value-type="float" office:value="-1.67E-2" table:formula="of:=[.B270]/100" table:style-name="ce1">
            <text:p>-0.0167</text:p>
          </table:table-cell>
          <table:table-cell office:value-type="float" office:value="5.0099999999999999E-2" table:formula="of:=[.C270]/100" table:style-name="ce1">
            <text:p>0.0501</text:p>
          </table:table-cell>
          <table:table-cell table:number-columns-repeated="16378"/>
        </table:table-row>
        <table:table-row table:style-name="ro13">
          <table:table-cell office:value-type="float" office:value="0.52" table:style-name="ce1">
            <text:p>0.52</text:p>
          </table:table-cell>
          <table:table-cell office:value-type="float" office:value="-2.0699999999999998" table:style-name="ce1">
            <text:p>-2.07</text:p>
          </table:table-cell>
          <table:table-cell office:value-type="float" office:value="2.5499999999999998" table:style-name="ce1">
            <text:p>2.55</text:p>
          </table:table-cell>
          <table:table-cell office:value-type="float" office:value="5.1999999999999998E-3" table:formula="of:=[.A271]/100" table:style-name="ce1">
            <text:p>0.0052</text:p>
          </table:table-cell>
          <table:table-cell office:value-type="float" office:value="-2.07E-2" table:formula="of:=[.B271]/100" table:style-name="ce1">
            <text:p>-0.0207</text:p>
          </table:table-cell>
          <table:table-cell office:value-type="float" office:value="2.5499999999999998E-2" table:formula="of:=[.C271]/100" table:style-name="ce1">
            <text:p>0.0255</text:p>
          </table:table-cell>
          <table:table-cell table:number-columns-repeated="16378"/>
        </table:table-row>
        <table:table-row table:style-name="ro13">
          <table:table-cell office:value-type="float" office:value="0.89" table:style-name="ce1">
            <text:p>0.89</text:p>
          </table:table-cell>
          <table:table-cell office:value-type="float" office:value="-2.29" table:style-name="ce1">
            <text:p>-2.29</text:p>
          </table:table-cell>
          <table:table-cell office:value-type="float" office:value="2.41" table:style-name="ce1">
            <text:p>2.41</text:p>
          </table:table-cell>
          <table:table-cell office:value-type="float" office:value="8.8999999999999999E-3" table:formula="of:=[.A272]/100" table:style-name="ce1">
            <text:p>0.0089</text:p>
          </table:table-cell>
          <table:table-cell office:value-type="float" office:value="-2.29E-2" table:formula="of:=[.B272]/100" table:style-name="ce1">
            <text:p>-0.0229</text:p>
          </table:table-cell>
          <table:table-cell office:value-type="float" office:value="2.41E-2" table:formula="of:=[.C272]/100" table:style-name="ce1">
            <text:p>0.0241</text:p>
          </table:table-cell>
          <table:table-cell table:number-columns-repeated="16378"/>
        </table:table-row>
        <table:table-row table:style-name="ro13">
          <table:table-cell office:value-type="float" office:value="0.83" table:style-name="ce1">
            <text:p>0.83</text:p>
          </table:table-cell>
          <table:table-cell office:value-type="float" office:value="-2.85" table:style-name="ce1">
            <text:p>-2.85</text:p>
          </table:table-cell>
          <table:table-cell office:value-type="float" office:value="2.75" table:style-name="ce1">
            <text:p>2.75</text:p>
          </table:table-cell>
          <table:table-cell office:value-type="float" office:value="8.3000000000000001E-3" table:formula="of:=[.A273]/100" table:style-name="ce1">
            <text:p>0.0083</text:p>
          </table:table-cell>
          <table:table-cell office:value-type="float" office:value="-2.8500000000000001E-2" table:formula="of:=[.B273]/100" table:style-name="ce1">
            <text:p>-0.0285</text:p>
          </table:table-cell>
          <table:table-cell office:value-type="float" office:value="2.75E-2" table:formula="of:=[.C273]/100" table:style-name="ce1">
            <text:p>0.0275</text:p>
          </table:table-cell>
          <table:table-cell table:number-columns-repeated="16378"/>
        </table:table-row>
        <table:table-row table:style-name="ro13">
          <table:table-cell office:value-type="float" office:value="2.19" table:style-name="ce1">
            <text:p>2.19</text:p>
          </table:table-cell>
          <table:table-cell office:value-type="float" office:value="-3.51" table:style-name="ce1">
            <text:p>-3.51</text:p>
          </table:table-cell>
          <table:table-cell office:value-type="float" office:value="7.99" table:style-name="ce1">
            <text:p>7.99</text:p>
          </table:table-cell>
          <table:table-cell office:value-type="float" office:value="2.1899999999999999E-2" table:formula="of:=[.A274]/100" table:style-name="ce1">
            <text:p>0.0219</text:p>
          </table:table-cell>
          <table:table-cell office:value-type="float" office:value="-3.5099999999999999E-2" table:formula="of:=[.B274]/100" table:style-name="ce1">
            <text:p>-0.0351</text:p>
          </table:table-cell>
          <table:table-cell office:value-type="float" office:value="7.9899999999999999E-2" table:formula="of:=[.C274]/100" table:style-name="ce1">
            <text:p>0.0799</text:p>
          </table:table-cell>
          <table:table-cell table:number-columns-repeated="16378"/>
        </table:table-row>
        <table:table-row table:style-name="ro13">
          <table:table-cell office:value-type="float" office:value="2.21" table:style-name="ce1">
            <text:p>2.21</text:p>
          </table:table-cell>
          <table:table-cell office:value-type="float" office:value="-3.37" table:style-name="ce1">
            <text:p>-3.37</text:p>
          </table:table-cell>
          <table:table-cell office:value-type="float" office:value="7.38" table:style-name="ce1">
            <text:p>7.38</text:p>
          </table:table-cell>
          <table:table-cell office:value-type="float" office:value="2.2099999999999998E-2" table:formula="of:=[.A275]/100" table:style-name="ce1">
            <text:p>0.0221</text:p>
          </table:table-cell>
          <table:table-cell office:value-type="float" office:value="-3.3700000000000001E-2" table:formula="of:=[.B275]/100" table:style-name="ce1">
            <text:p>-0.0337</text:p>
          </table:table-cell>
          <table:table-cell office:value-type="float" office:value="7.3800000000000004E-2" table:formula="of:=[.C275]/100" table:style-name="ce1">
            <text:p>0.0738</text:p>
          </table:table-cell>
          <table:table-cell table:number-columns-repeated="16378"/>
        </table:table-row>
        <table:table-row table:style-name="ro13">
          <table:table-cell office:value-type="float" office:value="2.0299999999999998" table:style-name="ce1">
            <text:p>2.03</text:p>
          </table:table-cell>
          <table:table-cell office:value-type="float" office:value="-3.35" table:style-name="ce1">
            <text:p>-3.35</text:p>
          </table:table-cell>
          <table:table-cell office:value-type="float" office:value="7.96" table:style-name="ce1">
            <text:p>7.96</text:p>
          </table:table-cell>
          <table:table-cell office:value-type="float" office:value="2.0299999999999999E-2" table:formula="of:=[.A276]/100" table:style-name="ce1">
            <text:p>0.0203</text:p>
          </table:table-cell>
          <table:table-cell office:value-type="float" office:value="-3.3500000000000002E-2" table:formula="of:=[.B276]/100" table:style-name="ce1">
            <text:p>-0.0335</text:p>
          </table:table-cell>
          <table:table-cell office:value-type="float" office:value="7.9600000000000004E-2" table:formula="of:=[.C276]/100" table:style-name="ce1">
            <text:p>0.0796</text:p>
          </table:table-cell>
          <table:table-cell table:number-columns-repeated="16378"/>
        </table:table-row>
        <table:table-row table:style-name="ro13">
          <table:table-cell office:value-type="float" office:value="1.9" table:style-name="ce1">
            <text:p>1.9</text:p>
          </table:table-cell>
          <table:table-cell office:value-type="float" office:value="-3.77" table:style-name="ce1">
            <text:p>-3.77</text:p>
          </table:table-cell>
          <table:table-cell office:value-type="float" office:value="8.4600000000000009" table:style-name="ce1">
            <text:p>8.46</text:p>
          </table:table-cell>
          <table:table-cell office:value-type="float" office:value="1.9E-2" table:formula="of:=[.A277]/100" table:style-name="ce1">
            <text:p>0.019</text:p>
          </table:table-cell>
          <table:table-cell office:value-type="float" office:value="-3.7699999999999997E-2" table:formula="of:=[.B277]/100" table:style-name="ce1">
            <text:p>-0.0377</text:p>
          </table:table-cell>
          <table:table-cell office:value-type="float" office:value="8.4600000000000009E-2" table:formula="of:=[.C277]/100" table:style-name="ce1">
            <text:p>0.0846</text:p>
          </table:table-cell>
          <table:table-cell table:number-columns-repeated="16378"/>
        </table:table-row>
        <table:table-row table:style-name="ro13">
          <table:table-cell office:value-type="float" office:value="6.14" table:style-name="ce1">
            <text:p>6.14</text:p>
          </table:table-cell>
          <table:table-cell office:value-type="float" office:value="-4.33" table:style-name="ce1">
            <text:p>-4.33</text:p>
          </table:table-cell>
          <table:table-cell office:value-type="float" office:value="15.04" table:style-name="ce1">
            <text:p>15.04</text:p>
          </table:table-cell>
          <table:table-cell office:value-type="float" office:value="6.1399999999999996E-2" table:formula="of:=[.A278]/100" table:style-name="ce1">
            <text:p>0.0614</text:p>
          </table:table-cell>
          <table:table-cell office:value-type="float" office:value="-4.3299999999999998E-2" table:formula="of:=[.B278]/100" table:style-name="ce1">
            <text:p>-0.0433</text:p>
          </table:table-cell>
          <table:table-cell office:value-type="float" office:value="0.15039999999999998" table:formula="of:=[.C278]/100" table:style-name="ce1">
            <text:p>0.1504</text:p>
          </table:table-cell>
          <table:table-cell table:number-columns-repeated="16378"/>
        </table:table-row>
        <table:table-row table:style-name="ro13">
          <table:table-cell office:value-type="float" office:value="5.91" table:style-name="ce1">
            <text:p>5.91</text:p>
          </table:table-cell>
          <table:table-cell office:value-type="float" office:value="-4.66" table:style-name="ce1">
            <text:p>-4.66</text:p>
          </table:table-cell>
          <table:table-cell office:value-type="float" office:value="15.22" table:style-name="ce1">
            <text:p>15.22</text:p>
          </table:table-cell>
          <table:table-cell office:value-type="float" office:value="5.91E-2" table:formula="of:=[.A279]/100" table:style-name="ce1">
            <text:p>0.0591</text:p>
          </table:table-cell>
          <table:table-cell office:value-type="float" office:value="-4.6600000000000003E-2" table:formula="of:=[.B279]/100" table:style-name="ce1">
            <text:p>-0.0466</text:p>
          </table:table-cell>
          <table:table-cell office:value-type="float" office:value="0.1522" table:formula="of:=[.C279]/100" table:style-name="ce1">
            <text:p>0.1522</text:p>
          </table:table-cell>
          <table:table-cell table:number-columns-repeated="16378"/>
        </table:table-row>
        <table:table-row table:style-name="ro13">
          <table:table-cell office:value-type="float" office:value="6.81" table:style-name="ce1">
            <text:p>6.81</text:p>
          </table:table-cell>
          <table:table-cell office:value-type="float" office:value="-4.25" table:style-name="ce1">
            <text:p>-4.25</text:p>
          </table:table-cell>
          <table:table-cell office:value-type="float" office:value="15.22" table:style-name="ce1">
            <text:p>15.22</text:p>
          </table:table-cell>
          <table:table-cell office:value-type="float" office:value="6.8099999999999994E-2" table:formula="of:=[.A280]/100" table:style-name="ce1">
            <text:p>0.0681</text:p>
          </table:table-cell>
          <table:table-cell office:value-type="float" office:value="-4.2500000000000003E-2" table:formula="of:=[.B280]/100" table:style-name="ce1">
            <text:p>-0.0425</text:p>
          </table:table-cell>
          <table:table-cell office:value-type="float" office:value="0.1522" table:formula="of:=[.C280]/100" table:style-name="ce1">
            <text:p>0.1522</text:p>
          </table:table-cell>
          <table:table-cell table:number-columns-repeated="16378"/>
        </table:table-row>
        <table:table-row table:style-name="ro13">
          <table:table-cell office:value-type="float" office:value="5.82" table:style-name="ce1">
            <text:p>5.82</text:p>
          </table:table-cell>
          <table:table-cell office:value-type="float" office:value="-4.1100000000000003" table:style-name="ce1">
            <text:p>-4.11</text:p>
          </table:table-cell>
          <table:table-cell office:value-type="float" office:value="10.07" table:style-name="ce1">
            <text:p>10.07</text:p>
          </table:table-cell>
          <table:table-cell office:value-type="float" office:value="5.8200000000000002E-2" table:formula="of:=[.A281]/100" table:style-name="ce1">
            <text:p>0.0582</text:p>
          </table:table-cell>
          <table:table-cell office:value-type="float" office:value="-4.1100000000000005E-2" table:formula="of:=[.B281]/100" table:style-name="ce1">
            <text:p>-0.0411</text:p>
          </table:table-cell>
          <table:table-cell office:value-type="float" office:value="0.1007" table:formula="of:=[.C281]/100" table:style-name="ce1">
            <text:p>0.1007</text:p>
          </table:table-cell>
          <table:table-cell table:number-columns-repeated="16378"/>
        </table:table-row>
        <table:table-row table:style-name="ro13">
          <table:table-cell office:value-type="float" office:value="5.52" table:style-name="ce1">
            <text:p>5.52</text:p>
          </table:table-cell>
          <table:table-cell office:value-type="float" office:value="-4.62" table:style-name="ce1">
            <text:p>-4.62</text:p>
          </table:table-cell>
          <table:table-cell office:value-type="float" office:value="11.41" table:style-name="ce1">
            <text:p>11.41</text:p>
          </table:table-cell>
          <table:table-cell office:value-type="float" office:value="5.5199999999999999E-2" table:formula="of:=[.A282]/100" table:style-name="ce1">
            <text:p>0.0552</text:p>
          </table:table-cell>
          <table:table-cell office:value-type="float" office:value="-4.6199999999999998E-2" table:formula="of:=[.B282]/100" table:style-name="ce1">
            <text:p>-0.0462</text:p>
          </table:table-cell>
          <table:table-cell office:value-type="float" office:value="0.11410000000000001" table:formula="of:=[.C282]/100" table:style-name="ce1">
            <text:p>0.1141</text:p>
          </table:table-cell>
          <table:table-cell table:number-columns-repeated="16378"/>
        </table:table-row>
        <table:table-row table:style-name="ro13">
          <table:table-cell office:value-type="float" office:value="5.6" table:style-name="ce1">
            <text:p>5.6</text:p>
          </table:table-cell>
          <table:table-cell office:value-type="float" office:value="-4.83" table:style-name="ce1">
            <text:p>-4.83</text:p>
          </table:table-cell>
          <table:table-cell office:value-type="float" office:value="11.69" table:style-name="ce1">
            <text:p>11.69</text:p>
          </table:table-cell>
          <table:table-cell office:value-type="float" office:value="5.5999999999999994E-2" table:formula="of:=[.A283]/100" table:style-name="ce1">
            <text:p>0.056</text:p>
          </table:table-cell>
          <table:table-cell office:value-type="float" office:value="-4.8300000000000003E-2" table:formula="of:=[.B283]/100" table:style-name="ce1">
            <text:p>-0.0483</text:p>
          </table:table-cell>
          <table:table-cell office:value-type="float" office:value="0.11689999999999999" table:formula="of:=[.C283]/100" table:style-name="ce1">
            <text:p>0.1169</text:p>
          </table:table-cell>
          <table:table-cell table:number-columns-repeated="16378"/>
        </table:table-row>
        <table:table-row table:style-name="ro13">
          <table:table-cell office:value-type="float" office:value="5.58" table:style-name="ce1">
            <text:p>5.58</text:p>
          </table:table-cell>
          <table:table-cell office:value-type="float" office:value="-4.75" table:style-name="ce1">
            <text:p>-4.75</text:p>
          </table:table-cell>
          <table:table-cell office:value-type="float" office:value="13.42" table:style-name="ce1">
            <text:p>13.42</text:p>
          </table:table-cell>
          <table:table-cell office:value-type="float" office:value="5.5800000000000002E-2" table:formula="of:=[.A284]/100" table:style-name="ce1">
            <text:p>0.0558</text:p>
          </table:table-cell>
          <table:table-cell office:value-type="float" office:value="-4.7500000000000001E-2" table:formula="of:=[.B284]/100" table:style-name="ce1">
            <text:p>-0.0475</text:p>
          </table:table-cell>
          <table:table-cell office:value-type="float" office:value="0.13419999999999999" table:formula="of:=[.C284]/100" table:style-name="ce1">
            <text:p>0.1342</text:p>
          </table:table-cell>
          <table:table-cell table:number-columns-repeated="16378"/>
        </table:table-row>
        <table:table-row table:style-name="ro13">
          <table:table-cell office:value-type="float" office:value="1.25" table:style-name="ce1">
            <text:p>1.25</text:p>
          </table:table-cell>
          <table:table-cell office:value-type="float" office:value="-4.54" table:style-name="ce1">
            <text:p>-4.54</text:p>
          </table:table-cell>
          <table:table-cell office:value-type="float" office:value="7.99" table:style-name="ce1">
            <text:p>7.99</text:p>
          </table:table-cell>
          <table:table-cell office:value-type="float" office:value="1.2500000000000001E-2" table:formula="of:=[.A285]/100" table:style-name="ce1">
            <text:p>0.0125</text:p>
          </table:table-cell>
          <table:table-cell office:value-type="float" office:value="-4.5400000000000003E-2" table:formula="of:=[.B285]/100" table:style-name="ce1">
            <text:p>-0.0454</text:p>
          </table:table-cell>
          <table:table-cell office:value-type="float" office:value="7.9899999999999999E-2" table:formula="of:=[.C285]/100" table:style-name="ce1">
            <text:p>0.0799</text:p>
          </table:table-cell>
          <table:table-cell table:number-columns-repeated="16378"/>
        </table:table-row>
        <table:table-row table:style-name="ro13">
          <table:table-cell office:value-type="float" office:value="1.69" table:style-name="ce1">
            <text:p>1.69</text:p>
          </table:table-cell>
          <table:table-cell office:value-type="float" office:value="-4.3600000000000003" table:style-name="ce1">
            <text:p>-4.36</text:p>
          </table:table-cell>
          <table:table-cell office:value-type="float" office:value="10.48" table:style-name="ce1">
            <text:p>10.48</text:p>
          </table:table-cell>
          <table:table-cell office:value-type="float" office:value="1.6899999999999998E-2" table:formula="of:=[.A286]/100" table:style-name="ce1">
            <text:p>0.0169</text:p>
          </table:table-cell>
          <table:table-cell office:value-type="float" office:value="-4.36E-2" table:formula="of:=[.B286]/100" table:style-name="ce1">
            <text:p>-0.0436</text:p>
          </table:table-cell>
          <table:table-cell office:value-type="float" office:value="0.1048" table:formula="of:=[.C286]/100" table:style-name="ce1">
            <text:p>0.1048</text:p>
          </table:table-cell>
          <table:table-cell table:number-columns-repeated="16378"/>
        </table:table-row>
        <table:table-row table:style-name="ro13">
          <table:table-cell office:value-type="float" office:value="1.3" table:style-name="ce1">
            <text:p>1.3</text:p>
          </table:table-cell>
          <table:table-cell office:value-type="float" office:value="-4.09" table:style-name="ce1">
            <text:p>-4.09</text:p>
          </table:table-cell>
          <table:table-cell office:value-type="float" office:value="9.9" table:style-name="ce1">
            <text:p>9.9</text:p>
          </table:table-cell>
          <table:table-cell office:value-type="float" office:value="1.3000000000000001E-2" table:formula="of:=[.A287]/100" table:style-name="ce1">
            <text:p>0.013</text:p>
          </table:table-cell>
          <table:table-cell office:value-type="float" office:value="-4.0899999999999999E-2" table:formula="of:=[.B287]/100" table:style-name="ce1">
            <text:p>-0.0409</text:p>
          </table:table-cell>
          <table:table-cell office:value-type="float" office:value="9.9000000000000005E-2" table:formula="of:=[.C287]/100" table:style-name="ce1">
            <text:p>0.099</text:p>
          </table:table-cell>
          <table:table-cell table:number-columns-repeated="16378"/>
        </table:table-row>
        <table:table-row table:style-name="ro13">
          <table:table-cell office:value-type="float" office:value="0.56000000000000005" table:style-name="ce1">
            <text:p>0.56</text:p>
          </table:table-cell>
          <table:table-cell office:value-type="float" office:value="-3.87" table:style-name="ce1">
            <text:p>-3.87</text:p>
          </table:table-cell>
          <table:table-cell office:value-type="float" office:value="8.68" table:style-name="ce1">
            <text:p>8.68</text:p>
          </table:table-cell>
          <table:table-cell office:value-type="float" office:value="5.6000000000000008E-3" table:formula="of:=[.A288]/100" table:style-name="ce1">
            <text:p>0.0056</text:p>
          </table:table-cell>
          <table:table-cell office:value-type="float" office:value="-3.8699999999999998E-2" table:formula="of:=[.B288]/100" table:style-name="ce1">
            <text:p>-0.0387</text:p>
          </table:table-cell>
          <table:table-cell office:value-type="float" office:value="8.6800000000000002E-2" table:formula="of:=[.C288]/100" table:style-name="ce1">
            <text:p>0.0868</text:p>
          </table:table-cell>
          <table:table-cell table:number-columns-repeated="16378"/>
        </table:table-row>
        <table:table-row table:style-name="ro13">
          <table:table-cell office:value-type="float" office:value="1.58" table:style-name="ce1">
            <text:p>1.58</text:p>
          </table:table-cell>
          <table:table-cell office:value-type="float" office:value="-3.6" table:style-name="ce1">
            <text:p>-3.6</text:p>
          </table:table-cell>
          <table:table-cell office:value-type="float" office:value="8.06" table:style-name="ce1">
            <text:p>8.06</text:p>
          </table:table-cell>
          <table:table-cell office:value-type="float" office:value="1.5800000000000002E-2" table:formula="of:=[.A289]/100" table:style-name="ce1">
            <text:p>0.0158</text:p>
          </table:table-cell>
          <table:table-cell office:value-type="float" office:value="-3.6000000000000004E-2" table:formula="of:=[.B289]/100" table:style-name="ce1">
            <text:p>-0.036</text:p>
          </table:table-cell>
          <table:table-cell office:value-type="float" office:value="8.0600000000000005E-2" table:formula="of:=[.C289]/100" table:style-name="ce1">
            <text:p>0.0806</text:p>
          </table:table-cell>
          <table:table-cell table:number-columns-repeated="16378"/>
        </table:table-row>
        <table:table-row table:style-name="ro13">
          <table:table-cell office:value-type="float" office:value="2.0699999999999998" table:style-name="ce1">
            <text:p>2.07</text:p>
          </table:table-cell>
          <table:table-cell office:value-type="float" office:value="-3.86" table:style-name="ce1">
            <text:p>-3.86</text:p>
          </table:table-cell>
          <table:table-cell office:value-type="float" office:value="7.6" table:style-name="ce1">
            <text:p>7.6</text:p>
          </table:table-cell>
          <table:table-cell office:value-type="float" office:value="2.07E-2" table:formula="of:=[.A290]/100" table:style-name="ce1">
            <text:p>0.0207</text:p>
          </table:table-cell>
          <table:table-cell office:value-type="float" office:value="-3.8599999999999995E-2" table:formula="of:=[.B290]/100" table:style-name="ce1">
            <text:p>-0.0386</text:p>
          </table:table-cell>
          <table:table-cell office:value-type="float" office:value="7.5999999999999998E-2" table:formula="of:=[.C290]/100" table:style-name="ce1">
            <text:p>0.076</text:p>
          </table:table-cell>
          <table:table-cell table:number-columns-repeated="16378"/>
        </table:table-row>
        <table:table-row table:style-name="ro13">
          <table:table-cell office:value-type="float" office:value="1.95" table:style-name="ce1">
            <text:p>1.95</text:p>
          </table:table-cell>
          <table:table-cell office:value-type="float" office:value="-3.6" table:style-name="ce1">
            <text:p>-3.6</text:p>
          </table:table-cell>
          <table:table-cell office:value-type="float" office:value="5.4" table:style-name="ce1">
            <text:p>5.4</text:p>
          </table:table-cell>
          <table:table-cell office:value-type="float" office:value="1.95E-2" table:formula="of:=[.A291]/100" table:style-name="ce1">
            <text:p>0.0195</text:p>
          </table:table-cell>
          <table:table-cell office:value-type="float" office:value="-3.6000000000000004E-2" table:formula="of:=[.B291]/100" table:style-name="ce1">
            <text:p>-0.036</text:p>
          </table:table-cell>
          <table:table-cell office:value-type="float" office:value="5.4000000000000006E-2" table:formula="of:=[.C291]/100" table:style-name="ce1">
            <text:p>0.054</text:p>
          </table:table-cell>
          <table:table-cell table:number-columns-repeated="16378"/>
        </table:table-row>
        <table:table-row table:style-name="ro13">
          <table:table-cell office:value-type="float" office:value="2.02" table:style-name="ce1">
            <text:p>2.02</text:p>
          </table:table-cell>
          <table:table-cell office:value-type="float" office:value="-3.15" table:style-name="ce1">
            <text:p>-3.15</text:p>
          </table:table-cell>
          <table:table-cell office:value-type="float" office:value="6.69" table:style-name="ce1">
            <text:p>6.69</text:p>
          </table:table-cell>
          <table:table-cell office:value-type="float" office:value="2.0199999999999999E-2" table:formula="of:=[.A292]/100" table:style-name="ce1">
            <text:p>0.0202</text:p>
          </table:table-cell>
          <table:table-cell office:value-type="float" office:value="-3.15E-2" table:formula="of:=[.B292]/100" table:style-name="ce1">
            <text:p>-0.0315</text:p>
          </table:table-cell>
          <table:table-cell office:value-type="float" office:value="6.6900000000000001E-2" table:formula="of:=[.C292]/100" table:style-name="ce1">
            <text:p>0.0669</text:p>
          </table:table-cell>
          <table:table-cell table:number-columns-repeated="16378"/>
        </table:table-row>
        <table:table-row table:style-name="ro13">
          <table:table-cell office:value-type="float" office:value="1.87" table:style-name="ce1">
            <text:p>1.87</text:p>
          </table:table-cell>
          <table:table-cell office:value-type="float" office:value="-3.11" table:style-name="ce1">
            <text:p>-3.11</text:p>
          </table:table-cell>
          <table:table-cell office:value-type="float" office:value="4.78" table:style-name="ce1">
            <text:p>4.78</text:p>
          </table:table-cell>
          <table:table-cell office:value-type="float" office:value="1.8700000000000001E-2" table:formula="of:=[.A293]/100" table:style-name="ce1">
            <text:p>0.0187</text:p>
          </table:table-cell>
          <table:table-cell office:value-type="float" office:value="-3.1099999999999999E-2" table:formula="of:=[.B293]/100" table:style-name="ce1">
            <text:p>-0.0311</text:p>
          </table:table-cell>
          <table:table-cell office:value-type="float" office:value="4.7800000000000002E-2" table:formula="of:=[.C293]/100" table:style-name="ce1">
            <text:p>0.0478</text:p>
          </table:table-cell>
          <table:table-cell table:number-columns-repeated="16378"/>
        </table:table-row>
        <table:table-row table:style-name="ro13">
          <table:table-cell office:value-type="float" office:value="2.0299999999999998" table:style-name="ce1">
            <text:p>2.03</text:p>
          </table:table-cell>
          <table:table-cell office:value-type="float" office:value="-2.74" table:style-name="ce1">
            <text:p>-2.74</text:p>
          </table:table-cell>
          <table:table-cell office:value-type="float" office:value="6" table:style-name="ce1">
            <text:p>6</text:p>
          </table:table-cell>
          <table:table-cell office:value-type="float" office:value="2.0299999999999999E-2" table:formula="of:=[.A294]/100" table:style-name="ce1">
            <text:p>0.0203</text:p>
          </table:table-cell>
          <table:table-cell office:value-type="float" office:value="-2.7400000000000001E-2" table:formula="of:=[.B294]/100" table:style-name="ce1">
            <text:p>-0.0274</text:p>
          </table:table-cell>
          <table:table-cell office:value-type="float" office:value="0.06" table:formula="of:=[.C294]/100" table:style-name="ce1">
            <text:p>0.06</text:p>
          </table:table-cell>
          <table:table-cell table:number-columns-repeated="16378"/>
        </table:table-row>
        <table:table-row table:style-name="ro13">
          <table:table-cell office:value-type="float" office:value="2.21" table:style-name="ce1">
            <text:p>2.21</text:p>
          </table:table-cell>
          <table:table-cell office:value-type="float" office:value="-2.12" table:style-name="ce1">
            <text:p>-2.12</text:p>
          </table:table-cell>
          <table:table-cell office:value-type="float" office:value="7.61" table:style-name="ce1">
            <text:p>7.61</text:p>
          </table:table-cell>
          <table:table-cell office:value-type="float" office:value="2.2099999999999998E-2" table:formula="of:=[.A295]/100" table:style-name="ce1">
            <text:p>0.0221</text:p>
          </table:table-cell>
          <table:table-cell office:value-type="float" office:value="-2.12E-2" table:formula="of:=[.B295]/100" table:style-name="ce1">
            <text:p>-0.0212</text:p>
          </table:table-cell>
          <table:table-cell office:value-type="float" office:value="7.6100000000000001E-2" table:formula="of:=[.C295]/100" table:style-name="ce1">
            <text:p>0.0761</text:p>
          </table:table-cell>
          <table:table-cell table:number-columns-repeated="16378"/>
        </table:table-row>
        <table:table-row table:style-name="ro13">
          <table:table-cell office:value-type="float" office:value="1.71" table:style-name="ce1">
            <text:p>1.71</text:p>
          </table:table-cell>
          <table:table-cell office:value-type="float" office:value="-2.8" table:style-name="ce1">
            <text:p>-2.8</text:p>
          </table:table-cell>
          <table:table-cell office:value-type="float" office:value="7.44" table:style-name="ce1">
            <text:p>7.44</text:p>
          </table:table-cell>
          <table:table-cell office:value-type="float" office:value="1.7100000000000001E-2" table:formula="of:=[.A296]/100" table:style-name="ce1">
            <text:p>0.0171</text:p>
          </table:table-cell>
          <table:table-cell office:value-type="float" office:value="-2.7999999999999997E-2" table:formula="of:=[.B296]/100" table:style-name="ce1">
            <text:p>-0.028</text:p>
          </table:table-cell>
          <table:table-cell office:value-type="float" office:value="7.4400000000000008E-2" table:formula="of:=[.C296]/100" table:style-name="ce1">
            <text:p>0.0744</text:p>
          </table:table-cell>
          <table:table-cell table:number-columns-repeated="16378"/>
        </table:table-row>
        <table:table-row table:style-name="ro13">
          <table:table-cell office:value-type="float" office:value="1.67" table:style-name="ce1">
            <text:p>1.67</text:p>
          </table:table-cell>
          <table:table-cell office:value-type="float" office:value="-1.43" table:style-name="ce1">
            <text:p>-1.43</text:p>
          </table:table-cell>
          <table:table-cell office:value-type="float" office:value="7.72" table:style-name="ce1">
            <text:p>7.72</text:p>
          </table:table-cell>
          <table:table-cell office:value-type="float" office:value="1.67E-2" table:formula="of:=[.A297]/100" table:style-name="ce1">
            <text:p>0.0167</text:p>
          </table:table-cell>
          <table:table-cell office:value-type="float" office:value="-1.43E-2" table:formula="of:=[.B297]/100" table:style-name="ce1">
            <text:p>-0.0143</text:p>
          </table:table-cell>
          <table:table-cell office:value-type="float" office:value="7.7199999999999991E-2" table:formula="of:=[.C297]/100" table:style-name="ce1">
            <text:p>0.0772</text:p>
          </table:table-cell>
          <table:table-cell table:number-columns-repeated="16378"/>
        </table:table-row>
        <table:table-row table:style-name="ro13">
          <table:table-cell office:value-type="float" office:value="2.1800000000000002" table:style-name="ce1">
            <text:p>2.18</text:p>
          </table:table-cell>
          <table:table-cell office:value-type="float" office:value="-0.22" table:style-name="ce1">
            <text:p>-0.22</text:p>
          </table:table-cell>
          <table:table-cell office:value-type="float" office:value="8.1" table:style-name="ce1">
            <text:p>8.1</text:p>
          </table:table-cell>
          <table:table-cell office:value-type="float" office:value="2.18E-2" table:formula="of:=[.A298]/100" table:style-name="ce1">
            <text:p>0.0218</text:p>
          </table:table-cell>
          <table:table-cell office:value-type="float" office:value="-2.2000000000000001E-3" table:formula="of:=[.B298]/100" table:style-name="ce1">
            <text:p>-0.0022</text:p>
          </table:table-cell>
          <table:table-cell office:value-type="float" office:value="8.1000000000000003E-2" table:formula="of:=[.C298]/100" table:style-name="ce1">
            <text:p>0.081</text:p>
          </table:table-cell>
          <table:table-cell table:number-columns-repeated="16378"/>
        </table:table-row>
        <table:table-row table:style-name="ro13">
          <table:table-cell office:value-type="float" office:value="2.2000000000000002" table:style-name="ce1">
            <text:p>2.2</text:p>
          </table:table-cell>
          <table:table-cell office:value-type="float" office:value="0.51" table:style-name="ce1">
            <text:p>0.51</text:p>
          </table:table-cell>
          <table:table-cell office:value-type="float" office:value="8" table:style-name="ce1">
            <text:p>8</text:p>
          </table:table-cell>
          <table:table-cell office:value-type="float" office:value="2.2000000000000002E-2" table:formula="of:=[.A299]/100" table:style-name="ce1">
            <text:p>0.022</text:p>
          </table:table-cell>
          <table:table-cell office:value-type="float" office:value="5.1000000000000004E-3" table:formula="of:=[.B299]/100" table:style-name="ce1">
            <text:p>0.0051</text:p>
          </table:table-cell>
          <table:table-cell office:value-type="float" office:value="0.08" table:formula="of:=[.C299]/100" table:style-name="ce1">
            <text:p>0.08</text:p>
          </table:table-cell>
          <table:table-cell table:number-columns-repeated="16378"/>
        </table:table-row>
        <table:table-row table:style-name="ro13">
          <table:table-cell office:value-type="float" office:value="2.2599999999999998" table:style-name="ce1">
            <text:p>2.26</text:p>
          </table:table-cell>
          <table:table-cell office:value-type="float" office:value="1.59" table:style-name="ce1">
            <text:p>1.59</text:p>
          </table:table-cell>
          <table:table-cell office:value-type="float" office:value="7.63" table:style-name="ce1">
            <text:p>7.63</text:p>
          </table:table-cell>
          <table:table-cell office:value-type="float" office:value="2.2599999999999999E-2" table:formula="of:=[.A300]/100" table:style-name="ce1">
            <text:p>0.0226</text:p>
          </table:table-cell>
          <table:table-cell office:value-type="float" office:value="1.5900000000000001E-2" table:formula="of:=[.B300]/100" table:style-name="ce1">
            <text:p>0.0159</text:p>
          </table:table-cell>
          <table:table-cell office:value-type="float" office:value="7.6299999999999993E-2" table:formula="of:=[.C300]/100" table:style-name="ce1">
            <text:p>0.0763</text:p>
          </table:table-cell>
          <table:table-cell table:number-columns-repeated="16378"/>
        </table:table-row>
        <table:table-row table:style-name="ro13">
          <table:table-cell office:value-type="float" office:value="1.82" table:style-name="ce1">
            <text:p>1.82</text:p>
          </table:table-cell>
          <table:table-cell office:value-type="float" office:value="1.48" table:style-name="ce1">
            <text:p>1.48</text:p>
          </table:table-cell>
          <table:table-cell office:value-type="float" office:value="6.61" table:style-name="ce1">
            <text:p>6.61</text:p>
          </table:table-cell>
          <table:table-cell office:value-type="float" office:value="1.8200000000000001E-2" table:formula="of:=[.A301]/100" table:style-name="ce1">
            <text:p>0.0182</text:p>
          </table:table-cell>
          <table:table-cell office:value-type="float" office:value="1.4800000000000001E-2" table:formula="of:=[.B301]/100" table:style-name="ce1">
            <text:p>0.0148</text:p>
          </table:table-cell>
          <table:table-cell office:value-type="float" office:value="6.6100000000000006E-2" table:formula="of:=[.C301]/100" table:style-name="ce1">
            <text:p>0.0661</text:p>
          </table:table-cell>
          <table:table-cell table:number-columns-repeated="16378"/>
        </table:table-row>
        <table:table-row table:style-name="ro13">
          <table:table-cell office:value-type="float" office:value="1.39" table:style-name="ce1">
            <text:p>1.39</text:p>
          </table:table-cell>
          <table:table-cell office:value-type="float" office:value="0.88" table:style-name="ce1">
            <text:p>0.88</text:p>
          </table:table-cell>
          <table:table-cell office:value-type="float" office:value="5.68" table:style-name="ce1">
            <text:p>5.68</text:p>
          </table:table-cell>
          <table:table-cell office:value-type="float" office:value="1.3899999999999999E-2" table:formula="of:=[.A302]/100" table:style-name="ce1">
            <text:p>0.0139</text:p>
          </table:table-cell>
          <table:table-cell office:value-type="float" office:value="8.8000000000000005E-3" table:formula="of:=[.B302]/100" table:style-name="ce1">
            <text:p>0.0088</text:p>
          </table:table-cell>
          <table:table-cell office:value-type="float" office:value="5.6799999999999996E-2" table:formula="of:=[.C302]/100" table:style-name="ce1">
            <text:p>0.0568</text:p>
          </table:table-cell>
          <table:table-cell table:number-columns-repeated="16378"/>
        </table:table-row>
        <table:table-row table:style-name="ro13">
          <table:table-cell office:value-type="float" office:value="3.44" table:style-name="ce1">
            <text:p>3.44</text:p>
          </table:table-cell>
          <table:table-cell office:value-type="float" office:value="2.93" table:style-name="ce1">
            <text:p>2.93</text:p>
          </table:table-cell>
          <table:table-cell office:value-type="float" office:value="6.94" table:style-name="ce1">
            <text:p>6.94</text:p>
          </table:table-cell>
          <table:table-cell office:value-type="float" office:value="3.44E-2" table:formula="of:=[.A303]/100" table:style-name="ce1">
            <text:p>0.0344</text:p>
          </table:table-cell>
          <table:table-cell office:value-type="float" office:value="2.9300000000000003E-2" table:formula="of:=[.B303]/100" table:style-name="ce1">
            <text:p>0.0293</text:p>
          </table:table-cell>
          <table:table-cell office:value-type="float" office:value="6.9400000000000003E-2" table:formula="of:=[.C303]/100" table:style-name="ce1">
            <text:p>0.0694</text:p>
          </table:table-cell>
          <table:table-cell table:number-columns-repeated="16378"/>
        </table:table-row>
        <table:table-row table:style-name="ro13">
          <table:table-cell office:value-type="float" office:value="3.62" table:style-name="ce1">
            <text:p>3.62</text:p>
          </table:table-cell>
          <table:table-cell office:value-type="float" office:value="0.72" table:style-name="ce1">
            <text:p>0.72</text:p>
          </table:table-cell>
          <table:table-cell office:value-type="float" office:value="6.2" table:style-name="ce1">
            <text:p>6.2</text:p>
          </table:table-cell>
          <table:table-cell office:value-type="float" office:value="3.6200000000000003E-2" table:formula="of:=[.A304]/100" table:style-name="ce1">
            <text:p>0.0362</text:p>
          </table:table-cell>
          <table:table-cell office:value-type="float" office:value="7.1999999999999998E-3" table:formula="of:=[.B304]/100" table:style-name="ce1">
            <text:p>0.0072</text:p>
          </table:table-cell>
          <table:table-cell office:value-type="float" office:value="6.2E-2" table:formula="of:=[.C304]/100" table:style-name="ce1">
            <text:p>0.062</text:p>
          </table:table-cell>
          <table:table-cell table:number-columns-repeated="16378"/>
        </table:table-row>
        <table:table-row table:style-name="ro13">
          <table:table-cell office:value-type="float" office:value="3.37" table:style-name="ce1">
            <text:p>3.37</text:p>
          </table:table-cell>
          <table:table-cell office:value-type="float" office:value="-2.0499999999999998" table:style-name="ce1">
            <text:p>-2.05</text:p>
          </table:table-cell>
          <table:table-cell office:value-type="float" office:value="5.07" table:style-name="ce1">
            <text:p>5.07</text:p>
          </table:table-cell>
          <table:table-cell office:value-type="float" office:value="3.3700000000000001E-2" table:formula="of:=[.A305]/100" table:style-name="ce1">
            <text:p>0.0337</text:p>
          </table:table-cell>
          <table:table-cell office:value-type="float" office:value="-2.0499999999999997E-2" table:formula="of:=[.B305]/100" table:style-name="ce1">
            <text:p>-0.0205</text:p>
          </table:table-cell>
          <table:table-cell office:value-type="float" office:value="5.0700000000000002E-2" table:formula="of:=[.C305]/100" table:style-name="ce1">
            <text:p>0.0507</text:p>
          </table:table-cell>
          <table:table-cell table:number-columns-repeated="16378"/>
        </table:table-row>
        <table:table-row table:style-name="ro13">
          <table:table-cell office:value-type="float" office:value="3.26" table:style-name="ce1">
            <text:p>3.26</text:p>
          </table:table-cell>
          <table:table-cell office:value-type="float" office:value="-4.32" table:style-name="ce1">
            <text:p>-4.32</text:p>
          </table:table-cell>
          <table:table-cell office:value-type="float" office:value="4.24" table:style-name="ce1">
            <text:p>4.24</text:p>
          </table:table-cell>
          <table:table-cell office:value-type="float" office:value="3.2599999999999997E-2" table:formula="of:=[.A306]/100" table:style-name="ce1">
            <text:p>0.0326</text:p>
          </table:table-cell>
          <table:table-cell office:value-type="float" office:value="-4.3200000000000002E-2" table:formula="of:=[.B306]/100" table:style-name="ce1">
            <text:p>-0.0432</text:p>
          </table:table-cell>
          <table:table-cell office:value-type="float" office:value="4.24E-2" table:formula="of:=[.C306]/100" table:style-name="ce1">
            <text:p>0.0424</text:p>
          </table:table-cell>
          <table:table-cell table:number-columns-repeated="16378"/>
        </table:table-row>
        <table:table-row table:style-name="ro13">
          <table:table-cell office:value-type="float" office:value="3.2" table:style-name="ce1">
            <text:p>3.2</text:p>
          </table:table-cell>
          <table:table-cell office:value-type="float" office:value="-5.94" table:style-name="ce1">
            <text:p>-5.94</text:p>
          </table:table-cell>
          <table:table-cell office:value-type="float" office:value="4.45" table:style-name="ce1">
            <text:p>4.45</text:p>
          </table:table-cell>
          <table:table-cell office:value-type="float" office:value="3.2000000000000001E-2" table:formula="of:=[.A307]/100" table:style-name="ce1">
            <text:p>0.032</text:p>
          </table:table-cell>
          <table:table-cell office:value-type="float" office:value="-5.9400000000000001E-2" table:formula="of:=[.B307]/100" table:style-name="ce1">
            <text:p>-0.0594</text:p>
          </table:table-cell>
          <table:table-cell office:value-type="float" office:value="4.4500000000000005E-2" table:formula="of:=[.C307]/100" table:style-name="ce1">
            <text:p>0.0445</text:p>
          </table:table-cell>
          <table:table-cell table:number-columns-repeated="16378"/>
        </table:table-row>
        <table:table-row table:style-name="ro13">
          <table:table-cell office:value-type="float" office:value="2.97" table:style-name="ce1">
            <text:p>2.97</text:p>
          </table:table-cell>
          <table:table-cell office:value-type="float" office:value="-8.09" table:style-name="ce1">
            <text:p>-8.09</text:p>
          </table:table-cell>
          <table:table-cell office:value-type="float" office:value="4.25" table:style-name="ce1">
            <text:p>4.25</text:p>
          </table:table-cell>
          <table:table-cell office:value-type="float" office:value="2.9700000000000001E-2" table:formula="of:=[.A308]/100" table:style-name="ce1">
            <text:p>0.0297</text:p>
          </table:table-cell>
          <table:table-cell office:value-type="float" office:value="-8.09E-2" table:formula="of:=[.B308]/100" table:style-name="ce1">
            <text:p>-0.0809</text:p>
          </table:table-cell>
          <table:table-cell office:value-type="float" office:value="4.2500000000000003E-2" table:formula="of:=[.C308]/100" table:style-name="ce1">
            <text:p>0.0425</text:p>
          </table:table-cell>
          <table:table-cell table:number-columns-repeated="16378"/>
        </table:table-row>
        <table:table-row table:style-name="ro13">
          <table:table-cell office:value-type="float" office:value="3.63" table:style-name="ce1">
            <text:p>3.63</text:p>
          </table:table-cell>
          <table:table-cell office:value-type="float" office:value="-7.95" table:style-name="ce1">
            <text:p>-7.95</text:p>
          </table:table-cell>
          <table:table-cell office:value-type="float" office:value="5.23" table:style-name="ce1">
            <text:p>5.23</text:p>
          </table:table-cell>
          <table:table-cell office:value-type="float" office:value="3.6299999999999999E-2" table:formula="of:=[.A309]/100" table:style-name="ce1">
            <text:p>0.0363</text:p>
          </table:table-cell>
          <table:table-cell office:value-type="float" office:value="-7.9500000000000001E-2" table:formula="of:=[.B309]/100" table:style-name="ce1">
            <text:p>-0.0795</text:p>
          </table:table-cell>
          <table:table-cell office:value-type="float" office:value="5.2300000000000006E-2" table:formula="of:=[.C309]/100" table:style-name="ce1">
            <text:p>0.0523</text:p>
          </table:table-cell>
          <table:table-cell table:number-columns-repeated="16378"/>
        </table:table-row>
        <table:table-row table:style-name="ro13">
          <table:table-cell office:value-type="float" office:value="1.58" table:style-name="ce1">
            <text:p>1.58</text:p>
          </table:table-cell>
          <table:table-cell office:value-type="float" office:value="-9.41" table:style-name="ce1">
            <text:p>-9.41</text:p>
          </table:table-cell>
          <table:table-cell office:value-type="float" office:value="4.5" table:style-name="ce1">
            <text:p>4.5</text:p>
          </table:table-cell>
          <table:table-cell office:value-type="float" office:value="1.5800000000000002E-2" table:formula="of:=[.A310]/100" table:style-name="ce1">
            <text:p>0.0158</text:p>
          </table:table-cell>
          <table:table-cell office:value-type="float" office:value="-9.4100000000000003E-2" table:formula="of:=[.B310]/100" table:style-name="ce1">
            <text:p>-0.0941</text:p>
          </table:table-cell>
          <table:table-cell office:value-type="float" office:value="4.4999999999999998E-2" table:formula="of:=[.C310]/100" table:style-name="ce1">
            <text:p>0.045</text:p>
          </table:table-cell>
          <table:table-cell table:number-columns-repeated="16378"/>
        </table:table-row>
        <table:table-row table:style-name="ro13">
          <table:table-cell office:value-type="float" office:value="0.89" table:style-name="ce1">
            <text:p>0.89</text:p>
          </table:table-cell>
          <table:table-cell office:value-type="float" office:value="-9.11" table:style-name="ce1">
            <text:p>-9.11</text:p>
          </table:table-cell>
          <table:table-cell office:value-type="float" office:value="4.3499999999999996" table:style-name="ce1">
            <text:p>4.35</text:p>
          </table:table-cell>
          <table:table-cell office:value-type="float" office:value="8.8999999999999999E-3" table:formula="of:=[.A311]/100" table:style-name="ce1">
            <text:p>0.0089</text:p>
          </table:table-cell>
          <table:table-cell office:value-type="float" office:value="-9.11E-2" table:formula="of:=[.B311]/100" table:style-name="ce1">
            <text:p>-0.0911</text:p>
          </table:table-cell>
          <table:table-cell office:value-type="float" office:value="4.3499999999999997E-2" table:formula="of:=[.C311]/100" table:style-name="ce1">
            <text:p>0.0435</text:p>
          </table:table-cell>
          <table:table-cell table:number-columns-repeated="16378"/>
        </table:table-row>
        <table:table-row table:style-name="ro13">
          <table:table-cell office:value-type="float" office:value="-0.26" table:style-name="ce1">
            <text:p>-0.26</text:p>
          </table:table-cell>
          <table:table-cell office:value-type="float" office:value="-8.39" table:style-name="ce1">
            <text:p>-8.39</text:p>
          </table:table-cell>
          <table:table-cell office:value-type="float" office:value="4.3" table:style-name="ce1">
            <text:p>4.3</text:p>
          </table:table-cell>
          <table:table-cell office:value-type="float" office:value="-2.5999999999999999E-3" table:formula="of:=[.A312]/100" table:style-name="ce1">
            <text:p>-0.0026</text:p>
          </table:table-cell>
          <table:table-cell office:value-type="float" office:value="-8.3900000000000002E-2" table:formula="of:=[.B312]/100" table:style-name="ce1">
            <text:p>-0.0839</text:p>
          </table:table-cell>
          <table:table-cell office:value-type="float" office:value="4.2999999999999997E-2" table:formula="of:=[.C312]/100" table:style-name="ce1">
            <text:p>0.043</text:p>
          </table:table-cell>
          <table:table-cell table:number-columns-repeated="16378"/>
        </table:table-row>
        <table:table-row table:style-name="ro13">
          <table:table-cell office:value-type="float" office:value="-1" table:style-name="ce1">
            <text:p>-1</text:p>
          </table:table-cell>
          <table:table-cell office:value-type="float" office:value="-7.6" table:style-name="ce1">
            <text:p>-7.6</text:p>
          </table:table-cell>
          <table:table-cell office:value-type="float" office:value="3.41" table:style-name="ce1">
            <text:p>3.41</text:p>
          </table:table-cell>
          <table:table-cell office:value-type="float" office:value="-0.01" table:formula="of:=[.A313]/100" table:style-name="ce1">
            <text:p>-0.01</text:p>
          </table:table-cell>
          <table:table-cell office:value-type="float" office:value="-7.5999999999999998E-2" table:formula="of:=[.B313]/100" table:style-name="ce1">
            <text:p>-0.076</text:p>
          </table:table-cell>
          <table:table-cell office:value-type="float" office:value="3.4099999999999998E-2" table:formula="of:=[.C313]/100" table:style-name="ce1">
            <text:p>0.0341</text:p>
          </table:table-cell>
          <table:table-cell table:number-columns-repeated="16378"/>
        </table:table-row>
        <table:table-row table:style-name="ro13">
          <table:table-cell office:value-type="float" office:value="-2.97" table:style-name="ce1">
            <text:p>-2.97</text:p>
          </table:table-cell>
          <table:table-cell office:value-type="float" office:value="-8" table:style-name="ce1">
            <text:p>-8</text:p>
          </table:table-cell>
          <table:table-cell office:value-type="float" office:value="1.95" table:style-name="ce1">
            <text:p>1.95</text:p>
          </table:table-cell>
          <table:table-cell office:value-type="float" office:value="-2.9700000000000001E-2" table:formula="of:=[.A314]/100" table:style-name="ce1">
            <text:p>-0.0297</text:p>
          </table:table-cell>
          <table:table-cell office:value-type="float" office:value="-0.08" table:formula="of:=[.B314]/100" table:style-name="ce1">
            <text:p>-0.08</text:p>
          </table:table-cell>
          <table:table-cell office:value-type="float" office:value="1.95E-2" table:formula="of:=[.C314]/100" table:style-name="ce1">
            <text:p>0.0195</text:p>
          </table:table-cell>
          <table:table-cell table:number-columns-repeated="16378"/>
        </table:table-row>
        <table:table-row table:style-name="ro13">
          <table:table-cell office:value-type="float" office:value="-2.92" table:style-name="ce1">
            <text:p>-2.92</text:p>
          </table:table-cell>
          <table:table-cell office:value-type="float" office:value="-6.7" table:style-name="ce1">
            <text:p>-6.7</text:p>
          </table:table-cell>
          <table:table-cell office:value-type="float" office:value="2.11" table:style-name="ce1">
            <text:p>2.11</text:p>
          </table:table-cell>
          <table:table-cell office:value-type="float" office:value="-2.92E-2" table:formula="of:=[.A315]/100" table:style-name="ce1">
            <text:p>-0.0292</text:p>
          </table:table-cell>
          <table:table-cell office:value-type="float" office:value="-6.7000000000000004E-2" table:formula="of:=[.B315]/100" table:style-name="ce1">
            <text:p>-0.067</text:p>
          </table:table-cell>
          <table:table-cell office:value-type="float" office:value="2.1099999999999997E-2" table:formula="of:=[.C315]/100" table:style-name="ce1">
            <text:p>0.0211</text:p>
          </table:table-cell>
          <table:table-cell table:number-columns-repeated="16378"/>
        </table:table-row>
        <table:table-row table:style-name="ro13">
          <table:table-cell office:value-type="float" office:value="-2.64" table:style-name="ce1">
            <text:p>-2.64</text:p>
          </table:table-cell>
          <table:table-cell office:value-type="float" office:value="-7.56" table:style-name="ce1">
            <text:p>-7.56</text:p>
          </table:table-cell>
          <table:table-cell office:value-type="float" office:value="0.8" table:style-name="ce1">
            <text:p>0.8</text:p>
          </table:table-cell>
          <table:table-cell office:value-type="float" office:value="-2.64E-2" table:formula="of:=[.A316]/100" table:style-name="ce1">
            <text:p>-0.0264</text:p>
          </table:table-cell>
          <table:table-cell office:value-type="float" office:value="-7.5600000000000001E-2" table:formula="of:=[.B316]/100" table:style-name="ce1">
            <text:p>-0.0756</text:p>
          </table:table-cell>
          <table:table-cell office:value-type="float" office:value="8.0000000000000002E-3" table:formula="of:=[.C316]/100" table:style-name="ce1">
            <text:p>0.008</text:p>
          </table:table-cell>
          <table:table-cell table:number-columns-repeated="16378"/>
        </table:table-row>
        <table:table-row table:style-name="ro13">
          <table:table-cell office:value-type="float" office:value="-1.57" table:style-name="ce1">
            <text:p>-1.57</text:p>
          </table:table-cell>
          <table:table-cell office:value-type="float" office:value="-7.22" table:style-name="ce1">
            <text:p>-7.22</text:p>
          </table:table-cell>
          <table:table-cell office:value-type="float" office:value="0.89" table:style-name="ce1">
            <text:p>0.89</text:p>
          </table:table-cell>
          <table:table-cell office:value-type="float" office:value="-1.5700000000000002E-2" table:formula="of:=[.A317]/100" table:style-name="ce1">
            <text:p>-0.0157</text:p>
          </table:table-cell>
          <table:table-cell office:value-type="float" office:value="-7.22E-2" table:formula="of:=[.B317]/100" table:style-name="ce1">
            <text:p>-0.0722</text:p>
          </table:table-cell>
          <table:table-cell office:value-type="float" office:value="8.8999999999999999E-3" table:formula="of:=[.C317]/100" table:style-name="ce1">
            <text:p>0.0089</text:p>
          </table:table-cell>
          <table:table-cell table:number-columns-repeated="16378"/>
        </table:table-row>
        <table:table-row table:style-name="ro13">
          <table:table-cell office:value-type="float" office:value="-0.89" table:style-name="ce1">
            <text:p>-0.89</text:p>
          </table:table-cell>
          <table:table-cell office:value-type="float" office:value="-6.56" table:style-name="ce1">
            <text:p>-6.56</text:p>
          </table:table-cell>
          <table:table-cell office:value-type="float" office:value="1.82" table:style-name="ce1">
            <text:p>1.82</text:p>
          </table:table-cell>
          <table:table-cell office:value-type="float" office:value="-8.8999999999999999E-3" table:formula="of:=[.A318]/100" table:style-name="ce1">
            <text:p>-0.0089</text:p>
          </table:table-cell>
          <table:table-cell office:value-type="float" office:value="-6.5599999999999992E-2" table:formula="of:=[.B318]/100" table:style-name="ce1">
            <text:p>-0.0656</text:p>
          </table:table-cell>
          <table:table-cell office:value-type="float" office:value="1.8200000000000001E-2" table:formula="of:=[.C318]/100" table:style-name="ce1">
            <text:p>0.0182</text:p>
          </table:table-cell>
          <table:table-cell table:number-columns-repeated="16378"/>
        </table:table-row>
        <table:table-row table:style-name="ro13">
          <table:table-cell office:value-type="float" office:value="0.12" table:style-name="ce1">
            <text:p>0.12</text:p>
          </table:table-cell>
          <table:table-cell office:value-type="float" office:value="-5.52" table:style-name="ce1">
            <text:p>-5.52</text:p>
          </table:table-cell>
          <table:table-cell office:value-type="float" office:value="2.41" table:style-name="ce1">
            <text:p>2.41</text:p>
          </table:table-cell>
          <table:table-cell office:value-type="float" office:value="1.1999999999999999E-3" table:formula="of:=[.A319]/100" table:style-name="ce1">
            <text:p>0.0012</text:p>
          </table:table-cell>
          <table:table-cell office:value-type="float" office:value="-5.5199999999999999E-2" table:formula="of:=[.B319]/100" table:style-name="ce1">
            <text:p>-0.0552</text:p>
          </table:table-cell>
          <table:table-cell office:value-type="float" office:value="2.41E-2" table:formula="of:=[.C319]/100" table:style-name="ce1">
            <text:p>0.0241</text:p>
          </table:table-cell>
          <table:table-cell table:number-columns-repeated="16378"/>
        </table:table-row>
        <table:table-row table:style-name="ro13">
          <table:table-cell office:value-type="float" office:value="0.97" table:style-name="ce1">
            <text:p>0.97</text:p>
          </table:table-cell>
          <table:table-cell office:value-type="float" office:value="-5.54" table:style-name="ce1">
            <text:p>-5.54</text:p>
          </table:table-cell>
          <table:table-cell office:value-type="float" office:value="3.68" table:style-name="ce1">
            <text:p>3.68</text:p>
          </table:table-cell>
          <table:table-cell office:value-type="float" office:value="9.7000000000000003E-3" table:formula="of:=[.A320]/100" table:style-name="ce1">
            <text:p>0.0097</text:p>
          </table:table-cell>
          <table:table-cell office:value-type="float" office:value="-5.5399999999999998E-2" table:formula="of:=[.B320]/100" table:style-name="ce1">
            <text:p>-0.0554</text:p>
          </table:table-cell>
          <table:table-cell office:value-type="float" office:value="3.6799999999999999E-2" table:formula="of:=[.C320]/100" table:style-name="ce1">
            <text:p>0.0368</text:p>
          </table:table-cell>
          <table:table-cell table:number-columns-repeated="16378"/>
        </table:table-row>
        <table:table-row table:style-name="ro13">
          <table:table-cell office:value-type="float" office:value="2.91" table:style-name="ce1">
            <text:p>2.91</text:p>
          </table:table-cell>
          <table:table-cell office:value-type="float" office:value="-4.8" table:style-name="ce1">
            <text:p>-4.8</text:p>
          </table:table-cell>
          <table:table-cell office:value-type="float" office:value="4.68" table:style-name="ce1">
            <text:p>4.68</text:p>
          </table:table-cell>
          <table:table-cell office:value-type="float" office:value="2.9100000000000001E-2" table:formula="of:=[.A321]/100" table:style-name="ce1">
            <text:p>0.0291</text:p>
          </table:table-cell>
          <table:table-cell office:value-type="float" office:value="-4.8000000000000001E-2" table:formula="of:=[.B321]/100" table:style-name="ce1">
            <text:p>-0.048</text:p>
          </table:table-cell>
          <table:table-cell office:value-type="float" office:value="4.6799999999999994E-2" table:formula="of:=[.C321]/100" table:style-name="ce1">
            <text:p>0.0468</text:p>
          </table:table-cell>
          <table:table-cell table:number-columns-repeated="16378"/>
        </table:table-row>
        <table:table-row table:style-name="ro13">
          <table:table-cell office:value-type="float" office:value="2.56" table:style-name="ce1">
            <text:p>2.56</text:p>
          </table:table-cell>
          <table:table-cell office:value-type="float" office:value="-5" table:style-name="ce1">
            <text:p>-5</text:p>
          </table:table-cell>
          <table:table-cell office:value-type="float" office:value="4.54" table:style-name="ce1">
            <text:p>4.54</text:p>
          </table:table-cell>
          <table:table-cell office:value-type="float" office:value="2.5600000000000001E-2" table:formula="of:=[.A322]/100" table:style-name="ce1">
            <text:p>0.0256</text:p>
          </table:table-cell>
          <table:table-cell office:value-type="float" office:value="-0.05" table:formula="of:=[.B322]/100" table:style-name="ce1">
            <text:p>-0.05</text:p>
          </table:table-cell>
          <table:table-cell office:value-type="float" office:value="4.5400000000000003E-2" table:formula="of:=[.C322]/100" table:style-name="ce1">
            <text:p>0.0454</text:p>
          </table:table-cell>
          <table:table-cell table:number-columns-repeated="16378"/>
        </table:table-row>
        <table:table-row table:style-name="ro13">
          <table:table-cell office:value-type="float" office:value="2.88" table:style-name="ce1">
            <text:p>2.88</text:p>
          </table:table-cell>
          <table:table-cell office:value-type="float" office:value="-4.07" table:style-name="ce1">
            <text:p>-4.07</text:p>
          </table:table-cell>
          <table:table-cell office:value-type="float" office:value="4.59" table:style-name="ce1">
            <text:p>4.59</text:p>
          </table:table-cell>
          <table:table-cell office:value-type="float" office:value="2.8799999999999999E-2" table:formula="of:=[.A323]/100" table:style-name="ce1">
            <text:p>0.0288</text:p>
          </table:table-cell>
          <table:table-cell office:value-type="float" office:value="-4.07E-2" table:formula="of:=[.B323]/100" table:style-name="ce1">
            <text:p>-0.0407</text:p>
          </table:table-cell>
          <table:table-cell office:value-type="float" office:value="4.5899999999999996E-2" table:formula="of:=[.C323]/100" table:style-name="ce1">
            <text:p>0.0459</text:p>
          </table:table-cell>
          <table:table-cell table:number-columns-repeated="16378"/>
        </table:table-row>
        <table:table-row table:style-name="ro13">
          <table:table-cell office:value-type="float" office:value="2.7" table:style-name="ce1">
            <text:p>2.7</text:p>
          </table:table-cell>
          <table:table-cell office:value-type="float" office:value="-4.16" table:style-name="ce1">
            <text:p>-4.16</text:p>
          </table:table-cell>
          <table:table-cell office:value-type="float" office:value="6.37" table:style-name="ce1">
            <text:p>6.37</text:p>
          </table:table-cell>
          <table:table-cell office:value-type="float" office:value="2.7000000000000003E-2" table:formula="of:=[.A324]/100" table:style-name="ce1">
            <text:p>0.027</text:p>
          </table:table-cell>
          <table:table-cell office:value-type="float" office:value="-4.1599999999999998E-2" table:formula="of:=[.B324]/100" table:style-name="ce1">
            <text:p>-0.0416</text:p>
          </table:table-cell>
          <table:table-cell office:value-type="float" office:value="6.3700000000000007E-2" table:formula="of:=[.C324]/100" table:style-name="ce1">
            <text:p>0.0637</text:p>
          </table:table-cell>
          <table:table-cell table:number-columns-repeated="16378"/>
        </table:table-row>
        <table:table-row table:style-name="ro13">
          <table:table-cell office:value-type="float" office:value="2.2599999999999998" table:style-name="ce1">
            <text:p>2.26</text:p>
          </table:table-cell>
          <table:table-cell office:value-type="float" office:value="-4.3499999999999996" table:style-name="ce1">
            <text:p>-4.35</text:p>
          </table:table-cell>
          <table:table-cell office:value-type="float" office:value="5.92" table:style-name="ce1">
            <text:p>5.92</text:p>
          </table:table-cell>
          <table:table-cell office:value-type="float" office:value="2.2599999999999999E-2" table:formula="of:=[.A325]/100" table:style-name="ce1">
            <text:p>0.0226</text:p>
          </table:table-cell>
          <table:table-cell office:value-type="float" office:value="-4.3499999999999997E-2" table:formula="of:=[.B325]/100" table:style-name="ce1">
            <text:p>-0.0435</text:p>
          </table:table-cell>
          <table:table-cell office:value-type="float" office:value="5.9200000000000003E-2" table:formula="of:=[.C325]/100" table:style-name="ce1">
            <text:p>0.0592</text:p>
          </table:table-cell>
          <table:table-cell table:number-columns-repeated="16378"/>
        </table:table-row>
        <table:table-row table:style-name="ro13">
          <table:table-cell office:value-type="float" office:value="2.2000000000000002" table:style-name="ce1">
            <text:p>2.2</text:p>
          </table:table-cell>
          <table:table-cell office:value-type="float" office:value="-5.29" table:style-name="ce1">
            <text:p>-5.29</text:p>
          </table:table-cell>
          <table:table-cell office:value-type="float" office:value="5.39" table:style-name="ce1">
            <text:p>5.39</text:p>
          </table:table-cell>
          <table:table-cell office:value-type="float" office:value="2.2000000000000002E-2" table:formula="of:=[.A326]/100" table:style-name="ce1">
            <text:p>0.022</text:p>
          </table:table-cell>
          <table:table-cell office:value-type="float" office:value="-5.2900000000000003E-2" table:formula="of:=[.B326]/100" table:style-name="ce1">
            <text:p>-0.0529</text:p>
          </table:table-cell>
          <table:table-cell office:value-type="float" office:value="5.3899999999999997E-2" table:formula="of:=[.C326]/100" table:style-name="ce1">
            <text:p>0.0539</text:p>
          </table:table-cell>
          <table:table-cell table:number-columns-repeated="16378"/>
        </table:table-row>
        <table:table-row table:style-name="ro13">
          <table:table-cell office:value-type="float" office:value="2.23" table:style-name="ce1">
            <text:p>2.23</text:p>
          </table:table-cell>
          <table:table-cell office:value-type="float" office:value="-5.22" table:style-name="ce1">
            <text:p>-5.22</text:p>
          </table:table-cell>
          <table:table-cell office:value-type="float" office:value="5.07" table:style-name="ce1">
            <text:p>5.07</text:p>
          </table:table-cell>
          <table:table-cell office:value-type="float" office:value="2.23E-2" table:formula="of:=[.A327]/100" table:style-name="ce1">
            <text:p>0.0223</text:p>
          </table:table-cell>
          <table:table-cell office:value-type="float" office:value="-5.2199999999999996E-2" table:formula="of:=[.B327]/100" table:style-name="ce1">
            <text:p>-0.0522</text:p>
          </table:table-cell>
          <table:table-cell office:value-type="float" office:value="5.0700000000000002E-2" table:formula="of:=[.C327]/100" table:style-name="ce1">
            <text:p>0.0507</text:p>
          </table:table-cell>
          <table:table-cell table:number-columns-repeated="16378"/>
        </table:table-row>
        <table:table-row table:style-name="ro13">
          <table:table-cell office:value-type="float" office:value="1.8" table:style-name="ce1">
            <text:p>1.8</text:p>
          </table:table-cell>
          <table:table-cell office:value-type="float" office:value="-5.79" table:style-name="ce1">
            <text:p>-5.79</text:p>
          </table:table-cell>
          <table:table-cell office:value-type="float" office:value="4.4800000000000004" table:style-name="ce1">
            <text:p>4.48</text:p>
          </table:table-cell>
          <table:table-cell office:value-type="float" office:value="1.8000000000000002E-2" table:formula="of:=[.A328]/100" table:style-name="ce1">
            <text:p>0.018</text:p>
          </table:table-cell>
          <table:table-cell office:value-type="float" office:value="-5.79E-2" table:formula="of:=[.B328]/100" table:style-name="ce1">
            <text:p>-0.0579</text:p>
          </table:table-cell>
          <table:table-cell office:value-type="float" office:value="4.4800000000000006E-2" table:formula="of:=[.C328]/100" table:style-name="ce1">
            <text:p>0.0448</text:p>
          </table:table-cell>
          <table:table-cell table:number-columns-repeated="16378"/>
        </table:table-row>
        <table:table-row table:style-name="ro13">
          <table:table-cell office:value-type="float" office:value="1.54" table:style-name="ce1">
            <text:p>1.54</text:p>
          </table:table-cell>
          <table:table-cell office:value-type="float" office:value="-5.82" table:style-name="ce1">
            <text:p>-5.82</text:p>
          </table:table-cell>
          <table:table-cell office:value-type="float" office:value="3.4" table:style-name="ce1">
            <text:p>3.4</text:p>
          </table:table-cell>
          <table:table-cell office:value-type="float" office:value="1.54E-2" table:formula="of:=[.A329]/100" table:style-name="ce1">
            <text:p>0.0154</text:p>
          </table:table-cell>
          <table:table-cell office:value-type="float" office:value="-5.8200000000000002E-2" table:formula="of:=[.B329]/100" table:style-name="ce1">
            <text:p>-0.0582</text:p>
          </table:table-cell>
          <table:table-cell office:value-type="float" office:value="3.4000000000000002E-2" table:formula="of:=[.C329]/100" table:style-name="ce1">
            <text:p>0.034</text:p>
          </table:table-cell>
          <table:table-cell table:number-columns-repeated="16378"/>
        </table:table-row>
        <table:table-row table:style-name="ro13">
          <table:table-cell office:value-type="float" office:value="-1.22" table:style-name="ce1">
            <text:p>-1.22</text:p>
          </table:table-cell>
          <table:table-cell office:value-type="float" office:value="-7.18" table:style-name="ce1">
            <text:p>-7.18</text:p>
          </table:table-cell>
          <table:table-cell office:value-type="float" office:value="2.33" table:style-name="ce1">
            <text:p>2.33</text:p>
          </table:table-cell>
          <table:table-cell office:value-type="float" office:value="-1.2199999999999999E-2" table:formula="of:=[.A330]/100" table:style-name="ce1">
            <text:p>-0.0122</text:p>
          </table:table-cell>
          <table:table-cell office:value-type="float" office:value="-7.1800000000000003E-2" table:formula="of:=[.B330]/100" table:style-name="ce1">
            <text:p>-0.0718</text:p>
          </table:table-cell>
          <table:table-cell office:value-type="float" office:value="2.3300000000000001E-2" table:formula="of:=[.C330]/100" table:style-name="ce1">
            <text:p>0.0233</text:p>
          </table:table-cell>
          <table:table-cell table:number-columns-repeated="16378"/>
        </table:table-row>
        <table:table-row table:style-name="ro13">
          <table:table-cell office:value-type="float" office:value="-2.65" table:style-name="ce1">
            <text:p>-2.65</text:p>
          </table:table-cell>
          <table:table-cell office:value-type="float" office:value="-7.08" table:style-name="ce1">
            <text:p>-7.08</text:p>
          </table:table-cell>
          <table:table-cell office:value-type="float" office:value="0.23" table:style-name="ce1">
            <text:p>0.23</text:p>
          </table:table-cell>
          <table:table-cell office:value-type="float" office:value="-2.6499999999999999E-2" table:formula="of:=[.A331]/100" table:style-name="ce1">
            <text:p>-0.0265</text:p>
          </table:table-cell>
          <table:table-cell office:value-type="float" office:value="-7.0800000000000002E-2" table:formula="of:=[.B331]/100" table:style-name="ce1">
            <text:p>-0.0708</text:p>
          </table:table-cell>
          <table:table-cell office:value-type="float" office:value="2.3E-3" table:formula="of:=[.C331]/100" table:style-name="ce1">
            <text:p>0.0023</text:p>
          </table:table-cell>
          <table:table-cell table:number-columns-repeated="16378"/>
        </table:table-row>
        <table:table-row table:style-name="ro13">
          <table:table-cell office:value-type="float" office:value="-2.56" table:style-name="ce1">
            <text:p>-2.56</text:p>
          </table:table-cell>
          <table:table-cell office:value-type="float" office:value="-6.8" table:style-name="ce1">
            <text:p>-6.8</text:p>
          </table:table-cell>
          <table:table-cell office:value-type="float" office:value="0.09" table:style-name="ce1">
            <text:p>0.09</text:p>
          </table:table-cell>
          <table:table-cell office:value-type="float" office:value="-2.5600000000000001E-2" table:formula="of:=[.A332]/100" table:style-name="ce1">
            <text:p>-0.0256</text:p>
          </table:table-cell>
          <table:table-cell office:value-type="float" office:value="-6.8000000000000005E-2" table:formula="of:=[.B332]/100" table:style-name="ce1">
            <text:p>-0.068</text:p>
          </table:table-cell>
          <table:table-cell office:value-type="float" office:value="8.9999999999999998E-4" table:formula="of:=[.C332]/100" table:style-name="ce1">
            <text:p>0.0009</text:p>
          </table:table-cell>
          <table:table-cell table:number-columns-repeated="16378"/>
        </table:table-row>
        <table:table-row table:style-name="ro13">
          <table:table-cell office:value-type="float" office:value="-2.09" table:style-name="ce1">
            <text:p>-2.09</text:p>
          </table:table-cell>
          <table:table-cell office:value-type="float" office:value="-6.28" table:style-name="ce1">
            <text:p>-6.28</text:p>
          </table:table-cell>
          <table:table-cell office:value-type="float" office:value="-0.06" table:style-name="ce1">
            <text:p>-0.06</text:p>
          </table:table-cell>
          <table:table-cell office:value-type="float" office:value="-2.0899999999999998E-2" table:formula="of:=[.A333]/100" table:style-name="ce1">
            <text:p>-0.0209</text:p>
          </table:table-cell>
          <table:table-cell office:value-type="float" office:value="-6.2800000000000009E-2" table:formula="of:=[.B333]/100" table:style-name="ce1">
            <text:p>-0.0628</text:p>
          </table:table-cell>
          <table:table-cell office:value-type="float" office:value="-5.9999999999999995E-4" table:formula="of:=[.C333]/100" table:style-name="ce1">
            <text:p>-0.0006</text:p>
          </table:table-cell>
          <table:table-cell table:number-columns-repeated="16378"/>
        </table:table-row>
        <table:table-row table:style-name="ro13">
          <table:table-cell office:value-type="float" office:value="-1.97" table:style-name="ce1">
            <text:p>-1.97</text:p>
          </table:table-cell>
          <table:table-cell office:value-type="float" office:value="-6.35" table:style-name="ce1">
            <text:p>-6.35</text:p>
          </table:table-cell>
          <table:table-cell office:value-type="float" office:value="-0.63" table:style-name="ce1">
            <text:p>-0.63</text:p>
          </table:table-cell>
          <table:table-cell office:value-type="float" office:value="-1.9699999999999999E-2" table:formula="of:=[.A334]/100" table:style-name="ce1">
            <text:p>-0.0197</text:p>
          </table:table-cell>
          <table:table-cell office:value-type="float" office:value="-6.3500000000000001E-2" table:formula="of:=[.B334]/100" table:style-name="ce1">
            <text:p>-0.0635</text:p>
          </table:table-cell>
          <table:table-cell office:value-type="float" office:value="-6.3E-3" table:formula="of:=[.C334]/100" table:style-name="ce1">
            <text:p>-0.0063</text:p>
          </table:table-cell>
          <table:table-cell table:number-columns-repeated="16378"/>
        </table:table-row>
        <table:table-row table:style-name="ro13">
          <table:table-cell office:value-type="float" office:value="-1.33" table:style-name="ce1">
            <text:p>-1.33</text:p>
          </table:table-cell>
          <table:table-cell office:value-type="float" office:value="-5.87" table:style-name="ce1">
            <text:p>-5.87</text:p>
          </table:table-cell>
          <table:table-cell office:value-type="float" office:value="0.28999999999999998" table:style-name="ce1">
            <text:p>0.29</text:p>
          </table:table-cell>
          <table:table-cell office:value-type="float" office:value="-1.3300000000000001E-2" table:formula="of:=[.A335]/100" table:style-name="ce1">
            <text:p>-0.0133</text:p>
          </table:table-cell>
          <table:table-cell office:value-type="float" office:value="-5.8700000000000002E-2" table:formula="of:=[.B335]/100" table:style-name="ce1">
            <text:p>-0.0587</text:p>
          </table:table-cell>
          <table:table-cell office:value-type="float" office:value="2.8999999999999998E-3" table:formula="of:=[.C335]/100" table:style-name="ce1">
            <text:p>0.0029</text:p>
          </table:table-cell>
          <table:table-cell table:number-columns-repeated="16378"/>
        </table:table-row>
        <table:table-row table:style-name="ro13">
          <table:table-cell office:value-type="float" office:value="-0.14000000000000001" table:style-name="ce1">
            <text:p>-0.14</text:p>
          </table:table-cell>
          <table:table-cell office:value-type="float" office:value="-5.16" table:style-name="ce1">
            <text:p>-5.16</text:p>
          </table:table-cell>
          <table:table-cell office:value-type="float" office:value="2.69" table:style-name="ce1">
            <text:p>2.69</text:p>
          </table:table-cell>
          <table:table-cell office:value-type="float" office:value="-1.4000000000000002E-3" table:formula="of:=[.A336]/100" table:style-name="ce1">
            <text:p>-0.0014</text:p>
          </table:table-cell>
          <table:table-cell office:value-type="float" office:value="-5.16E-2" table:formula="of:=[.B336]/100" table:style-name="ce1">
            <text:p>-0.0516</text:p>
          </table:table-cell>
          <table:table-cell office:value-type="float" office:value="2.69E-2" table:formula="of:=[.C336]/100" table:style-name="ce1">
            <text:p>0.0269</text:p>
          </table:table-cell>
          <table:table-cell table:number-columns-repeated="16378"/>
        </table:table-row>
        <table:table-row table:style-name="ro13">
          <table:table-cell office:value-type="float" office:value="2.6" table:style-name="ce1">
            <text:p>2.6</text:p>
          </table:table-cell>
          <table:table-cell office:value-type="float" office:value="-3.78" table:style-name="ce1">
            <text:p>-3.78</text:p>
          </table:table-cell>
          <table:table-cell office:value-type="float" office:value="6.34" table:style-name="ce1">
            <text:p>6.34</text:p>
          </table:table-cell>
          <table:table-cell office:value-type="float" office:value="2.6000000000000002E-2" table:formula="of:=[.A337]/100" table:style-name="ce1">
            <text:p>0.026</text:p>
          </table:table-cell>
          <table:table-cell office:value-type="float" office:value="-3.78E-2" table:formula="of:=[.B337]/100" table:style-name="ce1">
            <text:p>-0.0378</text:p>
          </table:table-cell>
          <table:table-cell office:value-type="float" office:value="6.3399999999999998E-2" table:formula="of:=[.C337]/100" table:style-name="ce1">
            <text:p>0.0634</text:p>
          </table:table-cell>
          <table:table-cell table:number-columns-repeated="16378"/>
        </table:table-row>
        <table:table-row table:style-name="ro13">
          <table:table-cell office:value-type="float" office:value="3.64" table:style-name="ce1">
            <text:p>3.64</text:p>
          </table:table-cell>
          <table:table-cell office:value-type="float" office:value="-3.55" table:style-name="ce1">
            <text:p>-3.55</text:p>
          </table:table-cell>
          <table:table-cell office:value-type="float" office:value="8.09" table:style-name="ce1">
            <text:p>8.09</text:p>
          </table:table-cell>
          <table:table-cell office:value-type="float" office:value="3.6400000000000002E-2" table:formula="of:=[.A338]/100" table:style-name="ce1">
            <text:p>0.0364</text:p>
          </table:table-cell>
          <table:table-cell office:value-type="float" office:value="-3.5499999999999997E-2" table:formula="of:=[.B338]/100" table:style-name="ce1">
            <text:p>-0.0355</text:p>
          </table:table-cell>
          <table:table-cell office:value-type="float" office:value="8.09E-2" table:formula="of:=[.C338]/100" table:style-name="ce1">
            <text:p>0.0809</text:p>
          </table:table-cell>
          <table:table-cell table:number-columns-repeated="16378"/>
        </table:table-row>
        <table:table-row table:style-name="ro13">
          <table:table-cell office:value-type="float" office:value="3.62" table:style-name="ce1">
            <text:p>3.62</text:p>
          </table:table-cell>
          <table:table-cell office:value-type="float" office:value="-3.47" table:style-name="ce1">
            <text:p>-3.47</text:p>
          </table:table-cell>
          <table:table-cell office:value-type="float" office:value="9.4" table:style-name="ce1">
            <text:p>9.4</text:p>
          </table:table-cell>
          <table:table-cell office:value-type="float" office:value="3.6200000000000003E-2" table:formula="of:=[.A339]/100" table:style-name="ce1">
            <text:p>0.0362</text:p>
          </table:table-cell>
          <table:table-cell office:value-type="float" office:value="-3.4700000000000002E-2" table:formula="of:=[.B339]/100" table:style-name="ce1">
            <text:p>-0.0347</text:p>
          </table:table-cell>
          <table:table-cell office:value-type="float" office:value="9.4E-2" table:formula="of:=[.C339]/100" table:style-name="ce1">
            <text:p>0.094</text:p>
          </table:table-cell>
          <table:table-cell table:number-columns-repeated="16378"/>
        </table:table-row>
        <table:table-row table:style-name="ro13">
          <table:table-cell office:value-type="float" office:value="3.41" table:style-name="ce1">
            <text:p>3.41</text:p>
          </table:table-cell>
          <table:table-cell office:value-type="float" office:value="-3.41" table:style-name="ce1">
            <text:p>-3.41</text:p>
          </table:table-cell>
          <table:table-cell office:value-type="float" office:value="11.58" table:style-name="ce1">
            <text:p>11.58</text:p>
          </table:table-cell>
          <table:table-cell office:value-type="float" office:value="3.4099999999999998E-2" table:formula="of:=[.A340]/100" table:style-name="ce1">
            <text:p>0.0341</text:p>
          </table:table-cell>
          <table:table-cell office:value-type="float" office:value="-3.4099999999999998E-2" table:formula="of:=[.B340]/100" table:style-name="ce1">
            <text:p>-0.0341</text:p>
          </table:table-cell>
          <table:table-cell office:value-type="float" office:value="0.1158" table:formula="of:=[.C340]/100" table:style-name="ce1">
            <text:p>0.1158</text:p>
          </table:table-cell>
          <table:table-cell table:number-columns-repeated="16378"/>
        </table:table-row>
        <table:table-row table:style-name="ro13">
          <table:table-cell office:value-type="float" office:value="4.16" table:style-name="ce1">
            <text:p>4.16</text:p>
          </table:table-cell>
          <table:table-cell office:value-type="float" office:value="-3.8" table:style-name="ce1">
            <text:p>-3.8</text:p>
          </table:table-cell>
          <table:table-cell office:value-type="float" office:value="13.39" table:style-name="ce1">
            <text:p>13.39</text:p>
          </table:table-cell>
          <table:table-cell office:value-type="float" office:value="4.1599999999999998E-2" table:formula="of:=[.A341]/100" table:style-name="ce1">
            <text:p>0.0416</text:p>
          </table:table-cell>
          <table:table-cell office:value-type="float" office:value="-3.7999999999999999E-2" table:formula="of:=[.B341]/100" table:style-name="ce1">
            <text:p>-0.038</text:p>
          </table:table-cell>
          <table:table-cell office:value-type="float" office:value="0.13390000000000002" table:formula="of:=[.C341]/100" table:style-name="ce1">
            <text:p>0.1339</text:p>
          </table:table-cell>
          <table:table-cell table:number-columns-repeated="16378"/>
        </table:table-row>
        <table:table-row table:style-name="ro13">
          <table:table-cell office:value-type="float" office:value="3.7" table:style-name="ce1">
            <text:p>3.7</text:p>
          </table:table-cell>
          <table:table-cell office:value-type="float" office:value="-3.67" table:style-name="ce1">
            <text:p>-3.67</text:p>
          </table:table-cell>
          <table:table-cell office:value-type="float" office:value="14.01" table:style-name="ce1">
            <text:p>14.01</text:p>
          </table:table-cell>
          <table:table-cell office:value-type="float" office:value="3.7000000000000005E-2" table:formula="of:=[.A342]/100" table:style-name="ce1">
            <text:p>0.037</text:p>
          </table:table-cell>
          <table:table-cell office:value-type="float" office:value="-3.6699999999999997E-2" table:formula="of:=[.B342]/100" table:style-name="ce1">
            <text:p>-0.0367</text:p>
          </table:table-cell>
          <table:table-cell office:value-type="float" office:value="0.1401" table:formula="of:=[.C342]/100" table:style-name="ce1">
            <text:p>0.1401</text:p>
          </table:table-cell>
          <table:table-cell table:number-columns-repeated="16378"/>
        </table:table-row>
        <table:table-row table:style-name="ro13">
          <table:table-cell office:value-type="float" office:value="3.36" table:style-name="ce1">
            <text:p>3.36</text:p>
          </table:table-cell>
          <table:table-cell office:value-type="float" office:value="-3.96" table:style-name="ce1">
            <text:p>-3.96</text:p>
          </table:table-cell>
          <table:table-cell office:value-type="float" office:value="13.62" table:style-name="ce1">
            <text:p>13.62</text:p>
          </table:table-cell>
          <table:table-cell office:value-type="float" office:value="3.3599999999999998E-2" table:formula="of:=[.A343]/100" table:style-name="ce1">
            <text:p>0.0336</text:p>
          </table:table-cell>
          <table:table-cell office:value-type="float" office:value="-3.9599999999999996E-2" table:formula="of:=[.B343]/100" table:style-name="ce1">
            <text:p>-0.0396</text:p>
          </table:table-cell>
          <table:table-cell office:value-type="float" office:value="0.13619999999999999" table:formula="of:=[.C343]/100" table:style-name="ce1">
            <text:p>0.1362</text:p>
          </table:table-cell>
          <table:table-cell table:number-columns-repeated="16378"/>
        </table:table-row>
        <table:table-row table:style-name="ro13">
          <table:table-cell office:value-type="float" office:value="1.1100000000000001" table:style-name="ce1">
            <text:p>1.11</text:p>
          </table:table-cell>
          <table:table-cell office:value-type="float" office:value="-5.13" table:style-name="ce1">
            <text:p>-5.13</text:p>
          </table:table-cell>
          <table:table-cell office:value-type="float" office:value="9.15" table:style-name="ce1">
            <text:p>9.15</text:p>
          </table:table-cell>
          <table:table-cell office:value-type="float" office:value="1.11E-2" table:formula="of:=[.A344]/100" table:style-name="ce1">
            <text:p>0.0111</text:p>
          </table:table-cell>
          <table:table-cell office:value-type="float" office:value="-5.1299999999999998E-2" table:formula="of:=[.B344]/100" table:style-name="ce1">
            <text:p>-0.0513</text:p>
          </table:table-cell>
          <table:table-cell office:value-type="float" office:value="9.1499999999999998E-2" table:formula="of:=[.C344]/100" table:style-name="ce1">
            <text:p>0.0915</text:p>
          </table:table-cell>
          <table:table-cell table:number-columns-repeated="16378"/>
        </table:table-row>
        <table:table-row table:style-name="ro13">
          <table:table-cell office:value-type="float" office:value="0.66" table:style-name="ce1">
            <text:p>0.66</text:p>
          </table:table-cell>
          <table:table-cell office:value-type="float" office:value="-5.85" table:style-name="ce1">
            <text:p>-5.85</text:p>
          </table:table-cell>
          <table:table-cell office:value-type="float" office:value="3.87" table:style-name="ce1">
            <text:p>3.87</text:p>
          </table:table-cell>
          <table:table-cell office:value-type="float" office:value="6.6E-3" table:formula="of:=[.A345]/100" table:style-name="ce1">
            <text:p>0.0066</text:p>
          </table:table-cell>
          <table:table-cell office:value-type="float" office:value="-5.8499999999999996E-2" table:formula="of:=[.B345]/100" table:style-name="ce1">
            <text:p>-0.0585</text:p>
          </table:table-cell>
          <table:table-cell office:value-type="float" office:value="3.8699999999999998E-2" table:formula="of:=[.C345]/100" table:style-name="ce1">
            <text:p>0.0387</text:p>
          </table:table-cell>
          <table:table-cell table:number-columns-repeated="16378"/>
        </table:table-row>
        <table:table-row table:style-name="ro13">
          <table:table-cell office:value-type="float" office:value="0.91" table:style-name="ce1">
            <text:p>0.91</text:p>
          </table:table-cell>
          <table:table-cell office:value-type="float" office:value="-6.11" table:style-name="ce1">
            <text:p>-6.11</text:p>
          </table:table-cell>
          <table:table-cell office:value-type="float" office:value="2.66" table:style-name="ce1">
            <text:p>2.66</text:p>
          </table:table-cell>
          <table:table-cell office:value-type="float" office:value="9.1000000000000004E-3" table:formula="of:=[.A346]/100" table:style-name="ce1">
            <text:p>0.0091</text:p>
          </table:table-cell>
          <table:table-cell office:value-type="float" office:value="-6.1100000000000002E-2" table:formula="of:=[.B346]/100" table:style-name="ce1">
            <text:p>-0.0611</text:p>
          </table:table-cell>
          <table:table-cell office:value-type="float" office:value="2.6600000000000002E-2" table:formula="of:=[.C346]/100" table:style-name="ce1">
            <text:p>0.0266</text:p>
          </table:table-cell>
          <table:table-cell table:number-columns-repeated="16378"/>
        </table:table-row>
        <table:table-row table:style-name="ro13">
          <table:table-cell office:value-type="float" office:value="1.21" table:style-name="ce1">
            <text:p>1.21</text:p>
          </table:table-cell>
          <table:table-cell office:value-type="float" office:value="-5.78" table:style-name="ce1">
            <text:p>-5.78</text:p>
          </table:table-cell>
          <table:table-cell office:value-type="float" office:value="1.39" table:style-name="ce1">
            <text:p>1.39</text:p>
          </table:table-cell>
          <table:table-cell office:value-type="float" office:value="1.21E-2" table:formula="of:=[.A347]/100" table:style-name="ce1">
            <text:p>0.0121</text:p>
          </table:table-cell>
          <table:table-cell office:value-type="float" office:value="-5.7800000000000004E-2" table:formula="of:=[.B347]/100" table:style-name="ce1">
            <text:p>-0.0578</text:p>
          </table:table-cell>
          <table:table-cell office:value-type="float" office:value="1.3899999999999999E-2" table:formula="of:=[.C347]/100" table:style-name="ce1">
            <text:p>0.0139</text:p>
          </table:table-cell>
          <table:table-cell table:number-columns-repeated="16378"/>
        </table:table-row>
        <table:table-row table:style-name="ro13">
          <table:table-cell office:value-type="float" office:value="0.98" table:style-name="ce1">
            <text:p>0.98</text:p>
          </table:table-cell>
          <table:table-cell office:value-type="float" office:value="-5.1100000000000003" table:style-name="ce1">
            <text:p>-5.11</text:p>
          </table:table-cell>
          <table:table-cell office:value-type="float" office:value="0.77" table:style-name="ce1">
            <text:p>0.77</text:p>
          </table:table-cell>
          <table:table-cell office:value-type="float" office:value="9.7999999999999997E-3" table:formula="of:=[.A348]/100" table:style-name="ce1">
            <text:p>0.0098</text:p>
          </table:table-cell>
          <table:table-cell office:value-type="float" office:value="-5.1100000000000007E-2" table:formula="of:=[.B348]/100" table:style-name="ce1">
            <text:p>-0.0511</text:p>
          </table:table-cell>
          <table:table-cell office:value-type="float" office:value="7.7000000000000002E-3" table:formula="of:=[.C348]/100" table:style-name="ce1">
            <text:p>0.0077</text:p>
          </table:table-cell>
          <table:table-cell table:number-columns-repeated="16378"/>
        </table:table-row>
        <table:table-row table:style-name="ro13">
          <table:table-cell office:value-type="float" office:value="1.43" table:style-name="ce1">
            <text:p>1.43</text:p>
          </table:table-cell>
          <table:table-cell office:value-type="float" office:value="-5.1100000000000003" table:style-name="ce1">
            <text:p>-5.11</text:p>
          </table:table-cell>
          <table:table-cell office:value-type="float" office:value="-0.23" table:style-name="ce1">
            <text:p>-0.23</text:p>
          </table:table-cell>
          <table:table-cell office:value-type="float" office:value="1.43E-2" table:formula="of:=[.A349]/100" table:style-name="ce1">
            <text:p>0.0143</text:p>
          </table:table-cell>
          <table:table-cell office:value-type="float" office:value="-5.1100000000000007E-2" table:formula="of:=[.B349]/100" table:style-name="ce1">
            <text:p>-0.0511</text:p>
          </table:table-cell>
          <table:table-cell office:value-type="float" office:value="-2.3E-3" table:formula="of:=[.C349]/100" table:style-name="ce1">
            <text:p>-0.0023</text:p>
          </table:table-cell>
          <table:table-cell table:number-columns-repeated="16378"/>
        </table:table-row>
        <table:table-row table:style-name="ro13">
          <table:table-cell office:value-type="float" office:value="1.76" table:style-name="ce1">
            <text:p>1.76</text:p>
          </table:table-cell>
          <table:table-cell office:value-type="float" office:value="-5.19" table:style-name="ce1">
            <text:p>-5.19</text:p>
          </table:table-cell>
          <table:table-cell office:value-type="float" office:value="-0.9" table:style-name="ce1">
            <text:p>-0.9</text:p>
          </table:table-cell>
          <table:table-cell office:value-type="float" office:value="1.7600000000000001E-2" table:formula="of:=[.A350]/100" table:style-name="ce1">
            <text:p>0.0176</text:p>
          </table:table-cell>
          <table:table-cell office:value-type="float" office:value="-5.1900000000000002E-2" table:formula="of:=[.B350]/100" table:style-name="ce1">
            <text:p>-0.0519</text:p>
          </table:table-cell>
          <table:table-cell office:value-type="float" office:value="-9.0000000000000011E-3" table:formula="of:=[.C350]/100" table:style-name="ce1">
            <text:p>-0.009</text:p>
          </table:table-cell>
          <table:table-cell table:number-columns-repeated="16378"/>
        </table:table-row>
        <table:table-row table:style-name="ro13">
          <table:table-cell office:value-type="float" office:value="4.25" table:style-name="ce1">
            <text:p>4.25</text:p>
          </table:table-cell>
          <table:table-cell office:value-type="float" office:value="-3.71" table:style-name="ce1">
            <text:p>-3.71</text:p>
          </table:table-cell>
          <table:table-cell office:value-type="float" office:value="1.24" table:style-name="ce1">
            <text:p>1.24</text:p>
          </table:table-cell>
          <table:table-cell office:value-type="float" office:value="4.2500000000000003E-2" table:formula="of:=[.A351]/100" table:style-name="ce1">
            <text:p>0.0425</text:p>
          </table:table-cell>
          <table:table-cell office:value-type="float" office:value="-3.7100000000000001E-2" table:formula="of:=[.B351]/100" table:style-name="ce1">
            <text:p>-0.0371</text:p>
          </table:table-cell>
          <table:table-cell office:value-type="float" office:value="1.24E-2" table:formula="of:=[.C351]/100" table:style-name="ce1">
            <text:p>0.0124</text:p>
          </table:table-cell>
          <table:table-cell table:number-columns-repeated="16378"/>
        </table:table-row>
        <table:table-row table:style-name="ro13">
          <table:table-cell office:value-type="float" office:value="4.51" table:style-name="ce1">
            <text:p>4.51</text:p>
          </table:table-cell>
          <table:table-cell office:value-type="float" office:value="-3.28" table:style-name="ce1">
            <text:p>-3.28</text:p>
          </table:table-cell>
          <table:table-cell office:value-type="float" office:value="4.18" table:style-name="ce1">
            <text:p>4.18</text:p>
          </table:table-cell>
          <table:table-cell office:value-type="float" office:value="4.5100000000000001E-2" table:formula="of:=[.A352]/100" table:style-name="ce1">
            <text:p>0.0451</text:p>
          </table:table-cell>
          <table:table-cell office:value-type="float" office:value="-3.2799999999999996E-2" table:formula="of:=[.B352]/100" table:style-name="ce1">
            <text:p>-0.0328</text:p>
          </table:table-cell>
          <table:table-cell office:value-type="float" office:value="4.1799999999999997E-2" table:formula="of:=[.C352]/100" table:style-name="ce1">
            <text:p>0.0418</text:p>
          </table:table-cell>
          <table:table-cell table:number-columns-repeated="16378"/>
        </table:table-row>
        <table:table-row table:style-name="ro13">
          <table:table-cell office:value-type="float" office:value="4.49" table:style-name="ce1">
            <text:p>4.49</text:p>
          </table:table-cell>
          <table:table-cell office:value-type="float" office:value="-2.96" table:style-name="ce1">
            <text:p>-2.96</text:p>
          </table:table-cell>
          <table:table-cell office:value-type="float" office:value="4.83" table:style-name="ce1">
            <text:p>4.83</text:p>
          </table:table-cell>
          <table:table-cell office:value-type="float" office:value="4.4900000000000002E-2" table:formula="of:=[.A353]/100" table:style-name="ce1">
            <text:p>0.0449</text:p>
          </table:table-cell>
          <table:table-cell office:value-type="float" office:value="-2.9600000000000001E-2" table:formula="of:=[.B353]/100" table:style-name="ce1">
            <text:p>-0.0296</text:p>
          </table:table-cell>
          <table:table-cell office:value-type="float" office:value="4.8300000000000003E-2" table:formula="of:=[.C353]/100" table:style-name="ce1">
            <text:p>0.0483</text:p>
          </table:table-cell>
          <table:table-cell table:number-columns-repeated="16378"/>
        </table:table-row>
        <table:table-row table:style-name="ro13">
          <table:table-cell office:value-type="float" office:value="4.74" table:style-name="ce1">
            <text:p>4.74</text:p>
          </table:table-cell>
          <table:table-cell office:value-type="float" office:value="-2.37" table:style-name="ce1">
            <text:p>-2.37</text:p>
          </table:table-cell>
          <table:table-cell office:value-type="float" office:value="5.47" table:style-name="ce1">
            <text:p>5.47</text:p>
          </table:table-cell>
          <table:table-cell office:value-type="float" office:value="4.7400000000000005E-2" table:formula="of:=[.A354]/100" table:style-name="ce1">
            <text:p>0.0474</text:p>
          </table:table-cell>
          <table:table-cell office:value-type="float" office:value="-2.3700000000000002E-2" table:formula="of:=[.B354]/100" table:style-name="ce1">
            <text:p>-0.0237</text:p>
          </table:table-cell>
          <table:table-cell office:value-type="float" office:value="5.4699999999999999E-2" table:formula="of:=[.C354]/100" table:style-name="ce1">
            <text:p>0.0547</text:p>
          </table:table-cell>
          <table:table-cell table:number-columns-repeated="16378"/>
        </table:table-row>
        <table:table-row table:style-name="ro13">
          <table:table-cell office:value-type="float" office:value="5.36" table:style-name="ce1">
            <text:p>5.36</text:p>
          </table:table-cell>
          <table:table-cell office:value-type="float" office:value="-2.02" table:style-name="ce1">
            <text:p>-2.02</text:p>
          </table:table-cell>
          <table:table-cell office:value-type="float" office:value="6.1" table:style-name="ce1">
            <text:p>6.1</text:p>
          </table:table-cell>
          <table:table-cell office:value-type="float" office:value="5.3600000000000002E-2" table:formula="of:=[.A355]/100" table:style-name="ce1">
            <text:p>0.0536</text:p>
          </table:table-cell>
          <table:table-cell office:value-type="float" office:value="-2.0199999999999999E-2" table:formula="of:=[.B355]/100" table:style-name="ce1">
            <text:p>-0.0202</text:p>
          </table:table-cell>
          <table:table-cell office:value-type="float" office:value="6.0999999999999999E-2" table:formula="of:=[.C355]/100" table:style-name="ce1">
            <text:p>0.061</text:p>
          </table:table-cell>
          <table:table-cell table:number-columns-repeated="16378"/>
        </table:table-row>
        <table:table-row table:style-name="ro13">
          <table:table-cell office:value-type="float" office:value="6.82" table:style-name="ce1">
            <text:p>6.82</text:p>
          </table:table-cell>
          <table:table-cell office:value-type="float" office:value="-1.02" table:style-name="ce1">
            <text:p>-1.02</text:p>
          </table:table-cell>
          <table:table-cell office:value-type="float" office:value="7.57" table:style-name="ce1">
            <text:p>7.57</text:p>
          </table:table-cell>
          <table:table-cell office:value-type="float" office:value="6.8199999999999997E-2" table:formula="of:=[.A356]/100" table:style-name="ce1">
            <text:p>0.0682</text:p>
          </table:table-cell>
          <table:table-cell office:value-type="float" office:value="-1.0200000000000001E-2" table:formula="of:=[.B356]/100" table:style-name="ce1">
            <text:p>-0.0102</text:p>
          </table:table-cell>
          <table:table-cell office:value-type="float" office:value="7.5700000000000003E-2" table:formula="of:=[.C356]/100" table:style-name="ce1">
            <text:p>0.0757</text:p>
          </table:table-cell>
          <table:table-cell table:number-columns-repeated="16378"/>
        </table:table-row>
        <table:table-row table:style-name="ro13">
          <table:table-cell office:value-type="float" office:value="8.02" table:style-name="ce1">
            <text:p>8.02</text:p>
          </table:table-cell>
          <table:table-cell office:value-type="float" office:value="0.57999999999999996" table:style-name="ce1">
            <text:p>0.58</text:p>
          </table:table-cell>
          <table:table-cell office:value-type="float" office:value="8.9600000000000009" table:style-name="ce1">
            <text:p>8.96</text:p>
          </table:table-cell>
          <table:table-cell office:value-type="float" office:value="8.0199999999999994E-2" table:formula="of:=[.A357]/100" table:style-name="ce1">
            <text:p>0.0802</text:p>
          </table:table-cell>
          <table:table-cell office:value-type="float" office:value="5.7999999999999996E-3" table:formula="of:=[.B357]/100" table:style-name="ce1">
            <text:p>0.0058</text:p>
          </table:table-cell>
          <table:table-cell office:value-type="float" office:value="8.9600000000000013E-2" table:formula="of:=[.C357]/100" table:style-name="ce1">
            <text:p>0.0896</text:p>
          </table:table-cell>
          <table:table-cell table:number-columns-repeated="16378"/>
        </table:table-row>
        <table:table-row table:style-name="ro13">
          <table:table-cell office:value-type="float" office:value="9.24" table:style-name="ce1">
            <text:p>9.24</text:p>
          </table:table-cell>
          <table:table-cell office:value-type="float" office:value="0.28000000000000003" table:style-name="ce1">
            <text:p>0.28</text:p>
          </table:table-cell>
          <table:table-cell office:value-type="float" office:value="10.39" table:style-name="ce1">
            <text:p>10.39</text:p>
          </table:table-cell>
          <table:table-cell office:value-type="float" office:value="9.2399999999999996E-2" table:formula="of:=[.A358]/100" table:style-name="ce1">
            <text:p>0.0924</text:p>
          </table:table-cell>
          <table:table-cell office:value-type="float" office:value="2.8000000000000004E-3" table:formula="of:=[.B358]/100" table:style-name="ce1">
            <text:p>0.0028</text:p>
          </table:table-cell>
          <table:table-cell office:value-type="float" office:value="0.10390000000000001" table:formula="of:=[.C358]/100" table:style-name="ce1">
            <text:p>0.1039</text:p>
          </table:table-cell>
          <table:table-cell table:number-columns-repeated="16378"/>
        </table:table-row>
        <table:table-row table:style-name="ro13">
          <table:table-cell office:value-type="float" office:value="-8.81" table:style-name="ce1">
            <text:p>-8.81</text:p>
          </table:table-cell>
          <table:table-cell office:value-type="float" office:value="-5.96" table:style-name="ce1">
            <text:p>-5.96</text:p>
          </table:table-cell>
          <table:table-cell office:value-type="float" office:value="-4.01" table:style-name="ce1">
            <text:p>-4.01</text:p>
          </table:table-cell>
          <table:table-cell office:value-type="float" office:value="-8.8100000000000012E-2" table:formula="of:=[.A359]/100" table:style-name="ce1">
            <text:p>-0.0881</text:p>
          </table:table-cell>
          <table:table-cell office:value-type="float" office:value="-5.96E-2" table:formula="of:=[.B359]/100" table:style-name="ce1">
            <text:p>-0.0596</text:p>
          </table:table-cell>
          <table:table-cell office:value-type="float" office:value="-4.0099999999999997E-2" table:formula="of:=[.C359]/100" table:style-name="ce1">
            <text:p>-0.0401</text:p>
          </table:table-cell>
          <table:table-cell table:number-columns-repeated="16378"/>
        </table:table-row>
        <table:table-row table:style-name="ro13">
          <table:table-cell office:value-type="float" office:value="-9.99" table:style-name="ce1">
            <text:p>-9.99</text:p>
          </table:table-cell>
          <table:table-cell office:value-type="float" office:value="-6.82" table:style-name="ce1">
            <text:p>-6.82</text:p>
          </table:table-cell>
          <table:table-cell office:value-type="float" office:value="-6.5" table:style-name="ce1">
            <text:p>-6.5</text:p>
          </table:table-cell>
          <table:table-cell office:value-type="float" office:value="-9.9900000000000003E-2" table:formula="of:=[.A360]/100" table:style-name="ce1">
            <text:p>-0.0999</text:p>
          </table:table-cell>
          <table:table-cell office:value-type="float" office:value="-6.8199999999999997E-2" table:formula="of:=[.B360]/100" table:style-name="ce1">
            <text:p>-0.0682</text:p>
          </table:table-cell>
          <table:table-cell office:value-type="float" office:value="-6.5000000000000002E-2" table:formula="of:=[.C360]/100" table:style-name="ce1">
            <text:p>-0.065</text:p>
          </table:table-cell>
          <table:table-cell table:number-columns-repeated="16378"/>
        </table:table-row>
        <table:table-row table:style-name="ro13">
          <table:table-cell office:value-type="float" office:value="2.08" table:style-name="ce1">
            <text:p>2.08</text:p>
          </table:table-cell>
          <table:table-cell office:value-type="float" office:value="-4.33" table:style-name="ce1">
            <text:p>-4.33</text:p>
          </table:table-cell>
          <table:table-cell office:value-type="float" office:value="1.85" table:style-name="ce1">
            <text:p>1.85</text:p>
          </table:table-cell>
          <table:table-cell office:value-type="float" office:value="2.0799999999999999E-2" table:formula="of:=[.A361]/100" table:style-name="ce1">
            <text:p>0.0208</text:p>
          </table:table-cell>
          <table:table-cell office:value-type="float" office:value="-4.3299999999999998E-2" table:formula="of:=[.B361]/100" table:style-name="ce1">
            <text:p>-0.0433</text:p>
          </table:table-cell>
          <table:table-cell office:value-type="float" office:value="1.8500000000000003E-2" table:formula="of:=[.C361]/100" table:style-name="ce1">
            <text:p>0.0185</text:p>
          </table:table-cell>
          <table:table-cell table:number-columns-repeated="16378"/>
        </table:table-row>
        <table:table-row table:style-name="ro13">
          <table:table-cell office:value-type="float" office:value="-0.19" table:style-name="ce1">
            <text:p>-0.19</text:p>
          </table:table-cell>
          <table:table-cell office:value-type="float" office:value="-4.41" table:style-name="ce1">
            <text:p>-4.41</text:p>
          </table:table-cell>
          <table:table-cell office:value-type="float" office:value="-1.41" table:style-name="ce1">
            <text:p>-1.41</text:p>
          </table:table-cell>
          <table:table-cell office:value-type="float" office:value="-1.9E-3" table:formula="of:=[.A362]/100" table:style-name="ce1">
            <text:p>-0.0019</text:p>
          </table:table-cell>
          <table:table-cell office:value-type="float" office:value="-4.41E-2" table:formula="of:=[.B362]/100" table:style-name="ce1">
            <text:p>-0.0441</text:p>
          </table:table-cell>
          <table:table-cell office:value-type="float" office:value="-1.41E-2" table:formula="of:=[.C362]/100" table:style-name="ce1">
            <text:p>-0.0141</text:p>
          </table:table-cell>
          <table:table-cell table:number-columns-repeated="16378"/>
        </table:table-row>
        <table:table-row table:style-name="ro13">
          <table:table-cell office:value-type="float" office:value="-1.57" table:style-name="ce1">
            <text:p>-1.57</text:p>
          </table:table-cell>
          <table:table-cell office:value-type="float" office:value="-5.39" table:style-name="ce1">
            <text:p>-5.39</text:p>
          </table:table-cell>
          <table:table-cell office:value-type="float" office:value="-2.48" table:style-name="ce1">
            <text:p>-2.48</text:p>
          </table:table-cell>
          <table:table-cell office:value-type="float" office:value="-1.5700000000000002E-2" table:formula="of:=[.A363]/100" table:style-name="ce1">
            <text:p>-0.0157</text:p>
          </table:table-cell>
          <table:table-cell office:value-type="float" office:value="-5.3899999999999997E-2" table:formula="of:=[.B363]/100" table:style-name="ce1">
            <text:p>-0.0539</text:p>
          </table:table-cell>
          <table:table-cell office:value-type="float" office:value="-2.4799999999999999E-2" table:formula="of:=[.C363]/100" table:style-name="ce1">
            <text:p>-0.0248</text:p>
          </table:table-cell>
          <table:table-cell table:number-columns-repeated="16378"/>
        </table:table-row>
        <table:table-row table:style-name="ro13">
          <table:table-cell office:value-type="float" office:value="2.41" table:style-name="ce1">
            <text:p>2.41</text:p>
          </table:table-cell>
          <table:table-cell office:value-type="float" office:value="0.32" table:style-name="ce1">
            <text:p>0.32</text:p>
          </table:table-cell>
          <table:table-cell office:value-type="float" office:value="5.62" table:style-name="ce1">
            <text:p>5.62</text:p>
          </table:table-cell>
          <table:table-cell office:value-type="float" office:value="2.41E-2" table:formula="of:=[.A364]/100" table:style-name="ce1">
            <text:p>0.0241</text:p>
          </table:table-cell>
          <table:table-cell office:value-type="float" office:value="3.2000000000000002E-3" table:formula="of:=[.B364]/100" table:style-name="ce1">
            <text:p>0.0032</text:p>
          </table:table-cell>
          <table:table-cell office:value-type="float" office:value="5.62E-2" table:formula="of:=[.C364]/100" table:style-name="ce1">
            <text:p>0.0562</text:p>
          </table:table-cell>
          <table:table-cell table:number-columns-repeated="16378"/>
        </table:table-row>
        <table:table-row table:style-name="ro13">
          <table:table-cell office:value-type="float" office:value="0.03" table:style-name="ce1">
            <text:p>0.03</text:p>
          </table:table-cell>
          <table:table-cell office:value-type="float" office:value="-0.42" table:style-name="ce1">
            <text:p>-0.42</text:p>
          </table:table-cell>
          <table:table-cell office:value-type="float" office:value="3.75" table:style-name="ce1">
            <text:p>3.75</text:p>
          </table:table-cell>
          <table:table-cell office:value-type="float" office:value="2.9999999999999997E-4" table:formula="of:=[.A365]/100" table:style-name="ce1">
            <text:p>0.0003</text:p>
          </table:table-cell>
          <table:table-cell office:value-type="float" office:value="-4.1999999999999997E-3" table:formula="of:=[.B365]/100" table:style-name="ce1">
            <text:p>-0.0042</text:p>
          </table:table-cell>
          <table:table-cell office:value-type="float" office:value="3.7499999999999999E-2" table:formula="of:=[.C365]/100" table:style-name="ce1">
            <text:p>0.0375</text:p>
          </table:table-cell>
          <table:table-cell table:number-columns-repeated="16378"/>
        </table:table-row>
        <table:table-row table:style-name="ro13">
          <table:table-cell office:value-type="float" office:value="-51.94" table:style-name="ce1">
            <text:p>-51.94</text:p>
          </table:table-cell>
          <table:table-cell office:value-type="float" office:value="-41.63" table:style-name="ce1">
            <text:p>-41.63</text:p>
          </table:table-cell>
          <table:table-cell office:value-type="float" office:value="-55.76" table:style-name="ce1">
            <text:p>-55.76</text:p>
          </table:table-cell>
          <table:table-cell office:value-type="float" office:value="-0.51939999999999997" table:formula="of:=[.A366]/100" table:style-name="ce1">
            <text:p>-0.5194</text:p>
          </table:table-cell>
          <table:table-cell office:value-type="float" office:value="-0.4163" table:formula="of:=[.B366]/100" table:style-name="ce1">
            <text:p>-0.4163</text:p>
          </table:table-cell>
          <table:table-cell office:value-type="float" office:value="-0.55759999999999998" table:formula="of:=[.C366]/100" table:style-name="ce1">
            <text:p>-0.5576</text:p>
          </table:table-cell>
          <table:table-cell table:number-columns-repeated="16378"/>
        </table:table-row>
        <table:table-row table:style-name="ro13">
          <table:table-cell office:value-type="float" office:value="-51.06" table:style-name="ce1">
            <text:p>-51.06</text:p>
          </table:table-cell>
          <table:table-cell office:value-type="float" office:value="-42.53" table:style-name="ce1">
            <text:p>-42.53</text:p>
          </table:table-cell>
          <table:table-cell office:value-type="float" office:value="-55.09" table:style-name="ce1">
            <text:p>-55.09</text:p>
          </table:table-cell>
          <table:table-cell office:value-type="float" office:value="-0.51060000000000005" table:formula="of:=[.A367]/100" table:style-name="ce1">
            <text:p>-0.5106</text:p>
          </table:table-cell>
          <table:table-cell office:value-type="float" office:value="-0.42530000000000001" table:formula="of:=[.B367]/100" table:style-name="ce1">
            <text:p>-0.4253</text:p>
          </table:table-cell>
          <table:table-cell office:value-type="float" office:value="-0.55090000000000006" table:formula="of:=[.C367]/100" table:style-name="ce1">
            <text:p>-0.5509</text:p>
          </table:table-cell>
          <table:table-cell table:number-columns-repeated="16378"/>
        </table:table-row>
        <table:table-row table:style-name="ro13">
          <table:table-cell office:value-type="float" office:value="-0.46" table:style-name="ce1">
            <text:p>-0.46</text:p>
          </table:table-cell>
          <table:table-cell office:value-type="float" office:value="-2.71" table:style-name="ce1">
            <text:p>-2.71</text:p>
          </table:table-cell>
          <table:table-cell office:value-type="float" office:value="1.83" table:style-name="ce1">
            <text:p>1.83</text:p>
          </table:table-cell>
          <table:table-cell office:value-type="float" office:value="-4.5999999999999999E-3" table:formula="of:=[.A368]/100" table:style-name="ce1">
            <text:p>-0.0046</text:p>
          </table:table-cell>
          <table:table-cell office:value-type="float" office:value="-2.7099999999999999E-2" table:formula="of:=[.B368]/100" table:style-name="ce1">
            <text:p>-0.0271</text:p>
          </table:table-cell>
          <table:table-cell office:value-type="float" office:value="1.83E-2" table:formula="of:=[.C368]/100" table:style-name="ce1">
            <text:p>0.0183</text:p>
          </table:table-cell>
          <table:table-cell table:number-columns-repeated="16378"/>
        </table:table-row>
        <table:table-row table:style-name="ro13">
          <table:table-cell office:value-type="float" office:value="-0.94" table:style-name="ce1">
            <text:p>-0.94</text:p>
          </table:table-cell>
          <table:table-cell office:value-type="float" office:value="-3.61" table:style-name="ce1">
            <text:p>-3.61</text:p>
          </table:table-cell>
          <table:table-cell office:value-type="float" office:value="1.19" table:style-name="ce1">
            <text:p>1.19</text:p>
          </table:table-cell>
          <table:table-cell office:value-type="float" office:value="-9.3999999999999986E-3" table:formula="of:=[.A369]/100" table:style-name="ce1">
            <text:p>-0.0094</text:p>
          </table:table-cell>
          <table:table-cell office:value-type="float" office:value="-3.61E-2" table:formula="of:=[.B369]/100" table:style-name="ce1">
            <text:p>-0.0361</text:p>
          </table:table-cell>
          <table:table-cell office:value-type="float" office:value="1.1899999999999999E-2" table:formula="of:=[.C369]/100" table:style-name="ce1">
            <text:p>0.0119</text:p>
          </table:table-cell>
          <table:table-cell table:number-columns-repeated="16378"/>
        </table:table-row>
        <table:table-row table:style-name="ro13">
          <table:table-cell office:value-type="float" office:value="-3.87" table:style-name="ce1">
            <text:p>-3.87</text:p>
          </table:table-cell>
          <table:table-cell office:value-type="float" office:value="-6.28" table:style-name="ce1">
            <text:p>-6.28</text:p>
          </table:table-cell>
          <table:table-cell office:value-type="float" office:value="-7.67" table:style-name="ce1">
            <text:p>-7.67</text:p>
          </table:table-cell>
          <table:table-cell office:value-type="float" office:value="-3.8699999999999998E-2" table:formula="of:=[.A370]/100" table:style-name="ce1">
            <text:p>-0.0387</text:p>
          </table:table-cell>
          <table:table-cell office:value-type="float" office:value="-6.2800000000000009E-2" table:formula="of:=[.B370]/100" table:style-name="ce1">
            <text:p>-0.0628</text:p>
          </table:table-cell>
          <table:table-cell office:value-type="float" office:value="-7.6700000000000004E-2" table:formula="of:=[.C370]/100" table:style-name="ce1">
            <text:p>-0.0767</text:p>
          </table:table-cell>
          <table:table-cell table:number-columns-repeated="16378"/>
        </table:table-row>
        <table:table-row table:style-name="ro13">
          <table:table-cell office:value-type="float" office:value="-3.02" table:style-name="ce1">
            <text:p>-3.02</text:p>
          </table:table-cell>
          <table:table-cell office:value-type="float" office:value="-6.02" table:style-name="ce1">
            <text:p>-6.02</text:p>
          </table:table-cell>
          <table:table-cell office:value-type="float" office:value="-7.14" table:style-name="ce1">
            <text:p>-7.14</text:p>
          </table:table-cell>
          <table:table-cell office:value-type="float" office:value="-3.0200000000000001E-2" table:formula="of:=[.A371]/100" table:style-name="ce1">
            <text:p>-0.0302</text:p>
          </table:table-cell>
          <table:table-cell office:value-type="float" office:value="-6.0199999999999997E-2" table:formula="of:=[.B371]/100" table:style-name="ce1">
            <text:p>-0.0602</text:p>
          </table:table-cell>
          <table:table-cell office:value-type="float" office:value="-7.1399999999999991E-2" table:formula="of:=[.C371]/100" table:style-name="ce1">
            <text:p>-0.0714</text:p>
          </table:table-cell>
          <table:table-cell table:number-columns-repeated="16378"/>
        </table:table-row>
        <table:table-row table:style-name="ro13">
          <table:table-cell office:value-type="float" office:value="-3.46" table:style-name="ce1">
            <text:p>-3.46</text:p>
          </table:table-cell>
          <table:table-cell office:value-type="float" office:value="-6.27" table:style-name="ce1">
            <text:p>-6.27</text:p>
          </table:table-cell>
          <table:table-cell office:value-type="float" office:value="-7.02" table:style-name="ce1">
            <text:p>-7.02</text:p>
          </table:table-cell>
          <table:table-cell office:value-type="float" office:value="-3.4599999999999999E-2" table:formula="of:=[.A372]/100" table:style-name="ce1">
            <text:p>-0.0346</text:p>
          </table:table-cell>
          <table:table-cell office:value-type="float" office:value="-6.2699999999999992E-2" table:formula="of:=[.B372]/100" table:style-name="ce1">
            <text:p>-0.0627</text:p>
          </table:table-cell>
          <table:table-cell office:value-type="float" office:value="-7.0199999999999999E-2" table:formula="of:=[.C372]/100" table:style-name="ce1">
            <text:p>-0.0702</text:p>
          </table:table-cell>
          <table:table-cell table:number-columns-repeated="16378"/>
        </table:table-row>
        <table:table-row table:style-name="ro13">
          <table:table-cell office:value-type="float" office:value="-1.83" table:style-name="ce1">
            <text:p>-1.83</text:p>
          </table:table-cell>
          <table:table-cell office:value-type="float" office:value="-6.49" table:style-name="ce1">
            <text:p>-6.49</text:p>
          </table:table-cell>
          <table:table-cell office:value-type="float" office:value="-7.52" table:style-name="ce1">
            <text:p>-7.52</text:p>
          </table:table-cell>
          <table:table-cell office:value-type="float" office:value="-1.83E-2" table:formula="of:=[.A373]/100" table:style-name="ce1">
            <text:p>-0.0183</text:p>
          </table:table-cell>
          <table:table-cell office:value-type="float" office:value="-6.4899999999999999E-2" table:formula="of:=[.B373]/100" table:style-name="ce1">
            <text:p>-0.0649</text:p>
          </table:table-cell>
          <table:table-cell office:value-type="float" office:value="-7.5199999999999989E-2" table:formula="of:=[.C373]/100" table:style-name="ce1">
            <text:p>-0.0752</text:p>
          </table:table-cell>
          <table:table-cell table:number-columns-repeated="16378"/>
        </table:table-row>
        <table:table-row table:style-name="ro13">
          <table:table-cell office:value-type="float" office:value="-5.23" table:style-name="ce1">
            <text:p>-5.23</text:p>
          </table:table-cell>
          <table:table-cell office:value-type="float" office:value="-12.33" table:style-name="ce1">
            <text:p>-12.33</text:p>
          </table:table-cell>
          <table:table-cell office:value-type="float" office:value="-11.54" table:style-name="ce1">
            <text:p>-11.54</text:p>
          </table:table-cell>
          <table:table-cell office:value-type="float" office:value="-5.2300000000000006E-2" table:formula="of:=[.A374]/100" table:style-name="ce1">
            <text:p>-0.0523</text:p>
          </table:table-cell>
          <table:table-cell office:value-type="float" office:value="-0.12330000000000001" table:formula="of:=[.B374]/100" table:style-name="ce1">
            <text:p>-0.1233</text:p>
          </table:table-cell>
          <table:table-cell office:value-type="float" office:value="-0.11539999999999999" table:formula="of:=[.C374]/100" table:style-name="ce1">
            <text:p>-0.1154</text:p>
          </table:table-cell>
          <table:table-cell table:number-columns-repeated="16378"/>
        </table:table-row>
        <table:table-row table:style-name="ro13">
          <table:table-cell office:value-type="float" office:value="-6.16" table:style-name="ce1">
            <text:p>-6.16</text:p>
          </table:table-cell>
          <table:table-cell office:value-type="float" office:value="-13.47" table:style-name="ce1">
            <text:p>-13.47</text:p>
          </table:table-cell>
          <table:table-cell office:value-type="float" office:value="-9.66" table:style-name="ce1">
            <text:p>-9.66</text:p>
          </table:table-cell>
          <table:table-cell office:value-type="float" office:value="-6.1600000000000002E-2" table:formula="of:=[.A375]/100" table:style-name="ce1">
            <text:p>-0.0616</text:p>
          </table:table-cell>
          <table:table-cell office:value-type="float" office:value="-0.13470000000000001" table:formula="of:=[.B375]/100" table:style-name="ce1">
            <text:p>-0.1347</text:p>
          </table:table-cell>
          <table:table-cell office:value-type="float" office:value="-9.6600000000000005E-2" table:formula="of:=[.C375]/100" table:style-name="ce1">
            <text:p>-0.0966</text:p>
          </table:table-cell>
          <table:table-cell table:number-columns-repeated="16378"/>
        </table:table-row>
        <table:table-row table:style-name="ro13">
          <table:table-cell office:value-type="float" office:value="-0.06" table:style-name="ce1">
            <text:p>-0.06</text:p>
          </table:table-cell>
          <table:table-cell office:value-type="float" office:value="-7.38" table:style-name="ce1">
            <text:p>-7.38</text:p>
          </table:table-cell>
          <table:table-cell office:value-type="float" office:value="-0.05" table:style-name="ce1">
            <text:p>-0.05</text:p>
          </table:table-cell>
          <table:table-cell office:value-type="float" office:value="-5.9999999999999995E-4" table:formula="of:=[.A376]/100" table:style-name="ce1">
            <text:p>-0.0006</text:p>
          </table:table-cell>
          <table:table-cell office:value-type="float" office:value="-7.3800000000000004E-2" table:formula="of:=[.B376]/100" table:style-name="ce1">
            <text:p>-0.0738</text:p>
          </table:table-cell>
          <table:table-cell office:value-type="float" office:value="-5.0000000000000001E-4" table:formula="of:=[.C376]/100" table:style-name="ce1">
            <text:p>-0.0005</text:p>
          </table:table-cell>
          <table:table-cell table:number-columns-repeated="16378"/>
        </table:table-row>
        <table:table-row table:style-name="ro13">
          <table:table-cell office:value-type="float" office:value="1.55" table:style-name="ce1">
            <text:p>1.55</text:p>
          </table:table-cell>
          <table:table-cell office:value-type="float" office:value="-6.72" table:style-name="ce1">
            <text:p>-6.72</text:p>
          </table:table-cell>
          <table:table-cell office:value-type="float" office:value="1.87" table:style-name="ce1">
            <text:p>1.87</text:p>
          </table:table-cell>
          <table:table-cell office:value-type="float" office:value="1.55E-2" table:formula="of:=[.A377]/100" table:style-name="ce1">
            <text:p>0.0155</text:p>
          </table:table-cell>
          <table:table-cell office:value-type="float" office:value="-6.7199999999999996E-2" table:formula="of:=[.B377]/100" table:style-name="ce1">
            <text:p>-0.0672</text:p>
          </table:table-cell>
          <table:table-cell office:value-type="float" office:value="1.8700000000000001E-2" table:formula="of:=[.C377]/100" table:style-name="ce1">
            <text:p>0.0187</text:p>
          </table:table-cell>
          <table:table-cell table:number-columns-repeated="16378"/>
        </table:table-row>
        <table:table-row table:style-name="ro13">
          <table:table-cell office:value-type="float" office:value="1.6" table:style-name="ce1">
            <text:p>1.6</text:p>
          </table:table-cell>
          <table:table-cell office:value-type="float" office:value="-6.31" table:style-name="ce1">
            <text:p>-6.31</text:p>
          </table:table-cell>
          <table:table-cell office:value-type="float" office:value="2.08" table:style-name="ce1">
            <text:p>2.08</text:p>
          </table:table-cell>
          <table:table-cell office:value-type="float" office:value="1.6E-2" table:formula="of:=[.A378]/100" table:style-name="ce1">
            <text:p>0.016</text:p>
          </table:table-cell>
          <table:table-cell office:value-type="float" office:value="-6.3099999999999989E-2" table:formula="of:=[.B378]/100" table:style-name="ce1">
            <text:p>-0.0631</text:p>
          </table:table-cell>
          <table:table-cell office:value-type="float" office:value="2.0799999999999999E-2" table:formula="of:=[.C378]/100" table:style-name="ce1">
            <text:p>0.0208</text:p>
          </table:table-cell>
          <table:table-cell table:number-columns-repeated="16378"/>
        </table:table-row>
        <table:table-row table:style-name="ro13">
          <table:table-cell office:value-type="float" office:value="1.39" table:style-name="ce1">
            <text:p>1.39</text:p>
          </table:table-cell>
          <table:table-cell office:value-type="float" office:value="-6.01" table:style-name="ce1">
            <text:p>-6.01</text:p>
          </table:table-cell>
          <table:table-cell office:value-type="float" office:value="1.83" table:style-name="ce1">
            <text:p>1.83</text:p>
          </table:table-cell>
          <table:table-cell office:value-type="float" office:value="1.3899999999999999E-2" table:formula="of:=[.A379]/100" table:style-name="ce1">
            <text:p>0.0139</text:p>
          </table:table-cell>
          <table:table-cell office:value-type="float" office:value="-6.0100000000000001E-2" table:formula="of:=[.B379]/100" table:style-name="ce1">
            <text:p>-0.0601</text:p>
          </table:table-cell>
          <table:table-cell office:value-type="float" office:value="1.83E-2" table:formula="of:=[.C379]/100" table:style-name="ce1">
            <text:p>0.0183</text:p>
          </table:table-cell>
          <table:table-cell table:number-columns-repeated="16378"/>
        </table:table-row>
        <table:table-row table:style-name="ro13">
          <table:table-cell office:value-type="float" office:value="1.4" table:style-name="ce1">
            <text:p>1.4</text:p>
          </table:table-cell>
          <table:table-cell office:value-type="float" office:value="-5.6" table:style-name="ce1">
            <text:p>-5.6</text:p>
          </table:table-cell>
          <table:table-cell office:value-type="float" office:value="2.42" table:style-name="ce1">
            <text:p>2.42</text:p>
          </table:table-cell>
          <table:table-cell office:value-type="float" office:value="1.3999999999999999E-2" table:formula="of:=[.A380]/100" table:style-name="ce1">
            <text:p>0.014</text:p>
          </table:table-cell>
          <table:table-cell office:value-type="float" office:value="-5.5999999999999994E-2" table:formula="of:=[.B380]/100" table:style-name="ce1">
            <text:p>-0.056</text:p>
          </table:table-cell>
          <table:table-cell office:value-type="float" office:value="2.4199999999999999E-2" table:formula="of:=[.C380]/100" table:style-name="ce1">
            <text:p>0.0242</text:p>
          </table:table-cell>
          <table:table-cell table:number-columns-repeated="16378"/>
        </table:table-row>
        <table:table-row table:style-name="ro13">
          <table:table-cell office:value-type="float" office:value="-0.22" table:style-name="ce1">
            <text:p>-0.22</text:p>
          </table:table-cell>
          <table:table-cell office:value-type="float" office:value="-5.85" table:style-name="ce1">
            <text:p>-5.85</text:p>
          </table:table-cell>
          <table:table-cell office:value-type="float" office:value="2.04" table:style-name="ce1">
            <text:p>2.04</text:p>
          </table:table-cell>
          <table:table-cell office:value-type="float" office:value="-2.2000000000000001E-3" table:formula="of:=[.A381]/100" table:style-name="ce1">
            <text:p>-0.0022</text:p>
          </table:table-cell>
          <table:table-cell office:value-type="float" office:value="-5.8499999999999996E-2" table:formula="of:=[.B381]/100" table:style-name="ce1">
            <text:p>-0.0585</text:p>
          </table:table-cell>
          <table:table-cell office:value-type="float" office:value="2.0400000000000001E-2" table:formula="of:=[.C381]/100" table:style-name="ce1">
            <text:p>0.0204</text:p>
          </table:table-cell>
          <table:table-cell table:number-columns-repeated="16378"/>
        </table:table-row>
        <table:table-row table:style-name="ro13">
          <table:table-cell office:value-type="float" office:value="-0.65" table:style-name="ce1">
            <text:p>-0.65</text:p>
          </table:table-cell>
          <table:table-cell office:value-type="float" office:value="-5.76" table:style-name="ce1">
            <text:p>-5.76</text:p>
          </table:table-cell>
          <table:table-cell office:value-type="float" office:value="3.92" table:style-name="ce1">
            <text:p>3.92</text:p>
          </table:table-cell>
          <table:table-cell office:value-type="float" office:value="-6.5000000000000006E-3" table:formula="of:=[.A382]/100" table:style-name="ce1">
            <text:p>-0.0065</text:p>
          </table:table-cell>
          <table:table-cell office:value-type="float" office:value="-5.7599999999999998E-2" table:formula="of:=[.B382]/100" table:style-name="ce1">
            <text:p>-0.0576</text:p>
          </table:table-cell>
          <table:table-cell office:value-type="float" office:value="3.9199999999999999E-2" table:formula="of:=[.C382]/100" table:style-name="ce1">
            <text:p>0.0392</text:p>
          </table:table-cell>
          <table:table-cell table:number-columns-repeated="16378"/>
        </table:table-row>
        <table:table-row table:style-name="ro13">
          <table:table-cell office:value-type="float" office:value="-0.37" table:style-name="ce1">
            <text:p>-0.37</text:p>
          </table:table-cell>
          <table:table-cell office:value-type="float" office:value="-5.37" table:style-name="ce1">
            <text:p>-5.37</text:p>
          </table:table-cell>
          <table:table-cell office:value-type="float" office:value="5.9" table:style-name="ce1">
            <text:p>5.9</text:p>
          </table:table-cell>
          <table:table-cell office:value-type="float" office:value="-3.7000000000000002E-3" table:formula="of:=[.A383]/100" table:style-name="ce1">
            <text:p>-0.0037</text:p>
          </table:table-cell>
          <table:table-cell office:value-type="float" office:value="-5.3699999999999998E-2" table:formula="of:=[.B383]/100" table:style-name="ce1">
            <text:p>-0.0537</text:p>
          </table:table-cell>
          <table:table-cell office:value-type="float" office:value="5.9000000000000004E-2" table:formula="of:=[.C383]/100" table:style-name="ce1">
            <text:p>0.059</text:p>
          </table:table-cell>
          <table:table-cell table:number-columns-repeated="16378"/>
        </table:table-row>
        <table:table-row table:style-name="ro13">
          <table:table-cell office:value-type="float" office:value="-0.39" table:style-name="ce1">
            <text:p>-0.39</text:p>
          </table:table-cell>
          <table:table-cell office:value-type="float" office:value="-5.23" table:style-name="ce1">
            <text:p>-5.23</text:p>
          </table:table-cell>
          <table:table-cell office:value-type="float" office:value="6.57" table:style-name="ce1">
            <text:p>6.57</text:p>
          </table:table-cell>
          <table:table-cell office:value-type="float" office:value="-3.9000000000000003E-3" table:formula="of:=[.A384]/100" table:style-name="ce1">
            <text:p>-0.0039</text:p>
          </table:table-cell>
          <table:table-cell office:value-type="float" office:value="-5.2300000000000006E-2" table:formula="of:=[.B384]/100" table:style-name="ce1">
            <text:p>-0.0523</text:p>
          </table:table-cell>
          <table:table-cell office:value-type="float" office:value="6.5700000000000008E-2" table:formula="of:=[.C384]/100" table:style-name="ce1">
            <text:p>0.0657</text:p>
          </table:table-cell>
          <table:table-cell table:number-columns-repeated="16378"/>
        </table:table-row>
        <table:table-row table:style-name="ro13">
          <table:table-cell office:value-type="float" office:value="0.03" table:style-name="ce1">
            <text:p>0.03</text:p>
          </table:table-cell>
          <table:table-cell office:value-type="float" office:value="-4.88" table:style-name="ce1">
            <text:p>-4.88</text:p>
          </table:table-cell>
          <table:table-cell office:value-type="float" office:value="7.4" table:style-name="ce1">
            <text:p>7.4</text:p>
          </table:table-cell>
          <table:table-cell office:value-type="float" office:value="2.9999999999999997E-4" table:formula="of:=[.A385]/100" table:style-name="ce1">
            <text:p>0.0003</text:p>
          </table:table-cell>
          <table:table-cell office:value-type="float" office:value="-4.8799999999999996E-2" table:formula="of:=[.B385]/100" table:style-name="ce1">
            <text:p>-0.0488</text:p>
          </table:table-cell>
          <table:table-cell office:value-type="float" office:value="7.400000000000001E-2" table:formula="of:=[.C385]/100" table:style-name="ce1">
            <text:p>0.074</text:p>
          </table:table-cell>
          <table:table-cell table:number-columns-repeated="16378"/>
        </table:table-row>
        <table:table-row table:style-name="ro13">
          <table:table-cell office:value-type="float" office:value="0.62" table:style-name="ce1">
            <text:p>0.62</text:p>
          </table:table-cell>
          <table:table-cell office:value-type="float" office:value="-4.53" table:style-name="ce1">
            <text:p>-4.53</text:p>
          </table:table-cell>
          <table:table-cell office:value-type="float" office:value="9.02" table:style-name="ce1">
            <text:p>9.02</text:p>
          </table:table-cell>
          <table:table-cell office:value-type="float" office:value="6.1999999999999998E-3" table:formula="of:=[.A386]/100" table:style-name="ce1">
            <text:p>0.0062</text:p>
          </table:table-cell>
          <table:table-cell office:value-type="float" office:value="-4.53E-2" table:formula="of:=[.B386]/100" table:style-name="ce1">
            <text:p>-0.0453</text:p>
          </table:table-cell>
          <table:table-cell office:value-type="float" office:value="9.0200000000000002E-2" table:formula="of:=[.C386]/100" table:style-name="ce1">
            <text:p>0.0902</text:p>
          </table:table-cell>
          <table:table-cell table:number-columns-repeated="16378"/>
        </table:table-row>
        <table:table-row table:style-name="ro13">
          <table:table-cell office:value-type="float" office:value="0.46" table:style-name="ce1">
            <text:p>0.46</text:p>
          </table:table-cell>
          <table:table-cell office:value-type="float" office:value="-3.88" table:style-name="ce1">
            <text:p>-3.88</text:p>
          </table:table-cell>
          <table:table-cell office:value-type="float" office:value="10.07" table:style-name="ce1">
            <text:p>10.07</text:p>
          </table:table-cell>
          <table:table-cell office:value-type="float" office:value="4.5999999999999999E-3" table:formula="of:=[.A387]/100" table:style-name="ce1">
            <text:p>0.0046</text:p>
          </table:table-cell>
          <table:table-cell office:value-type="float" office:value="-3.8800000000000001E-2" table:formula="of:=[.B387]/100" table:style-name="ce1">
            <text:p>-0.0388</text:p>
          </table:table-cell>
          <table:table-cell office:value-type="float" office:value="0.1007" table:formula="of:=[.C387]/100" table:style-name="ce1">
            <text:p>0.1007</text:p>
          </table:table-cell>
          <table:table-cell table:number-columns-repeated="16378"/>
        </table:table-row>
        <table:table-row table:style-name="ro13">
          <table:table-cell office:value-type="float" office:value="0.88" table:style-name="ce1">
            <text:p>0.88</text:p>
          </table:table-cell>
          <table:table-cell office:value-type="float" office:value="-3.75" table:style-name="ce1">
            <text:p>-3.75</text:p>
          </table:table-cell>
          <table:table-cell office:value-type="float" office:value="12.13" table:style-name="ce1">
            <text:p>12.13</text:p>
          </table:table-cell>
          <table:table-cell office:value-type="float" office:value="8.8000000000000005E-3" table:formula="of:=[.A388]/100" table:style-name="ce1">
            <text:p>0.0088</text:p>
          </table:table-cell>
          <table:table-cell office:value-type="float" office:value="-3.7499999999999999E-2" table:formula="of:=[.B388]/100" table:style-name="ce1">
            <text:p>-0.0375</text:p>
          </table:table-cell>
          <table:table-cell office:value-type="float" office:value="0.12130000000000001" table:formula="of:=[.C388]/100" table:style-name="ce1">
            <text:p>0.1213</text:p>
          </table:table-cell>
          <table:table-cell table:number-columns-repeated="16378"/>
        </table:table-row>
        <table:table-row table:style-name="ro13">
          <table:table-cell office:value-type="float" office:value="0.89" table:style-name="ce1">
            <text:p>0.89</text:p>
          </table:table-cell>
          <table:table-cell office:value-type="float" office:value="-3.37" table:style-name="ce1">
            <text:p>-3.37</text:p>
          </table:table-cell>
          <table:table-cell office:value-type="float" office:value="10.17" table:style-name="ce1">
            <text:p>10.17</text:p>
          </table:table-cell>
          <table:table-cell office:value-type="float" office:value="8.8999999999999999E-3" table:formula="of:=[.A389]/100" table:style-name="ce1">
            <text:p>0.0089</text:p>
          </table:table-cell>
          <table:table-cell office:value-type="float" office:value="-3.3700000000000001E-2" table:formula="of:=[.B389]/100" table:style-name="ce1">
            <text:p>-0.0337</text:p>
          </table:table-cell>
          <table:table-cell office:value-type="float" office:value="0.1017" table:formula="of:=[.C389]/100" table:style-name="ce1">
            <text:p>0.1017</text:p>
          </table:table-cell>
          <table:table-cell table:number-columns-repeated="16378"/>
        </table:table-row>
        <table:table-row table:style-name="ro13">
          <table:table-cell office:value-type="float" office:value="0.81" table:style-name="ce1">
            <text:p>0.81</text:p>
          </table:table-cell>
          <table:table-cell office:value-type="float" office:value="-3.71" table:style-name="ce1">
            <text:p>-3.71</text:p>
          </table:table-cell>
          <table:table-cell office:value-type="float" office:value="9.0299999999999994" table:style-name="ce1">
            <text:p>9.03</text:p>
          </table:table-cell>
          <table:table-cell office:value-type="float" office:value="8.1000000000000013E-3" table:formula="of:=[.A390]/100" table:style-name="ce1">
            <text:p>0.0081</text:p>
          </table:table-cell>
          <table:table-cell office:value-type="float" office:value="-3.7100000000000001E-2" table:formula="of:=[.B390]/100" table:style-name="ce1">
            <text:p>-0.0371</text:p>
          </table:table-cell>
          <table:table-cell office:value-type="float" office:value="9.0299999999999991E-2" table:formula="of:=[.C390]/100" table:style-name="ce1">
            <text:p>0.0903</text:p>
          </table:table-cell>
          <table:table-cell table:number-columns-repeated="16378"/>
        </table:table-row>
        <table:table-row table:style-name="ro13">
          <table:table-cell office:value-type="float" office:value="0.88" table:style-name="ce1">
            <text:p>0.88</text:p>
          </table:table-cell>
          <table:table-cell office:value-type="float" office:value="-4.1399999999999997" table:style-name="ce1">
            <text:p>-4.14</text:p>
          </table:table-cell>
          <table:table-cell office:value-type="float" office:value="8.18" table:style-name="ce1">
            <text:p>8.18</text:p>
          </table:table-cell>
          <table:table-cell office:value-type="float" office:value="8.8000000000000005E-3" table:formula="of:=[.A391]/100" table:style-name="ce1">
            <text:p>0.0088</text:p>
          </table:table-cell>
          <table:table-cell office:value-type="float" office:value="-4.1399999999999999E-2" table:formula="of:=[.B391]/100" table:style-name="ce1">
            <text:p>-0.0414</text:p>
          </table:table-cell>
          <table:table-cell office:value-type="float" office:value="8.1799999999999998E-2" table:formula="of:=[.C391]/100" table:style-name="ce1">
            <text:p>0.0818</text:p>
          </table:table-cell>
          <table:table-cell table:number-columns-repeated="16378"/>
        </table:table-row>
        <table:table-row table:style-name="ro13">
          <table:table-cell office:value-type="float" office:value="0.08" table:style-name="ce1">
            <text:p>0.08</text:p>
          </table:table-cell>
          <table:table-cell office:value-type="float" office:value="-4.4800000000000004" table:style-name="ce1">
            <text:p>-4.48</text:p>
          </table:table-cell>
          <table:table-cell office:value-type="float" office:value="5.47" table:style-name="ce1">
            <text:p>5.47</text:p>
          </table:table-cell>
          <table:table-cell office:value-type="float" office:value="8.0000000000000004E-4" table:formula="of:=[.A392]/100" table:style-name="ce1">
            <text:p>0.0008</text:p>
          </table:table-cell>
          <table:table-cell office:value-type="float" office:value="-4.4800000000000006E-2" table:formula="of:=[.B392]/100" table:style-name="ce1">
            <text:p>-0.0448</text:p>
          </table:table-cell>
          <table:table-cell office:value-type="float" office:value="5.4699999999999999E-2" table:formula="of:=[.C392]/100" table:style-name="ce1">
            <text:p>0.0547</text:p>
          </table:table-cell>
          <table:table-cell table:number-columns-repeated="16378"/>
        </table:table-row>
        <table:table-row table:style-name="ro13">
          <table:table-cell office:value-type="float" office:value="0.42" table:style-name="ce1">
            <text:p>0.42</text:p>
          </table:table-cell>
          <table:table-cell office:value-type="float" office:value="-3.82" table:style-name="ce1">
            <text:p>-3.82</text:p>
          </table:table-cell>
          <table:table-cell office:value-type="float" office:value="2.27" table:style-name="ce1">
            <text:p>2.27</text:p>
          </table:table-cell>
          <table:table-cell office:value-type="float" office:value="4.1999999999999997E-3" table:formula="of:=[.A393]/100" table:style-name="ce1">
            <text:p>0.0042</text:p>
          </table:table-cell>
          <table:table-cell office:value-type="float" office:value="-3.8199999999999998E-2" table:formula="of:=[.B393]/100" table:style-name="ce1">
            <text:p>-0.0382</text:p>
          </table:table-cell>
          <table:table-cell office:value-type="float" office:value="2.2700000000000001E-2" table:formula="of:=[.C393]/100" table:style-name="ce1">
            <text:p>0.0227</text:p>
          </table:table-cell>
          <table:table-cell table:number-columns-repeated="16378"/>
        </table:table-row>
        <table:table-row table:style-name="ro13">
          <table:table-cell office:value-type="float" office:value="0.41" table:style-name="ce1">
            <text:p>0.41</text:p>
          </table:table-cell>
          <table:table-cell office:value-type="float" office:value="-4.32" table:style-name="ce1">
            <text:p>-4.32</text:p>
          </table:table-cell>
          <table:table-cell office:value-type="float" office:value="0.22" table:style-name="ce1">
            <text:p>0.22</text:p>
          </table:table-cell>
          <table:table-cell office:value-type="float" office:value="4.0999999999999995E-3" table:formula="of:=[.A394]/100" table:style-name="ce1">
            <text:p>0.0041</text:p>
          </table:table-cell>
          <table:table-cell office:value-type="float" office:value="-4.3200000000000002E-2" table:formula="of:=[.B394]/100" table:style-name="ce1">
            <text:p>-0.0432</text:p>
          </table:table-cell>
          <table:table-cell office:value-type="float" office:value="2.2000000000000001E-3" table:formula="of:=[.C394]/100" table:style-name="ce1">
            <text:p>0.0022</text:p>
          </table:table-cell>
          <table:table-cell table:number-columns-repeated="16378"/>
        </table:table-row>
        <table:table-row table:style-name="ro13">
          <table:table-cell office:value-type="float" office:value="0.52" table:style-name="ce1">
            <text:p>0.52</text:p>
          </table:table-cell>
          <table:table-cell office:value-type="float" office:value="-4.38" table:style-name="ce1">
            <text:p>-4.38</text:p>
          </table:table-cell>
          <table:table-cell office:value-type="float" office:value="-0.25" table:style-name="ce1">
            <text:p>-0.25</text:p>
          </table:table-cell>
          <table:table-cell office:value-type="float" office:value="5.1999999999999998E-3" table:formula="of:=[.A395]/100" table:style-name="ce1">
            <text:p>0.0052</text:p>
          </table:table-cell>
          <table:table-cell office:value-type="float" office:value="-4.3799999999999999E-2" table:formula="of:=[.B395]/100" table:style-name="ce1">
            <text:p>-0.0438</text:p>
          </table:table-cell>
          <table:table-cell office:value-type="float" office:value="-2.5000000000000001E-3" table:formula="of:=[.C395]/100" table:style-name="ce1">
            <text:p>-0.0025</text:p>
          </table:table-cell>
          <table:table-cell table:number-columns-repeated="16378"/>
        </table:table-row>
        <table:table-row table:style-name="ro13">
          <table:table-cell office:value-type="float" office:value="2.04" table:style-name="ce1">
            <text:p>2.04</text:p>
          </table:table-cell>
          <table:table-cell office:value-type="float" office:value="-5.27" table:style-name="ce1">
            <text:p>-5.27</text:p>
          </table:table-cell>
          <table:table-cell office:value-type="float" office:value="2.91" table:style-name="ce1">
            <text:p>2.91</text:p>
          </table:table-cell>
          <table:table-cell office:value-type="float" office:value="2.0400000000000001E-2" table:formula="of:=[.A396]/100" table:style-name="ce1">
            <text:p>0.0204</text:p>
          </table:table-cell>
          <table:table-cell office:value-type="float" office:value="-5.2699999999999997E-2" table:formula="of:=[.B396]/100" table:style-name="ce1">
            <text:p>-0.0527</text:p>
          </table:table-cell>
          <table:table-cell office:value-type="float" office:value="2.9100000000000001E-2" table:formula="of:=[.C396]/100" table:style-name="ce1">
            <text:p>0.0291</text:p>
          </table:table-cell>
          <table:table-cell table:number-columns-repeated="16378"/>
        </table:table-row>
        <table:table-row table:style-name="ro13">
          <table:table-cell office:value-type="float" office:value="2.2200000000000002" table:style-name="ce1">
            <text:p>2.22</text:p>
          </table:table-cell>
          <table:table-cell office:value-type="float" office:value="-4.9000000000000004" table:style-name="ce1">
            <text:p>-4.9</text:p>
          </table:table-cell>
          <table:table-cell office:value-type="float" office:value="2.8" table:style-name="ce1">
            <text:p>2.8</text:p>
          </table:table-cell>
          <table:table-cell office:value-type="float" office:value="2.2200000000000001E-2" table:formula="of:=[.A397]/100" table:style-name="ce1">
            <text:p>0.0222</text:p>
          </table:table-cell>
          <table:table-cell office:value-type="float" office:value="-4.9000000000000002E-2" table:formula="of:=[.B397]/100" table:style-name="ce1">
            <text:p>-0.049</text:p>
          </table:table-cell>
          <table:table-cell office:value-type="float" office:value="2.7999999999999997E-2" table:formula="of:=[.C397]/100" table:style-name="ce1">
            <text:p>0.028</text:p>
          </table:table-cell>
          <table:table-cell table:number-columns-repeated="16378"/>
        </table:table-row>
        <table:table-row table:style-name="ro13">
          <table:table-cell office:value-type="float" office:value="2.8" table:style-name="ce1">
            <text:p>2.8</text:p>
          </table:table-cell>
          <table:table-cell office:value-type="float" office:value="-4.37" table:style-name="ce1">
            <text:p>-4.37</text:p>
          </table:table-cell>
          <table:table-cell office:value-type="float" office:value="3.96" table:style-name="ce1">
            <text:p>3.96</text:p>
          </table:table-cell>
          <table:table-cell office:value-type="float" office:value="2.7999999999999997E-2" table:formula="of:=[.A398]/100" table:style-name="ce1">
            <text:p>0.028</text:p>
          </table:table-cell>
          <table:table-cell office:value-type="float" office:value="-4.3700000000000003E-2" table:formula="of:=[.B398]/100" table:style-name="ce1">
            <text:p>-0.0437</text:p>
          </table:table-cell>
          <table:table-cell office:value-type="float" office:value="3.9599999999999996E-2" table:formula="of:=[.C398]/100" table:style-name="ce1">
            <text:p>0.0396</text:p>
          </table:table-cell>
          <table:table-cell table:number-columns-repeated="16378"/>
        </table:table-row>
        <table:table-row table:style-name="ro13">
          <table:table-cell office:value-type="float" office:value="4.3" table:style-name="ce1">
            <text:p>4.3</text:p>
          </table:table-cell>
          <table:table-cell office:value-type="float" office:value="-4.25" table:style-name="ce1">
            <text:p>-4.25</text:p>
          </table:table-cell>
          <table:table-cell office:value-type="float" office:value="7.01" table:style-name="ce1">
            <text:p>7.01</text:p>
          </table:table-cell>
          <table:table-cell office:value-type="float" office:value="4.2999999999999997E-2" table:formula="of:=[.A399]/100" table:style-name="ce1">
            <text:p>0.043</text:p>
          </table:table-cell>
          <table:table-cell office:value-type="float" office:value="-4.2500000000000003E-2" table:formula="of:=[.B399]/100" table:style-name="ce1">
            <text:p>-0.0425</text:p>
          </table:table-cell>
          <table:table-cell office:value-type="float" office:value="7.0099999999999996E-2" table:formula="of:=[.C399]/100" table:style-name="ce1">
            <text:p>0.0701</text:p>
          </table:table-cell>
          <table:table-cell table:number-columns-repeated="16378"/>
        </table:table-row>
        <table:table-row table:style-name="ro13">
          <table:table-cell office:value-type="float" office:value="5.48" table:style-name="ce1">
            <text:p>5.48</text:p>
          </table:table-cell>
          <table:table-cell office:value-type="float" office:value="-4.95" table:style-name="ce1">
            <text:p>-4.95</text:p>
          </table:table-cell>
          <table:table-cell office:value-type="float" office:value="10.01" table:style-name="ce1">
            <text:p>10.01</text:p>
          </table:table-cell>
          <table:table-cell office:value-type="float" office:value="5.4800000000000001E-2" table:formula="of:=[.A400]/100" table:style-name="ce1">
            <text:p>0.0548</text:p>
          </table:table-cell>
          <table:table-cell office:value-type="float" office:value="-4.9500000000000002E-2" table:formula="of:=[.B400]/100" table:style-name="ce1">
            <text:p>-0.0495</text:p>
          </table:table-cell>
          <table:table-cell office:value-type="float" office:value="0.10009999999999999" table:formula="of:=[.C400]/100" table:style-name="ce1">
            <text:p>0.1001</text:p>
          </table:table-cell>
          <table:table-cell table:number-columns-repeated="16378"/>
        </table:table-row>
        <table:table-row table:style-name="ro13">
          <table:table-cell office:value-type="float" office:value="6.74" table:style-name="ce1">
            <text:p>6.74</text:p>
          </table:table-cell>
          <table:table-cell office:value-type="float" office:value="-4.2699999999999996" table:style-name="ce1">
            <text:p>-4.27</text:p>
          </table:table-cell>
          <table:table-cell office:value-type="float" office:value="11.6" table:style-name="ce1">
            <text:p>11.6</text:p>
          </table:table-cell>
          <table:table-cell office:value-type="float" office:value="6.7400000000000002E-2" table:formula="of:=[.A401]/100" table:style-name="ce1">
            <text:p>0.0674</text:p>
          </table:table-cell>
          <table:table-cell office:value-type="float" office:value="-4.2699999999999995E-2" table:formula="of:=[.B401]/100" table:style-name="ce1">
            <text:p>-0.0427</text:p>
          </table:table-cell>
          <table:table-cell office:value-type="float" office:value="0.11599999999999999" table:formula="of:=[.C401]/100" table:style-name="ce1">
            <text:p>0.116</text:p>
          </table:table-cell>
          <table:table-cell table:number-columns-repeated="16378"/>
        </table:table-row>
        <table:table-row table:style-name="ro13">
          <table:table-cell office:value-type="float" office:value="6.76" table:style-name="ce1">
            <text:p>6.76</text:p>
          </table:table-cell>
          <table:table-cell office:value-type="float" office:value="-4.2699999999999996" table:style-name="ce1">
            <text:p>-4.27</text:p>
          </table:table-cell>
          <table:table-cell office:value-type="float" office:value="11.17" table:style-name="ce1">
            <text:p>11.17</text:p>
          </table:table-cell>
          <table:table-cell office:value-type="float" office:value="6.7599999999999993E-2" table:formula="of:=[.A402]/100" table:style-name="ce1">
            <text:p>0.0676</text:p>
          </table:table-cell>
          <table:table-cell office:value-type="float" office:value="-4.2699999999999995E-2" table:formula="of:=[.B402]/100" table:style-name="ce1">
            <text:p>-0.0427</text:p>
          </table:table-cell>
          <table:table-cell office:value-type="float" office:value="0.11169999999999999" table:formula="of:=[.C402]/100" table:style-name="ce1">
            <text:p>0.1117</text:p>
          </table:table-cell>
          <table:table-cell table:number-columns-repeated="16378"/>
        </table:table-row>
        <table:table-row table:style-name="ro13">
          <table:table-cell office:value-type="float" office:value="5.2" table:style-name="ce1">
            <text:p>5.2</text:p>
          </table:table-cell>
          <table:table-cell office:value-type="float" office:value="-3.85" table:style-name="ce1">
            <text:p>-3.85</text:p>
          </table:table-cell>
          <table:table-cell office:value-type="float" office:value="8.9" table:style-name="ce1">
            <text:p>8.9</text:p>
          </table:table-cell>
          <table:table-cell office:value-type="float" office:value="5.2000000000000005E-2" table:formula="of:=[.A403]/100" table:style-name="ce1">
            <text:p>0.052</text:p>
          </table:table-cell>
          <table:table-cell office:value-type="float" office:value="-3.85E-2" table:formula="of:=[.B403]/100" table:style-name="ce1">
            <text:p>-0.0385</text:p>
          </table:table-cell>
          <table:table-cell office:value-type="float" office:value="8.900000000000001E-2" table:formula="of:=[.C403]/100" table:style-name="ce1">
            <text:p>0.089</text:p>
          </table:table-cell>
          <table:table-cell table:number-columns-repeated="16378"/>
        </table:table-row>
        <table:table-row table:style-name="ro13">
          <table:table-cell office:value-type="float" office:value="4.8899999999999997" table:style-name="ce1">
            <text:p>4.89</text:p>
          </table:table-cell>
          <table:table-cell office:value-type="float" office:value="-3.84" table:style-name="ce1">
            <text:p>-3.84</text:p>
          </table:table-cell>
          <table:table-cell office:value-type="float" office:value="8.85" table:style-name="ce1">
            <text:p>8.85</text:p>
          </table:table-cell>
          <table:table-cell office:value-type="float" office:value="4.8899999999999999E-2" table:formula="of:=[.A404]/100" table:style-name="ce1">
            <text:p>0.0489</text:p>
          </table:table-cell>
          <table:table-cell office:value-type="float" office:value="-3.8399999999999997E-2" table:formula="of:=[.B404]/100" table:style-name="ce1">
            <text:p>-0.0384</text:p>
          </table:table-cell>
          <table:table-cell office:value-type="float" office:value="8.8499999999999995E-2" table:formula="of:=[.C404]/100" table:style-name="ce1">
            <text:p>0.0885</text:p>
          </table:table-cell>
          <table:table-cell table:number-columns-repeated="16378"/>
        </table:table-row>
        <table:table-row table:style-name="ro13">
          <table:table-cell office:value-type="float" office:value="4.4800000000000004" table:style-name="ce1">
            <text:p>4.48</text:p>
          </table:table-cell>
          <table:table-cell office:value-type="float" office:value="-3.62" table:style-name="ce1">
            <text:p>-3.62</text:p>
          </table:table-cell>
          <table:table-cell office:value-type="float" office:value="9.02" table:style-name="ce1">
            <text:p>9.02</text:p>
          </table:table-cell>
          <table:table-cell office:value-type="float" office:value="4.4800000000000006E-2" table:formula="of:=[.A405]/100" table:style-name="ce1">
            <text:p>0.0448</text:p>
          </table:table-cell>
          <table:table-cell office:value-type="float" office:value="-3.6200000000000003E-2" table:formula="of:=[.B405]/100" table:style-name="ce1">
            <text:p>-0.0362</text:p>
          </table:table-cell>
          <table:table-cell office:value-type="float" office:value="9.0200000000000002E-2" table:formula="of:=[.C405]/100" table:style-name="ce1">
            <text:p>0.0902</text:p>
          </table:table-cell>
          <table:table-cell table:number-columns-repeated="16378"/>
        </table:table-row>
        <table:table-row table:style-name="ro13">
          <table:table-cell office:value-type="float" office:value="3.92" table:style-name="ce1">
            <text:p>3.92</text:p>
          </table:table-cell>
          <table:table-cell office:value-type="float" office:value="-3.77" table:style-name="ce1">
            <text:p>-3.77</text:p>
          </table:table-cell>
          <table:table-cell office:value-type="float" office:value="8.43" table:style-name="ce1">
            <text:p>8.43</text:p>
          </table:table-cell>
          <table:table-cell office:value-type="float" office:value="3.9199999999999999E-2" table:formula="of:=[.A406]/100" table:style-name="ce1">
            <text:p>0.0392</text:p>
          </table:table-cell>
          <table:table-cell office:value-type="float" office:value="-3.7699999999999997E-2" table:formula="of:=[.B406]/100" table:style-name="ce1">
            <text:p>-0.0377</text:p>
          </table:table-cell>
          <table:table-cell office:value-type="float" office:value="8.43E-2" table:formula="of:=[.C406]/100" table:style-name="ce1">
            <text:p>0.0843</text:p>
          </table:table-cell>
          <table:table-cell table:number-columns-repeated="16378"/>
        </table:table-row>
        <table:table-row table:style-name="ro13">
          <table:table-cell office:value-type="float" office:value="2.5299999999999998" table:style-name="ce1">
            <text:p>2.53</text:p>
          </table:table-cell>
          <table:table-cell office:value-type="float" office:value="-4.47" table:style-name="ce1">
            <text:p>-4.47</text:p>
          </table:table-cell>
          <table:table-cell office:value-type="float" office:value="6.97" table:style-name="ce1">
            <text:p>6.97</text:p>
          </table:table-cell>
          <table:table-cell office:value-type="float" office:value="2.53E-2" table:formula="of:=[.A407]/100" table:style-name="ce1">
            <text:p>0.0253</text:p>
          </table:table-cell>
          <table:table-cell office:value-type="float" office:value="-4.4699999999999997E-2" table:formula="of:=[.B407]/100" table:style-name="ce1">
            <text:p>-0.0447</text:p>
          </table:table-cell>
          <table:table-cell office:value-type="float" office:value="6.9699999999999998E-2" table:formula="of:=[.C407]/100" table:style-name="ce1">
            <text:p>0.0697</text:p>
          </table:table-cell>
          <table:table-cell table:number-columns-repeated="16378"/>
        </table:table-row>
        <table:table-row table:style-name="ro13">
          <table:table-cell office:value-type="float" office:value="0.62" table:style-name="ce1">
            <text:p>0.62</text:p>
          </table:table-cell>
          <table:table-cell office:value-type="float" office:value="-5.46" table:style-name="ce1">
            <text:p>-5.46</text:p>
          </table:table-cell>
          <table:table-cell office:value-type="float" office:value="5.55" table:style-name="ce1">
            <text:p>5.55</text:p>
          </table:table-cell>
          <table:table-cell office:value-type="float" office:value="6.1999999999999998E-3" table:formula="of:=[.A408]/100" table:style-name="ce1">
            <text:p>0.0062</text:p>
          </table:table-cell>
          <table:table-cell office:value-type="float" office:value="-5.4600000000000003E-2" table:formula="of:=[.B408]/100" table:style-name="ce1">
            <text:p>-0.0546</text:p>
          </table:table-cell>
          <table:table-cell office:value-type="float" office:value="5.5500000000000001E-2" table:formula="of:=[.C408]/100" table:style-name="ce1">
            <text:p>0.0555</text:p>
          </table:table-cell>
          <table:table-cell table:number-columns-repeated="16378"/>
        </table:table-row>
        <table:table-row table:style-name="ro13">
          <table:table-cell office:value-type="float" office:value="-0.11" table:style-name="ce1">
            <text:p>-0.11</text:p>
          </table:table-cell>
          <table:table-cell office:value-type="float" office:value="-4.45" table:style-name="ce1">
            <text:p>-4.45</text:p>
          </table:table-cell>
          <table:table-cell office:value-type="float" office:value="4.37" table:style-name="ce1">
            <text:p>4.37</text:p>
          </table:table-cell>
          <table:table-cell office:value-type="float" office:value="-1.1000000000000001E-3" table:formula="of:=[.A409]/100" table:style-name="ce1">
            <text:p>-0.0011</text:p>
          </table:table-cell>
          <table:table-cell office:value-type="float" office:value="-4.4500000000000005E-2" table:formula="of:=[.B409]/100" table:style-name="ce1">
            <text:p>-0.0445</text:p>
          </table:table-cell>
          <table:table-cell office:value-type="float" office:value="4.3700000000000003E-2" table:formula="of:=[.C409]/100" table:style-name="ce1">
            <text:p>0.0437</text:p>
          </table:table-cell>
          <table:table-cell table:number-columns-repeated="16378"/>
        </table:table-row>
        <table:table-row table:style-name="ro13">
          <table:table-cell office:value-type="float" office:value="-0.18" table:style-name="ce1">
            <text:p>-0.18</text:p>
          </table:table-cell>
          <table:table-cell office:value-type="float" office:value="-2.87" table:style-name="ce1">
            <text:p>-2.87</text:p>
          </table:table-cell>
          <table:table-cell office:value-type="float" office:value="3.27" table:style-name="ce1">
            <text:p>3.27</text:p>
          </table:table-cell>
          <table:table-cell office:value-type="float" office:value="-1.8E-3" table:formula="of:=[.A410]/100" table:style-name="ce1">
            <text:p>-0.0018</text:p>
          </table:table-cell>
          <table:table-cell office:value-type="float" office:value="-2.87E-2" table:formula="of:=[.B410]/100" table:style-name="ce1">
            <text:p>-0.0287</text:p>
          </table:table-cell>
          <table:table-cell office:value-type="float" office:value="3.27E-2" table:formula="of:=[.C410]/100" table:style-name="ce1">
            <text:p>0.0327</text:p>
          </table:table-cell>
          <table:table-cell table:number-columns-repeated="16378"/>
        </table:table-row>
        <table:table-row table:style-name="ro13">
          <table:table-cell office:value-type="float" office:value="-0.31" table:style-name="ce1">
            <text:p>-0.31</text:p>
          </table:table-cell>
          <table:table-cell office:value-type="float" office:value="-1.82" table:style-name="ce1">
            <text:p>-1.82</text:p>
          </table:table-cell>
          <table:table-cell office:value-type="float" office:value="3.11" table:style-name="ce1">
            <text:p>3.11</text:p>
          </table:table-cell>
          <table:table-cell office:value-type="float" office:value="-3.0999999999999999E-3" table:formula="of:=[.A411]/100" table:style-name="ce1">
            <text:p>-0.0031</text:p>
          </table:table-cell>
          <table:table-cell office:value-type="float" office:value="-1.8200000000000001E-2" table:formula="of:=[.B411]/100" table:style-name="ce1">
            <text:p>-0.0182</text:p>
          </table:table-cell>
          <table:table-cell office:value-type="float" office:value="3.1099999999999999E-2" table:formula="of:=[.C411]/100" table:style-name="ce1">
            <text:p>0.0311</text:p>
          </table:table-cell>
          <table:table-cell table:number-columns-repeated="16378"/>
        </table:table-row>
        <table:table-row table:style-name="ro13">
          <table:table-cell office:value-type="float" office:value="-0.41" table:style-name="ce1">
            <text:p>-0.41</text:p>
          </table:table-cell>
          <table:table-cell office:value-type="float" office:value="-0.68" table:style-name="ce1">
            <text:p>-0.68</text:p>
          </table:table-cell>
          <table:table-cell office:value-type="float" office:value="2.4500000000000002" table:style-name="ce1">
            <text:p>2.45</text:p>
          </table:table-cell>
          <table:table-cell office:value-type="float" office:value="-4.0999999999999995E-3" table:formula="of:=[.A412]/100" table:style-name="ce1">
            <text:p>-0.0041</text:p>
          </table:table-cell>
          <table:table-cell office:value-type="float" office:value="-6.8000000000000005E-3" table:formula="of:=[.B412]/100" table:style-name="ce1">
            <text:p>-0.0068</text:p>
          </table:table-cell>
          <table:table-cell office:value-type="float" office:value="2.4500000000000001E-2" table:formula="of:=[.C412]/100" table:style-name="ce1">
            <text:p>0.0245</text:p>
          </table:table-cell>
          <table:table-cell table:number-columns-repeated="16378"/>
        </table:table-row>
        <table:table-row table:style-name="ro13">
          <table:table-cell office:value-type="float" office:value="-0.23" table:style-name="ce1">
            <text:p>-0.23</text:p>
          </table:table-cell>
          <table:table-cell office:value-type="float" office:value="1.44" table:style-name="ce1">
            <text:p>1.44</text:p>
          </table:table-cell>
          <table:table-cell office:value-type="float" office:value="2.52" table:style-name="ce1">
            <text:p>2.52</text:p>
          </table:table-cell>
          <table:table-cell office:value-type="float" office:value="-2.3E-3" table:formula="of:=[.A413]/100" table:style-name="ce1">
            <text:p>-0.0023</text:p>
          </table:table-cell>
          <table:table-cell office:value-type="float" office:value="1.44E-2" table:formula="of:=[.B413]/100" table:style-name="ce1">
            <text:p>0.0144</text:p>
          </table:table-cell>
          <table:table-cell office:value-type="float" office:value="2.52E-2" table:formula="of:=[.C413]/100" table:style-name="ce1">
            <text:p>0.0252</text:p>
          </table:table-cell>
          <table:table-cell table:number-columns-repeated="16378"/>
        </table:table-row>
        <table:table-row table:style-name="ro13">
          <table:table-cell office:value-type="float" office:value="-0.31" table:style-name="ce1">
            <text:p>-0.31</text:p>
          </table:table-cell>
          <table:table-cell office:value-type="float" office:value="1.86" table:style-name="ce1">
            <text:p>1.86</text:p>
          </table:table-cell>
          <table:table-cell office:value-type="float" office:value="2.9" table:style-name="ce1">
            <text:p>2.9</text:p>
          </table:table-cell>
          <table:table-cell office:value-type="float" office:value="-3.0999999999999999E-3" table:formula="of:=[.A414]/100" table:style-name="ce1">
            <text:p>-0.0031</text:p>
          </table:table-cell>
          <table:table-cell office:value-type="float" office:value="1.8600000000000002E-2" table:formula="of:=[.B414]/100" table:style-name="ce1">
            <text:p>0.0186</text:p>
          </table:table-cell>
          <table:table-cell office:value-type="float" office:value="2.8999999999999998E-2" table:formula="of:=[.C414]/100" table:style-name="ce1">
            <text:p>0.029</text:p>
          </table:table-cell>
          <table:table-cell table:number-columns-repeated="16378"/>
        </table:table-row>
        <table:table-row table:style-name="ro13">
          <table:table-cell office:value-type="float" office:value="1.71" table:style-name="ce1">
            <text:p>1.71</text:p>
          </table:table-cell>
          <table:table-cell office:value-type="float" office:value="2.61" table:style-name="ce1">
            <text:p>2.61</text:p>
          </table:table-cell>
          <table:table-cell office:value-type="float" office:value="4.34" table:style-name="ce1">
            <text:p>4.34</text:p>
          </table:table-cell>
          <table:table-cell office:value-type="float" office:value="1.7100000000000001E-2" table:formula="of:=[.A415]/100" table:style-name="ce1">
            <text:p>0.0171</text:p>
          </table:table-cell>
          <table:table-cell office:value-type="float" office:value="2.6099999999999998E-2" table:formula="of:=[.B415]/100" table:style-name="ce1">
            <text:p>0.0261</text:p>
          </table:table-cell>
          <table:table-cell office:value-type="float" office:value="4.3400000000000001E-2" table:formula="of:=[.C415]/100" table:style-name="ce1">
            <text:p>0.0434</text:p>
          </table:table-cell>
          <table:table-cell table:number-columns-repeated="16378"/>
        </table:table-row>
        <table:table-row table:style-name="ro13">
          <table:table-cell office:value-type="float" office:value="2.73" table:style-name="ce1">
            <text:p>2.73</text:p>
          </table:table-cell>
          <table:table-cell office:value-type="float" office:value="0.38" table:style-name="ce1">
            <text:p>0.38</text:p>
          </table:table-cell>
          <table:table-cell office:value-type="float" office:value="4.47" table:style-name="ce1">
            <text:p>4.47</text:p>
          </table:table-cell>
          <table:table-cell office:value-type="float" office:value="2.7300000000000001E-2" table:formula="of:=[.A416]/100" table:style-name="ce1">
            <text:p>0.0273</text:p>
          </table:table-cell>
          <table:table-cell office:value-type="float" office:value="3.8E-3" table:formula="of:=[.B416]/100" table:style-name="ce1">
            <text:p>0.0038</text:p>
          </table:table-cell>
          <table:table-cell office:value-type="float" office:value="4.4699999999999997E-2" table:formula="of:=[.C416]/100" table:style-name="ce1">
            <text:p>0.0447</text:p>
          </table:table-cell>
          <table:table-cell table:number-columns-repeated="16378"/>
        </table:table-row>
        <table:table-row table:style-name="ro13">
          <table:table-cell office:value-type="float" office:value="2.99" table:style-name="ce1">
            <text:p>2.99</text:p>
          </table:table-cell>
          <table:table-cell office:value-type="float" office:value="-2.69" table:style-name="ce1">
            <text:p>-2.69</text:p>
          </table:table-cell>
          <table:table-cell office:value-type="float" office:value="5.21" table:style-name="ce1">
            <text:p>5.21</text:p>
          </table:table-cell>
          <table:table-cell office:value-type="float" office:value="2.9900000000000003E-2" table:formula="of:=[.A417]/100" table:style-name="ce1">
            <text:p>0.0299</text:p>
          </table:table-cell>
          <table:table-cell office:value-type="float" office:value="-2.69E-2" table:formula="of:=[.B417]/100" table:style-name="ce1">
            <text:p>-0.0269</text:p>
          </table:table-cell>
          <table:table-cell office:value-type="float" office:value="5.21E-2" table:formula="of:=[.C417]/100" table:style-name="ce1">
            <text:p>0.0521</text:p>
          </table:table-cell>
          <table:table-cell table:number-columns-repeated="16378"/>
        </table:table-row>
        <table:table-row table:style-name="ro13">
          <table:table-cell office:value-type="float" office:value="3.06" table:style-name="ce1">
            <text:p>3.06</text:p>
          </table:table-cell>
          <table:table-cell office:value-type="float" office:value="-5.18" table:style-name="ce1">
            <text:p>-5.18</text:p>
          </table:table-cell>
          <table:table-cell office:value-type="float" office:value="4.96" table:style-name="ce1">
            <text:p>4.96</text:p>
          </table:table-cell>
          <table:table-cell office:value-type="float" office:value="3.0600000000000002E-2" table:formula="of:=[.A418]/100" table:style-name="ce1">
            <text:p>0.0306</text:p>
          </table:table-cell>
          <table:table-cell office:value-type="float" office:value="-5.1799999999999999E-2" table:formula="of:=[.B418]/100" table:style-name="ce1">
            <text:p>-0.0518</text:p>
          </table:table-cell>
          <table:table-cell office:value-type="float" office:value="4.9599999999999998E-2" table:formula="of:=[.C418]/100" table:style-name="ce1">
            <text:p>0.0496</text:p>
          </table:table-cell>
          <table:table-cell table:number-columns-repeated="16378"/>
        </table:table-row>
        <table:table-row table:style-name="ro13">
          <table:table-cell office:value-type="float" office:value="2.77" table:style-name="ce1">
            <text:p>2.77</text:p>
          </table:table-cell>
          <table:table-cell office:value-type="float" office:value="-8.25" table:style-name="ce1">
            <text:p>-8.25</text:p>
          </table:table-cell>
          <table:table-cell office:value-type="float" office:value="4.66" table:style-name="ce1">
            <text:p>4.66</text:p>
          </table:table-cell>
          <table:table-cell office:value-type="float" office:value="2.7699999999999999E-2" table:formula="of:=[.A419]/100" table:style-name="ce1">
            <text:p>0.0277</text:p>
          </table:table-cell>
          <table:table-cell office:value-type="float" office:value="-8.2500000000000004E-2" table:formula="of:=[.B419]/100" table:style-name="ce1">
            <text:p>-0.0825</text:p>
          </table:table-cell>
          <table:table-cell office:value-type="float" office:value="4.6600000000000003E-2" table:formula="of:=[.C419]/100" table:style-name="ce1">
            <text:p>0.0466</text:p>
          </table:table-cell>
          <table:table-cell table:number-columns-repeated="16378"/>
        </table:table-row>
        <table:table-row table:style-name="ro13">
          <table:table-cell office:value-type="float" office:value="2.4" table:style-name="ce1">
            <text:p>2.4</text:p>
          </table:table-cell>
          <table:table-cell office:value-type="float" office:value="-11.77" table:style-name="ce1">
            <text:p>-11.77</text:p>
          </table:table-cell>
          <table:table-cell office:value-type="float" office:value="4.38" table:style-name="ce1">
            <text:p>4.38</text:p>
          </table:table-cell>
          <table:table-cell office:value-type="float" office:value="2.4E-2" table:formula="of:=[.A420]/100" table:style-name="ce1">
            <text:p>0.024</text:p>
          </table:table-cell>
          <table:table-cell office:value-type="float" office:value="-0.1177" table:formula="of:=[.B420]/100" table:style-name="ce1">
            <text:p>-0.1177</text:p>
          </table:table-cell>
          <table:table-cell office:value-type="float" office:value="4.3799999999999999E-2" table:formula="of:=[.C420]/100" table:style-name="ce1">
            <text:p>0.0438</text:p>
          </table:table-cell>
          <table:table-cell table:number-columns-repeated="16378"/>
        </table:table-row>
        <table:table-row table:style-name="ro13">
          <table:table-cell office:value-type="float" office:value="2.7" table:style-name="ce1">
            <text:p>2.7</text:p>
          </table:table-cell>
          <table:table-cell office:value-type="float" office:value="-12.15" table:style-name="ce1">
            <text:p>-12.15</text:p>
          </table:table-cell>
          <table:table-cell office:value-type="float" office:value="5.42" table:style-name="ce1">
            <text:p>5.42</text:p>
          </table:table-cell>
          <table:table-cell office:value-type="float" office:value="2.7000000000000003E-2" table:formula="of:=[.A421]/100" table:style-name="ce1">
            <text:p>0.027</text:p>
          </table:table-cell>
          <table:table-cell office:value-type="float" office:value="-0.1215" table:formula="of:=[.B421]/100" table:style-name="ce1">
            <text:p>-0.1215</text:p>
          </table:table-cell>
          <table:table-cell office:value-type="float" office:value="5.4199999999999998E-2" table:formula="of:=[.C421]/100" table:style-name="ce1">
            <text:p>0.0542</text:p>
          </table:table-cell>
          <table:table-cell table:number-columns-repeated="16378"/>
        </table:table-row>
        <table:table-row table:style-name="ro13">
          <table:table-cell office:value-type="float" office:value="1.31" table:style-name="ce1">
            <text:p>1.31</text:p>
          </table:table-cell>
          <table:table-cell office:value-type="float" office:value="-12.58" table:style-name="ce1">
            <text:p>-12.58</text:p>
          </table:table-cell>
          <table:table-cell office:value-type="float" office:value="4.84" table:style-name="ce1">
            <text:p>4.84</text:p>
          </table:table-cell>
          <table:table-cell office:value-type="float" office:value="1.3100000000000001E-2" table:formula="of:=[.A422]/100" table:style-name="ce1">
            <text:p>0.0131</text:p>
          </table:table-cell>
          <table:table-cell office:value-type="float" office:value="-0.1258" table:formula="of:=[.B422]/100" table:style-name="ce1">
            <text:p>-0.1258</text:p>
          </table:table-cell>
          <table:table-cell office:value-type="float" office:value="4.8399999999999999E-2" table:formula="of:=[.C422]/100" table:style-name="ce1">
            <text:p>0.0484</text:p>
          </table:table-cell>
          <table:table-cell table:number-columns-repeated="16378"/>
        </table:table-row>
        <table:table-row table:style-name="ro13">
          <table:table-cell office:value-type="float" office:value="0.47" table:style-name="ce1">
            <text:p>0.47</text:p>
          </table:table-cell>
          <table:table-cell office:value-type="float" office:value="-11.51" table:style-name="ce1">
            <text:p>-11.51</text:p>
          </table:table-cell>
          <table:table-cell office:value-type="float" office:value="4.79" table:style-name="ce1">
            <text:p>4.79</text:p>
          </table:table-cell>
          <table:table-cell office:value-type="float" office:value="4.6999999999999993E-3" table:formula="of:=[.A423]/100" table:style-name="ce1">
            <text:p>0.0047</text:p>
          </table:table-cell>
          <table:table-cell office:value-type="float" office:value="-0.11509999999999999" table:formula="of:=[.B423]/100" table:style-name="ce1">
            <text:p>-0.1151</text:p>
          </table:table-cell>
          <table:table-cell office:value-type="float" office:value="4.7899999999999998E-2" table:formula="of:=[.C423]/100" table:style-name="ce1">
            <text:p>0.0479</text:p>
          </table:table-cell>
          <table:table-cell table:number-columns-repeated="16378"/>
        </table:table-row>
        <table:table-row table:style-name="ro13">
          <table:table-cell office:value-type="float" office:value="0.56999999999999995" table:style-name="ce1">
            <text:p>0.57</text:p>
          </table:table-cell>
          <table:table-cell office:value-type="float" office:value="-9.8800000000000008" table:style-name="ce1">
            <text:p>-9.88</text:p>
          </table:table-cell>
          <table:table-cell office:value-type="float" office:value="5.22" table:style-name="ce1">
            <text:p>5.22</text:p>
          </table:table-cell>
          <table:table-cell office:value-type="float" office:value="5.6999999999999993E-3" table:formula="of:=[.A424]/100" table:style-name="ce1">
            <text:p>0.0057</text:p>
          </table:table-cell>
          <table:table-cell office:value-type="float" office:value="-9.8800000000000013E-2" table:formula="of:=[.B424]/100" table:style-name="ce1">
            <text:p>-0.0988</text:p>
          </table:table-cell>
          <table:table-cell office:value-type="float" office:value="5.2199999999999996E-2" table:formula="of:=[.C424]/100" table:style-name="ce1">
            <text:p>0.0522</text:p>
          </table:table-cell>
          <table:table-cell table:number-columns-repeated="16378"/>
        </table:table-row>
        <table:table-row table:style-name="ro13">
          <table:table-cell office:value-type="float" office:value="1.1100000000000001" table:style-name="ce1">
            <text:p>1.11</text:p>
          </table:table-cell>
          <table:table-cell office:value-type="float" office:value="-8.7899999999999991" table:style-name="ce1">
            <text:p>-8.79</text:p>
          </table:table-cell>
          <table:table-cell office:value-type="float" office:value="5.6" table:style-name="ce1">
            <text:p>5.6</text:p>
          </table:table-cell>
          <table:table-cell office:value-type="float" office:value="1.11E-2" table:formula="of:=[.A425]/100" table:style-name="ce1">
            <text:p>0.0111</text:p>
          </table:table-cell>
          <table:table-cell office:value-type="float" office:value="-8.7899999999999992E-2" table:formula="of:=[.B425]/100" table:style-name="ce1">
            <text:p>-0.0879</text:p>
          </table:table-cell>
          <table:table-cell office:value-type="float" office:value="5.5999999999999994E-2" table:formula="of:=[.C425]/100" table:style-name="ce1">
            <text:p>0.056</text:p>
          </table:table-cell>
          <table:table-cell table:number-columns-repeated="16378"/>
        </table:table-row>
        <table:table-row table:style-name="ro13">
          <table:table-cell office:value-type="float" office:value="2.31" table:style-name="ce1">
            <text:p>2.31</text:p>
          </table:table-cell>
          <table:table-cell office:value-type="float" office:value="-3.19" table:style-name="ce1">
            <text:p>-3.19</text:p>
          </table:table-cell>
          <table:table-cell office:value-type="float" office:value="7.58" table:style-name="ce1">
            <text:p>7.58</text:p>
          </table:table-cell>
          <table:table-cell office:value-type="float" office:value="2.3099999999999999E-2" table:formula="of:=[.A426]/100" table:style-name="ce1">
            <text:p>0.0231</text:p>
          </table:table-cell>
          <table:table-cell office:value-type="float" office:value="-3.1899999999999998E-2" table:formula="of:=[.B426]/100" table:style-name="ce1">
            <text:p>-0.0319</text:p>
          </table:table-cell>
          <table:table-cell office:value-type="float" office:value="7.5800000000000006E-2" table:formula="of:=[.C426]/100" table:style-name="ce1">
            <text:p>0.0758</text:p>
          </table:table-cell>
          <table:table-cell table:number-columns-repeated="16378"/>
        </table:table-row>
        <table:table-row table:style-name="ro13">
          <table:table-cell office:value-type="float" office:value="2.39" table:style-name="ce1">
            <text:p>2.39</text:p>
          </table:table-cell>
          <table:table-cell office:value-type="float" office:value="-4.9800000000000004" table:style-name="ce1">
            <text:p>-4.98</text:p>
          </table:table-cell>
          <table:table-cell office:value-type="float" office:value="7.01" table:style-name="ce1">
            <text:p>7.01</text:p>
          </table:table-cell>
          <table:table-cell office:value-type="float" office:value="2.3900000000000001E-2" table:formula="of:=[.A427]/100" table:style-name="ce1">
            <text:p>0.0239</text:p>
          </table:table-cell>
          <table:table-cell office:value-type="float" office:value="-4.9800000000000004E-2" table:formula="of:=[.B427]/100" table:style-name="ce1">
            <text:p>-0.0498</text:p>
          </table:table-cell>
          <table:table-cell office:value-type="float" office:value="7.0099999999999996E-2" table:formula="of:=[.C427]/100" table:style-name="ce1">
            <text:p>0.0701</text:p>
          </table:table-cell>
          <table:table-cell table:number-columns-repeated="16378"/>
        </table:table-row>
        <table:table-row table:style-name="ro13">
          <table:table-cell office:value-type="float" office:value="2.0699999999999998" table:style-name="ce1">
            <text:p>2.07</text:p>
          </table:table-cell>
          <table:table-cell office:value-type="float" office:value="-4.1399999999999997" table:style-name="ce1">
            <text:p>-4.14</text:p>
          </table:table-cell>
          <table:table-cell office:value-type="float" office:value="6.94" table:style-name="ce1">
            <text:p>6.94</text:p>
          </table:table-cell>
          <table:table-cell office:value-type="float" office:value="2.07E-2" table:formula="of:=[.A428]/100" table:style-name="ce1">
            <text:p>0.0207</text:p>
          </table:table-cell>
          <table:table-cell office:value-type="float" office:value="-4.1399999999999999E-2" table:formula="of:=[.B428]/100" table:style-name="ce1">
            <text:p>-0.0414</text:p>
          </table:table-cell>
          <table:table-cell office:value-type="float" office:value="6.9400000000000003E-2" table:formula="of:=[.C428]/100" table:style-name="ce1">
            <text:p>0.0694</text:p>
          </table:table-cell>
          <table:table-cell table:number-columns-repeated="16378"/>
        </table:table-row>
        <table:table-row table:style-name="ro13">
          <table:table-cell office:value-type="float" office:value="2.11" table:style-name="ce1">
            <text:p>2.11</text:p>
          </table:table-cell>
          <table:table-cell office:value-type="float" office:value="-3.89" table:style-name="ce1">
            <text:p>-3.89</text:p>
          </table:table-cell>
          <table:table-cell office:value-type="float" office:value="6.97" table:style-name="ce1">
            <text:p>6.97</text:p>
          </table:table-cell>
          <table:table-cell office:value-type="float" office:value="2.1099999999999997E-2" table:formula="of:=[.A429]/100" table:style-name="ce1">
            <text:p>0.0211</text:p>
          </table:table-cell>
          <table:table-cell office:value-type="float" office:value="-3.8900000000000004E-2" table:formula="of:=[.B429]/100" table:style-name="ce1">
            <text:p>-0.0389</text:p>
          </table:table-cell>
          <table:table-cell office:value-type="float" office:value="6.9699999999999998E-2" table:formula="of:=[.C429]/100" table:style-name="ce1">
            <text:p>0.0697</text:p>
          </table:table-cell>
          <table:table-cell table:number-columns-repeated="16378"/>
        </table:table-row>
        <table:table-row table:style-name="ro13">
          <table:table-cell office:value-type="float" office:value="2.37" table:style-name="ce1">
            <text:p>2.37</text:p>
          </table:table-cell>
          <table:table-cell office:value-type="float" office:value="-3.86" table:style-name="ce1">
            <text:p>-3.86</text:p>
          </table:table-cell>
          <table:table-cell office:value-type="float" office:value="7.1" table:style-name="ce1">
            <text:p>7.1</text:p>
          </table:table-cell>
          <table:table-cell office:value-type="float" office:value="2.3700000000000002E-2" table:formula="of:=[.A430]/100" table:style-name="ce1">
            <text:p>0.0237</text:p>
          </table:table-cell>
          <table:table-cell office:value-type="float" office:value="-3.8599999999999995E-2" table:formula="of:=[.B430]/100" table:style-name="ce1">
            <text:p>-0.0386</text:p>
          </table:table-cell>
          <table:table-cell office:value-type="float" office:value="7.0999999999999994E-2" table:formula="of:=[.C430]/100" table:style-name="ce1">
            <text:p>0.071</text:p>
          </table:table-cell>
          <table:table-cell table:number-columns-repeated="16378"/>
        </table:table-row>
        <table:table-row table:style-name="ro13">
          <table:table-cell office:value-type="float" office:value="2.06" table:style-name="ce1">
            <text:p>2.06</text:p>
          </table:table-cell>
          <table:table-cell office:value-type="float" office:value="-3.94" table:style-name="ce1">
            <text:p>-3.94</text:p>
          </table:table-cell>
          <table:table-cell office:value-type="float" office:value="6.72" table:style-name="ce1">
            <text:p>6.72</text:p>
          </table:table-cell>
          <table:table-cell office:value-type="float" office:value="2.06E-2" table:formula="of:=[.A431]/100" table:style-name="ce1">
            <text:p>0.0206</text:p>
          </table:table-cell>
          <table:table-cell office:value-type="float" office:value="-3.9399999999999998E-2" table:formula="of:=[.B431]/100" table:style-name="ce1">
            <text:p>-0.0394</text:p>
          </table:table-cell>
          <table:table-cell office:value-type="float" office:value="6.7199999999999996E-2" table:formula="of:=[.C431]/100" table:style-name="ce1">
            <text:p>0.0672</text:p>
          </table:table-cell>
          <table:table-cell table:number-columns-repeated="16378"/>
        </table:table-row>
        <table:table-row table:style-name="ro13">
          <table:table-cell office:value-type="float" office:value="1.3" table:style-name="ce1">
            <text:p>1.3</text:p>
          </table:table-cell>
          <table:table-cell office:value-type="float" office:value="-3.75" table:style-name="ce1">
            <text:p>-3.75</text:p>
          </table:table-cell>
          <table:table-cell office:value-type="float" office:value="6.53" table:style-name="ce1">
            <text:p>6.53</text:p>
          </table:table-cell>
          <table:table-cell office:value-type="float" office:value="1.3000000000000001E-2" table:formula="of:=[.A432]/100" table:style-name="ce1">
            <text:p>0.013</text:p>
          </table:table-cell>
          <table:table-cell office:value-type="float" office:value="-3.7499999999999999E-2" table:formula="of:=[.B432]/100" table:style-name="ce1">
            <text:p>-0.0375</text:p>
          </table:table-cell>
          <table:table-cell office:value-type="float" office:value="6.5299999999999997E-2" table:formula="of:=[.C432]/100" table:style-name="ce1">
            <text:p>0.0653</text:p>
          </table:table-cell>
          <table:table-cell table:number-columns-repeated="16378"/>
        </table:table-row>
        <table:table-row table:style-name="ro13">
          <table:table-cell office:value-type="float" office:value="0.9" table:style-name="ce1">
            <text:p>0.9</text:p>
          </table:table-cell>
          <table:table-cell office:value-type="float" office:value="-4.0999999999999996" table:style-name="ce1">
            <text:p>-4.1</text:p>
          </table:table-cell>
          <table:table-cell office:value-type="float" office:value="6.71" table:style-name="ce1">
            <text:p>6.71</text:p>
          </table:table-cell>
          <table:table-cell office:value-type="float" office:value="9.0000000000000011E-3" table:formula="of:=[.A433]/100" table:style-name="ce1">
            <text:p>0.009</text:p>
          </table:table-cell>
          <table:table-cell office:value-type="float" office:value="-4.0999999999999995E-2" table:formula="of:=[.B433]/100" table:style-name="ce1">
            <text:p>-0.041</text:p>
          </table:table-cell>
          <table:table-cell office:value-type="float" office:value="6.7099999999999993E-2" table:formula="of:=[.C433]/100" table:style-name="ce1">
            <text:p>0.0671</text:p>
          </table:table-cell>
          <table:table-cell table:number-columns-repeated="16378"/>
        </table:table-row>
        <table:table-row table:style-name="ro13">
          <table:table-cell office:value-type="float" office:value="-0.16" table:style-name="ce1">
            <text:p>-0.16</text:p>
          </table:table-cell>
          <table:table-cell office:value-type="float" office:value="-4.74" table:style-name="ce1">
            <text:p>-4.74</text:p>
          </table:table-cell>
          <table:table-cell office:value-type="float" office:value="6.38" table:style-name="ce1">
            <text:p>6.38</text:p>
          </table:table-cell>
          <table:table-cell office:value-type="float" office:value="-1.6000000000000001E-3" table:formula="of:=[.A434]/100" table:style-name="ce1">
            <text:p>-0.0016</text:p>
          </table:table-cell>
          <table:table-cell office:value-type="float" office:value="-4.7400000000000005E-2" table:formula="of:=[.B434]/100" table:style-name="ce1">
            <text:p>-0.0474</text:p>
          </table:table-cell>
          <table:table-cell office:value-type="float" office:value="6.3799999999999996E-2" table:formula="of:=[.C434]/100" table:style-name="ce1">
            <text:p>0.0638</text:p>
          </table:table-cell>
          <table:table-cell table:number-columns-repeated="16378"/>
        </table:table-row>
        <table:table-row table:style-name="ro13">
          <table:table-cell office:value-type="float" office:value="0.52" table:style-name="ce1">
            <text:p>0.52</text:p>
          </table:table-cell>
          <table:table-cell office:value-type="float" office:value="-4.8" table:style-name="ce1">
            <text:p>-4.8</text:p>
          </table:table-cell>
          <table:table-cell office:value-type="float" office:value="5.84" table:style-name="ce1">
            <text:p>5.84</text:p>
          </table:table-cell>
          <table:table-cell office:value-type="float" office:value="5.1999999999999998E-3" table:formula="of:=[.A435]/100" table:style-name="ce1">
            <text:p>0.0052</text:p>
          </table:table-cell>
          <table:table-cell office:value-type="float" office:value="-4.8000000000000001E-2" table:formula="of:=[.B435]/100" table:style-name="ce1">
            <text:p>-0.048</text:p>
          </table:table-cell>
          <table:table-cell office:value-type="float" office:value="5.8400000000000001E-2" table:formula="of:=[.C435]/100" table:style-name="ce1">
            <text:p>0.0584</text:p>
          </table:table-cell>
          <table:table-cell table:number-columns-repeated="16378"/>
        </table:table-row>
        <table:table-row table:style-name="ro13">
          <table:table-cell office:value-type="float" office:value="1.93" table:style-name="ce1">
            <text:p>1.93</text:p>
          </table:table-cell>
          <table:table-cell office:value-type="float" office:value="-3.89" table:style-name="ce1">
            <text:p>-3.89</text:p>
          </table:table-cell>
          <table:table-cell office:value-type="float" office:value="6.65" table:style-name="ce1">
            <text:p>6.65</text:p>
          </table:table-cell>
          <table:table-cell office:value-type="float" office:value="1.9299999999999998E-2" table:formula="of:=[.A436]/100" table:style-name="ce1">
            <text:p>0.0193</text:p>
          </table:table-cell>
          <table:table-cell office:value-type="float" office:value="-3.8900000000000004E-2" table:formula="of:=[.B436]/100" table:style-name="ce1">
            <text:p>-0.0389</text:p>
          </table:table-cell>
          <table:table-cell office:value-type="float" office:value="6.6500000000000004E-2" table:formula="of:=[.C436]/100" table:style-name="ce1">
            <text:p>0.0665</text:p>
          </table:table-cell>
          <table:table-cell table:number-columns-repeated="16378"/>
        </table:table-row>
        <table:table-row table:style-name="ro13">
          <table:table-cell office:value-type="float" office:value="2.12" table:style-name="ce1">
            <text:p>2.12</text:p>
          </table:table-cell>
          <table:table-cell office:value-type="float" office:value="-3.34" table:style-name="ce1">
            <text:p>-3.34</text:p>
          </table:table-cell>
          <table:table-cell office:value-type="float" office:value="6.82" table:style-name="ce1">
            <text:p>6.82</text:p>
          </table:table-cell>
          <table:table-cell office:value-type="float" office:value="2.12E-2" table:formula="of:=[.A437]/100" table:style-name="ce1">
            <text:p>0.0212</text:p>
          </table:table-cell>
          <table:table-cell office:value-type="float" office:value="-3.3399999999999999E-2" table:formula="of:=[.B437]/100" table:style-name="ce1">
            <text:p>-0.0334</text:p>
          </table:table-cell>
          <table:table-cell office:value-type="float" office:value="6.8199999999999997E-2" table:formula="of:=[.C437]/100" table:style-name="ce1">
            <text:p>0.0682</text:p>
          </table:table-cell>
          <table:table-cell table:number-columns-repeated="16378"/>
        </table:table-row>
        <table:table-row table:style-name="ro13">
          <table:table-cell office:value-type="float" office:value="2.0499999999999998" table:style-name="ce1">
            <text:p>2.05</text:p>
          </table:table-cell>
          <table:table-cell office:value-type="float" office:value="-2.82" table:style-name="ce1">
            <text:p>-2.82</text:p>
          </table:table-cell>
          <table:table-cell office:value-type="float" office:value="7.03" table:style-name="ce1">
            <text:p>7.03</text:p>
          </table:table-cell>
          <table:table-cell office:value-type="float" office:value="2.0499999999999997E-2" table:formula="of:=[.A438]/100" table:style-name="ce1">
            <text:p>0.0205</text:p>
          </table:table-cell>
          <table:table-cell office:value-type="float" office:value="-2.8199999999999999E-2" table:formula="of:=[.B438]/100" table:style-name="ce1">
            <text:p>-0.0282</text:p>
          </table:table-cell>
          <table:table-cell office:value-type="float" office:value="7.0300000000000001E-2" table:formula="of:=[.C438]/100" table:style-name="ce1">
            <text:p>0.0703</text:p>
          </table:table-cell>
          <table:table-cell table:number-columns-repeated="16378"/>
        </table:table-row>
        <table:table-row table:style-name="ro13">
          <table:table-cell office:value-type="float" office:value="2.57" table:style-name="ce1">
            <text:p>2.57</text:p>
          </table:table-cell>
          <table:table-cell office:value-type="float" office:value="-2.72" table:style-name="ce1">
            <text:p>-2.72</text:p>
          </table:table-cell>
          <table:table-cell office:value-type="float" office:value="7.66" table:style-name="ce1">
            <text:p>7.66</text:p>
          </table:table-cell>
          <table:table-cell office:value-type="float" office:value="2.5699999999999997E-2" table:formula="of:=[.A439]/100" table:style-name="ce1">
            <text:p>0.0257</text:p>
          </table:table-cell>
          <table:table-cell office:value-type="float" office:value="-2.7200000000000002E-2" table:formula="of:=[.B439]/100" table:style-name="ce1">
            <text:p>-0.0272</text:p>
          </table:table-cell>
          <table:table-cell office:value-type="float" office:value="7.6600000000000001E-2" table:formula="of:=[.C439]/100" table:style-name="ce1">
            <text:p>0.0766</text:p>
          </table:table-cell>
          <table:table-cell table:number-columns-repeated="16378"/>
        </table:table-row>
        <table:table-row table:style-name="ro13">
          <table:table-cell office:value-type="float" office:value="2.85" table:style-name="ce1">
            <text:p>2.85</text:p>
          </table:table-cell>
          <table:table-cell office:value-type="float" office:value="-2.7" table:style-name="ce1">
            <text:p>-2.7</text:p>
          </table:table-cell>
          <table:table-cell office:value-type="float" office:value="7.82" table:style-name="ce1">
            <text:p>7.82</text:p>
          </table:table-cell>
          <table:table-cell office:value-type="float" office:value="2.8500000000000001E-2" table:formula="of:=[.A440]/100" table:style-name="ce1">
            <text:p>0.0285</text:p>
          </table:table-cell>
          <table:table-cell office:value-type="float" office:value="-2.7000000000000003E-2" table:formula="of:=[.B440]/100" table:style-name="ce1">
            <text:p>-0.027</text:p>
          </table:table-cell>
          <table:table-cell office:value-type="float" office:value="7.8200000000000006E-2" table:formula="of:=[.C440]/100" table:style-name="ce1">
            <text:p>0.0782</text:p>
          </table:table-cell>
          <table:table-cell table:number-columns-repeated="16378"/>
        </table:table-row>
        <table:table-row table:style-name="ro13">
          <table:table-cell office:value-type="float" office:value="3.15" table:style-name="ce1">
            <text:p>3.15</text:p>
          </table:table-cell>
          <table:table-cell office:value-type="float" office:value="-2.48" table:style-name="ce1">
            <text:p>-2.48</text:p>
          </table:table-cell>
          <table:table-cell office:value-type="float" office:value="7.83" table:style-name="ce1">
            <text:p>7.83</text:p>
          </table:table-cell>
          <table:table-cell office:value-type="float" office:value="3.15E-2" table:formula="of:=[.A441]/100" table:style-name="ce1">
            <text:p>0.0315</text:p>
          </table:table-cell>
          <table:table-cell office:value-type="float" office:value="-2.4799999999999999E-2" table:formula="of:=[.B441]/100" table:style-name="ce1">
            <text:p>-0.0248</text:p>
          </table:table-cell>
          <table:table-cell office:value-type="float" office:value="7.8299999999999995E-2" table:formula="of:=[.C441]/100" table:style-name="ce1">
            <text:p>0.0783</text:p>
          </table:table-cell>
          <table:table-cell table:number-columns-repeated="16378"/>
        </table:table-row>
        <table:table-row table:style-name="ro13">
          <table:table-cell office:value-type="float" office:value="3.23" table:style-name="ce1">
            <text:p>3.23</text:p>
          </table:table-cell>
          <table:table-cell office:value-type="float" office:value="-2.7" table:style-name="ce1">
            <text:p>-2.7</text:p>
          </table:table-cell>
          <table:table-cell office:value-type="float" office:value="7.23" table:style-name="ce1">
            <text:p>7.23</text:p>
          </table:table-cell>
          <table:table-cell office:value-type="float" office:value="3.2300000000000002E-2" table:formula="of:=[.A442]/100" table:style-name="ce1">
            <text:p>0.0323</text:p>
          </table:table-cell>
          <table:table-cell office:value-type="float" office:value="-2.7000000000000003E-2" table:formula="of:=[.B442]/100" table:style-name="ce1">
            <text:p>-0.027</text:p>
          </table:table-cell>
          <table:table-cell office:value-type="float" office:value="7.2300000000000003E-2" table:formula="of:=[.C442]/100" table:style-name="ce1">
            <text:p>0.0723</text:p>
          </table:table-cell>
          <table:table-cell table:number-columns-repeated="16378"/>
        </table:table-row>
        <table:table-row table:style-name="ro13">
          <table:table-cell office:value-type="float" office:value="3.22" table:style-name="ce1">
            <text:p>3.22</text:p>
          </table:table-cell>
          <table:table-cell office:value-type="float" office:value="-3.4" table:style-name="ce1">
            <text:p>-3.4</text:p>
          </table:table-cell>
          <table:table-cell office:value-type="float" office:value="6.1" table:style-name="ce1">
            <text:p>6.1</text:p>
          </table:table-cell>
          <table:table-cell office:value-type="float" office:value="3.2199999999999999E-2" table:formula="of:=[.A443]/100" table:style-name="ce1">
            <text:p>0.0322</text:p>
          </table:table-cell>
          <table:table-cell office:value-type="float" office:value="-3.4000000000000002E-2" table:formula="of:=[.B443]/100" table:style-name="ce1">
            <text:p>-0.034</text:p>
          </table:table-cell>
          <table:table-cell office:value-type="float" office:value="6.0999999999999999E-2" table:formula="of:=[.C443]/100" table:style-name="ce1">
            <text:p>0.061</text:p>
          </table:table-cell>
          <table:table-cell table:number-columns-repeated="16378"/>
        </table:table-row>
        <table:table-row table:style-name="ro13">
          <table:table-cell office:value-type="float" office:value="3.07" table:style-name="ce1">
            <text:p>3.07</text:p>
          </table:table-cell>
          <table:table-cell office:value-type="float" office:value="-3.78" table:style-name="ce1">
            <text:p>-3.78</text:p>
          </table:table-cell>
          <table:table-cell office:value-type="float" office:value="5.71" table:style-name="ce1">
            <text:p>5.71</text:p>
          </table:table-cell>
          <table:table-cell office:value-type="float" office:value="3.0699999999999998E-2" table:formula="of:=[.A444]/100" table:style-name="ce1">
            <text:p>0.0307</text:p>
          </table:table-cell>
          <table:table-cell office:value-type="float" office:value="-3.78E-2" table:formula="of:=[.B444]/100" table:style-name="ce1">
            <text:p>-0.0378</text:p>
          </table:table-cell>
          <table:table-cell office:value-type="float" office:value="5.7099999999999998E-2" table:formula="of:=[.C444]/100" table:style-name="ce1">
            <text:p>0.0571</text:p>
          </table:table-cell>
          <table:table-cell table:number-columns-repeated="16378"/>
        </table:table-row>
        <table:table-row table:style-name="ro13">
          <table:table-cell office:value-type="float" office:value="3.25" table:style-name="ce1">
            <text:p>3.25</text:p>
          </table:table-cell>
          <table:table-cell office:value-type="float" office:value="-4.05" table:style-name="ce1">
            <text:p>-4.05</text:p>
          </table:table-cell>
          <table:table-cell office:value-type="float" office:value="5.48" table:style-name="ce1">
            <text:p>5.48</text:p>
          </table:table-cell>
          <table:table-cell office:value-type="float" office:value="3.2500000000000001E-2" table:formula="of:=[.A445]/100" table:style-name="ce1">
            <text:p>0.0325</text:p>
          </table:table-cell>
          <table:table-cell office:value-type="float" office:value="-4.0500000000000001E-2" table:formula="of:=[.B445]/100" table:style-name="ce1">
            <text:p>-0.0405</text:p>
          </table:table-cell>
          <table:table-cell office:value-type="float" office:value="5.4800000000000001E-2" table:formula="of:=[.C445]/100" table:style-name="ce1">
            <text:p>0.0548</text:p>
          </table:table-cell>
          <table:table-cell table:number-columns-repeated="16378"/>
        </table:table-row>
        <table:table-row table:style-name="ro13">
          <table:table-cell office:value-type="float" office:value="3.13" table:style-name="ce1">
            <text:p>3.13</text:p>
          </table:table-cell>
          <table:table-cell office:value-type="float" office:value="-4.18" table:style-name="ce1">
            <text:p>-4.18</text:p>
          </table:table-cell>
          <table:table-cell office:value-type="float" office:value="5.09" table:style-name="ce1">
            <text:p>5.09</text:p>
          </table:table-cell>
          <table:table-cell office:value-type="float" office:value="3.1300000000000001E-2" table:formula="of:=[.A446]/100" table:style-name="ce1">
            <text:p>0.0313</text:p>
          </table:table-cell>
          <table:table-cell office:value-type="float" office:value="-4.1799999999999997E-2" table:formula="of:=[.B446]/100" table:style-name="ce1">
            <text:p>-0.0418</text:p>
          </table:table-cell>
          <table:table-cell office:value-type="float" office:value="5.0900000000000001E-2" table:formula="of:=[.C446]/100" table:style-name="ce1">
            <text:p>0.0509</text:p>
          </table:table-cell>
          <table:table-cell table:number-columns-repeated="16378"/>
        </table:table-row>
        <table:table-row table:style-name="ro13">
          <table:table-cell office:value-type="float" office:value="3.13" table:style-name="ce1">
            <text:p>3.13</text:p>
          </table:table-cell>
          <table:table-cell office:value-type="float" office:value="-3.89" table:style-name="ce1">
            <text:p>-3.89</text:p>
          </table:table-cell>
          <table:table-cell office:value-type="float" office:value="5.16" table:style-name="ce1">
            <text:p>5.16</text:p>
          </table:table-cell>
          <table:table-cell office:value-type="float" office:value="3.1300000000000001E-2" table:formula="of:=[.A447]/100" table:style-name="ce1">
            <text:p>0.0313</text:p>
          </table:table-cell>
          <table:table-cell office:value-type="float" office:value="-3.8900000000000004E-2" table:formula="of:=[.B447]/100" table:style-name="ce1">
            <text:p>-0.0389</text:p>
          </table:table-cell>
          <table:table-cell office:value-type="float" office:value="5.16E-2" table:formula="of:=[.C447]/100" table:style-name="ce1">
            <text:p>0.0516</text:p>
          </table:table-cell>
          <table:table-cell table:number-columns-repeated="16378"/>
        </table:table-row>
        <table:table-row table:style-name="ro13">
          <table:table-cell office:value-type="float" office:value="3.5" table:style-name="ce1">
            <text:p>3.5</text:p>
          </table:table-cell>
          <table:table-cell office:value-type="float" office:value="-3.81" table:style-name="ce1">
            <text:p>-3.81</text:p>
          </table:table-cell>
          <table:table-cell office:value-type="float" office:value="5.16" table:style-name="ce1">
            <text:p>5.16</text:p>
          </table:table-cell>
          <table:table-cell office:value-type="float" office:value="3.5000000000000003E-2" table:formula="of:=[.A448]/100" table:style-name="ce1">
            <text:p>0.035</text:p>
          </table:table-cell>
          <table:table-cell office:value-type="float" office:value="-3.8100000000000002E-2" table:formula="of:=[.B448]/100" table:style-name="ce1">
            <text:p>-0.0381</text:p>
          </table:table-cell>
          <table:table-cell office:value-type="float" office:value="5.16E-2" table:formula="of:=[.C448]/100" table:style-name="ce1">
            <text:p>0.0516</text:p>
          </table:table-cell>
          <table:table-cell table:number-columns-repeated="16378"/>
        </table:table-row>
        <table:table-row table:style-name="ro13">
          <table:table-cell office:value-type="float" office:value="2.67" table:style-name="ce1">
            <text:p>2.67</text:p>
          </table:table-cell>
          <table:table-cell office:value-type="float" office:value="-3.92" table:style-name="ce1">
            <text:p>-3.92</text:p>
          </table:table-cell>
          <table:table-cell office:value-type="float" office:value="5.72" table:style-name="ce1">
            <text:p>5.72</text:p>
          </table:table-cell>
          <table:table-cell office:value-type="float" office:value="2.6699999999999998E-2" table:formula="of:=[.A449]/100" table:style-name="ce1">
            <text:p>0.0267</text:p>
          </table:table-cell>
          <table:table-cell office:value-type="float" office:value="-3.9199999999999999E-2" table:formula="of:=[.B449]/100" table:style-name="ce1">
            <text:p>-0.0392</text:p>
          </table:table-cell>
          <table:table-cell office:value-type="float" office:value="5.7200000000000001E-2" table:formula="of:=[.C449]/100" table:style-name="ce1">
            <text:p>0.0572</text:p>
          </table:table-cell>
          <table:table-cell table:number-columns-repeated="16378"/>
        </table:table-row>
        <table:table-row table:style-name="ro13">
          <table:table-cell office:value-type="float" office:value="1.32" table:style-name="ce1">
            <text:p>1.32</text:p>
          </table:table-cell>
          <table:table-cell office:value-type="float" office:value="-4.41" table:style-name="ce1">
            <text:p>-4.41</text:p>
          </table:table-cell>
          <table:table-cell office:value-type="float" office:value="6.33" table:style-name="ce1">
            <text:p>6.33</text:p>
          </table:table-cell>
          <table:table-cell office:value-type="float" office:value="1.32E-2" table:formula="of:=[.A450]/100" table:style-name="ce1">
            <text:p>0.0132</text:p>
          </table:table-cell>
          <table:table-cell office:value-type="float" office:value="-4.41E-2" table:formula="of:=[.B450]/100" table:style-name="ce1">
            <text:p>-0.0441</text:p>
          </table:table-cell>
          <table:table-cell office:value-type="float" office:value="6.3299999999999995E-2" table:formula="of:=[.C450]/100" table:style-name="ce1">
            <text:p>0.0633</text:p>
          </table:table-cell>
          <table:table-cell table:number-columns-repeated="16378"/>
        </table:table-row>
        <table:table-row table:style-name="ro13">
          <table:table-cell office:value-type="float" office:value="1.52" table:style-name="ce1">
            <text:p>1.52</text:p>
          </table:table-cell>
          <table:table-cell office:value-type="float" office:value="-4.2300000000000004" table:style-name="ce1">
            <text:p>-4.23</text:p>
          </table:table-cell>
          <table:table-cell office:value-type="float" office:value="7.3" table:style-name="ce1">
            <text:p>7.3</text:p>
          </table:table-cell>
          <table:table-cell office:value-type="float" office:value="1.52E-2" table:formula="of:=[.A451]/100" table:style-name="ce1">
            <text:p>0.0152</text:p>
          </table:table-cell>
          <table:table-cell office:value-type="float" office:value="-4.2300000000000004E-2" table:formula="of:=[.B451]/100" table:style-name="ce1">
            <text:p>-0.0423</text:p>
          </table:table-cell>
          <table:table-cell office:value-type="float" office:value="7.2999999999999995E-2" table:formula="of:=[.C451]/100" table:style-name="ce1">
            <text:p>0.073</text:p>
          </table:table-cell>
          <table:table-cell table:number-columns-repeated="16378"/>
        </table:table-row>
        <table:table-row table:style-name="ro13">
          <table:table-cell office:value-type="float" office:value="1.19" table:style-name="ce1">
            <text:p>1.19</text:p>
          </table:table-cell>
          <table:table-cell office:value-type="float" office:value="-4.46" table:style-name="ce1">
            <text:p>-4.46</text:p>
          </table:table-cell>
          <table:table-cell office:value-type="float" office:value="7.8" table:style-name="ce1">
            <text:p>7.8</text:p>
          </table:table-cell>
          <table:table-cell office:value-type="float" office:value="1.1899999999999999E-2" table:formula="of:=[.A452]/100" table:style-name="ce1">
            <text:p>0.0119</text:p>
          </table:table-cell>
          <table:table-cell office:value-type="float" office:value="-4.4600000000000001E-2" table:formula="of:=[.B452]/100" table:style-name="ce1">
            <text:p>-0.0446</text:p>
          </table:table-cell>
          <table:table-cell office:value-type="float" office:value="7.8E-2" table:formula="of:=[.C452]/100" table:style-name="ce1">
            <text:p>0.078</text:p>
          </table:table-cell>
          <table:table-cell table:number-columns-repeated="16378"/>
        </table:table-row>
        <table:table-row table:style-name="ro13">
          <table:table-cell office:value-type="float" office:value="1.41" table:style-name="ce1">
            <text:p>1.41</text:p>
          </table:table-cell>
          <table:table-cell office:value-type="float" office:value="-4.28" table:style-name="ce1">
            <text:p>-4.28</text:p>
          </table:table-cell>
          <table:table-cell office:value-type="float" office:value="8.44" table:style-name="ce1">
            <text:p>8.44</text:p>
          </table:table-cell>
          <table:table-cell office:value-type="float" office:value="1.41E-2" table:formula="of:=[.A453]/100" table:style-name="ce1">
            <text:p>0.0141</text:p>
          </table:table-cell>
          <table:table-cell office:value-type="float" office:value="-4.2800000000000005E-2" table:formula="of:=[.B453]/100" table:style-name="ce1">
            <text:p>-0.0428</text:p>
          </table:table-cell>
          <table:table-cell office:value-type="float" office:value="8.4399999999999989E-2" table:formula="of:=[.C453]/100" table:style-name="ce1">
            <text:p>0.0844</text:p>
          </table:table-cell>
          <table:table-cell table:number-columns-repeated="16378"/>
        </table:table-row>
        <table:table-row table:style-name="ro13">
          <table:table-cell office:value-type="float" office:value="2.27" table:style-name="ce1">
            <text:p>2.27</text:p>
          </table:table-cell>
          <table:table-cell office:value-type="float" office:value="-4.18" table:style-name="ce1">
            <text:p>-4.18</text:p>
          </table:table-cell>
          <table:table-cell office:value-type="float" office:value="9.08" table:style-name="ce1">
            <text:p>9.08</text:p>
          </table:table-cell>
          <table:table-cell office:value-type="float" office:value="2.2700000000000001E-2" table:formula="of:=[.A454]/100" table:style-name="ce1">
            <text:p>0.0227</text:p>
          </table:table-cell>
          <table:table-cell office:value-type="float" office:value="-4.1799999999999997E-2" table:formula="of:=[.B454]/100" table:style-name="ce1">
            <text:p>-0.0418</text:p>
          </table:table-cell>
          <table:table-cell office:value-type="float" office:value="9.0800000000000006E-2" table:formula="of:=[.C454]/100" table:style-name="ce1">
            <text:p>0.0908</text:p>
          </table:table-cell>
          <table:table-cell table:number-columns-repeated="16378"/>
        </table:table-row>
        <table:table-row table:style-name="ro13">
          <table:table-cell office:value-type="float" office:value="2.06" table:style-name="ce1">
            <text:p>2.06</text:p>
          </table:table-cell>
          <table:table-cell office:value-type="float" office:value="-3.88" table:style-name="ce1">
            <text:p>-3.88</text:p>
          </table:table-cell>
          <table:table-cell office:value-type="float" office:value="9.32" table:style-name="ce1">
            <text:p>9.32</text:p>
          </table:table-cell>
          <table:table-cell office:value-type="float" office:value="2.06E-2" table:formula="of:=[.A455]/100" table:style-name="ce1">
            <text:p>0.0206</text:p>
          </table:table-cell>
          <table:table-cell office:value-type="float" office:value="-3.8800000000000001E-2" table:formula="of:=[.B455]/100" table:style-name="ce1">
            <text:p>-0.0388</text:p>
          </table:table-cell>
          <table:table-cell office:value-type="float" office:value="9.3200000000000005E-2" table:formula="of:=[.C455]/100" table:style-name="ce1">
            <text:p>0.0932</text:p>
          </table:table-cell>
          <table:table-cell table:number-columns-repeated="16378"/>
        </table:table-row>
        <table:table-row table:style-name="ro13">
          <table:table-cell office:value-type="float" office:value="7.69" table:style-name="ce1">
            <text:p>7.69</text:p>
          </table:table-cell>
          <table:table-cell office:value-type="float" office:value="1.53" table:style-name="ce1">
            <text:p>1.53</text:p>
          </table:table-cell>
          <table:table-cell office:value-type="float" office:value="18.27" table:style-name="ce1">
            <text:p>18.27</text:p>
          </table:table-cell>
          <table:table-cell office:value-type="float" office:value="7.690000000000001E-2" table:formula="of:=[.A456]/100" table:style-name="ce1">
            <text:p>0.0769</text:p>
          </table:table-cell>
          <table:table-cell office:value-type="float" office:value="1.5300000000000001E-2" table:formula="of:=[.B456]/100" table:style-name="ce1">
            <text:p>0.0153</text:p>
          </table:table-cell>
          <table:table-cell office:value-type="float" office:value="0.1827" table:formula="of:=[.C456]/100" table:style-name="ce1">
            <text:p>0.1827</text:p>
          </table:table-cell>
          <table:table-cell table:number-columns-repeated="16378"/>
        </table:table-row>
        <table:table-row table:style-name="ro13">
          <table:table-cell office:value-type="float" office:value="1.72" table:style-name="ce1">
            <text:p>1.72</text:p>
          </table:table-cell>
          <table:table-cell office:value-type="float" office:value="-2.4700000000000002" table:style-name="ce1">
            <text:p>-2.47</text:p>
          </table:table-cell>
          <table:table-cell office:value-type="float" office:value="10.25" table:style-name="ce1">
            <text:p>10.25</text:p>
          </table:table-cell>
          <table:table-cell office:value-type="float" office:value="1.72E-2" table:formula="of:=[.A457]/100" table:style-name="ce1">
            <text:p>0.0172</text:p>
          </table:table-cell>
          <table:table-cell office:value-type="float" office:value="-2.4700000000000003E-2" table:formula="of:=[.B457]/100" table:style-name="ce1">
            <text:p>-0.0247</text:p>
          </table:table-cell>
          <table:table-cell office:value-type="float" office:value="0.10249999999999999" table:formula="of:=[.C457]/100" table:style-name="ce1">
            <text:p>0.1025</text:p>
          </table:table-cell>
          <table:table-cell table:number-columns-repeated="16378"/>
        </table:table-row>
        <table:table-row table:style-name="ro13">
          <table:table-cell office:value-type="float" office:value="0.97" table:style-name="ce1">
            <text:p>0.97</text:p>
          </table:table-cell>
          <table:table-cell office:value-type="float" office:value="-2.87" table:style-name="ce1">
            <text:p>-2.87</text:p>
          </table:table-cell>
          <table:table-cell office:value-type="float" office:value="4.4400000000000004" table:style-name="ce1">
            <text:p>4.44</text:p>
          </table:table-cell>
          <table:table-cell office:value-type="float" office:value="9.7000000000000003E-3" table:formula="of:=[.A458]/100" table:style-name="ce1">
            <text:p>0.0097</text:p>
          </table:table-cell>
          <table:table-cell office:value-type="float" office:value="-2.87E-2" table:formula="of:=[.B458]/100" table:style-name="ce1">
            <text:p>-0.0287</text:p>
          </table:table-cell>
          <table:table-cell office:value-type="float" office:value="4.4400000000000002E-2" table:formula="of:=[.C458]/100" table:style-name="ce1">
            <text:p>0.0444</text:p>
          </table:table-cell>
          <table:table-cell table:number-columns-repeated="16378"/>
        </table:table-row>
        <table:table-row table:style-name="ro13">
          <table:table-cell office:value-type="float" office:value="16.46" table:style-name="ce1">
            <text:p>16.46</text:p>
          </table:table-cell>
          <table:table-cell office:value-type="float" office:value="11.03" table:style-name="ce1">
            <text:p>11.03</text:p>
          </table:table-cell>
          <table:table-cell office:value-type="float" office:value="25.32" table:style-name="ce1">
            <text:p>25.32</text:p>
          </table:table-cell>
          <table:table-cell office:value-type="float" office:value="0.1646" table:formula="of:=[.A459]/100" table:style-name="ce1">
            <text:p>0.1646</text:p>
          </table:table-cell>
          <table:table-cell office:value-type="float" office:value="0.1103" table:formula="of:=[.B459]/100" table:style-name="ce1">
            <text:p>0.1103</text:p>
          </table:table-cell>
          <table:table-cell office:value-type="float" office:value="0.25319999999999998" table:formula="of:=[.C459]/100" table:style-name="ce1">
            <text:p>0.2532</text:p>
          </table:table-cell>
          <table:table-cell table:number-columns-repeated="16378"/>
        </table:table-row>
        <table:table-row table:style-name="ro13">
          <table:table-cell office:value-type="float" office:value="17.32" table:style-name="ce1">
            <text:p>17.32</text:p>
          </table:table-cell>
          <table:table-cell office:value-type="float" office:value="13.02" table:style-name="ce1">
            <text:p>13.02</text:p>
          </table:table-cell>
          <table:table-cell office:value-type="float" office:value="26.33" table:style-name="ce1">
            <text:p>26.33</text:p>
          </table:table-cell>
          <table:table-cell office:value-type="float" office:value="0.17319999999999999" table:formula="of:=[.A460]/100" table:style-name="ce1">
            <text:p>0.1732</text:p>
          </table:table-cell>
          <table:table-cell office:value-type="float" office:value="0.13019999999999998" table:formula="of:=[.B460]/100" table:style-name="ce1">
            <text:p>0.1302</text:p>
          </table:table-cell>
          <table:table-cell office:value-type="float" office:value="0.26329999999999998" table:formula="of:=[.C460]/100" table:style-name="ce1">
            <text:p>0.2633</text:p>
          </table:table-cell>
          <table:table-cell table:number-columns-repeated="16378"/>
        </table:table-row>
        <table:table-row table:style-name="ro13">
          <table:table-cell office:value-type="float" office:value="17.329999999999998" table:style-name="ce1">
            <text:p>17.33</text:p>
          </table:table-cell>
          <table:table-cell office:value-type="float" office:value="14.83" table:style-name="ce1">
            <text:p>14.83</text:p>
          </table:table-cell>
          <table:table-cell office:value-type="float" office:value="27.53" table:style-name="ce1">
            <text:p>27.53</text:p>
          </table:table-cell>
          <table:table-cell office:value-type="float" office:value="0.17329999999999998" table:formula="of:=[.A461]/100" table:style-name="ce1">
            <text:p>0.1733</text:p>
          </table:table-cell>
          <table:table-cell office:value-type="float" office:value="0.14829999999999999" table:formula="of:=[.B461]/100" table:style-name="ce1">
            <text:p>0.1483</text:p>
          </table:table-cell>
          <table:table-cell office:value-type="float" office:value="0.27529999999999999" table:formula="of:=[.C461]/100" table:style-name="ce1">
            <text:p>0.2753</text:p>
          </table:table-cell>
          <table:table-cell table:number-columns-repeated="16378"/>
        </table:table-row>
        <table:table-row table:style-name="ro13">
          <table:table-cell office:value-type="float" office:value="13.96" table:style-name="ce1">
            <text:p>13.96</text:p>
          </table:table-cell>
          <table:table-cell office:value-type="float" office:value="12.34" table:style-name="ce1">
            <text:p>12.34</text:p>
          </table:table-cell>
          <table:table-cell office:value-type="float" office:value="25.05" table:style-name="ce1">
            <text:p>25.05</text:p>
          </table:table-cell>
          <table:table-cell office:value-type="float" office:value="0.1396" table:formula="of:=[.A462]/100" table:style-name="ce1">
            <text:p>0.1396</text:p>
          </table:table-cell>
          <table:table-cell office:value-type="float" office:value="0.1234" table:formula="of:=[.B462]/100" table:style-name="ce1">
            <text:p>0.1234</text:p>
          </table:table-cell>
          <table:table-cell office:value-type="float" office:value="0.2505" table:formula="of:=[.C462]/100" table:style-name="ce1">
            <text:p>0.2505</text:p>
          </table:table-cell>
          <table:table-cell table:number-columns-repeated="16378"/>
        </table:table-row>
        <table:table-row table:style-name="ro13">
          <table:table-cell office:value-type="float" office:value="14.09" table:style-name="ce1">
            <text:p>14.09</text:p>
          </table:table-cell>
          <table:table-cell office:value-type="float" office:value="11.75" table:style-name="ce1">
            <text:p>11.75</text:p>
          </table:table-cell>
          <table:table-cell office:value-type="float" office:value="23.31" table:style-name="ce1">
            <text:p>23.31</text:p>
          </table:table-cell>
          <table:table-cell office:value-type="float" office:value="0.1409" table:formula="of:=[.A463]/100" table:style-name="ce1">
            <text:p>0.1409</text:p>
          </table:table-cell>
          <table:table-cell office:value-type="float" office:value="0.11749999999999999" table:formula="of:=[.B463]/100" table:style-name="ce1">
            <text:p>0.1175</text:p>
          </table:table-cell>
          <table:table-cell office:value-type="float" office:value="0.23309999999999997" table:formula="of:=[.C463]/100" table:style-name="ce1">
            <text:p>0.2331</text:p>
          </table:table-cell>
          <table:table-cell table:number-columns-repeated="16378"/>
        </table:table-row>
        <table:table-row table:style-name="ro13">
          <table:table-cell office:value-type="float" office:value="13.24" table:style-name="ce1">
            <text:p>13.24</text:p>
          </table:table-cell>
          <table:table-cell office:value-type="float" office:value="9.86" table:style-name="ce1">
            <text:p>9.86</text:p>
          </table:table-cell>
          <table:table-cell office:value-type="float" office:value="24.6" table:style-name="ce1">
            <text:p>24.6</text:p>
          </table:table-cell>
          <table:table-cell office:value-type="float" office:value="0.13239999999999999" table:formula="of:=[.A464]/100" table:style-name="ce1">
            <text:p>0.1324</text:p>
          </table:table-cell>
          <table:table-cell office:value-type="float" office:value="9.8599999999999993E-2" table:formula="of:=[.B464]/100" table:style-name="ce1">
            <text:p>0.0986</text:p>
          </table:table-cell>
          <table:table-cell office:value-type="float" office:value="0.24600000000000002" table:formula="of:=[.C464]/100" table:style-name="ce1">
            <text:p>0.246</text:p>
          </table:table-cell>
          <table:table-cell table:number-columns-repeated="16378"/>
        </table:table-row>
        <table:table-row table:style-name="ro13">
          <table:table-cell office:value-type="float" office:value="10.15" table:style-name="ce1">
            <text:p>10.15</text:p>
          </table:table-cell>
          <table:table-cell office:value-type="float" office:value="4.5999999999999996" table:style-name="ce1">
            <text:p>4.6</text:p>
          </table:table-cell>
          <table:table-cell office:value-type="float" office:value="27.97" table:style-name="ce1">
            <text:p>27.97</text:p>
          </table:table-cell>
          <table:table-cell office:value-type="float" office:value="0.10150000000000001" table:formula="of:=[.A465]/100" table:style-name="ce1">
            <text:p>0.1015</text:p>
          </table:table-cell>
          <table:table-cell office:value-type="float" office:value="4.5999999999999999E-2" table:formula="of:=[.B465]/100" table:style-name="ce1">
            <text:p>0.046</text:p>
          </table:table-cell>
          <table:table-cell office:value-type="float" office:value="0.2797" table:formula="of:=[.C465]/100" table:style-name="ce1">
            <text:p>0.2797</text:p>
          </table:table-cell>
          <table:table-cell table:number-columns-repeated="16378"/>
        </table:table-row>
        <table:table-row table:style-name="ro13">
          <table:table-cell office:value-type="float" office:value="8.69" table:style-name="ce1">
            <text:p>8.69</text:p>
          </table:table-cell>
          <table:table-cell office:value-type="float" office:value="3.11" table:style-name="ce1">
            <text:p>3.11</text:p>
          </table:table-cell>
          <table:table-cell office:value-type="float" office:value="20.94" table:style-name="ce1">
            <text:p>20.94</text:p>
          </table:table-cell>
          <table:table-cell office:value-type="float" office:value="8.6899999999999991E-2" table:formula="of:=[.A466]/100" table:style-name="ce1">
            <text:p>0.0869</text:p>
          </table:table-cell>
          <table:table-cell office:value-type="float" office:value="3.1099999999999999E-2" table:formula="of:=[.B466]/100" table:style-name="ce1">
            <text:p>0.0311</text:p>
          </table:table-cell>
          <table:table-cell office:value-type="float" office:value="0.2094" table:formula="of:=[.C466]/100" table:style-name="ce1">
            <text:p>0.2094</text:p>
          </table:table-cell>
          <table:table-cell table:number-columns-repeated="16378"/>
        </table:table-row>
        <table:table-row table:style-name="ro13">
          <table:table-cell office:value-type="float" office:value="7.9" table:style-name="ce1">
            <text:p>7.9</text:p>
          </table:table-cell>
          <table:table-cell office:value-type="float" office:value="1.1499999999999999" table:style-name="ce1">
            <text:p>1.15</text:p>
          </table:table-cell>
          <table:table-cell office:value-type="float" office:value="19.32" table:style-name="ce1">
            <text:p>19.32</text:p>
          </table:table-cell>
          <table:table-cell office:value-type="float" office:value="7.9000000000000001E-2" table:formula="of:=[.A467]/100" table:style-name="ce1">
            <text:p>0.079</text:p>
          </table:table-cell>
          <table:table-cell office:value-type="float" office:value="1.15E-2" table:formula="of:=[.B467]/100" table:style-name="ce1">
            <text:p>0.0115</text:p>
          </table:table-cell>
          <table:table-cell office:value-type="float" office:value="0.19320000000000001" table:formula="of:=[.C467]/100" table:style-name="ce1">
            <text:p>0.1932</text:p>
          </table:table-cell>
          <table:table-cell table:number-columns-repeated="16378"/>
        </table:table-row>
        <table:table-row table:style-name="ro13">
          <table:table-cell office:value-type="float" office:value="6.96" table:style-name="ce1">
            <text:p>6.96</text:p>
          </table:table-cell>
          <table:table-cell office:value-type="float" office:value="-0.74" table:style-name="ce1">
            <text:p>-0.74</text:p>
          </table:table-cell>
          <table:table-cell office:value-type="float" office:value="17.32" table:style-name="ce1">
            <text:p>17.32</text:p>
          </table:table-cell>
          <table:table-cell office:value-type="float" office:value="6.9599999999999995E-2" table:formula="of:=[.A468]/100" table:style-name="ce1">
            <text:p>0.0696</text:p>
          </table:table-cell>
          <table:table-cell office:value-type="float" office:value="-7.4000000000000003E-3" table:formula="of:=[.B468]/100" table:style-name="ce1">
            <text:p>-0.0074</text:p>
          </table:table-cell>
          <table:table-cell office:value-type="float" office:value="0.17319999999999999" table:formula="of:=[.C468]/100" table:style-name="ce1">
            <text:p>0.1732</text:p>
          </table:table-cell>
          <table:table-cell table:number-columns-repeated="16378"/>
        </table:table-row>
        <table:table-row table:style-name="ro13">
          <table:table-cell office:value-type="float" office:value="6.25" table:style-name="ce1">
            <text:p>6.25</text:p>
          </table:table-cell>
          <table:table-cell office:value-type="float" office:value="-2.68" table:style-name="ce1">
            <text:p>-2.68</text:p>
          </table:table-cell>
          <table:table-cell office:value-type="float" office:value="14.94" table:style-name="ce1">
            <text:p>14.94</text:p>
          </table:table-cell>
          <table:table-cell office:value-type="float" office:value="6.25E-2" table:formula="of:=[.A469]/100" table:style-name="ce1">
            <text:p>0.0625</text:p>
          </table:table-cell>
          <table:table-cell office:value-type="float" office:value="-2.6800000000000001E-2" table:formula="of:=[.B469]/100" table:style-name="ce1">
            <text:p>-0.0268</text:p>
          </table:table-cell>
          <table:table-cell office:value-type="float" office:value="0.14940000000000001" table:formula="of:=[.C469]/100" table:style-name="ce1">
            <text:p>0.1494</text:p>
          </table:table-cell>
          <table:table-cell table:number-columns-repeated="16378"/>
        </table:table-row>
        <table:table-row table:style-name="ro13">
          <table:table-cell office:value-type="float" office:value="5.66" table:style-name="ce1">
            <text:p>5.66</text:p>
          </table:table-cell>
          <table:table-cell office:value-type="float" office:value="-3.13" table:style-name="ce1">
            <text:p>-3.13</text:p>
          </table:table-cell>
          <table:table-cell office:value-type="float" office:value="12.3" table:style-name="ce1">
            <text:p>12.3</text:p>
          </table:table-cell>
          <table:table-cell office:value-type="float" office:value="5.6600000000000004E-2" table:formula="of:=[.A470]/100" table:style-name="ce1">
            <text:p>0.0566</text:p>
          </table:table-cell>
          <table:table-cell office:value-type="float" office:value="-3.1300000000000001E-2" table:formula="of:=[.B470]/100" table:style-name="ce1">
            <text:p>-0.0313</text:p>
          </table:table-cell>
          <table:table-cell office:value-type="float" office:value="0.12300000000000001" table:formula="of:=[.C470]/100" table:style-name="ce1">
            <text:p>0.123</text:p>
          </table:table-cell>
          <table:table-cell table:number-columns-repeated="16378"/>
        </table:table-row>
        <table:table-row table:style-name="ro13">
          <table:table-cell office:value-type="float" office:value="5.95" table:style-name="ce1">
            <text:p>5.95</text:p>
          </table:table-cell>
          <table:table-cell office:value-type="float" office:value="-3.26" table:style-name="ce1">
            <text:p>-3.26</text:p>
          </table:table-cell>
          <table:table-cell office:value-type="float" office:value="10.61" table:style-name="ce1">
            <text:p>10.61</text:p>
          </table:table-cell>
          <table:table-cell office:value-type="float" office:value="5.9500000000000004E-2" table:formula="of:=[.A471]/100" table:style-name="ce1">
            <text:p>0.0595</text:p>
          </table:table-cell>
          <table:table-cell office:value-type="float" office:value="-3.2599999999999997E-2" table:formula="of:=[.B471]/100" table:style-name="ce1">
            <text:p>-0.0326</text:p>
          </table:table-cell>
          <table:table-cell office:value-type="float" office:value="0.1061" table:formula="of:=[.C471]/100" table:style-name="ce1">
            <text:p>0.1061</text:p>
          </table:table-cell>
          <table:table-cell table:number-columns-repeated="16378"/>
        </table:table-row>
        <table:table-row table:style-name="ro13">
          <table:table-cell office:value-type="float" office:value="4.74" table:style-name="ce1">
            <text:p>4.74</text:p>
          </table:table-cell>
          <table:table-cell office:value-type="float" office:value="-4.47" table:style-name="ce1">
            <text:p>-4.47</text:p>
          </table:table-cell>
          <table:table-cell office:value-type="float" office:value="5.46" table:style-name="ce1">
            <text:p>5.46</text:p>
          </table:table-cell>
          <table:table-cell office:value-type="float" office:value="4.7400000000000005E-2" table:formula="of:=[.A472]/100" table:style-name="ce1">
            <text:p>0.0474</text:p>
          </table:table-cell>
          <table:table-cell office:value-type="float" office:value="-4.4699999999999997E-2" table:formula="of:=[.B472]/100" table:style-name="ce1">
            <text:p>-0.0447</text:p>
          </table:table-cell>
          <table:table-cell office:value-type="float" office:value="5.4600000000000003E-2" table:formula="of:=[.C472]/100" table:style-name="ce1">
            <text:p>0.0546</text:p>
          </table:table-cell>
          <table:table-cell table:number-columns-repeated="16378"/>
        </table:table-row>
        <table:table-row table:style-name="ro13">
          <table:table-cell office:value-type="float" office:value="3.96" table:style-name="ce1">
            <text:p>3.96</text:p>
          </table:table-cell>
          <table:table-cell office:value-type="float" office:value="-6.94" table:style-name="ce1">
            <text:p>-6.94</text:p>
          </table:table-cell>
          <table:table-cell office:value-type="float" office:value="3.42" table:style-name="ce1">
            <text:p>3.42</text:p>
          </table:table-cell>
          <table:table-cell office:value-type="float" office:value="3.9599999999999996E-2" table:formula="of:=[.A473]/100" table:style-name="ce1">
            <text:p>0.0396</text:p>
          </table:table-cell>
          <table:table-cell office:value-type="float" office:value="-6.9400000000000003E-2" table:formula="of:=[.B473]/100" table:style-name="ce1">
            <text:p>-0.0694</text:p>
          </table:table-cell>
          <table:table-cell office:value-type="float" office:value="3.4200000000000001E-2" table:formula="of:=[.C473]/100" table:style-name="ce1">
            <text:p>0.0342</text:p>
          </table:table-cell>
          <table:table-cell table:number-columns-repeated="16378"/>
        </table:table-row>
        <table:table-row table:style-name="ro13">
          <table:table-cell office:value-type="float" office:value="3.3" table:style-name="ce1">
            <text:p>3.3</text:p>
          </table:table-cell>
          <table:table-cell office:value-type="float" office:value="-8.61" table:style-name="ce1">
            <text:p>-8.61</text:p>
          </table:table-cell>
          <table:table-cell office:value-type="float" office:value="4.1900000000000004" table:style-name="ce1">
            <text:p>4.19</text:p>
          </table:table-cell>
          <table:table-cell office:value-type="float" office:value="3.3000000000000002E-2" table:formula="of:=[.A474]/100" table:style-name="ce1">
            <text:p>0.033</text:p>
          </table:table-cell>
          <table:table-cell office:value-type="float" office:value="-8.6099999999999996E-2" table:formula="of:=[.B474]/100" table:style-name="ce1">
            <text:p>-0.0861</text:p>
          </table:table-cell>
          <table:table-cell office:value-type="float" office:value="4.1900000000000007E-2" table:formula="of:=[.C474]/100" table:style-name="ce1">
            <text:p>0.0419</text:p>
          </table:table-cell>
          <table:table-cell table:number-columns-repeated="16378"/>
        </table:table-row>
        <table:table-row table:style-name="ro13">
          <table:table-cell office:value-type="float" office:value="1.88" table:style-name="ce1">
            <text:p>1.88</text:p>
          </table:table-cell>
          <table:table-cell office:value-type="float" office:value="-10.23" table:style-name="ce1">
            <text:p>-10.23</text:p>
          </table:table-cell>
          <table:table-cell office:value-type="float" office:value="2.5099999999999998" table:style-name="ce1">
            <text:p>2.51</text:p>
          </table:table-cell>
          <table:table-cell office:value-type="float" office:value="1.8799999999999997E-2" table:formula="of:=[.A475]/100" table:style-name="ce1">
            <text:p>0.0188</text:p>
          </table:table-cell>
          <table:table-cell office:value-type="float" office:value="-0.1023" table:formula="of:=[.B475]/100" table:style-name="ce1">
            <text:p>-0.1023</text:p>
          </table:table-cell>
          <table:table-cell office:value-type="float" office:value="2.5099999999999997E-2" table:formula="of:=[.C475]/100" table:style-name="ce1">
            <text:p>0.0251</text:p>
          </table:table-cell>
          <table:table-cell table:number-columns-repeated="16378"/>
        </table:table-row>
        <table:table-row table:style-name="ro13">
          <table:table-cell office:value-type="float" office:value="-0.31" table:style-name="ce1">
            <text:p>-0.31</text:p>
          </table:table-cell>
          <table:table-cell office:value-type="float" office:value="-10.59" table:style-name="ce1">
            <text:p>-10.59</text:p>
          </table:table-cell>
          <table:table-cell office:value-type="float" office:value="2.61" table:style-name="ce1">
            <text:p>2.61</text:p>
          </table:table-cell>
          <table:table-cell office:value-type="float" office:value="-3.0999999999999999E-3" table:formula="of:=[.A476]/100" table:style-name="ce1">
            <text:p>-0.0031</text:p>
          </table:table-cell>
          <table:table-cell office:value-type="float" office:value="-0.10589999999999999" table:formula="of:=[.B476]/100" table:style-name="ce1">
            <text:p>-0.1059</text:p>
          </table:table-cell>
          <table:table-cell office:value-type="float" office:value="2.6099999999999998E-2" table:formula="of:=[.C476]/100" table:style-name="ce1">
            <text:p>0.0261</text:p>
          </table:table-cell>
          <table:table-cell table:number-columns-repeated="16378"/>
        </table:table-row>
        <table:table-row table:style-name="ro13">
          <table:table-cell office:value-type="float" office:value="-5.33" table:style-name="ce1">
            <text:p>-5.33</text:p>
          </table:table-cell>
          <table:table-cell office:value-type="float" office:value="-15.03" table:style-name="ce1">
            <text:p>-15.03</text:p>
          </table:table-cell>
          <table:table-cell office:value-type="float" office:value="-6.79" table:style-name="ce1">
            <text:p>-6.79</text:p>
          </table:table-cell>
          <table:table-cell office:value-type="float" office:value="-5.33E-2" table:formula="of:=[.A477]/100" table:style-name="ce1">
            <text:p>-0.0533</text:p>
          </table:table-cell>
          <table:table-cell office:value-type="float" office:value="-0.15029999999999999" table:formula="of:=[.B477]/100" table:style-name="ce1">
            <text:p>-0.1503</text:p>
          </table:table-cell>
          <table:table-cell office:value-type="float" office:value="-6.7900000000000002E-2" table:formula="of:=[.C477]/100" table:style-name="ce1">
            <text:p>-0.0679</text:p>
          </table:table-cell>
          <table:table-cell table:number-columns-repeated="16378"/>
        </table:table-row>
        <table:table-row table:style-name="ro13">
          <table:table-cell office:value-type="float" office:value="-1.03" table:style-name="ce1">
            <text:p>-1.03</text:p>
          </table:table-cell>
          <table:table-cell office:value-type="float" office:value="-10.24" table:style-name="ce1">
            <text:p>-10.24</text:p>
          </table:table-cell>
          <table:table-cell office:value-type="float" office:value="3.1" table:style-name="ce1">
            <text:p>3.1</text:p>
          </table:table-cell>
          <table:table-cell office:value-type="float" office:value="-1.03E-2" table:formula="of:=[.A478]/100" table:style-name="ce1">
            <text:p>-0.0103</text:p>
          </table:table-cell>
          <table:table-cell office:value-type="float" office:value="-0.1024" table:formula="of:=[.B478]/100" table:style-name="ce1">
            <text:p>-0.1024</text:p>
          </table:table-cell>
          <table:table-cell office:value-type="float" office:value="3.1E-2" table:formula="of:=[.C478]/100" table:style-name="ce1">
            <text:p>0.031</text:p>
          </table:table-cell>
          <table:table-cell table:number-columns-repeated="16378"/>
        </table:table-row>
        <table:table-row table:style-name="ro13">
          <table:table-cell office:value-type="float" office:value="-1.44" table:style-name="ce1">
            <text:p>-1.44</text:p>
          </table:table-cell>
          <table:table-cell office:value-type="float" office:value="-8.75" table:style-name="ce1">
            <text:p>-8.75</text:p>
          </table:table-cell>
          <table:table-cell office:value-type="float" office:value="3.66" table:style-name="ce1">
            <text:p>3.66</text:p>
          </table:table-cell>
          <table:table-cell office:value-type="float" office:value="-1.44E-2" table:formula="of:=[.A479]/100" table:style-name="ce1">
            <text:p>-0.0144</text:p>
          </table:table-cell>
          <table:table-cell office:value-type="float" office:value="-8.7499999999999994E-2" table:formula="of:=[.B479]/100" table:style-name="ce1">
            <text:p>-0.0875</text:p>
          </table:table-cell>
          <table:table-cell office:value-type="float" office:value="3.6600000000000001E-2" table:formula="of:=[.C479]/100" table:style-name="ce1">
            <text:p>0.0366</text:p>
          </table:table-cell>
          <table:table-cell table:number-columns-repeated="16378"/>
        </table:table-row>
        <table:table-row table:style-name="ro13">
          <table:table-cell office:value-type="float" office:value="-18.37" table:style-name="ce1">
            <text:p>-18.37</text:p>
          </table:table-cell>
          <table:table-cell office:value-type="float" office:value="-18.86" table:style-name="ce1">
            <text:p>-18.86</text:p>
          </table:table-cell>
          <table:table-cell office:value-type="float" office:value="-15" table:style-name="ce1">
            <text:p>-15</text:p>
          </table:table-cell>
          <table:table-cell office:value-type="float" office:value="-0.1837" table:formula="of:=[.A480]/100" table:style-name="ce1">
            <text:p>-0.1837</text:p>
          </table:table-cell>
          <table:table-cell office:value-type="float" office:value="-0.18859999999999999" table:formula="of:=[.B480]/100" table:style-name="ce1">
            <text:p>-0.1886</text:p>
          </table:table-cell>
          <table:table-cell office:value-type="float" office:value="-0.15" table:formula="of:=[.C480]/100" table:style-name="ce1">
            <text:p>-0.15</text:p>
          </table:table-cell>
          <table:table-cell table:number-columns-repeated="16378"/>
        </table:table-row>
        <table:table-row table:style-name="ro13">
          <table:table-cell office:value-type="float" office:value="-18.690000000000001" table:style-name="ce1">
            <text:p>-18.69</text:p>
          </table:table-cell>
          <table:table-cell office:value-type="float" office:value="-17.82" table:style-name="ce1">
            <text:p>-17.82</text:p>
          </table:table-cell>
          <table:table-cell office:value-type="float" office:value="-18.399999999999999" table:style-name="ce1">
            <text:p>-18.4</text:p>
          </table:table-cell>
          <table:table-cell office:value-type="float" office:value="-0.18690000000000001" table:formula="of:=[.A481]/100" table:style-name="ce1">
            <text:p>-0.1869</text:p>
          </table:table-cell>
          <table:table-cell office:value-type="float" office:value="-0.1782" table:formula="of:=[.B481]/100" table:style-name="ce1">
            <text:p>-0.1782</text:p>
          </table:table-cell>
          <table:table-cell office:value-type="float" office:value="-0.184" table:formula="of:=[.C481]/100" table:style-name="ce1">
            <text:p>-0.184</text:p>
          </table:table-cell>
          <table:table-cell table:number-columns-repeated="16378"/>
        </table:table-row>
        <table:table-row table:style-name="ro13">
          <table:table-cell office:value-type="float" office:value="-18.059999999999999" table:style-name="ce1">
            <text:p>-18.06</text:p>
          </table:table-cell>
          <table:table-cell office:value-type="float" office:value="-16.510000000000002" table:style-name="ce1">
            <text:p>-16.51</text:p>
          </table:table-cell>
          <table:table-cell office:value-type="float" office:value="-15.44" table:style-name="ce1">
            <text:p>-15.44</text:p>
          </table:table-cell>
          <table:table-cell office:value-type="float" office:value="-0.18059999999999998" table:formula="of:=[.A482]/100" table:style-name="ce1">
            <text:p>-0.1806</text:p>
          </table:table-cell>
          <table:table-cell office:value-type="float" office:value="-0.16510000000000002" table:formula="of:=[.B482]/100" table:style-name="ce1">
            <text:p>-0.1651</text:p>
          </table:table-cell>
          <table:table-cell office:value-type="float" office:value="-0.15439999999999998" table:formula="of:=[.C482]/100" table:style-name="ce1">
            <text:p>-0.1544</text:p>
          </table:table-cell>
          <table:table-cell table:number-columns-repeated="16378"/>
        </table:table-row>
        <table:table-row table:style-name="ro13">
          <table:table-cell office:value-type="float" office:value="-14.32" table:style-name="ce1">
            <text:p>-14.32</text:p>
          </table:table-cell>
          <table:table-cell office:value-type="float" office:value="-12.94" table:style-name="ce1">
            <text:p>-12.94</text:p>
          </table:table-cell>
          <table:table-cell office:value-type="float" office:value="-8.76" table:style-name="ce1">
            <text:p>-8.76</text:p>
          </table:table-cell>
          <table:table-cell office:value-type="float" office:value="-0.14319999999999999" table:formula="of:=[.A483]/100" table:style-name="ce1">
            <text:p>-0.1432</text:p>
          </table:table-cell>
          <table:table-cell office:value-type="float" office:value="-0.12939999999999999" table:formula="of:=[.B483]/100" table:style-name="ce1">
            <text:p>-0.1294</text:p>
          </table:table-cell>
          <table:table-cell office:value-type="float" office:value="-8.7599999999999997E-2" table:formula="of:=[.C483]/100" table:style-name="ce1">
            <text:p>-0.0876</text:p>
          </table:table-cell>
          <table:table-cell table:number-columns-repeated="16378"/>
        </table:table-row>
        <table:table-row table:style-name="ro13">
          <table:table-cell office:value-type="float" office:value="-10.8" table:style-name="ce1">
            <text:p>-10.8</text:p>
          </table:table-cell>
          <table:table-cell office:value-type="float" office:value="-12.2" table:style-name="ce1">
            <text:p>-12.2</text:p>
          </table:table-cell>
          <table:table-cell office:value-type="float" office:value="-6.32" table:style-name="ce1">
            <text:p>-6.32</text:p>
          </table:table-cell>
          <table:table-cell office:value-type="float" office:value="-0.10800000000000001" table:formula="of:=[.A484]/100" table:style-name="ce1">
            <text:p>-0.108</text:p>
          </table:table-cell>
          <table:table-cell office:value-type="float" office:value="-0.122" table:formula="of:=[.B484]/100" table:style-name="ce1">
            <text:p>-0.122</text:p>
          </table:table-cell>
          <table:table-cell office:value-type="float" office:value="-6.3200000000000006E-2" table:formula="of:=[.C484]/100" table:style-name="ce1">
            <text:p>-0.0632</text:p>
          </table:table-cell>
          <table:table-cell table:number-columns-repeated="16378"/>
        </table:table-row>
        <table:table-row table:style-name="ro13">
          <table:table-cell office:value-type="float" office:value="-4.7" table:style-name="ce1">
            <text:p>-4.7</text:p>
          </table:table-cell>
          <table:table-cell office:value-type="float" office:value="-11.37" table:style-name="ce1">
            <text:p>-11.37</text:p>
          </table:table-cell>
          <table:table-cell office:value-type="float" office:value="-2.09" table:style-name="ce1">
            <text:p>-2.09</text:p>
          </table:table-cell>
          <table:table-cell office:value-type="float" office:value="-4.7E-2" table:formula="of:=[.A485]/100" table:style-name="ce1">
            <text:p>-0.047</text:p>
          </table:table-cell>
          <table:table-cell office:value-type="float" office:value="-0.1137" table:formula="of:=[.B485]/100" table:style-name="ce1">
            <text:p>-0.1137</text:p>
          </table:table-cell>
          <table:table-cell office:value-type="float" office:value="-2.0899999999999998E-2" table:formula="of:=[.C485]/100" table:style-name="ce1">
            <text:p>-0.0209</text:p>
          </table:table-cell>
          <table:table-cell table:number-columns-repeated="16378"/>
        </table:table-row>
        <table:table-row table:style-name="ro13">
          <table:table-cell office:value-type="float" office:value="1.39" table:style-name="ce1">
            <text:p>1.39</text:p>
          </table:table-cell>
          <table:table-cell office:value-type="float" office:value="-5.59" table:style-name="ce1">
            <text:p>-5.59</text:p>
          </table:table-cell>
          <table:table-cell office:value-type="float" office:value="5.44" table:style-name="ce1">
            <text:p>5.44</text:p>
          </table:table-cell>
          <table:table-cell office:value-type="float" office:value="1.3899999999999999E-2" table:formula="of:=[.A486]/100" table:style-name="ce1">
            <text:p>0.0139</text:p>
          </table:table-cell>
          <table:table-cell office:value-type="float" office:value="-5.5899999999999998E-2" table:formula="of:=[.B486]/100" table:style-name="ce1">
            <text:p>-0.0559</text:p>
          </table:table-cell>
          <table:table-cell office:value-type="float" office:value="5.4400000000000004E-2" table:formula="of:=[.C486]/100" table:style-name="ce1">
            <text:p>0.0544</text:p>
          </table:table-cell>
          <table:table-cell table:number-columns-repeated="16378"/>
        </table:table-row>
        <table:table-row table:style-name="ro13">
          <table:table-cell office:value-type="float" office:value="3.69" table:style-name="ce1">
            <text:p>3.69</text:p>
          </table:table-cell>
          <table:table-cell office:value-type="float" office:value="-5.22" table:style-name="ce1">
            <text:p>-5.22</text:p>
          </table:table-cell>
          <table:table-cell office:value-type="float" office:value="6.56" table:style-name="ce1">
            <text:p>6.56</text:p>
          </table:table-cell>
          <table:table-cell office:value-type="float" office:value="3.6900000000000002E-2" table:formula="of:=[.A487]/100" table:style-name="ce1">
            <text:p>0.0369</text:p>
          </table:table-cell>
          <table:table-cell office:value-type="float" office:value="-5.2199999999999996E-2" table:formula="of:=[.B487]/100" table:style-name="ce1">
            <text:p>-0.0522</text:p>
          </table:table-cell>
          <table:table-cell office:value-type="float" office:value="6.5599999999999992E-2" table:formula="of:=[.C487]/100" table:style-name="ce1">
            <text:p>0.0656</text:p>
          </table:table-cell>
          <table:table-cell table:number-columns-repeated="16378"/>
        </table:table-row>
        <table:table-row table:style-name="ro13">
          <table:table-cell office:value-type="float" office:value="4.5599999999999996" table:style-name="ce1">
            <text:p>4.56</text:p>
          </table:table-cell>
          <table:table-cell office:value-type="float" office:value="-4.46" table:style-name="ce1">
            <text:p>-4.46</text:p>
          </table:table-cell>
          <table:table-cell office:value-type="float" office:value="9.6999999999999993" table:style-name="ce1">
            <text:p>9.7</text:p>
          </table:table-cell>
          <table:table-cell office:value-type="float" office:value="4.5599999999999995E-2" table:formula="of:=[.A488]/100" table:style-name="ce1">
            <text:p>0.0456</text:p>
          </table:table-cell>
          <table:table-cell office:value-type="float" office:value="-4.4600000000000001E-2" table:formula="of:=[.B488]/100" table:style-name="ce1">
            <text:p>-0.0446</text:p>
          </table:table-cell>
          <table:table-cell office:value-type="float" office:value="9.6999999999999989E-2" table:formula="of:=[.C488]/100" table:style-name="ce1">
            <text:p>0.097</text:p>
          </table:table-cell>
          <table:table-cell table:number-columns-repeated="16378"/>
        </table:table-row>
        <table:table-row table:style-name="ro13">
          <table:table-cell office:value-type="float" office:value="5.46" table:style-name="ce1">
            <text:p>5.46</text:p>
          </table:table-cell>
          <table:table-cell office:value-type="float" office:value="-4.21" table:style-name="ce1">
            <text:p>-4.21</text:p>
          </table:table-cell>
          <table:table-cell office:value-type="float" office:value="9.0299999999999994" table:style-name="ce1">
            <text:p>9.03</text:p>
          </table:table-cell>
          <table:table-cell office:value-type="float" office:value="5.4600000000000003E-2" table:formula="of:=[.A489]/100" table:style-name="ce1">
            <text:p>0.0546</text:p>
          </table:table-cell>
          <table:table-cell office:value-type="float" office:value="-4.2099999999999999E-2" table:formula="of:=[.B489]/100" table:style-name="ce1">
            <text:p>-0.0421</text:p>
          </table:table-cell>
          <table:table-cell office:value-type="float" office:value="9.0299999999999991E-2" table:formula="of:=[.C489]/100" table:style-name="ce1">
            <text:p>0.0903</text:p>
          </table:table-cell>
          <table:table-cell table:number-columns-repeated="16378"/>
        </table:table-row>
        <table:table-row table:style-name="ro13">
          <table:table-cell office:value-type="float" office:value="5.95" table:style-name="ce1">
            <text:p>5.95</text:p>
          </table:table-cell>
          <table:table-cell office:value-type="float" office:value="-3.32" table:style-name="ce1">
            <text:p>-3.32</text:p>
          </table:table-cell>
          <table:table-cell office:value-type="float" office:value="9.8000000000000007" table:style-name="ce1">
            <text:p>9.8</text:p>
          </table:table-cell>
          <table:table-cell office:value-type="float" office:value="5.9500000000000004E-2" table:formula="of:=[.A490]/100" table:style-name="ce1">
            <text:p>0.0595</text:p>
          </table:table-cell>
          <table:table-cell office:value-type="float" office:value="-3.32E-2" table:formula="of:=[.B490]/100" table:style-name="ce1">
            <text:p>-0.0332</text:p>
          </table:table-cell>
          <table:table-cell office:value-type="float" office:value="9.8000000000000004E-2" table:formula="of:=[.C490]/100" table:style-name="ce1">
            <text:p>0.098</text:p>
          </table:table-cell>
          <table:table-cell table:number-columns-repeated="16378"/>
        </table:table-row>
        <table:table-row table:style-name="ro13">
          <table:table-cell office:value-type="float" office:value="5.61" table:style-name="ce1">
            <text:p>5.61</text:p>
          </table:table-cell>
          <table:table-cell office:value-type="float" office:value="-3.15" table:style-name="ce1">
            <text:p>-3.15</text:p>
          </table:table-cell>
          <table:table-cell office:value-type="float" office:value="9.99" table:style-name="ce1">
            <text:p>9.99</text:p>
          </table:table-cell>
          <table:table-cell office:value-type="float" office:value="5.6100000000000004E-2" table:formula="of:=[.A491]/100" table:style-name="ce1">
            <text:p>0.0561</text:p>
          </table:table-cell>
          <table:table-cell office:value-type="float" office:value="-3.15E-2" table:formula="of:=[.B491]/100" table:style-name="ce1">
            <text:p>-0.0315</text:p>
          </table:table-cell>
          <table:table-cell office:value-type="float" office:value="9.9900000000000003E-2" table:formula="of:=[.C491]/100" table:style-name="ce1">
            <text:p>0.0999</text:p>
          </table:table-cell>
          <table:table-cell table:number-columns-repeated="16378"/>
        </table:table-row>
        <table:table-row table:style-name="ro13">
          <table:table-cell office:value-type="float" office:value="3.12" table:style-name="ce1">
            <text:p>3.12</text:p>
          </table:table-cell>
          <table:table-cell office:value-type="float" office:value="-3.18" table:style-name="ce1">
            <text:p>-3.18</text:p>
          </table:table-cell>
          <table:table-cell office:value-type="float" office:value="8.32" table:style-name="ce1">
            <text:p>8.32</text:p>
          </table:table-cell>
          <table:table-cell office:value-type="float" office:value="3.1200000000000002E-2" table:formula="of:=[.A492]/100" table:style-name="ce1">
            <text:p>0.0312</text:p>
          </table:table-cell>
          <table:table-cell office:value-type="float" office:value="-3.1800000000000002E-2" table:formula="of:=[.B492]/100" table:style-name="ce1">
            <text:p>-0.0318</text:p>
          </table:table-cell>
          <table:table-cell office:value-type="float" office:value="8.3199999999999996E-2" table:formula="of:=[.C492]/100" table:style-name="ce1">
            <text:p>0.0832</text:p>
          </table:table-cell>
          <table:table-cell table:number-columns-repeated="16378"/>
        </table:table-row>
        <table:table-row table:style-name="ro13">
          <table:table-cell office:value-type="float" office:value="3.91" table:style-name="ce1">
            <text:p>3.91</text:p>
          </table:table-cell>
          <table:table-cell office:value-type="float" office:value="-2.4900000000000002" table:style-name="ce1">
            <text:p>-2.49</text:p>
          </table:table-cell>
          <table:table-cell office:value-type="float" office:value="8.81" table:style-name="ce1">
            <text:p>8.81</text:p>
          </table:table-cell>
          <table:table-cell office:value-type="float" office:value="3.9100000000000003E-2" table:formula="of:=[.A493]/100" table:style-name="ce1">
            <text:p>0.0391</text:p>
          </table:table-cell>
          <table:table-cell office:value-type="float" office:value="-2.4900000000000002E-2" table:formula="of:=[.B493]/100" table:style-name="ce1">
            <text:p>-0.0249</text:p>
          </table:table-cell>
          <table:table-cell office:value-type="float" office:value="8.8100000000000012E-2" table:formula="of:=[.C493]/100" table:style-name="ce1">
            <text:p>0.0881</text:p>
          </table:table-cell>
          <table:table-cell table:number-columns-repeated="16378"/>
        </table:table-row>
        <table:table-row table:style-name="ro13">
          <table:table-cell office:value-type="float" office:value="4.9800000000000004" table:style-name="ce1">
            <text:p>4.98</text:p>
          </table:table-cell>
          <table:table-cell office:value-type="float" office:value="-3.42" table:style-name="ce1">
            <text:p>-3.42</text:p>
          </table:table-cell>
          <table:table-cell office:value-type="float" office:value="13.75" table:style-name="ce1">
            <text:p>13.75</text:p>
          </table:table-cell>
          <table:table-cell office:value-type="float" office:value="4.9800000000000004E-2" table:formula="of:=[.A494]/100" table:style-name="ce1">
            <text:p>0.0498</text:p>
          </table:table-cell>
          <table:table-cell office:value-type="float" office:value="-3.4200000000000001E-2" table:formula="of:=[.B494]/100" table:style-name="ce1">
            <text:p>-0.0342</text:p>
          </table:table-cell>
          <table:table-cell office:value-type="float" office:value="0.13750000000000001" table:formula="of:=[.C494]/100" table:style-name="ce1">
            <text:p>0.1375</text:p>
          </table:table-cell>
          <table:table-cell table:number-columns-repeated="16378"/>
        </table:table-row>
        <table:table-row table:style-name="ro13">
          <table:table-cell office:value-type="float" office:value="5.32" table:style-name="ce1">
            <text:p>5.32</text:p>
          </table:table-cell>
          <table:table-cell office:value-type="float" office:value="-4.13" table:style-name="ce1">
            <text:p>-4.13</text:p>
          </table:table-cell>
          <table:table-cell office:value-type="float" office:value="15.23" table:style-name="ce1">
            <text:p>15.23</text:p>
          </table:table-cell>
          <table:table-cell office:value-type="float" office:value="5.3200000000000004E-2" table:formula="of:=[.A495]/100" table:style-name="ce1">
            <text:p>0.0532</text:p>
          </table:table-cell>
          <table:table-cell office:value-type="float" office:value="-4.1299999999999996E-2" table:formula="of:=[.B495]/100" table:style-name="ce1">
            <text:p>-0.0413</text:p>
          </table:table-cell>
          <table:table-cell office:value-type="float" office:value="0.15229999999999999" table:formula="of:=[.C495]/100" table:style-name="ce1">
            <text:p>0.1523</text:p>
          </table:table-cell>
          <table:table-cell table:number-columns-repeated="16378"/>
        </table:table-row>
        <table:table-row table:style-name="ro13">
          <table:table-cell office:value-type="float" office:value="4.9800000000000004" table:style-name="ce1">
            <text:p>4.98</text:p>
          </table:table-cell>
          <table:table-cell office:value-type="float" office:value="-4.6500000000000004" table:style-name="ce1">
            <text:p>-4.65</text:p>
          </table:table-cell>
          <table:table-cell office:value-type="float" office:value="15.35" table:style-name="ce1">
            <text:p>15.35</text:p>
          </table:table-cell>
          <table:table-cell office:value-type="float" office:value="4.9800000000000004E-2" table:formula="of:=[.A496]/100" table:style-name="ce1">
            <text:p>0.0498</text:p>
          </table:table-cell>
          <table:table-cell office:value-type="float" office:value="-4.6500000000000007E-2" table:formula="of:=[.B496]/100" table:style-name="ce1">
            <text:p>-0.0465</text:p>
          </table:table-cell>
          <table:table-cell office:value-type="float" office:value="0.1535" table:formula="of:=[.C496]/100" table:style-name="ce1">
            <text:p>0.1535</text:p>
          </table:table-cell>
          <table:table-cell table:number-columns-repeated="16378"/>
        </table:table-row>
        <table:table-row table:style-name="ro13">
          <table:table-cell office:value-type="float" office:value="4.01" table:style-name="ce1">
            <text:p>4.01</text:p>
          </table:table-cell>
          <table:table-cell office:value-type="float" office:value="-5.41" table:style-name="ce1">
            <text:p>-5.41</text:p>
          </table:table-cell>
          <table:table-cell office:value-type="float" office:value="14.82" table:style-name="ce1">
            <text:p>14.82</text:p>
          </table:table-cell>
          <table:table-cell office:value-type="float" office:value="4.0099999999999997E-2" table:formula="of:=[.A497]/100" table:style-name="ce1">
            <text:p>0.0401</text:p>
          </table:table-cell>
          <table:table-cell office:value-type="float" office:value="-5.4100000000000002E-2" table:formula="of:=[.B497]/100" table:style-name="ce1">
            <text:p>-0.0541</text:p>
          </table:table-cell>
          <table:table-cell office:value-type="float" office:value="0.1482" table:formula="of:=[.C497]/100" table:style-name="ce1">
            <text:p>0.1482</text:p>
          </table:table-cell>
          <table:table-cell table:number-columns-repeated="16378"/>
        </table:table-row>
        <table:table-row table:style-name="ro13">
          <table:table-cell office:value-type="float" office:value="2.62" table:style-name="ce1">
            <text:p>2.62</text:p>
          </table:table-cell>
          <table:table-cell office:value-type="float" office:value="-5.58" table:style-name="ce1">
            <text:p>-5.58</text:p>
          </table:table-cell>
          <table:table-cell office:value-type="float" office:value="14.67" table:style-name="ce1">
            <text:p>14.67</text:p>
          </table:table-cell>
          <table:table-cell office:value-type="float" office:value="2.6200000000000001E-2" table:formula="of:=[.A498]/100" table:style-name="ce1">
            <text:p>0.0262</text:p>
          </table:table-cell>
          <table:table-cell office:value-type="float" office:value="-5.5800000000000002E-2" table:formula="of:=[.B498]/100" table:style-name="ce1">
            <text:p>-0.0558</text:p>
          </table:table-cell>
          <table:table-cell office:value-type="float" office:value="0.1467" table:formula="of:=[.C498]/100" table:style-name="ce1">
            <text:p>0.1467</text:p>
          </table:table-cell>
          <table:table-cell table:number-columns-repeated="16378"/>
        </table:table-row>
        <table:table-row table:style-name="ro13">
          <table:table-cell office:value-type="float" office:value="1.84" table:style-name="ce1">
            <text:p>1.84</text:p>
          </table:table-cell>
          <table:table-cell office:value-type="float" office:value="-5.57" table:style-name="ce1">
            <text:p>-5.57</text:p>
          </table:table-cell>
          <table:table-cell office:value-type="float" office:value="14.82" table:style-name="ce1">
            <text:p>14.82</text:p>
          </table:table-cell>
          <table:table-cell office:value-type="float" office:value="1.84E-2" table:formula="of:=[.A499]/100" table:style-name="ce1">
            <text:p>0.0184</text:p>
          </table:table-cell>
          <table:table-cell office:value-type="float" office:value="-5.57E-2" table:formula="of:=[.B499]/100" table:style-name="ce1">
            <text:p>-0.0557</text:p>
          </table:table-cell>
          <table:table-cell office:value-type="float" office:value="0.1482" table:formula="of:=[.C499]/100" table:style-name="ce1">
            <text:p>0.1482</text:p>
          </table:table-cell>
          <table:table-cell table:number-columns-repeated="16378"/>
        </table:table-row>
        <table:table-row table:style-name="ro13">
          <table:table-cell office:value-type="float" office:value="0.61" table:style-name="ce1">
            <text:p>0.61</text:p>
          </table:table-cell>
          <table:table-cell office:value-type="float" office:value="-5.97" table:style-name="ce1">
            <text:p>-5.97</text:p>
          </table:table-cell>
          <table:table-cell office:value-type="float" office:value="12.23" table:style-name="ce1">
            <text:p>12.23</text:p>
          </table:table-cell>
          <table:table-cell office:value-type="float" office:value="6.0999999999999995E-3" table:formula="of:=[.A500]/100" table:style-name="ce1">
            <text:p>0.0061</text:p>
          </table:table-cell>
          <table:table-cell office:value-type="float" office:value="-5.9699999999999996E-2" table:formula="of:=[.B500]/100" table:style-name="ce1">
            <text:p>-0.0597</text:p>
          </table:table-cell>
          <table:table-cell office:value-type="float" office:value="0.12230000000000001" table:formula="of:=[.C500]/100" table:style-name="ce1">
            <text:p>0.1223</text:p>
          </table:table-cell>
          <table:table-cell table:number-columns-repeated="16378"/>
        </table:table-row>
        <table:table-row table:style-name="ro13">
          <table:table-cell office:value-type="float" office:value="-0.87" table:style-name="ce1">
            <text:p>-0.87</text:p>
          </table:table-cell>
          <table:table-cell office:value-type="float" office:value="-4.8099999999999996" table:style-name="ce1">
            <text:p>-4.81</text:p>
          </table:table-cell>
          <table:table-cell office:value-type="float" office:value="6.84" table:style-name="ce1">
            <text:p>6.84</text:p>
          </table:table-cell>
          <table:table-cell office:value-type="float" office:value="-8.6999999999999994E-3" table:formula="of:=[.A501]/100" table:style-name="ce1">
            <text:p>-0.0087</text:p>
          </table:table-cell>
          <table:table-cell office:value-type="float" office:value="-4.8099999999999997E-2" table:formula="of:=[.B501]/100" table:style-name="ce1">
            <text:p>-0.0481</text:p>
          </table:table-cell>
          <table:table-cell office:value-type="float" office:value="6.8400000000000002E-2" table:formula="of:=[.C501]/100" table:style-name="ce1">
            <text:p>0.0684</text:p>
          </table:table-cell>
          <table:table-cell table:number-columns-repeated="16378"/>
        </table:table-row>
        <table:table-row table:style-name="ro13">
          <table:table-cell office:value-type="float" office:value="-1.71" table:style-name="ce1">
            <text:p>-1.71</text:p>
          </table:table-cell>
          <table:table-cell office:value-type="float" office:value="-4.5199999999999996" table:style-name="ce1">
            <text:p>-4.52</text:p>
          </table:table-cell>
          <table:table-cell office:value-type="float" office:value="4.78" table:style-name="ce1">
            <text:p>4.78</text:p>
          </table:table-cell>
          <table:table-cell office:value-type="float" office:value="-1.7100000000000001E-2" table:formula="of:=[.A502]/100" table:style-name="ce1">
            <text:p>-0.0171</text:p>
          </table:table-cell>
          <table:table-cell office:value-type="float" office:value="-4.5199999999999997E-2" table:formula="of:=[.B502]/100" table:style-name="ce1">
            <text:p>-0.0452</text:p>
          </table:table-cell>
          <table:table-cell office:value-type="float" office:value="4.7800000000000002E-2" table:formula="of:=[.C502]/100" table:style-name="ce1">
            <text:p>0.0478</text:p>
          </table:table-cell>
          <table:table-cell table:number-columns-repeated="16378"/>
        </table:table-row>
        <table:table-row table:style-name="ro13">
          <table:table-cell office:value-type="float" office:value="-1.61" table:style-name="ce1">
            <text:p>-1.61</text:p>
          </table:table-cell>
          <table:table-cell office:value-type="float" office:value="-4.2" table:style-name="ce1">
            <text:p>-4.2</text:p>
          </table:table-cell>
          <table:table-cell office:value-type="float" office:value="4.0599999999999996" table:style-name="ce1">
            <text:p>4.06</text:p>
          </table:table-cell>
          <table:table-cell office:value-type="float" office:value="-1.61E-2" table:formula="of:=[.A503]/100" table:style-name="ce1">
            <text:p>-0.0161</text:p>
          </table:table-cell>
          <table:table-cell office:value-type="float" office:value="-4.2000000000000003E-2" table:formula="of:=[.B503]/100" table:style-name="ce1">
            <text:p>-0.042</text:p>
          </table:table-cell>
          <table:table-cell office:value-type="float" office:value="4.0599999999999997E-2" table:formula="of:=[.C503]/100" table:style-name="ce1">
            <text:p>0.0406</text:p>
          </table:table-cell>
          <table:table-cell table:number-columns-repeated="16378"/>
        </table:table-row>
        <table:table-row table:style-name="ro13">
          <table:table-cell office:value-type="float" office:value="-0.93" table:style-name="ce1">
            <text:p>-0.93</text:p>
          </table:table-cell>
          <table:table-cell office:value-type="float" office:value="-3.81" table:style-name="ce1">
            <text:p>-3.81</text:p>
          </table:table-cell>
          <table:table-cell office:value-type="float" office:value="4.01" table:style-name="ce1">
            <text:p>4.01</text:p>
          </table:table-cell>
          <table:table-cell office:value-type="float" office:value="-9.300000000000001E-3" table:formula="of:=[.A504]/100" table:style-name="ce1">
            <text:p>-0.0093</text:p>
          </table:table-cell>
          <table:table-cell office:value-type="float" office:value="-3.8100000000000002E-2" table:formula="of:=[.B504]/100" table:style-name="ce1">
            <text:p>-0.0381</text:p>
          </table:table-cell>
          <table:table-cell office:value-type="float" office:value="4.0099999999999997E-2" table:formula="of:=[.C504]/100" table:style-name="ce1">
            <text:p>0.0401</text:p>
          </table:table-cell>
          <table:table-cell table:number-columns-repeated="16378"/>
        </table:table-row>
        <table:table-row table:style-name="ro13">
          <table:table-cell office:value-type="float" office:value="-0.2" table:style-name="ce1">
            <text:p>-0.2</text:p>
          </table:table-cell>
          <table:table-cell office:value-type="float" office:value="-3.55" table:style-name="ce1">
            <text:p>-3.55</text:p>
          </table:table-cell>
          <table:table-cell office:value-type="float" office:value="3.82" table:style-name="ce1">
            <text:p>3.82</text:p>
          </table:table-cell>
          <table:table-cell office:value-type="float" office:value="-2E-3" table:formula="of:=[.A505]/100" table:style-name="ce1">
            <text:p>-0.002</text:p>
          </table:table-cell>
          <table:table-cell office:value-type="float" office:value="-3.5499999999999997E-2" table:formula="of:=[.B505]/100" table:style-name="ce1">
            <text:p>-0.0355</text:p>
          </table:table-cell>
          <table:table-cell office:value-type="float" office:value="3.8199999999999998E-2" table:formula="of:=[.C505]/100" table:style-name="ce1">
            <text:p>0.0382</text:p>
          </table:table-cell>
          <table:table-cell table:number-columns-repeated="16378"/>
        </table:table-row>
        <table:table-row table:style-name="ro13">
          <table:table-cell office:value-type="float" office:value="-0.09" table:style-name="ce1">
            <text:p>-0.09</text:p>
          </table:table-cell>
          <table:table-cell office:value-type="float" office:value="-3.93" table:style-name="ce1">
            <text:p>-3.93</text:p>
          </table:table-cell>
          <table:table-cell office:value-type="float" office:value="3.9" table:style-name="ce1">
            <text:p>3.9</text:p>
          </table:table-cell>
          <table:table-cell office:value-type="float" office:value="-8.9999999999999998E-4" table:formula="of:=[.A506]/100" table:style-name="ce1">
            <text:p>-0.0009</text:p>
          </table:table-cell>
          <table:table-cell office:value-type="float" office:value="-3.9300000000000002E-2" table:formula="of:=[.B506]/100" table:style-name="ce1">
            <text:p>-0.0393</text:p>
          </table:table-cell>
          <table:table-cell office:value-type="float" office:value="3.9E-2" table:formula="of:=[.C506]/100" table:style-name="ce1">
            <text:p>0.039</text:p>
          </table:table-cell>
          <table:table-cell table:number-columns-repeated="16378"/>
        </table:table-row>
        <table:table-row table:style-name="ro13">
          <table:table-cell office:value-type="float" office:value="0.04" table:style-name="ce1">
            <text:p>0.04</text:p>
          </table:table-cell>
          <table:table-cell office:value-type="float" office:value="-4.43" table:style-name="ce1">
            <text:p>-4.43</text:p>
          </table:table-cell>
          <table:table-cell office:value-type="float" office:value="5.79" table:style-name="ce1">
            <text:p>5.79</text:p>
          </table:table-cell>
          <table:table-cell office:value-type="float" office:value="4.0000000000000002E-4" table:formula="of:=[.A507]/100" table:style-name="ce1">
            <text:p>0.0004</text:p>
          </table:table-cell>
          <table:table-cell office:value-type="float" office:value="-4.4299999999999999E-2" table:formula="of:=[.B507]/100" table:style-name="ce1">
            <text:p>-0.0443</text:p>
          </table:table-cell>
          <table:table-cell office:value-type="float" office:value="5.79E-2" table:formula="of:=[.C507]/100" table:style-name="ce1">
            <text:p>0.0579</text:p>
          </table:table-cell>
          <table:table-cell table:number-columns-repeated="16378"/>
        </table:table-row>
        <table:table-row table:style-name="ro13">
          <table:table-cell office:value-type="float" office:value="0.03" table:style-name="ce1">
            <text:p>0.03</text:p>
          </table:table-cell>
          <table:table-cell office:value-type="float" office:value="-4.26" table:style-name="ce1">
            <text:p>-4.26</text:p>
          </table:table-cell>
          <table:table-cell office:value-type="float" office:value="6.27" table:style-name="ce1">
            <text:p>6.27</text:p>
          </table:table-cell>
          <table:table-cell office:value-type="float" office:value="2.9999999999999997E-4" table:formula="of:=[.A508]/100" table:style-name="ce1">
            <text:p>0.0003</text:p>
          </table:table-cell>
          <table:table-cell office:value-type="float" office:value="-4.2599999999999999E-2" table:formula="of:=[.B508]/100" table:style-name="ce1">
            <text:p>-0.0426</text:p>
          </table:table-cell>
          <table:table-cell office:value-type="float" office:value="6.2699999999999992E-2" table:formula="of:=[.C508]/100" table:style-name="ce1">
            <text:p>0.0627</text:p>
          </table:table-cell>
          <table:table-cell table:number-columns-repeated="16378"/>
        </table:table-row>
        <table:table-row table:style-name="ro13">
          <table:table-cell office:value-type="float" office:value="0.32" table:style-name="ce1">
            <text:p>0.32</text:p>
          </table:table-cell>
          <table:table-cell office:value-type="float" office:value="-3.92" table:style-name="ce1">
            <text:p>-3.92</text:p>
          </table:table-cell>
          <table:table-cell office:value-type="float" office:value="6.52" table:style-name="ce1">
            <text:p>6.52</text:p>
          </table:table-cell>
          <table:table-cell office:value-type="float" office:value="3.2000000000000002E-3" table:formula="of:=[.A509]/100" table:style-name="ce1">
            <text:p>0.0032</text:p>
          </table:table-cell>
          <table:table-cell office:value-type="float" office:value="-3.9199999999999999E-2" table:formula="of:=[.B509]/100" table:style-name="ce1">
            <text:p>-0.0392</text:p>
          </table:table-cell>
          <table:table-cell office:value-type="float" office:value="6.5199999999999994E-2" table:formula="of:=[.C509]/100" table:style-name="ce1">
            <text:p>0.0652</text:p>
          </table:table-cell>
          <table:table-cell table:number-columns-repeated="16378"/>
        </table:table-row>
        <table:table-row table:style-name="ro13">
          <table:table-cell office:value-type="float" office:value="-0.06" table:style-name="ce1">
            <text:p>-0.06</text:p>
          </table:table-cell>
          <table:table-cell office:value-type="float" office:value="-3.96" table:style-name="ce1">
            <text:p>-3.96</text:p>
          </table:table-cell>
          <table:table-cell office:value-type="float" office:value="6.44" table:style-name="ce1">
            <text:p>6.44</text:p>
          </table:table-cell>
          <table:table-cell office:value-type="float" office:value="-5.9999999999999995E-4" table:formula="of:=[.A510]/100" table:style-name="ce1">
            <text:p>-0.0006</text:p>
          </table:table-cell>
          <table:table-cell office:value-type="float" office:value="-3.9599999999999996E-2" table:formula="of:=[.B510]/100" table:style-name="ce1">
            <text:p>-0.0396</text:p>
          </table:table-cell>
          <table:table-cell office:value-type="float" office:value="6.4399999999999999E-2" table:formula="of:=[.C510]/100" table:style-name="ce1">
            <text:p>0.0644</text:p>
          </table:table-cell>
          <table:table-cell table:number-columns-repeated="16378"/>
        </table:table-row>
        <table:table-row table:style-name="ro13">
          <table:table-cell office:value-type="float" office:value="-0.24" table:style-name="ce1">
            <text:p>-0.24</text:p>
          </table:table-cell>
          <table:table-cell office:value-type="float" office:value="-3.87" table:style-name="ce1">
            <text:p>-3.87</text:p>
          </table:table-cell>
          <table:table-cell office:value-type="float" office:value="6.42" table:style-name="ce1">
            <text:p>6.42</text:p>
          </table:table-cell>
          <table:table-cell office:value-type="float" office:value="-2.3999999999999998E-3" table:formula="of:=[.A511]/100" table:style-name="ce1">
            <text:p>-0.0024</text:p>
          </table:table-cell>
          <table:table-cell office:value-type="float" office:value="-3.8699999999999998E-2" table:formula="of:=[.B511]/100" table:style-name="ce1">
            <text:p>-0.0387</text:p>
          </table:table-cell>
          <table:table-cell office:value-type="float" office:value="6.4199999999999993E-2" table:formula="of:=[.C511]/100" table:style-name="ce1">
            <text:p>0.0642</text:p>
          </table:table-cell>
          <table:table-cell table:number-columns-repeated="16378"/>
        </table:table-row>
        <table:table-row table:style-name="ro13">
          <table:table-cell office:value-type="float" office:value="-0.69" table:style-name="ce1">
            <text:p>-0.69</text:p>
          </table:table-cell>
          <table:table-cell office:value-type="float" office:value="-4.62" table:style-name="ce1">
            <text:p>-4.62</text:p>
          </table:table-cell>
          <table:table-cell office:value-type="float" office:value="5.41" table:style-name="ce1">
            <text:p>5.41</text:p>
          </table:table-cell>
          <table:table-cell office:value-type="float" office:value="-6.8999999999999999E-3" table:formula="of:=[.A512]/100" table:style-name="ce1">
            <text:p>-0.0069</text:p>
          </table:table-cell>
          <table:table-cell office:value-type="float" office:value="-4.6199999999999998E-2" table:formula="of:=[.B512]/100" table:style-name="ce1">
            <text:p>-0.0462</text:p>
          </table:table-cell>
          <table:table-cell office:value-type="float" office:value="5.4100000000000002E-2" table:formula="of:=[.C512]/100" table:style-name="ce1">
            <text:p>0.0541</text:p>
          </table:table-cell>
          <table:table-cell table:number-columns-repeated="16378"/>
        </table:table-row>
        <table:table-row table:style-name="ro13">
          <table:table-cell office:value-type="float" office:value="-0.56000000000000005" table:style-name="ce1">
            <text:p>-0.56</text:p>
          </table:table-cell>
          <table:table-cell office:value-type="float" office:value="-3.69" table:style-name="ce1">
            <text:p>-3.69</text:p>
          </table:table-cell>
          <table:table-cell office:value-type="float" office:value="7.48" table:style-name="ce1">
            <text:p>7.48</text:p>
          </table:table-cell>
          <table:table-cell office:value-type="float" office:value="-5.6000000000000008E-3" table:formula="of:=[.A513]/100" table:style-name="ce1">
            <text:p>-0.0056</text:p>
          </table:table-cell>
          <table:table-cell office:value-type="float" office:value="-3.6900000000000002E-2" table:formula="of:=[.B513]/100" table:style-name="ce1">
            <text:p>-0.0369</text:p>
          </table:table-cell>
          <table:table-cell office:value-type="float" office:value="7.4800000000000005E-2" table:formula="of:=[.C513]/100" table:style-name="ce1">
            <text:p>0.0748</text:p>
          </table:table-cell>
          <table:table-cell table:number-columns-repeated="16378"/>
        </table:table-row>
        <table:table-row table:style-name="ro13">
          <table:table-cell office:value-type="float" office:value="-0.4" table:style-name="ce1">
            <text:p>-0.4</text:p>
          </table:table-cell>
          <table:table-cell office:value-type="float" office:value="-3.21" table:style-name="ce1">
            <text:p>-3.21</text:p>
          </table:table-cell>
          <table:table-cell office:value-type="float" office:value="7.36" table:style-name="ce1">
            <text:p>7.36</text:p>
          </table:table-cell>
          <table:table-cell office:value-type="float" office:value="-4.0000000000000001E-3" table:formula="of:=[.A514]/100" table:style-name="ce1">
            <text:p>-0.004</text:p>
          </table:table-cell>
          <table:table-cell office:value-type="float" office:value="-3.2099999999999997E-2" table:formula="of:=[.B514]/100" table:style-name="ce1">
            <text:p>-0.0321</text:p>
          </table:table-cell>
          <table:table-cell office:value-type="float" office:value="7.3599999999999999E-2" table:formula="of:=[.C514]/100" table:style-name="ce1">
            <text:p>0.0736</text:p>
          </table:table-cell>
          <table:table-cell table:number-columns-repeated="16378"/>
        </table:table-row>
        <table:table-row table:style-name="ro13">
          <table:table-cell office:value-type="float" office:value="-0.23" table:style-name="ce1">
            <text:p>-0.23</text:p>
          </table:table-cell>
          <table:table-cell office:value-type="float" office:value="-3.52" table:style-name="ce1">
            <text:p>-3.52</text:p>
          </table:table-cell>
          <table:table-cell office:value-type="float" office:value="6.78" table:style-name="ce1">
            <text:p>6.78</text:p>
          </table:table-cell>
          <table:table-cell office:value-type="float" office:value="-2.3E-3" table:formula="of:=[.A515]/100" table:style-name="ce1">
            <text:p>-0.0023</text:p>
          </table:table-cell>
          <table:table-cell office:value-type="float" office:value="-3.5200000000000002E-2" table:formula="of:=[.B515]/100" table:style-name="ce1">
            <text:p>-0.0352</text:p>
          </table:table-cell>
          <table:table-cell office:value-type="float" office:value="6.7799999999999999E-2" table:formula="of:=[.C515]/100" table:style-name="ce1">
            <text:p>0.0678</text:p>
          </table:table-cell>
          <table:table-cell table:number-columns-repeated="16378"/>
        </table:table-row>
        <table:table-row table:style-name="ro13">
          <table:table-cell office:value-type="float" office:value="-0.32" table:style-name="ce1">
            <text:p>-0.32</text:p>
          </table:table-cell>
          <table:table-cell office:value-type="float" office:value="-3.48" table:style-name="ce1">
            <text:p>-3.48</text:p>
          </table:table-cell>
          <table:table-cell office:value-type="float" office:value="6.32" table:style-name="ce1">
            <text:p>6.32</text:p>
          </table:table-cell>
          <table:table-cell office:value-type="float" office:value="-3.2000000000000002E-3" table:formula="of:=[.A516]/100" table:style-name="ce1">
            <text:p>-0.0032</text:p>
          </table:table-cell>
          <table:table-cell office:value-type="float" office:value="-3.4799999999999998E-2" table:formula="of:=[.B516]/100" table:style-name="ce1">
            <text:p>-0.0348</text:p>
          </table:table-cell>
          <table:table-cell office:value-type="float" office:value="6.3200000000000006E-2" table:formula="of:=[.C516]/100" table:style-name="ce1">
            <text:p>0.0632</text:p>
          </table:table-cell>
          <table:table-cell table:number-columns-repeated="16378"/>
        </table:table-row>
        <table:table-row table:style-name="ro13">
          <table:table-cell office:value-type="float" office:value="-0.08" table:style-name="ce1">
            <text:p>-0.08</text:p>
          </table:table-cell>
          <table:table-cell office:value-type="float" office:value="-2.9" table:style-name="ce1">
            <text:p>-2.9</text:p>
          </table:table-cell>
          <table:table-cell office:value-type="float" office:value="6.54" table:style-name="ce1">
            <text:p>6.54</text:p>
          </table:table-cell>
          <table:table-cell office:value-type="float" office:value="-8.0000000000000004E-4" table:formula="of:=[.A517]/100" table:style-name="ce1">
            <text:p>-0.0008</text:p>
          </table:table-cell>
          <table:table-cell office:value-type="float" office:value="-2.8999999999999998E-2" table:formula="of:=[.B517]/100" table:style-name="ce1">
            <text:p>-0.029</text:p>
          </table:table-cell>
          <table:table-cell office:value-type="float" office:value="6.54E-2" table:formula="of:=[.C517]/100" table:style-name="ce1">
            <text:p>0.0654</text:p>
          </table:table-cell>
          <table:table-cell table:number-columns-repeated="16378"/>
        </table:table-row>
        <table:table-row table:style-name="ro13">
          <table:table-cell office:value-type="float" office:value="0.19" table:style-name="ce1">
            <text:p>0.19</text:p>
          </table:table-cell>
          <table:table-cell office:value-type="float" office:value="-2.08" table:style-name="ce1">
            <text:p>-2.08</text:p>
          </table:table-cell>
          <table:table-cell office:value-type="float" office:value="6.88" table:style-name="ce1">
            <text:p>6.88</text:p>
          </table:table-cell>
          <table:table-cell office:value-type="float" office:value="1.9E-3" table:formula="of:=[.A518]/100" table:style-name="ce1">
            <text:p>0.0019</text:p>
          </table:table-cell>
          <table:table-cell office:value-type="float" office:value="-2.0799999999999999E-2" table:formula="of:=[.B518]/100" table:style-name="ce1">
            <text:p>-0.0208</text:p>
          </table:table-cell>
          <table:table-cell office:value-type="float" office:value="6.88E-2" table:formula="of:=[.C518]/100" table:style-name="ce1">
            <text:p>0.0688</text:p>
          </table:table-cell>
          <table:table-cell table:number-columns-repeated="16378"/>
        </table:table-row>
        <table:table-row table:style-name="ro13">
          <table:table-cell office:value-type="float" office:value="-0.61" table:style-name="ce1">
            <text:p>-0.61</text:p>
          </table:table-cell>
          <table:table-cell office:value-type="float" office:value="-0.66" table:style-name="ce1">
            <text:p>-0.66</text:p>
          </table:table-cell>
          <table:table-cell office:value-type="float" office:value="8.5299999999999994" table:style-name="ce1">
            <text:p>8.53</text:p>
          </table:table-cell>
          <table:table-cell office:value-type="float" office:value="-6.0999999999999995E-3" table:formula="of:=[.A519]/100" table:style-name="ce1">
            <text:p>-0.0061</text:p>
          </table:table-cell>
          <table:table-cell office:value-type="float" office:value="-6.6E-3" table:formula="of:=[.B519]/100" table:style-name="ce1">
            <text:p>-0.0066</text:p>
          </table:table-cell>
          <table:table-cell office:value-type="float" office:value="8.5299999999999987E-2" table:formula="of:=[.C519]/100" table:style-name="ce1">
            <text:p>0.0853</text:p>
          </table:table-cell>
          <table:table-cell table:number-columns-repeated="16378"/>
        </table:table-row>
        <table:table-row table:style-name="ro13">
          <table:table-cell office:value-type="float" office:value="-1.07" table:style-name="ce1">
            <text:p>-1.07</text:p>
          </table:table-cell>
          <table:table-cell office:value-type="float" office:value="-1.28" table:style-name="ce1">
            <text:p>-1.28</text:p>
          </table:table-cell>
          <table:table-cell office:value-type="float" office:value="6.54" table:style-name="ce1">
            <text:p>6.54</text:p>
          </table:table-cell>
          <table:table-cell office:value-type="float" office:value="-1.0700000000000001E-2" table:formula="of:=[.A520]/100" table:style-name="ce1">
            <text:p>-0.0107</text:p>
          </table:table-cell>
          <table:table-cell office:value-type="float" office:value="-1.2800000000000001E-2" table:formula="of:=[.B520]/100" table:style-name="ce1">
            <text:p>-0.0128</text:p>
          </table:table-cell>
          <table:table-cell office:value-type="float" office:value="6.54E-2" table:formula="of:=[.C520]/100" table:style-name="ce1">
            <text:p>0.0654</text:p>
          </table:table-cell>
          <table:table-cell table:number-columns-repeated="16378"/>
        </table:table-row>
        <table:table-row table:style-name="ro13">
          <table:table-cell office:value-type="float" office:value="-0.84" table:style-name="ce1">
            <text:p>-0.84</text:p>
          </table:table-cell>
          <table:table-cell office:value-type="float" office:value="-1.4" table:style-name="ce1">
            <text:p>-1.4</text:p>
          </table:table-cell>
          <table:table-cell office:value-type="float" office:value="6.76" table:style-name="ce1">
            <text:p>6.76</text:p>
          </table:table-cell>
          <table:table-cell office:value-type="float" office:value="-8.3999999999999995E-3" table:formula="of:=[.A521]/100" table:style-name="ce1">
            <text:p>-0.0084</text:p>
          </table:table-cell>
          <table:table-cell office:value-type="float" office:value="-1.3999999999999999E-2" table:formula="of:=[.B521]/100" table:style-name="ce1">
            <text:p>-0.014</text:p>
          </table:table-cell>
          <table:table-cell office:value-type="float" office:value="6.7599999999999993E-2" table:formula="of:=[.C521]/100" table:style-name="ce1">
            <text:p>0.0676</text:p>
          </table:table-cell>
          <table:table-cell table:number-columns-repeated="16378"/>
        </table:table-row>
        <table:table-row table:style-name="ro13">
          <table:table-cell office:value-type="float" office:value="-0.65" table:style-name="ce1">
            <text:p>-0.65</text:p>
          </table:table-cell>
          <table:table-cell office:value-type="float" office:value="-1.59" table:style-name="ce1">
            <text:p>-1.59</text:p>
          </table:table-cell>
          <table:table-cell office:value-type="float" office:value="7.01" table:style-name="ce1">
            <text:p>7.01</text:p>
          </table:table-cell>
          <table:table-cell office:value-type="float" office:value="-6.5000000000000006E-3" table:formula="of:=[.A522]/100" table:style-name="ce1">
            <text:p>-0.0065</text:p>
          </table:table-cell>
          <table:table-cell office:value-type="float" office:value="-1.5900000000000001E-2" table:formula="of:=[.B522]/100" table:style-name="ce1">
            <text:p>-0.0159</text:p>
          </table:table-cell>
          <table:table-cell office:value-type="float" office:value="7.0099999999999996E-2" table:formula="of:=[.C522]/100" table:style-name="ce1">
            <text:p>0.0701</text:p>
          </table:table-cell>
          <table:table-cell table:number-columns-repeated="16378"/>
        </table:table-row>
        <table:table-row table:style-name="ro13">
          <table:table-cell office:value-type="float" office:value="-0.51" table:style-name="ce1">
            <text:p>-0.51</text:p>
          </table:table-cell>
          <table:table-cell office:value-type="float" office:value="-1.5" table:style-name="ce1">
            <text:p>-1.5</text:p>
          </table:table-cell>
          <table:table-cell office:value-type="float" office:value="7.3" table:style-name="ce1">
            <text:p>7.3</text:p>
          </table:table-cell>
          <table:table-cell office:value-type="float" office:value="-5.1000000000000004E-3" table:formula="of:=[.A523]/100" table:style-name="ce1">
            <text:p>-0.0051</text:p>
          </table:table-cell>
          <table:table-cell office:value-type="float" office:value="-1.4999999999999999E-2" table:formula="of:=[.B523]/100" table:style-name="ce1">
            <text:p>-0.015</text:p>
          </table:table-cell>
          <table:table-cell office:value-type="float" office:value="7.2999999999999995E-2" table:formula="of:=[.C523]/100" table:style-name="ce1">
            <text:p>0.073</text:p>
          </table:table-cell>
          <table:table-cell table:number-columns-repeated="16378"/>
        </table:table-row>
        <table:table-row table:style-name="ro13">
          <table:table-cell office:value-type="float" office:value="-0.54" table:style-name="ce1">
            <text:p>-0.54</text:p>
          </table:table-cell>
          <table:table-cell office:value-type="float" office:value="-2.25" table:style-name="ce1">
            <text:p>-2.25</text:p>
          </table:table-cell>
          <table:table-cell office:value-type="float" office:value="7.07" table:style-name="ce1">
            <text:p>7.07</text:p>
          </table:table-cell>
          <table:table-cell office:value-type="float" office:value="-5.4000000000000003E-3" table:formula="of:=[.A524]/100" table:style-name="ce1">
            <text:p>-0.0054</text:p>
          </table:table-cell>
          <table:table-cell office:value-type="float" office:value="-2.2499999999999999E-2" table:formula="of:=[.B524]/100" table:style-name="ce1">
            <text:p>-0.0225</text:p>
          </table:table-cell>
          <table:table-cell office:value-type="float" office:value="7.0699999999999999E-2" table:formula="of:=[.C524]/100" table:style-name="ce1">
            <text:p>0.0707</text:p>
          </table:table-cell>
          <table:table-cell table:number-columns-repeated="16378"/>
        </table:table-row>
        <table:table-row table:style-name="ro13">
          <table:table-cell office:value-type="float" office:value="-0.46" table:style-name="ce1">
            <text:p>-0.46</text:p>
          </table:table-cell>
          <table:table-cell office:value-type="float" office:value="-3.12" table:style-name="ce1">
            <text:p>-3.12</text:p>
          </table:table-cell>
          <table:table-cell office:value-type="float" office:value="6.16" table:style-name="ce1">
            <text:p>6.16</text:p>
          </table:table-cell>
          <table:table-cell office:value-type="float" office:value="-4.5999999999999999E-3" table:formula="of:=[.A525]/100" table:style-name="ce1">
            <text:p>-0.0046</text:p>
          </table:table-cell>
          <table:table-cell office:value-type="float" office:value="-3.1200000000000002E-2" table:formula="of:=[.B525]/100" table:style-name="ce1">
            <text:p>-0.0312</text:p>
          </table:table-cell>
          <table:table-cell office:value-type="float" office:value="6.1600000000000002E-2" table:formula="of:=[.C525]/100" table:style-name="ce1">
            <text:p>0.0616</text:p>
          </table:table-cell>
          <table:table-cell table:number-columns-repeated="16378"/>
        </table:table-row>
        <table:table-row table:style-name="ro13">
          <table:table-cell office:value-type="float" office:value="0.96" table:style-name="ce1">
            <text:p>0.96</text:p>
          </table:table-cell>
          <table:table-cell office:value-type="float" office:value="-4.5199999999999996" table:style-name="ce1">
            <text:p>-4.52</text:p>
          </table:table-cell>
          <table:table-cell office:value-type="float" office:value="4.91" table:style-name="ce1">
            <text:p>4.91</text:p>
          </table:table-cell>
          <table:table-cell office:value-type="float" office:value="9.5999999999999992E-3" table:formula="of:=[.A526]/100" table:style-name="ce1">
            <text:p>0.0096</text:p>
          </table:table-cell>
          <table:table-cell office:value-type="float" office:value="-4.5199999999999997E-2" table:formula="of:=[.B526]/100" table:style-name="ce1">
            <text:p>-0.0452</text:p>
          </table:table-cell>
          <table:table-cell office:value-type="float" office:value="4.9100000000000005E-2" table:formula="of:=[.C526]/100" table:style-name="ce1">
            <text:p>0.0491</text:p>
          </table:table-cell>
          <table:table-cell table:number-columns-repeated="16378"/>
        </table:table-row>
        <table:table-row table:style-name="ro13">
          <table:table-cell office:value-type="float" office:value="2.17" table:style-name="ce1">
            <text:p>2.17</text:p>
          </table:table-cell>
          <table:table-cell office:value-type="float" office:value="-4.1500000000000004" table:style-name="ce1">
            <text:p>-4.15</text:p>
          </table:table-cell>
          <table:table-cell office:value-type="float" office:value="4.71" table:style-name="ce1">
            <text:p>4.71</text:p>
          </table:table-cell>
          <table:table-cell office:value-type="float" office:value="2.1700000000000001E-2" table:formula="of:=[.A527]/100" table:style-name="ce1">
            <text:p>0.0217</text:p>
          </table:table-cell>
          <table:table-cell office:value-type="float" office:value="-4.1500000000000002E-2" table:formula="of:=[.B527]/100" table:style-name="ce1">
            <text:p>-0.0415</text:p>
          </table:table-cell>
          <table:table-cell office:value-type="float" office:value="4.7100000000000003E-2" table:formula="of:=[.C527]/100" table:style-name="ce1">
            <text:p>0.0471</text:p>
          </table:table-cell>
          <table:table-cell table:number-columns-repeated="16378"/>
        </table:table-row>
        <table:table-row table:style-name="ro13">
          <table:table-cell office:value-type="float" office:value="2.2599999999999998" table:style-name="ce1">
            <text:p>2.26</text:p>
          </table:table-cell>
          <table:table-cell office:value-type="float" office:value="-3.71" table:style-name="ce1">
            <text:p>-3.71</text:p>
          </table:table-cell>
          <table:table-cell office:value-type="float" office:value="4.6500000000000004" table:style-name="ce1">
            <text:p>4.65</text:p>
          </table:table-cell>
          <table:table-cell office:value-type="float" office:value="2.2599999999999999E-2" table:formula="of:=[.A528]/100" table:style-name="ce1">
            <text:p>0.0226</text:p>
          </table:table-cell>
          <table:table-cell office:value-type="float" office:value="-3.7100000000000001E-2" table:formula="of:=[.B528]/100" table:style-name="ce1">
            <text:p>-0.0371</text:p>
          </table:table-cell>
          <table:table-cell office:value-type="float" office:value="4.6500000000000007E-2" table:formula="of:=[.C528]/100" table:style-name="ce1">
            <text:p>0.0465</text:p>
          </table:table-cell>
          <table:table-cell table:number-columns-repeated="16378"/>
        </table:table-row>
        <table:table-row table:style-name="ro13">
          <table:table-cell office:value-type="float" office:value="2.19" table:style-name="ce1">
            <text:p>2.19</text:p>
          </table:table-cell>
          <table:table-cell office:value-type="float" office:value="-3.31" table:style-name="ce1">
            <text:p>-3.31</text:p>
          </table:table-cell>
          <table:table-cell office:value-type="float" office:value="4.83" table:style-name="ce1">
            <text:p>4.83</text:p>
          </table:table-cell>
          <table:table-cell office:value-type="float" office:value="2.1899999999999999E-2" table:formula="of:=[.A529]/100" table:style-name="ce1">
            <text:p>0.0219</text:p>
          </table:table-cell>
          <table:table-cell office:value-type="float" office:value="-3.3099999999999997E-2" table:formula="of:=[.B529]/100" table:style-name="ce1">
            <text:p>-0.0331</text:p>
          </table:table-cell>
          <table:table-cell office:value-type="float" office:value="4.8300000000000003E-2" table:formula="of:=[.C529]/100" table:style-name="ce1">
            <text:p>0.0483</text:p>
          </table:table-cell>
          <table:table-cell table:number-columns-repeated="16378"/>
        </table:table-row>
        <table:table-row table:style-name="ro13">
          <table:table-cell office:value-type="float" office:value="2.5099999999999998" table:style-name="ce1">
            <text:p>2.51</text:p>
          </table:table-cell>
          <table:table-cell office:value-type="float" office:value="-3.04" table:style-name="ce1">
            <text:p>-3.04</text:p>
          </table:table-cell>
          <table:table-cell office:value-type="float" office:value="7.64" table:style-name="ce1">
            <text:p>7.64</text:p>
          </table:table-cell>
          <table:table-cell office:value-type="float" office:value="2.5099999999999997E-2" table:formula="of:=[.A530]/100" table:style-name="ce1">
            <text:p>0.0251</text:p>
          </table:table-cell>
          <table:table-cell office:value-type="float" office:value="-3.04E-2" table:formula="of:=[.B530]/100" table:style-name="ce1">
            <text:p>-0.0304</text:p>
          </table:table-cell>
          <table:table-cell office:value-type="float" office:value="7.6399999999999996E-2" table:formula="of:=[.C530]/100" table:style-name="ce1">
            <text:p>0.0764</text:p>
          </table:table-cell>
          <table:table-cell table:number-columns-repeated="16378"/>
        </table:table-row>
        <table:table-row table:style-name="ro13">
          <table:table-cell office:value-type="float" office:value="3.11" table:style-name="ce1">
            <text:p>3.11</text:p>
          </table:table-cell>
          <table:table-cell office:value-type="float" office:value="-2.4700000000000002" table:style-name="ce1">
            <text:p>-2.47</text:p>
          </table:table-cell>
          <table:table-cell office:value-type="float" office:value="5.5" table:style-name="ce1">
            <text:p>5.5</text:p>
          </table:table-cell>
          <table:table-cell office:value-type="float" office:value="3.1099999999999999E-2" table:formula="of:=[.A531]/100" table:style-name="ce1">
            <text:p>0.0311</text:p>
          </table:table-cell>
          <table:table-cell office:value-type="float" office:value="-2.4700000000000003E-2" table:formula="of:=[.B531]/100" table:style-name="ce1">
            <text:p>-0.0247</text:p>
          </table:table-cell>
          <table:table-cell office:value-type="float" office:value="5.5E-2" table:formula="of:=[.C531]/100" table:style-name="ce1">
            <text:p>0.055</text:p>
          </table:table-cell>
          <table:table-cell table:number-columns-repeated="16378"/>
        </table:table-row>
        <table:table-row table:style-name="ro13">
          <table:table-cell office:value-type="float" office:value="3.01" table:style-name="ce1">
            <text:p>3.01</text:p>
          </table:table-cell>
          <table:table-cell office:value-type="float" office:value="-2.38" table:style-name="ce1">
            <text:p>-2.38</text:p>
          </table:table-cell>
          <table:table-cell office:value-type="float" office:value="5.7" table:style-name="ce1">
            <text:p>5.7</text:p>
          </table:table-cell>
          <table:table-cell office:value-type="float" office:value="3.0099999999999998E-2" table:formula="of:=[.A532]/100" table:style-name="ce1">
            <text:p>0.0301</text:p>
          </table:table-cell>
          <table:table-cell office:value-type="float" office:value="-2.3799999999999998E-2" table:formula="of:=[.B532]/100" table:style-name="ce1">
            <text:p>-0.0238</text:p>
          </table:table-cell>
          <table:table-cell office:value-type="float" office:value="5.7000000000000002E-2" table:formula="of:=[.C532]/100" table:style-name="ce1">
            <text:p>0.057</text:p>
          </table:table-cell>
          <table:table-cell table:number-columns-repeated="16378"/>
        </table:table-row>
        <table:table-row table:style-name="ro13">
          <table:table-cell office:value-type="float" office:value="4.45" table:style-name="ce1">
            <text:p>4.45</text:p>
          </table:table-cell>
          <table:table-cell office:value-type="float" office:value="-1.29" table:style-name="ce1">
            <text:p>-1.29</text:p>
          </table:table-cell>
          <table:table-cell office:value-type="float" office:value="7.35" table:style-name="ce1">
            <text:p>7.35</text:p>
          </table:table-cell>
          <table:table-cell office:value-type="float" office:value="4.4500000000000005E-2" table:formula="of:=[.A533]/100" table:style-name="ce1">
            <text:p>0.0445</text:p>
          </table:table-cell>
          <table:table-cell office:value-type="float" office:value="-1.29E-2" table:formula="of:=[.B533]/100" table:style-name="ce1">
            <text:p>-0.0129</text:p>
          </table:table-cell>
          <table:table-cell office:value-type="float" office:value="7.3499999999999996E-2" table:formula="of:=[.C533]/100" table:style-name="ce1">
            <text:p>0.0735</text:p>
          </table:table-cell>
          <table:table-cell table:number-columns-repeated="16378"/>
        </table:table-row>
        <table:table-row table:style-name="ro13">
          <table:table-cell office:value-type="float" office:value="4.0199999999999996" table:style-name="ce1">
            <text:p>4.02</text:p>
          </table:table-cell>
          <table:table-cell office:value-type="float" office:value="-2.2400000000000002" table:style-name="ce1">
            <text:p>-2.24</text:p>
          </table:table-cell>
          <table:table-cell office:value-type="float" office:value="7.32" table:style-name="ce1">
            <text:p>7.32</text:p>
          </table:table-cell>
          <table:table-cell office:value-type="float" office:value="4.0199999999999993E-2" table:formula="of:=[.A534]/100" table:style-name="ce1">
            <text:p>0.0402</text:p>
          </table:table-cell>
          <table:table-cell office:value-type="float" office:value="-2.2400000000000003E-2" table:formula="of:=[.B534]/100" table:style-name="ce1">
            <text:p>-0.0224</text:p>
          </table:table-cell>
          <table:table-cell office:value-type="float" office:value="7.3200000000000001E-2" table:formula="of:=[.C534]/100" table:style-name="ce1">
            <text:p>0.0732</text:p>
          </table:table-cell>
          <table:table-cell table:number-columns-repeated="16378"/>
        </table:table-row>
        <table:table-row table:style-name="ro13">
          <table:table-cell office:value-type="float" office:value="4.01" table:style-name="ce1">
            <text:p>4.01</text:p>
          </table:table-cell>
          <table:table-cell office:value-type="float" office:value="-2.0499999999999998" table:style-name="ce1">
            <text:p>-2.05</text:p>
          </table:table-cell>
          <table:table-cell office:value-type="float" office:value="7.49" table:style-name="ce1">
            <text:p>7.49</text:p>
          </table:table-cell>
          <table:table-cell office:value-type="float" office:value="4.0099999999999997E-2" table:formula="of:=[.A535]/100" table:style-name="ce1">
            <text:p>0.0401</text:p>
          </table:table-cell>
          <table:table-cell office:value-type="float" office:value="-2.0499999999999997E-2" table:formula="of:=[.B535]/100" table:style-name="ce1">
            <text:p>-0.0205</text:p>
          </table:table-cell>
          <table:table-cell office:value-type="float" office:value="7.4900000000000008E-2" table:formula="of:=[.C535]/100" table:style-name="ce1">
            <text:p>0.0749</text:p>
          </table:table-cell>
          <table:table-cell table:number-columns-repeated="16378"/>
        </table:table-row>
        <table:table-row table:style-name="ro13">
          <table:table-cell office:value-type="float" office:value="4.13" table:style-name="ce1">
            <text:p>4.13</text:p>
          </table:table-cell>
          <table:table-cell office:value-type="float" office:value="-2.08" table:style-name="ce1">
            <text:p>-2.08</text:p>
          </table:table-cell>
          <table:table-cell office:value-type="float" office:value="7.43" table:style-name="ce1">
            <text:p>7.43</text:p>
          </table:table-cell>
          <table:table-cell office:value-type="float" office:value="4.1299999999999996E-2" table:formula="of:=[.A536]/100" table:style-name="ce1">
            <text:p>0.0413</text:p>
          </table:table-cell>
          <table:table-cell office:value-type="float" office:value="-2.0799999999999999E-2" table:formula="of:=[.B536]/100" table:style-name="ce1">
            <text:p>-0.0208</text:p>
          </table:table-cell>
          <table:table-cell office:value-type="float" office:value="7.4299999999999991E-2" table:formula="of:=[.C536]/100" table:style-name="ce1">
            <text:p>0.0743</text:p>
          </table:table-cell>
          <table:table-cell table:number-columns-repeated="16378"/>
        </table:table-row>
        <table:table-row table:style-name="ro13">
          <table:table-cell office:value-type="float" office:value="3.63" table:style-name="ce1">
            <text:p>3.63</text:p>
          </table:table-cell>
          <table:table-cell office:value-type="float" office:value="-2.6" table:style-name="ce1">
            <text:p>-2.6</text:p>
          </table:table-cell>
          <table:table-cell office:value-type="float" office:value="4.71" table:style-name="ce1">
            <text:p>4.71</text:p>
          </table:table-cell>
          <table:table-cell office:value-type="float" office:value="3.6299999999999999E-2" table:formula="of:=[.A537]/100" table:style-name="ce1">
            <text:p>0.0363</text:p>
          </table:table-cell>
          <table:table-cell office:value-type="float" office:value="-2.6000000000000002E-2" table:formula="of:=[.B537]/100" table:style-name="ce1">
            <text:p>-0.026</text:p>
          </table:table-cell>
          <table:table-cell office:value-type="float" office:value="4.7100000000000003E-2" table:formula="of:=[.C537]/100" table:style-name="ce1">
            <text:p>0.0471</text:p>
          </table:table-cell>
          <table:table-cell table:number-columns-repeated="16378"/>
        </table:table-row>
        <table:table-row table:style-name="ro13">
          <table:table-cell office:value-type="float" office:value="2.7" table:style-name="ce1">
            <text:p>2.7</text:p>
          </table:table-cell>
          <table:table-cell office:value-type="float" office:value="-3.07" table:style-name="ce1">
            <text:p>-3.07</text:p>
          </table:table-cell>
          <table:table-cell office:value-type="float" office:value="6.9" table:style-name="ce1">
            <text:p>6.9</text:p>
          </table:table-cell>
          <table:table-cell office:value-type="float" office:value="2.7000000000000003E-2" table:formula="of:=[.A538]/100" table:style-name="ce1">
            <text:p>0.027</text:p>
          </table:table-cell>
          <table:table-cell office:value-type="float" office:value="-3.0699999999999998E-2" table:formula="of:=[.B538]/100" table:style-name="ce1">
            <text:p>-0.0307</text:p>
          </table:table-cell>
          <table:table-cell office:value-type="float" office:value="6.9000000000000006E-2" table:formula="of:=[.C538]/100" table:style-name="ce1">
            <text:p>0.069</text:p>
          </table:table-cell>
          <table:table-cell table:number-columns-repeated="16378"/>
        </table:table-row>
        <table:table-row table:style-name="ro13">
          <table:table-cell office:value-type="float" office:value="2.1" table:style-name="ce1">
            <text:p>2.1</text:p>
          </table:table-cell>
          <table:table-cell office:value-type="float" office:value="-3.21" table:style-name="ce1">
            <text:p>-3.21</text:p>
          </table:table-cell>
          <table:table-cell office:value-type="float" office:value="6.75" table:style-name="ce1">
            <text:p>6.75</text:p>
          </table:table-cell>
          <table:table-cell office:value-type="float" office:value="2.1000000000000001E-2" table:formula="of:=[.A539]/100" table:style-name="ce1">
            <text:p>0.021</text:p>
          </table:table-cell>
          <table:table-cell office:value-type="float" office:value="-3.2099999999999997E-2" table:formula="of:=[.B539]/100" table:style-name="ce1">
            <text:p>-0.0321</text:p>
          </table:table-cell>
          <table:table-cell office:value-type="float" office:value="6.7500000000000004E-2" table:formula="of:=[.C539]/100" table:style-name="ce1">
            <text:p>0.0675</text:p>
          </table:table-cell>
          <table:table-cell table:number-columns-repeated="16378"/>
        </table:table-row>
        <table:table-row table:style-name="ro13">
          <table:table-cell office:value-type="float" office:value="-0.35" table:style-name="ce1">
            <text:p>-0.35</text:p>
          </table:table-cell>
          <table:table-cell office:value-type="float" office:value="-4" table:style-name="ce1">
            <text:p>-4</text:p>
          </table:table-cell>
          <table:table-cell office:value-type="float" office:value="5.81" table:style-name="ce1">
            <text:p>5.81</text:p>
          </table:table-cell>
          <table:table-cell office:value-type="float" office:value="-3.4999999999999996E-3" table:formula="of:=[.A540]/100" table:style-name="ce1">
            <text:p>-0.0035</text:p>
          </table:table-cell>
          <table:table-cell office:value-type="float" office:value="-0.04" table:formula="of:=[.B540]/100" table:style-name="ce1">
            <text:p>-0.04</text:p>
          </table:table-cell>
          <table:table-cell office:value-type="float" office:value="5.8099999999999999E-2" table:formula="of:=[.C540]/100" table:style-name="ce1">
            <text:p>0.0581</text:p>
          </table:table-cell>
          <table:table-cell table:number-columns-repeated="16378"/>
        </table:table-row>
        <table:table-row table:style-name="ro13">
          <table:table-cell office:value-type="float" office:value="-1.24" table:style-name="ce1">
            <text:p>-1.24</text:p>
          </table:table-cell>
          <table:table-cell office:value-type="float" office:value="-3.68" table:style-name="ce1">
            <text:p>-3.68</text:p>
          </table:table-cell>
          <table:table-cell office:value-type="float" office:value="6.47" table:style-name="ce1">
            <text:p>6.47</text:p>
          </table:table-cell>
          <table:table-cell office:value-type="float" office:value="-1.24E-2" table:formula="of:=[.A541]/100" table:style-name="ce1">
            <text:p>-0.0124</text:p>
          </table:table-cell>
          <table:table-cell office:value-type="float" office:value="-3.6799999999999999E-2" table:formula="of:=[.B541]/100" table:style-name="ce1">
            <text:p>-0.0368</text:p>
          </table:table-cell>
          <table:table-cell office:value-type="float" office:value="6.4699999999999994E-2" table:formula="of:=[.C541]/100" table:style-name="ce1">
            <text:p>0.0647</text:p>
          </table:table-cell>
          <table:table-cell table:number-columns-repeated="16378"/>
        </table:table-row>
        <table:table-row table:style-name="ro13">
          <table:table-cell office:value-type="float" office:value="-1.51" table:style-name="ce1">
            <text:p>-1.51</text:p>
          </table:table-cell>
          <table:table-cell office:value-type="float" office:value="-4.21" table:style-name="ce1">
            <text:p>-4.21</text:p>
          </table:table-cell>
          <table:table-cell office:value-type="float" office:value="6.24" table:style-name="ce1">
            <text:p>6.24</text:p>
          </table:table-cell>
          <table:table-cell office:value-type="float" office:value="-1.5100000000000001E-2" table:formula="of:=[.A542]/100" table:style-name="ce1">
            <text:p>-0.0151</text:p>
          </table:table-cell>
          <table:table-cell office:value-type="float" office:value="-4.2099999999999999E-2" table:formula="of:=[.B542]/100" table:style-name="ce1">
            <text:p>-0.0421</text:p>
          </table:table-cell>
          <table:table-cell office:value-type="float" office:value="6.2400000000000004E-2" table:formula="of:=[.C542]/100" table:style-name="ce1">
            <text:p>0.0624</text:p>
          </table:table-cell>
          <table:table-cell table:number-columns-repeated="16378"/>
        </table:table-row>
        <table:table-row table:style-name="ro13">
          <table:table-cell office:value-type="float" office:value="-1.54" table:style-name="ce1">
            <text:p>-1.54</text:p>
          </table:table-cell>
          <table:table-cell office:value-type="float" office:value="-4.3" table:style-name="ce1">
            <text:p>-4.3</text:p>
          </table:table-cell>
          <table:table-cell office:value-type="float" office:value="5.9" table:style-name="ce1">
            <text:p>5.9</text:p>
          </table:table-cell>
          <table:table-cell office:value-type="float" office:value="-1.54E-2" table:formula="of:=[.A543]/100" table:style-name="ce1">
            <text:p>-0.0154</text:p>
          </table:table-cell>
          <table:table-cell office:value-type="float" office:value="-4.2999999999999997E-2" table:formula="of:=[.B543]/100" table:style-name="ce1">
            <text:p>-0.043</text:p>
          </table:table-cell>
          <table:table-cell office:value-type="float" office:value="5.9000000000000004E-2" table:formula="of:=[.C543]/100" table:style-name="ce1">
            <text:p>0.059</text:p>
          </table:table-cell>
          <table:table-cell table:number-columns-repeated="16378"/>
        </table:table-row>
        <table:table-row table:style-name="ro13">
          <table:table-cell office:value-type="float" office:value="-1.18" table:style-name="ce1">
            <text:p>-1.18</text:p>
          </table:table-cell>
          <table:table-cell office:value-type="float" office:value="-3.86" table:style-name="ce1">
            <text:p>-3.86</text:p>
          </table:table-cell>
          <table:table-cell office:value-type="float" office:value="5.91" table:style-name="ce1">
            <text:p>5.91</text:p>
          </table:table-cell>
          <table:table-cell office:value-type="float" office:value="-1.18E-2" table:formula="of:=[.A544]/100" table:style-name="ce1">
            <text:p>-0.0118</text:p>
          </table:table-cell>
          <table:table-cell office:value-type="float" office:value="-3.8599999999999995E-2" table:formula="of:=[.B544]/100" table:style-name="ce1">
            <text:p>-0.0386</text:p>
          </table:table-cell>
          <table:table-cell office:value-type="float" office:value="5.91E-2" table:formula="of:=[.C544]/100" table:style-name="ce1">
            <text:p>0.0591</text:p>
          </table:table-cell>
          <table:table-cell table:number-columns-repeated="16378"/>
        </table:table-row>
        <table:table-row table:style-name="ro13">
          <table:table-cell office:value-type="float" office:value="-0.42" table:style-name="ce1">
            <text:p>-0.42</text:p>
          </table:table-cell>
          <table:table-cell office:value-type="float" office:value="-3.35" table:style-name="ce1">
            <text:p>-3.35</text:p>
          </table:table-cell>
          <table:table-cell office:value-type="float" office:value="6.39" table:style-name="ce1">
            <text:p>6.39</text:p>
          </table:table-cell>
          <table:table-cell office:value-type="float" office:value="-4.1999999999999997E-3" table:formula="of:=[.A545]/100" table:style-name="ce1">
            <text:p>-0.0042</text:p>
          </table:table-cell>
          <table:table-cell office:value-type="float" office:value="-3.3500000000000002E-2" table:formula="of:=[.B545]/100" table:style-name="ce1">
            <text:p>-0.0335</text:p>
          </table:table-cell>
          <table:table-cell office:value-type="float" office:value="6.3899999999999998E-2" table:formula="of:=[.C545]/100" table:style-name="ce1">
            <text:p>0.0639</text:p>
          </table:table-cell>
          <table:table-cell table:number-columns-repeated="16378"/>
        </table:table-row>
        <table:table-row table:style-name="ro13">
          <table:table-cell office:value-type="float" office:value="0.4" table:style-name="ce1">
            <text:p>0.4</text:p>
          </table:table-cell>
          <table:table-cell office:value-type="float" office:value="-3.14" table:style-name="ce1">
            <text:p>-3.14</text:p>
          </table:table-cell>
          <table:table-cell office:value-type="float" office:value="6.46" table:style-name="ce1">
            <text:p>6.46</text:p>
          </table:table-cell>
          <table:table-cell office:value-type="float" office:value="4.0000000000000001E-3" table:formula="of:=[.A546]/100" table:style-name="ce1">
            <text:p>0.004</text:p>
          </table:table-cell>
          <table:table-cell office:value-type="float" office:value="-3.1400000000000004E-2" table:formula="of:=[.B546]/100" table:style-name="ce1">
            <text:p>-0.0314</text:p>
          </table:table-cell>
          <table:table-cell office:value-type="float" office:value="6.4600000000000005E-2" table:formula="of:=[.C546]/100" table:style-name="ce1">
            <text:p>0.0646</text:p>
          </table:table-cell>
          <table:table-cell table:number-columns-repeated="16378"/>
        </table:table-row>
        <table:table-row table:style-name="ro13">
          <table:table-cell office:value-type="float" office:value="0.72" table:style-name="ce1">
            <text:p>0.72</text:p>
          </table:table-cell>
          <table:table-cell office:value-type="float" office:value="-2.88" table:style-name="ce1">
            <text:p>-2.88</text:p>
          </table:table-cell>
          <table:table-cell office:value-type="float" office:value="6.32" table:style-name="ce1">
            <text:p>6.32</text:p>
          </table:table-cell>
          <table:table-cell office:value-type="float" office:value="7.1999999999999998E-3" table:formula="of:=[.A547]/100" table:style-name="ce1">
            <text:p>0.0072</text:p>
          </table:table-cell>
          <table:table-cell office:value-type="float" office:value="-2.8799999999999999E-2" table:formula="of:=[.B547]/100" table:style-name="ce1">
            <text:p>-0.0288</text:p>
          </table:table-cell>
          <table:table-cell office:value-type="float" office:value="6.3200000000000006E-2" table:formula="of:=[.C547]/100" table:style-name="ce1">
            <text:p>0.0632</text:p>
          </table:table-cell>
          <table:table-cell table:number-columns-repeated="16378"/>
        </table:table-row>
        <table:table-row table:style-name="ro13">
          <table:table-cell office:value-type="float" office:value="1.82" table:style-name="ce1">
            <text:p>1.82</text:p>
          </table:table-cell>
          <table:table-cell office:value-type="float" office:value="-2.67" table:style-name="ce1">
            <text:p>-2.67</text:p>
          </table:table-cell>
          <table:table-cell office:value-type="float" office:value="6" table:style-name="ce1">
            <text:p>6</text:p>
          </table:table-cell>
          <table:table-cell office:value-type="float" office:value="1.8200000000000001E-2" table:formula="of:=[.A548]/100" table:style-name="ce1">
            <text:p>0.0182</text:p>
          </table:table-cell>
          <table:table-cell office:value-type="float" office:value="-2.6699999999999998E-2" table:formula="of:=[.B548]/100" table:style-name="ce1">
            <text:p>-0.0267</text:p>
          </table:table-cell>
          <table:table-cell office:value-type="float" office:value="0.06" table:formula="of:=[.C548]/100" table:style-name="ce1">
            <text:p>0.06</text:p>
          </table:table-cell>
          <table:table-cell table:number-columns-repeated="16378"/>
        </table:table-row>
        <table:table-row table:style-name="ro13">
          <table:table-cell office:value-type="float" office:value="1.69" table:style-name="ce1">
            <text:p>1.69</text:p>
          </table:table-cell>
          <table:table-cell office:value-type="float" office:value="-3.03" table:style-name="ce1">
            <text:p>-3.03</text:p>
          </table:table-cell>
          <table:table-cell office:value-type="float" office:value="6.48" table:style-name="ce1">
            <text:p>6.48</text:p>
          </table:table-cell>
          <table:table-cell office:value-type="float" office:value="1.6899999999999998E-2" table:formula="of:=[.A549]/100" table:style-name="ce1">
            <text:p>0.0169</text:p>
          </table:table-cell>
          <table:table-cell office:value-type="float" office:value="-3.0299999999999997E-2" table:formula="of:=[.B549]/100" table:style-name="ce1">
            <text:p>-0.0303</text:p>
          </table:table-cell>
          <table:table-cell office:value-type="float" office:value="6.480000000000001E-2" table:formula="of:=[.C549]/100" table:style-name="ce1">
            <text:p>0.0648</text:p>
          </table:table-cell>
          <table:table-cell table:number-columns-repeated="16378"/>
        </table:table-row>
        <table:table-row table:style-name="ro13">
          <table:table-cell office:value-type="float" office:value="0.92" table:style-name="ce1">
            <text:p>0.92</text:p>
          </table:table-cell>
          <table:table-cell office:value-type="float" office:value="-3.63" table:style-name="ce1">
            <text:p>-3.63</text:p>
          </table:table-cell>
          <table:table-cell office:value-type="float" office:value="6.7" table:style-name="ce1">
            <text:p>6.7</text:p>
          </table:table-cell>
          <table:table-cell office:value-type="float" office:value="9.1999999999999998E-3" table:formula="of:=[.A550]/100" table:style-name="ce1">
            <text:p>0.0092</text:p>
          </table:table-cell>
          <table:table-cell office:value-type="float" office:value="-3.6299999999999999E-2" table:formula="of:=[.B550]/100" table:style-name="ce1">
            <text:p>-0.0363</text:p>
          </table:table-cell>
          <table:table-cell office:value-type="float" office:value="6.7000000000000004E-2" table:formula="of:=[.C550]/100" table:style-name="ce1">
            <text:p>0.067</text:p>
          </table:table-cell>
          <table:table-cell table:number-columns-repeated="16378"/>
        </table:table-row>
        <table:table-row table:style-name="ro13">
          <table:table-cell office:value-type="float" office:value="0.34" table:style-name="ce1">
            <text:p>0.34</text:p>
          </table:table-cell>
          <table:table-cell office:value-type="float" office:value="-3.96" table:style-name="ce1">
            <text:p>-3.96</text:p>
          </table:table-cell>
          <table:table-cell office:value-type="float" office:value="6.8" table:style-name="ce1">
            <text:p>6.8</text:p>
          </table:table-cell>
          <table:table-cell office:value-type="float" office:value="3.4000000000000002E-3" table:formula="of:=[.A551]/100" table:style-name="ce1">
            <text:p>0.0034</text:p>
          </table:table-cell>
          <table:table-cell office:value-type="float" office:value="-3.9599999999999996E-2" table:formula="of:=[.B551]/100" table:style-name="ce1">
            <text:p>-0.0396</text:p>
          </table:table-cell>
          <table:table-cell office:value-type="float" office:value="6.8000000000000005E-2" table:formula="of:=[.C551]/100" table:style-name="ce1">
            <text:p>0.068</text:p>
          </table:table-cell>
          <table:table-cell table:number-columns-repeated="16378"/>
        </table:table-row>
        <table:table-row table:style-name="ro13">
          <table:table-cell office:value-type="float" office:value="0.6" table:style-name="ce1">
            <text:p>0.6</text:p>
          </table:table-cell>
          <table:table-cell office:value-type="float" office:value="-4.09" table:style-name="ce1">
            <text:p>-4.09</text:p>
          </table:table-cell>
          <table:table-cell office:value-type="float" office:value="7.27" table:style-name="ce1">
            <text:p>7.27</text:p>
          </table:table-cell>
          <table:table-cell office:value-type="float" office:value="6.0000000000000001E-3" table:formula="of:=[.A552]/100" table:style-name="ce1">
            <text:p>0.006</text:p>
          </table:table-cell>
          <table:table-cell office:value-type="float" office:value="-4.0899999999999999E-2" table:formula="of:=[.B552]/100" table:style-name="ce1">
            <text:p>-0.0409</text:p>
          </table:table-cell>
          <table:table-cell office:value-type="float" office:value="7.2700000000000001E-2" table:formula="of:=[.C552]/100" table:style-name="ce1">
            <text:p>0.0727</text:p>
          </table:table-cell>
          <table:table-cell table:number-columns-repeated="16378"/>
        </table:table-row>
        <table:table-row table:style-name="ro13">
          <table:table-cell office:value-type="float" office:value="1.56" table:style-name="ce1">
            <text:p>1.56</text:p>
          </table:table-cell>
          <table:table-cell office:value-type="float" office:value="-3.42" table:style-name="ce1">
            <text:p>-3.42</text:p>
          </table:table-cell>
          <table:table-cell office:value-type="float" office:value="8.61" table:style-name="ce1">
            <text:p>8.61</text:p>
          </table:table-cell>
          <table:table-cell office:value-type="float" office:value="1.5600000000000001E-2" table:formula="of:=[.A553]/100" table:style-name="ce1">
            <text:p>0.0156</text:p>
          </table:table-cell>
          <table:table-cell office:value-type="float" office:value="-3.4200000000000001E-2" table:formula="of:=[.B553]/100" table:style-name="ce1">
            <text:p>-0.0342</text:p>
          </table:table-cell>
          <table:table-cell office:value-type="float" office:value="8.6099999999999996E-2" table:formula="of:=[.C553]/100" table:style-name="ce1">
            <text:p>0.0861</text:p>
          </table:table-cell>
          <table:table-cell table:number-columns-repeated="16378"/>
        </table:table-row>
        <table:table-row table:style-name="ro13">
          <table:table-cell office:value-type="float" office:value="3.48" table:style-name="ce1">
            <text:p>3.48</text:p>
          </table:table-cell>
          <table:table-cell office:value-type="float" office:value="-2.96" table:style-name="ce1">
            <text:p>-2.96</text:p>
          </table:table-cell>
          <table:table-cell office:value-type="float" office:value="9.7799999999999994" table:style-name="ce1">
            <text:p>9.78</text:p>
          </table:table-cell>
          <table:table-cell office:value-type="float" office:value="3.4799999999999998E-2" table:formula="of:=[.A554]/100" table:style-name="ce1">
            <text:p>0.0348</text:p>
          </table:table-cell>
          <table:table-cell office:value-type="float" office:value="-2.9600000000000001E-2" table:formula="of:=[.B554]/100" table:style-name="ce1">
            <text:p>-0.0296</text:p>
          </table:table-cell>
          <table:table-cell office:value-type="float" office:value="9.7799999999999998E-2" table:formula="of:=[.C554]/100" table:style-name="ce1">
            <text:p>0.0978</text:p>
          </table:table-cell>
          <table:table-cell table:number-columns-repeated="16378"/>
        </table:table-row>
        <table:table-row table:style-name="ro13">
          <table:table-cell office:value-type="float" office:value="3.17" table:style-name="ce1">
            <text:p>3.17</text:p>
          </table:table-cell>
          <table:table-cell office:value-type="float" office:value="-2.73" table:style-name="ce1">
            <text:p>-2.73</text:p>
          </table:table-cell>
          <table:table-cell office:value-type="float" office:value="9.73" table:style-name="ce1">
            <text:p>9.73</text:p>
          </table:table-cell>
          <table:table-cell office:value-type="float" office:value="3.1699999999999999E-2" table:formula="of:=[.A555]/100" table:style-name="ce1">
            <text:p>0.0317</text:p>
          </table:table-cell>
          <table:table-cell office:value-type="float" office:value="-2.7300000000000001E-2" table:formula="of:=[.B555]/100" table:style-name="ce1">
            <text:p>-0.0273</text:p>
          </table:table-cell>
          <table:table-cell office:value-type="float" office:value="9.7299999999999998E-2" table:formula="of:=[.C555]/100" table:style-name="ce1">
            <text:p>0.0973</text:p>
          </table:table-cell>
          <table:table-cell table:number-columns-repeated="16378"/>
        </table:table-row>
        <table:table-row table:style-name="ro13">
          <table:table-cell office:value-type="float" office:value="3.4" table:style-name="ce1">
            <text:p>3.4</text:p>
          </table:table-cell>
          <table:table-cell office:value-type="float" office:value="-2.39" table:style-name="ce1">
            <text:p>-2.39</text:p>
          </table:table-cell>
          <table:table-cell office:value-type="float" office:value="9.6" table:style-name="ce1">
            <text:p>9.6</text:p>
          </table:table-cell>
          <table:table-cell office:value-type="float" office:value="3.4000000000000002E-2" table:formula="of:=[.A556]/100" table:style-name="ce1">
            <text:p>0.034</text:p>
          </table:table-cell>
          <table:table-cell office:value-type="float" office:value="-2.3900000000000001E-2" table:formula="of:=[.B556]/100" table:style-name="ce1">
            <text:p>-0.0239</text:p>
          </table:table-cell>
          <table:table-cell office:value-type="float" office:value="9.6000000000000002E-2" table:formula="of:=[.C556]/100" table:style-name="ce1">
            <text:p>0.096</text:p>
          </table:table-cell>
          <table:table-cell table:number-columns-repeated="16378"/>
        </table:table-row>
        <table:table-row table:style-name="ro13">
          <table:table-cell office:value-type="float" office:value="4.37" table:style-name="ce1">
            <text:p>4.37</text:p>
          </table:table-cell>
          <table:table-cell office:value-type="float" office:value="-1.33" table:style-name="ce1">
            <text:p>-1.33</text:p>
          </table:table-cell>
          <table:table-cell office:value-type="float" office:value="10.47" table:style-name="ce1">
            <text:p>10.47</text:p>
          </table:table-cell>
          <table:table-cell office:value-type="float" office:value="4.3700000000000003E-2" table:formula="of:=[.A557]/100" table:style-name="ce1">
            <text:p>0.0437</text:p>
          </table:table-cell>
          <table:table-cell office:value-type="float" office:value="-1.3300000000000001E-2" table:formula="of:=[.B557]/100" table:style-name="ce1">
            <text:p>-0.0133</text:p>
          </table:table-cell>
          <table:table-cell office:value-type="float" office:value="0.1047" table:formula="of:=[.C557]/100" table:style-name="ce1">
            <text:p>0.1047</text:p>
          </table:table-cell>
          <table:table-cell table:number-columns-repeated="16378"/>
        </table:table-row>
        <table:table-row table:style-name="ro13">
          <table:table-cell office:value-type="float" office:value="4.43" table:style-name="ce1">
            <text:p>4.43</text:p>
          </table:table-cell>
          <table:table-cell office:value-type="float" office:value="-1.67" table:style-name="ce1">
            <text:p>-1.67</text:p>
          </table:table-cell>
          <table:table-cell office:value-type="float" office:value="10.78" table:style-name="ce1">
            <text:p>10.78</text:p>
          </table:table-cell>
          <table:table-cell office:value-type="float" office:value="4.4299999999999999E-2" table:formula="of:=[.A558]/100" table:style-name="ce1">
            <text:p>0.0443</text:p>
          </table:table-cell>
          <table:table-cell office:value-type="float" office:value="-1.67E-2" table:formula="of:=[.B558]/100" table:style-name="ce1">
            <text:p>-0.0167</text:p>
          </table:table-cell>
          <table:table-cell office:value-type="float" office:value="0.10779999999999999" table:formula="of:=[.C558]/100" table:style-name="ce1">
            <text:p>0.1078</text:p>
          </table:table-cell>
          <table:table-cell table:number-columns-repeated="16378"/>
        </table:table-row>
        <table:table-row table:style-name="ro13">
          <table:table-cell office:value-type="float" office:value="3.77" table:style-name="ce1">
            <text:p>3.77</text:p>
          </table:table-cell>
          <table:table-cell office:value-type="float" office:value="-2.08" table:style-name="ce1">
            <text:p>-2.08</text:p>
          </table:table-cell>
          <table:table-cell office:value-type="float" office:value="10.08" table:style-name="ce1">
            <text:p>10.08</text:p>
          </table:table-cell>
          <table:table-cell office:value-type="float" office:value="3.7699999999999997E-2" table:formula="of:=[.A559]/100" table:style-name="ce1">
            <text:p>0.0377</text:p>
          </table:table-cell>
          <table:table-cell office:value-type="float" office:value="-2.0799999999999999E-2" table:formula="of:=[.B559]/100" table:style-name="ce1">
            <text:p>-0.0208</text:p>
          </table:table-cell>
          <table:table-cell office:value-type="float" office:value="0.1008" table:formula="of:=[.C559]/100" table:style-name="ce1">
            <text:p>0.1008</text:p>
          </table:table-cell>
          <table:table-cell table:number-columns-repeated="16378"/>
        </table:table-row>
        <table:table-row table:style-name="ro13">
          <table:table-cell office:value-type="float" office:value="2.38" table:style-name="ce1">
            <text:p>2.38</text:p>
          </table:table-cell>
          <table:table-cell office:value-type="float" office:value="-3.18" table:style-name="ce1">
            <text:p>-3.18</text:p>
          </table:table-cell>
          <table:table-cell office:value-type="float" office:value="9.1199999999999992" table:style-name="ce1">
            <text:p>9.12</text:p>
          </table:table-cell>
          <table:table-cell office:value-type="float" office:value="2.3799999999999998E-2" table:formula="of:=[.A560]/100" table:style-name="ce1">
            <text:p>0.0238</text:p>
          </table:table-cell>
          <table:table-cell office:value-type="float" office:value="-3.1800000000000002E-2" table:formula="of:=[.B560]/100" table:style-name="ce1">
            <text:p>-0.0318</text:p>
          </table:table-cell>
          <table:table-cell office:value-type="float" office:value="9.1199999999999989E-2" table:formula="of:=[.C560]/100" table:style-name="ce1">
            <text:p>0.0912</text:p>
          </table:table-cell>
          <table:table-cell table:number-columns-repeated="16378"/>
        </table:table-row>
        <table:table-row table:style-name="ro13">
          <table:table-cell office:value-type="float" office:value="0.63" table:style-name="ce1">
            <text:p>0.63</text:p>
          </table:table-cell>
          <table:table-cell office:value-type="float" office:value="-4.33" table:style-name="ce1">
            <text:p>-4.33</text:p>
          </table:table-cell>
          <table:table-cell office:value-type="float" office:value="8.68" table:style-name="ce1">
            <text:p>8.68</text:p>
          </table:table-cell>
          <table:table-cell office:value-type="float" office:value="6.3E-3" table:formula="of:=[.A561]/100" table:style-name="ce1">
            <text:p>0.0063</text:p>
          </table:table-cell>
          <table:table-cell office:value-type="float" office:value="-4.3299999999999998E-2" table:formula="of:=[.B561]/100" table:style-name="ce1">
            <text:p>-0.0433</text:p>
          </table:table-cell>
          <table:table-cell office:value-type="float" office:value="8.6800000000000002E-2" table:formula="of:=[.C561]/100" table:style-name="ce1">
            <text:p>0.0868</text:p>
          </table:table-cell>
          <table:table-cell table:number-columns-repeated="16378"/>
        </table:table-row>
        <table:table-row table:style-name="ro13">
          <table:table-cell office:value-type="float" office:value="0.26" table:style-name="ce1">
            <text:p>0.26</text:p>
          </table:table-cell>
          <table:table-cell office:value-type="float" office:value="-5.55" table:style-name="ce1">
            <text:p>-5.55</text:p>
          </table:table-cell>
          <table:table-cell office:value-type="float" office:value="8.61" table:style-name="ce1">
            <text:p>8.61</text:p>
          </table:table-cell>
          <table:table-cell office:value-type="float" office:value="2.5999999999999999E-3" table:formula="of:=[.A562]/100" table:style-name="ce1">
            <text:p>0.0026</text:p>
          </table:table-cell>
          <table:table-cell office:value-type="float" office:value="-5.5500000000000001E-2" table:formula="of:=[.B562]/100" table:style-name="ce1">
            <text:p>-0.0555</text:p>
          </table:table-cell>
          <table:table-cell office:value-type="float" office:value="8.6099999999999996E-2" table:formula="of:=[.C562]/100" table:style-name="ce1">
            <text:p>0.0861</text:p>
          </table:table-cell>
          <table:table-cell table:number-columns-repeated="16378"/>
        </table:table-row>
        <table:table-row table:style-name="ro13">
          <table:table-cell office:value-type="float" office:value="0.99" table:style-name="ce1">
            <text:p>0.99</text:p>
          </table:table-cell>
          <table:table-cell office:value-type="float" office:value="-5.22" table:style-name="ce1">
            <text:p>-5.22</text:p>
          </table:table-cell>
          <table:table-cell office:value-type="float" office:value="8.83" table:style-name="ce1">
            <text:p>8.83</text:p>
          </table:table-cell>
          <table:table-cell office:value-type="float" office:value="9.8999999999999991E-3" table:formula="of:=[.A563]/100" table:style-name="ce1">
            <text:p>0.0099</text:p>
          </table:table-cell>
          <table:table-cell office:value-type="float" office:value="-5.2199999999999996E-2" table:formula="of:=[.B563]/100" table:style-name="ce1">
            <text:p>-0.0522</text:p>
          </table:table-cell>
          <table:table-cell office:value-type="float" office:value="8.8300000000000003E-2" table:formula="of:=[.C563]/100" table:style-name="ce1">
            <text:p>0.0883</text:p>
          </table:table-cell>
          <table:table-cell table:number-columns-repeated="16378"/>
        </table:table-row>
        <table:table-row table:style-name="ro13">
          <table:table-cell office:value-type="float" office:value="1.04" table:style-name="ce1">
            <text:p>1.04</text:p>
          </table:table-cell>
          <table:table-cell office:value-type="float" office:value="-5.75" table:style-name="ce1">
            <text:p>-5.75</text:p>
          </table:table-cell>
          <table:table-cell office:value-type="float" office:value="7.95" table:style-name="ce1">
            <text:p>7.95</text:p>
          </table:table-cell>
          <table:table-cell office:value-type="float" office:value="1.04E-2" table:formula="of:=[.A564]/100" table:style-name="ce1">
            <text:p>0.0104</text:p>
          </table:table-cell>
          <table:table-cell office:value-type="float" office:value="-5.7500000000000002E-2" table:formula="of:=[.B564]/100" table:style-name="ce1">
            <text:p>-0.0575</text:p>
          </table:table-cell>
          <table:table-cell office:value-type="float" office:value="7.9500000000000001E-2" table:formula="of:=[.C564]/100" table:style-name="ce1">
            <text:p>0.0795</text:p>
          </table:table-cell>
          <table:table-cell table:number-columns-repeated="16378"/>
        </table:table-row>
        <table:table-row table:style-name="ro13">
          <table:table-cell office:value-type="float" office:value="1.26" table:style-name="ce1">
            <text:p>1.26</text:p>
          </table:table-cell>
          <table:table-cell office:value-type="float" office:value="-5.42" table:style-name="ce1">
            <text:p>-5.42</text:p>
          </table:table-cell>
          <table:table-cell office:value-type="float" office:value="7.47" table:style-name="ce1">
            <text:p>7.47</text:p>
          </table:table-cell>
          <table:table-cell office:value-type="float" office:value="1.26E-2" table:formula="of:=[.A565]/100" table:style-name="ce1">
            <text:p>0.0126</text:p>
          </table:table-cell>
          <table:table-cell office:value-type="float" office:value="-5.4199999999999998E-2" table:formula="of:=[.B565]/100" table:style-name="ce1">
            <text:p>-0.0542</text:p>
          </table:table-cell>
          <table:table-cell office:value-type="float" office:value="7.4700000000000003E-2" table:formula="of:=[.C565]/100" table:style-name="ce1">
            <text:p>0.0747</text:p>
          </table:table-cell>
          <table:table-cell table:number-columns-repeated="16378"/>
        </table:table-row>
        <table:table-row table:style-name="ro13">
          <table:table-cell office:value-type="float" office:value="1.41" table:style-name="ce1">
            <text:p>1.41</text:p>
          </table:table-cell>
          <table:table-cell office:value-type="float" office:value="-5.27" table:style-name="ce1">
            <text:p>-5.27</text:p>
          </table:table-cell>
          <table:table-cell office:value-type="float" office:value="7.1" table:style-name="ce1">
            <text:p>7.1</text:p>
          </table:table-cell>
          <table:table-cell office:value-type="float" office:value="1.41E-2" table:formula="of:=[.A566]/100" table:style-name="ce1">
            <text:p>0.0141</text:p>
          </table:table-cell>
          <table:table-cell office:value-type="float" office:value="-5.2699999999999997E-2" table:formula="of:=[.B566]/100" table:style-name="ce1">
            <text:p>-0.0527</text:p>
          </table:table-cell>
          <table:table-cell office:value-type="float" office:value="7.0999999999999994E-2" table:formula="of:=[.C566]/100" table:style-name="ce1">
            <text:p>0.071</text:p>
          </table:table-cell>
          <table:table-cell table:number-columns-repeated="16378"/>
        </table:table-row>
        <table:table-row table:style-name="ro13">
          <table:table-cell office:value-type="float" office:value="1.9" table:style-name="ce1">
            <text:p>1.9</text:p>
          </table:table-cell>
          <table:table-cell office:value-type="float" office:value="-4.68" table:style-name="ce1">
            <text:p>-4.68</text:p>
          </table:table-cell>
          <table:table-cell office:value-type="float" office:value="7.01" table:style-name="ce1">
            <text:p>7.01</text:p>
          </table:table-cell>
          <table:table-cell office:value-type="float" office:value="1.9E-2" table:formula="of:=[.A567]/100" table:style-name="ce1">
            <text:p>0.019</text:p>
          </table:table-cell>
          <table:table-cell office:value-type="float" office:value="-4.6799999999999994E-2" table:formula="of:=[.B567]/100" table:style-name="ce1">
            <text:p>-0.0468</text:p>
          </table:table-cell>
          <table:table-cell office:value-type="float" office:value="7.0099999999999996E-2" table:formula="of:=[.C567]/100" table:style-name="ce1">
            <text:p>0.0701</text:p>
          </table:table-cell>
          <table:table-cell table:number-columns-repeated="16378"/>
        </table:table-row>
        <table:table-row table:style-name="ro13">
          <table:table-cell office:value-type="float" office:value="2.68" table:style-name="ce1">
            <text:p>2.68</text:p>
          </table:table-cell>
          <table:table-cell office:value-type="float" office:value="-4.8600000000000003" table:style-name="ce1">
            <text:p>-4.86</text:p>
          </table:table-cell>
          <table:table-cell office:value-type="float" office:value="6.02" table:style-name="ce1">
            <text:p>6.02</text:p>
          </table:table-cell>
          <table:table-cell office:value-type="float" office:value="2.6800000000000001E-2" table:formula="of:=[.A568]/100" table:style-name="ce1">
            <text:p>0.0268</text:p>
          </table:table-cell>
          <table:table-cell office:value-type="float" office:value="-4.8600000000000004E-2" table:formula="of:=[.B568]/100" table:style-name="ce1">
            <text:p>-0.0486</text:p>
          </table:table-cell>
          <table:table-cell office:value-type="float" office:value="6.0199999999999997E-2" table:formula="of:=[.C568]/100" table:style-name="ce1">
            <text:p>0.0602</text:p>
          </table:table-cell>
          <table:table-cell table:number-columns-repeated="16378"/>
        </table:table-row>
        <table:table-row table:style-name="ro13">
          <table:table-cell office:value-type="float" office:value="3.07" table:style-name="ce1">
            <text:p>3.07</text:p>
          </table:table-cell>
          <table:table-cell office:value-type="float" office:value="-3.91" table:style-name="ce1">
            <text:p>-3.91</text:p>
          </table:table-cell>
          <table:table-cell office:value-type="float" office:value="5.85" table:style-name="ce1">
            <text:p>5.85</text:p>
          </table:table-cell>
          <table:table-cell office:value-type="float" office:value="3.0699999999999998E-2" table:formula="of:=[.A569]/100" table:style-name="ce1">
            <text:p>0.0307</text:p>
          </table:table-cell>
          <table:table-cell office:value-type="float" office:value="-3.9100000000000003E-2" table:formula="of:=[.B569]/100" table:style-name="ce1">
            <text:p>-0.0391</text:p>
          </table:table-cell>
          <table:table-cell office:value-type="float" office:value="5.8499999999999996E-2" table:formula="of:=[.C569]/100" table:style-name="ce1">
            <text:p>0.0585</text:p>
          </table:table-cell>
          <table:table-cell table:number-columns-repeated="16378"/>
        </table:table-row>
        <table:table-row table:style-name="ro13">
          <table:table-cell office:value-type="float" office:value="1.97" table:style-name="ce1">
            <text:p>1.97</text:p>
          </table:table-cell>
          <table:table-cell office:value-type="float" office:value="-4.1500000000000004" table:style-name="ce1">
            <text:p>-4.15</text:p>
          </table:table-cell>
          <table:table-cell office:value-type="float" office:value="5.01" table:style-name="ce1">
            <text:p>5.01</text:p>
          </table:table-cell>
          <table:table-cell office:value-type="float" office:value="1.9699999999999999E-2" table:formula="of:=[.A570]/100" table:style-name="ce1">
            <text:p>0.0197</text:p>
          </table:table-cell>
          <table:table-cell office:value-type="float" office:value="-4.1500000000000002E-2" table:formula="of:=[.B570]/100" table:style-name="ce1">
            <text:p>-0.0415</text:p>
          </table:table-cell>
          <table:table-cell office:value-type="float" office:value="5.0099999999999999E-2" table:formula="of:=[.C570]/100" table:style-name="ce1">
            <text:p>0.0501</text:p>
          </table:table-cell>
          <table:table-cell table:number-columns-repeated="16378"/>
        </table:table-row>
        <table:table-row table:style-name="ro13">
          <table:table-cell office:value-type="float" office:value="1.42" table:style-name="ce1">
            <text:p>1.42</text:p>
          </table:table-cell>
          <table:table-cell office:value-type="float" office:value="-4.16" table:style-name="ce1">
            <text:p>-4.16</text:p>
          </table:table-cell>
          <table:table-cell office:value-type="float" office:value="5.17" table:style-name="ce1">
            <text:p>5.17</text:p>
          </table:table-cell>
          <table:table-cell office:value-type="float" office:value="1.4199999999999999E-2" table:formula="of:=[.A571]/100" table:style-name="ce1">
            <text:p>0.0142</text:p>
          </table:table-cell>
          <table:table-cell office:value-type="float" office:value="-4.1599999999999998E-2" table:formula="of:=[.B571]/100" table:style-name="ce1">
            <text:p>-0.0416</text:p>
          </table:table-cell>
          <table:table-cell office:value-type="float" office:value="5.1699999999999996E-2" table:formula="of:=[.C571]/100" table:style-name="ce1">
            <text:p>0.0517</text:p>
          </table:table-cell>
          <table:table-cell table:number-columns-repeated="16378"/>
        </table:table-row>
        <table:table-row table:style-name="ro13">
          <table:table-cell office:value-type="float" office:value="1.39" table:style-name="ce1">
            <text:p>1.39</text:p>
          </table:table-cell>
          <table:table-cell office:value-type="float" office:value="-4.37" table:style-name="ce1">
            <text:p>-4.37</text:p>
          </table:table-cell>
          <table:table-cell office:value-type="float" office:value="5.28" table:style-name="ce1">
            <text:p>5.28</text:p>
          </table:table-cell>
          <table:table-cell office:value-type="float" office:value="1.3899999999999999E-2" table:formula="of:=[.A572]/100" table:style-name="ce1">
            <text:p>0.0139</text:p>
          </table:table-cell>
          <table:table-cell office:value-type="float" office:value="-4.3700000000000003E-2" table:formula="of:=[.B572]/100" table:style-name="ce1">
            <text:p>-0.0437</text:p>
          </table:table-cell>
          <table:table-cell office:value-type="float" office:value="5.28E-2" table:formula="of:=[.C572]/100" table:style-name="ce1">
            <text:p>0.0528</text:p>
          </table:table-cell>
          <table:table-cell table:number-columns-repeated="16378"/>
        </table:table-row>
        <table:table-row table:style-name="ro13">
          <table:table-cell office:value-type="float" office:value="0.84" table:style-name="ce1">
            <text:p>0.84</text:p>
          </table:table-cell>
          <table:table-cell office:value-type="float" office:value="-4.1900000000000004" table:style-name="ce1">
            <text:p>-4.19</text:p>
          </table:table-cell>
          <table:table-cell office:value-type="float" office:value="5.33" table:style-name="ce1">
            <text:p>5.33</text:p>
          </table:table-cell>
          <table:table-cell office:value-type="float" office:value="8.3999999999999995E-3" table:formula="of:=[.A573]/100" table:style-name="ce1">
            <text:p>0.0084</text:p>
          </table:table-cell>
          <table:table-cell office:value-type="float" office:value="-4.1900000000000007E-2" table:formula="of:=[.B573]/100" table:style-name="ce1">
            <text:p>-0.0419</text:p>
          </table:table-cell>
          <table:table-cell office:value-type="float" office:value="5.33E-2" table:formula="of:=[.C573]/100" table:style-name="ce1">
            <text:p>0.0533</text:p>
          </table:table-cell>
          <table:table-cell table:number-columns-repeated="16378"/>
        </table:table-row>
        <table:table-row table:style-name="ro13">
          <table:table-cell office:value-type="float" office:value="1.22" table:style-name="ce1">
            <text:p>1.22</text:p>
          </table:table-cell>
          <table:table-cell office:value-type="float" office:value="-4.29" table:style-name="ce1">
            <text:p>-4.29</text:p>
          </table:table-cell>
          <table:table-cell office:value-type="float" office:value="5.31" table:style-name="ce1">
            <text:p>5.31</text:p>
          </table:table-cell>
          <table:table-cell office:value-type="float" office:value="1.2199999999999999E-2" table:formula="of:=[.A574]/100" table:style-name="ce1">
            <text:p>0.0122</text:p>
          </table:table-cell>
          <table:table-cell office:value-type="float" office:value="-4.2900000000000001E-2" table:formula="of:=[.B574]/100" table:style-name="ce1">
            <text:p>-0.0429</text:p>
          </table:table-cell>
          <table:table-cell office:value-type="float" office:value="5.3099999999999994E-2" table:formula="of:=[.C574]/100" table:style-name="ce1">
            <text:p>0.0531</text:p>
          </table:table-cell>
          <table:table-cell table:number-columns-repeated="16378"/>
        </table:table-row>
        <table:table-row table:style-name="ro13">
          <table:table-cell office:value-type="float" office:value="1.38" table:style-name="ce1">
            <text:p>1.38</text:p>
          </table:table-cell>
          <table:table-cell office:value-type="float" office:value="-3.52" table:style-name="ce1">
            <text:p>-3.52</text:p>
          </table:table-cell>
          <table:table-cell office:value-type="float" office:value="5.65" table:style-name="ce1">
            <text:p>5.65</text:p>
          </table:table-cell>
          <table:table-cell office:value-type="float" office:value="1.38E-2" table:formula="of:=[.A575]/100" table:style-name="ce1">
            <text:p>0.0138</text:p>
          </table:table-cell>
          <table:table-cell office:value-type="float" office:value="-3.5200000000000002E-2" table:formula="of:=[.B575]/100" table:style-name="ce1">
            <text:p>-0.0352</text:p>
          </table:table-cell>
          <table:table-cell office:value-type="float" office:value="5.6500000000000002E-2" table:formula="of:=[.C575]/100" table:style-name="ce1">
            <text:p>0.0565</text:p>
          </table:table-cell>
          <table:table-cell table:number-columns-repeated="16378"/>
        </table:table-row>
        <table:table-row table:style-name="ro13">
          <table:table-cell office:value-type="float" office:value="1.79" table:style-name="ce1">
            <text:p>1.79</text:p>
          </table:table-cell>
          <table:table-cell office:value-type="float" office:value="-3.66" table:style-name="ce1">
            <text:p>-3.66</text:p>
          </table:table-cell>
          <table:table-cell office:value-type="float" office:value="5.08" table:style-name="ce1">
            <text:p>5.08</text:p>
          </table:table-cell>
          <table:table-cell office:value-type="float" office:value="1.7899999999999999E-2" table:formula="of:=[.A576]/100" table:style-name="ce1">
            <text:p>0.0179</text:p>
          </table:table-cell>
          <table:table-cell office:value-type="float" office:value="-3.6600000000000001E-2" table:formula="of:=[.B576]/100" table:style-name="ce1">
            <text:p>-0.0366</text:p>
          </table:table-cell>
          <table:table-cell office:value-type="float" office:value="5.0799999999999998E-2" table:formula="of:=[.C576]/100" table:style-name="ce1">
            <text:p>0.0508</text:p>
          </table:table-cell>
          <table:table-cell table:number-columns-repeated="16378"/>
        </table:table-row>
        <table:table-row table:style-name="ro13">
          <table:table-cell office:value-type="float" office:value="2.2599999999999998" table:style-name="ce1">
            <text:p>2.26</text:p>
          </table:table-cell>
          <table:table-cell office:value-type="float" office:value="-3.66" table:style-name="ce1">
            <text:p>-3.66</text:p>
          </table:table-cell>
          <table:table-cell office:value-type="float" office:value="5.33" table:style-name="ce1">
            <text:p>5.33</text:p>
          </table:table-cell>
          <table:table-cell office:value-type="float" office:value="2.2599999999999999E-2" table:formula="of:=[.A577]/100" table:style-name="ce1">
            <text:p>0.0226</text:p>
          </table:table-cell>
          <table:table-cell office:value-type="float" office:value="-3.6600000000000001E-2" table:formula="of:=[.B577]/100" table:style-name="ce1">
            <text:p>-0.0366</text:p>
          </table:table-cell>
          <table:table-cell office:value-type="float" office:value="5.33E-2" table:formula="of:=[.C577]/100" table:style-name="ce1">
            <text:p>0.0533</text:p>
          </table:table-cell>
          <table:table-cell table:number-columns-repeated="16378"/>
        </table:table-row>
        <table:table-row table:style-name="ro13">
          <table:table-cell office:value-type="float" office:value="2.74" table:style-name="ce1">
            <text:p>2.74</text:p>
          </table:table-cell>
          <table:table-cell office:value-type="float" office:value="-3.41" table:style-name="ce1">
            <text:p>-3.41</text:p>
          </table:table-cell>
          <table:table-cell office:value-type="float" office:value="5.69" table:style-name="ce1">
            <text:p>5.69</text:p>
          </table:table-cell>
          <table:table-cell office:value-type="float" office:value="2.7400000000000001E-2" table:formula="of:=[.A578]/100" table:style-name="ce1">
            <text:p>0.0274</text:p>
          </table:table-cell>
          <table:table-cell office:value-type="float" office:value="-3.4099999999999998E-2" table:formula="of:=[.B578]/100" table:style-name="ce1">
            <text:p>-0.0341</text:p>
          </table:table-cell>
          <table:table-cell office:value-type="float" office:value="5.6900000000000006E-2" table:formula="of:=[.C578]/100" table:style-name="ce1">
            <text:p>0.0569</text:p>
          </table:table-cell>
          <table:table-cell table:number-columns-repeated="16378"/>
        </table:table-row>
        <table:table-row table:style-name="ro13">
          <table:table-cell office:value-type="float" office:value="3.48" table:style-name="ce1">
            <text:p>3.48</text:p>
          </table:table-cell>
          <table:table-cell office:value-type="float" office:value="-3.1" table:style-name="ce1">
            <text:p>-3.1</text:p>
          </table:table-cell>
          <table:table-cell office:value-type="float" office:value="5.4" table:style-name="ce1">
            <text:p>5.4</text:p>
          </table:table-cell>
          <table:table-cell office:value-type="float" office:value="3.4799999999999998E-2" table:formula="of:=[.A579]/100" table:style-name="ce1">
            <text:p>0.0348</text:p>
          </table:table-cell>
          <table:table-cell office:value-type="float" office:value="-3.1E-2" table:formula="of:=[.B579]/100" table:style-name="ce1">
            <text:p>-0.031</text:p>
          </table:table-cell>
          <table:table-cell office:value-type="float" office:value="5.4000000000000006E-2" table:formula="of:=[.C579]/100" table:style-name="ce1">
            <text:p>0.054</text:p>
          </table:table-cell>
          <table:table-cell table:number-columns-repeated="16378"/>
        </table:table-row>
        <table:table-row table:style-name="ro13">
          <table:table-cell office:value-type="float" office:value="4.59" table:style-name="ce1">
            <text:p>4.59</text:p>
          </table:table-cell>
          <table:table-cell office:value-type="float" office:value="-2.98" table:style-name="ce1">
            <text:p>-2.98</text:p>
          </table:table-cell>
          <table:table-cell office:value-type="float" office:value="5.68" table:style-name="ce1">
            <text:p>5.68</text:p>
          </table:table-cell>
          <table:table-cell office:value-type="float" office:value="4.5899999999999996E-2" table:formula="of:=[.A580]/100" table:style-name="ce1">
            <text:p>0.0459</text:p>
          </table:table-cell>
          <table:table-cell office:value-type="float" office:value="-2.98E-2" table:formula="of:=[.B580]/100" table:style-name="ce1">
            <text:p>-0.0298</text:p>
          </table:table-cell>
          <table:table-cell office:value-type="float" office:value="5.6799999999999996E-2" table:formula="of:=[.C580]/100" table:style-name="ce1">
            <text:p>0.0568</text:p>
          </table:table-cell>
          <table:table-cell table:number-columns-repeated="16378"/>
        </table:table-row>
        <table:table-row table:style-name="ro13">
          <table:table-cell office:value-type="float" office:value="4.2300000000000004" table:style-name="ce1">
            <text:p>4.23</text:p>
          </table:table-cell>
          <table:table-cell office:value-type="float" office:value="-2.96" table:style-name="ce1">
            <text:p>-2.96</text:p>
          </table:table-cell>
          <table:table-cell office:value-type="float" office:value="5.6" table:style-name="ce1">
            <text:p>5.6</text:p>
          </table:table-cell>
          <table:table-cell office:value-type="float" office:value="4.2300000000000004E-2" table:formula="of:=[.A581]/100" table:style-name="ce1">
            <text:p>0.0423</text:p>
          </table:table-cell>
          <table:table-cell office:value-type="float" office:value="-2.9600000000000001E-2" table:formula="of:=[.B581]/100" table:style-name="ce1">
            <text:p>-0.0296</text:p>
          </table:table-cell>
          <table:table-cell office:value-type="float" office:value="5.5999999999999994E-2" table:formula="of:=[.C581]/100" table:style-name="ce1">
            <text:p>0.056</text:p>
          </table:table-cell>
          <table:table-cell table:number-columns-repeated="16378"/>
        </table:table-row>
        <table:table-row table:style-name="ro13">
          <table:table-cell office:value-type="float" office:value="4.79" table:style-name="ce1">
            <text:p>4.79</text:p>
          </table:table-cell>
          <table:table-cell office:value-type="float" office:value="-2.5" table:style-name="ce1">
            <text:p>-2.5</text:p>
          </table:table-cell>
          <table:table-cell office:value-type="float" office:value="6.31" table:style-name="ce1">
            <text:p>6.31</text:p>
          </table:table-cell>
          <table:table-cell office:value-type="float" office:value="4.7899999999999998E-2" table:formula="of:=[.A582]/100" table:style-name="ce1">
            <text:p>0.0479</text:p>
          </table:table-cell>
          <table:table-cell office:value-type="float" office:value="-2.5000000000000001E-2" table:formula="of:=[.B582]/100" table:style-name="ce1">
            <text:p>-0.025</text:p>
          </table:table-cell>
          <table:table-cell office:value-type="float" office:value="6.3099999999999989E-2" table:formula="of:=[.C582]/100" table:style-name="ce1">
            <text:p>0.0631</text:p>
          </table:table-cell>
          <table:table-cell table:number-columns-repeated="16378"/>
        </table:table-row>
        <table:table-row table:style-name="ro13">
          <table:table-cell office:value-type="float" office:value="5.19" table:style-name="ce1">
            <text:p>5.19</text:p>
          </table:table-cell>
          <table:table-cell office:value-type="float" office:value="-2.2400000000000002" table:style-name="ce1">
            <text:p>-2.24</text:p>
          </table:table-cell>
          <table:table-cell office:value-type="float" office:value="7.47" table:style-name="ce1">
            <text:p>7.47</text:p>
          </table:table-cell>
          <table:table-cell office:value-type="float" office:value="5.1900000000000002E-2" table:formula="of:=[.A583]/100" table:style-name="ce1">
            <text:p>0.0519</text:p>
          </table:table-cell>
          <table:table-cell office:value-type="float" office:value="-2.2400000000000003E-2" table:formula="of:=[.B583]/100" table:style-name="ce1">
            <text:p>-0.0224</text:p>
          </table:table-cell>
          <table:table-cell office:value-type="float" office:value="7.4700000000000003E-2" table:formula="of:=[.C583]/100" table:style-name="ce1">
            <text:p>0.0747</text:p>
          </table:table-cell>
          <table:table-cell table:number-columns-repeated="16378"/>
        </table:table-row>
        <table:table-row table:style-name="ro13">
          <table:table-cell office:value-type="float" office:value="5.32" table:style-name="ce1">
            <text:p>5.32</text:p>
          </table:table-cell>
          <table:table-cell office:value-type="float" office:value="-2.33" table:style-name="ce1">
            <text:p>-2.33</text:p>
          </table:table-cell>
          <table:table-cell office:value-type="float" office:value="6.92" table:style-name="ce1">
            <text:p>6.92</text:p>
          </table:table-cell>
          <table:table-cell office:value-type="float" office:value="5.3200000000000004E-2" table:formula="of:=[.A584]/100" table:style-name="ce1">
            <text:p>0.0532</text:p>
          </table:table-cell>
          <table:table-cell office:value-type="float" office:value="-2.3300000000000001E-2" table:formula="of:=[.B584]/100" table:style-name="ce1">
            <text:p>-0.0233</text:p>
          </table:table-cell>
          <table:table-cell office:value-type="float" office:value="6.9199999999999998E-2" table:formula="of:=[.C584]/100" table:style-name="ce1">
            <text:p>0.0692</text:p>
          </table:table-cell>
          <table:table-cell table:number-columns-repeated="16378"/>
        </table:table-row>
        <table:table-row table:style-name="ro13">
          <table:table-cell office:value-type="float" office:value="5.84" table:style-name="ce1">
            <text:p>5.84</text:p>
          </table:table-cell>
          <table:table-cell office:value-type="float" office:value="-1.92" table:style-name="ce1">
            <text:p>-1.92</text:p>
          </table:table-cell>
          <table:table-cell office:value-type="float" office:value="6.97" table:style-name="ce1">
            <text:p>6.97</text:p>
          </table:table-cell>
          <table:table-cell office:value-type="float" office:value="5.8400000000000001E-2" table:formula="of:=[.A585]/100" table:style-name="ce1">
            <text:p>0.0584</text:p>
          </table:table-cell>
          <table:table-cell office:value-type="float" office:value="-1.9199999999999998E-2" table:formula="of:=[.B585]/100" table:style-name="ce1">
            <text:p>-0.0192</text:p>
          </table:table-cell>
          <table:table-cell office:value-type="float" office:value="6.9699999999999998E-2" table:formula="of:=[.C585]/100" table:style-name="ce1">
            <text:p>0.0697</text:p>
          </table:table-cell>
          <table:table-cell table:number-columns-repeated="16378"/>
        </table:table-row>
        <table:table-row table:style-name="ro13">
          <table:table-cell office:value-type="float" office:value="6.11" table:style-name="ce1">
            <text:p>6.11</text:p>
          </table:table-cell>
          <table:table-cell office:value-type="float" office:value="-1.02" table:style-name="ce1">
            <text:p>-1.02</text:p>
          </table:table-cell>
          <table:table-cell office:value-type="float" office:value="7.93" table:style-name="ce1">
            <text:p>7.93</text:p>
          </table:table-cell>
          <table:table-cell office:value-type="float" office:value="6.1100000000000002E-2" table:formula="of:=[.A586]/100" table:style-name="ce1">
            <text:p>0.0611</text:p>
          </table:table-cell>
          <table:table-cell office:value-type="float" office:value="-1.0200000000000001E-2" table:formula="of:=[.B586]/100" table:style-name="ce1">
            <text:p>-0.0102</text:p>
          </table:table-cell>
          <table:table-cell office:value-type="float" office:value="7.9299999999999995E-2" table:formula="of:=[.C586]/100" table:style-name="ce1">
            <text:p>0.0793</text:p>
          </table:table-cell>
          <table:table-cell table:number-columns-repeated="16378"/>
        </table:table-row>
        <table:table-row table:style-name="ro13">
          <table:table-cell office:value-type="float" office:value="5.92" table:style-name="ce1">
            <text:p>5.92</text:p>
          </table:table-cell>
          <table:table-cell office:value-type="float" office:value="-0.43" table:style-name="ce1">
            <text:p>-0.43</text:p>
          </table:table-cell>
          <table:table-cell office:value-type="float" office:value="8.5299999999999994" table:style-name="ce1">
            <text:p>8.53</text:p>
          </table:table-cell>
          <table:table-cell office:value-type="float" office:value="5.9200000000000003E-2" table:formula="of:=[.A587]/100" table:style-name="ce1">
            <text:p>0.0592</text:p>
          </table:table-cell>
          <table:table-cell office:value-type="float" office:value="-4.3E-3" table:formula="of:=[.B587]/100" table:style-name="ce1">
            <text:p>-0.0043</text:p>
          </table:table-cell>
          <table:table-cell office:value-type="float" office:value="8.5299999999999987E-2" table:formula="of:=[.C587]/100" table:style-name="ce1">
            <text:p>0.0853</text:p>
          </table:table-cell>
          <table:table-cell table:number-columns-repeated="16378"/>
        </table:table-row>
        <table:table-row table:style-name="ro13">
          <table:table-cell office:value-type="float" office:value="5.85" table:style-name="ce1">
            <text:p>5.85</text:p>
          </table:table-cell>
          <table:table-cell office:value-type="float" office:value="-0.3" table:style-name="ce1">
            <text:p>-0.3</text:p>
          </table:table-cell>
          <table:table-cell office:value-type="float" office:value="8.7200000000000006" table:style-name="ce1">
            <text:p>8.72</text:p>
          </table:table-cell>
          <table:table-cell office:value-type="float" office:value="5.8499999999999996E-2" table:formula="of:=[.A588]/100" table:style-name="ce1">
            <text:p>0.0585</text:p>
          </table:table-cell>
          <table:table-cell office:value-type="float" office:value="-3.0000000000000001E-3" table:formula="of:=[.B588]/100" table:style-name="ce1">
            <text:p>-0.003</text:p>
          </table:table-cell>
          <table:table-cell office:value-type="float" office:value="8.72E-2" table:formula="of:=[.C588]/100" table:style-name="ce1">
            <text:p>0.0872</text:p>
          </table:table-cell>
          <table:table-cell table:number-columns-repeated="16378"/>
        </table:table-row>
        <table:table-row table:style-name="ro13">
          <table:table-cell office:value-type="float" office:value="4.97" table:style-name="ce1">
            <text:p>4.97</text:p>
          </table:table-cell>
          <table:table-cell office:value-type="float" office:value="-0.53" table:style-name="ce1">
            <text:p>-0.53</text:p>
          </table:table-cell>
          <table:table-cell office:value-type="float" office:value="8.94" table:style-name="ce1">
            <text:p>8.94</text:p>
          </table:table-cell>
          <table:table-cell office:value-type="float" office:value="4.9699999999999994E-2" table:formula="of:=[.A589]/100" table:style-name="ce1">
            <text:p>0.0497</text:p>
          </table:table-cell>
          <table:table-cell office:value-type="float" office:value="-5.3E-3" table:formula="of:=[.B589]/100" table:style-name="ce1">
            <text:p>-0.0053</text:p>
          </table:table-cell>
          <table:table-cell office:value-type="float" office:value="8.9399999999999993E-2" table:formula="of:=[.C589]/100" table:style-name="ce1">
            <text:p>0.0894</text:p>
          </table:table-cell>
          <table:table-cell table:number-columns-repeated="16378"/>
        </table:table-row>
        <table:table-row table:style-name="ro13">
          <table:table-cell office:value-type="float" office:value="4.33" table:style-name="ce1">
            <text:p>4.33</text:p>
          </table:table-cell>
          <table:table-cell office:value-type="float" office:value="-0.56000000000000005" table:style-name="ce1">
            <text:p>-0.56</text:p>
          </table:table-cell>
          <table:table-cell office:value-type="float" office:value="8.84" table:style-name="ce1">
            <text:p>8.84</text:p>
          </table:table-cell>
          <table:table-cell office:value-type="float" office:value="4.3299999999999998E-2" table:formula="of:=[.A590]/100" table:style-name="ce1">
            <text:p>0.0433</text:p>
          </table:table-cell>
          <table:table-cell office:value-type="float" office:value="-5.6000000000000008E-3" table:formula="of:=[.B590]/100" table:style-name="ce1">
            <text:p>-0.0056</text:p>
          </table:table-cell>
          <table:table-cell office:value-type="float" office:value="8.8399999999999992E-2" table:formula="of:=[.C590]/100" table:style-name="ce1">
            <text:p>0.0884</text:p>
          </table:table-cell>
          <table:table-cell table:number-columns-repeated="16378"/>
        </table:table-row>
        <table:table-row table:style-name="ro13">
          <table:table-cell office:value-type="float" office:value="4.93" table:style-name="ce1">
            <text:p>4.93</text:p>
          </table:table-cell>
          <table:table-cell office:value-type="float" office:value="0.5" table:style-name="ce1">
            <text:p>0.5</text:p>
          </table:table-cell>
          <table:table-cell office:value-type="float" office:value="9.39" table:style-name="ce1">
            <text:p>9.39</text:p>
          </table:table-cell>
          <table:table-cell office:value-type="float" office:value="4.9299999999999997E-2" table:formula="of:=[.A591]/100" table:style-name="ce1">
            <text:p>0.0493</text:p>
          </table:table-cell>
          <table:table-cell office:value-type="float" office:value="5.0000000000000001E-3" table:formula="of:=[.B591]/100" table:style-name="ce1">
            <text:p>0.005</text:p>
          </table:table-cell>
          <table:table-cell office:value-type="float" office:value="9.3900000000000011E-2" table:formula="of:=[.C591]/100" table:style-name="ce1">
            <text:p>0.0939</text:p>
          </table:table-cell>
          <table:table-cell table:number-columns-repeated="16378"/>
        </table:table-row>
        <table:table-row table:style-name="ro13">
          <table:table-cell office:value-type="float" office:value="4.32" table:style-name="ce1">
            <text:p>4.32</text:p>
          </table:table-cell>
          <table:table-cell office:value-type="float" office:value="7.0000000000000007E-2" table:style-name="ce1">
            <text:p>0.07</text:p>
          </table:table-cell>
          <table:table-cell office:value-type="float" office:value="8.67" table:style-name="ce1">
            <text:p>8.67</text:p>
          </table:table-cell>
          <table:table-cell office:value-type="float" office:value="4.3200000000000002E-2" table:formula="of:=[.A592]/100" table:style-name="ce1">
            <text:p>0.0432</text:p>
          </table:table-cell>
          <table:table-cell office:value-type="float" office:value="7.000000000000001E-4" table:formula="of:=[.B592]/100" table:style-name="ce1">
            <text:p>0.0007</text:p>
          </table:table-cell>
          <table:table-cell office:value-type="float" office:value="8.6699999999999999E-2" table:formula="of:=[.C592]/100" table:style-name="ce1">
            <text:p>0.0867</text:p>
          </table:table-cell>
          <table:table-cell table:number-columns-repeated="16378"/>
        </table:table-row>
        <table:table-row table:style-name="ro13">
          <table:table-cell office:value-type="float" office:value="3.09" table:style-name="ce1">
            <text:p>3.09</text:p>
          </table:table-cell>
          <table:table-cell office:value-type="float" office:value="-0.95" table:style-name="ce1">
            <text:p>-0.95</text:p>
          </table:table-cell>
          <table:table-cell office:value-type="float" office:value="7.47" table:style-name="ce1">
            <text:p>7.47</text:p>
          </table:table-cell>
          <table:table-cell office:value-type="float" office:value="3.0899999999999997E-2" table:formula="of:=[.A593]/100" table:style-name="ce1">
            <text:p>0.0309</text:p>
          </table:table-cell>
          <table:table-cell office:value-type="float" office:value="-9.4999999999999998E-3" table:formula="of:=[.B593]/100" table:style-name="ce1">
            <text:p>-0.0095</text:p>
          </table:table-cell>
          <table:table-cell office:value-type="float" office:value="7.4700000000000003E-2" table:formula="of:=[.C593]/100" table:style-name="ce1">
            <text:p>0.0747</text:p>
          </table:table-cell>
          <table:table-cell table:number-columns-repeated="16378"/>
        </table:table-row>
        <table:table-row table:style-name="ro13">
          <table:table-cell office:value-type="float" office:value="1.96" table:style-name="ce1">
            <text:p>1.96</text:p>
          </table:table-cell>
          <table:table-cell office:value-type="float" office:value="-1.63" table:style-name="ce1">
            <text:p>-1.63</text:p>
          </table:table-cell>
          <table:table-cell office:value-type="float" office:value="6.27" table:style-name="ce1">
            <text:p>6.27</text:p>
          </table:table-cell>
          <table:table-cell office:value-type="float" office:value="1.9599999999999999E-2" table:formula="of:=[.A594]/100" table:style-name="ce1">
            <text:p>0.0196</text:p>
          </table:table-cell>
          <table:table-cell office:value-type="float" office:value="-1.6299999999999999E-2" table:formula="of:=[.B594]/100" table:style-name="ce1">
            <text:p>-0.0163</text:p>
          </table:table-cell>
          <table:table-cell office:value-type="float" office:value="6.2699999999999992E-2" table:formula="of:=[.C594]/100" table:style-name="ce1">
            <text:p>0.0627</text:p>
          </table:table-cell>
          <table:table-cell table:number-columns-repeated="16378"/>
        </table:table-row>
        <table:table-row table:style-name="ro13">
          <table:table-cell office:value-type="float" office:value="0.94" table:style-name="ce1">
            <text:p>0.94</text:p>
          </table:table-cell>
          <table:table-cell office:value-type="float" office:value="-2.0099999999999998" table:style-name="ce1">
            <text:p>-2.01</text:p>
          </table:table-cell>
          <table:table-cell office:value-type="float" office:value="5.61" table:style-name="ce1">
            <text:p>5.61</text:p>
          </table:table-cell>
          <table:table-cell office:value-type="float" office:value="9.3999999999999986E-3" table:formula="of:=[.A595]/100" table:style-name="ce1">
            <text:p>0.0094</text:p>
          </table:table-cell>
          <table:table-cell office:value-type="float" office:value="-2.0099999999999996E-2" table:formula="of:=[.B595]/100" table:style-name="ce1">
            <text:p>-0.0201</text:p>
          </table:table-cell>
          <table:table-cell office:value-type="float" office:value="5.6100000000000004E-2" table:formula="of:=[.C595]/100" table:style-name="ce1">
            <text:p>0.0561</text:p>
          </table:table-cell>
          <table:table-cell table:number-columns-repeated="16378"/>
        </table:table-row>
        <table:table-row table:style-name="ro13">
          <table:table-cell office:value-type="float" office:value="0.09" table:style-name="ce1">
            <text:p>0.09</text:p>
          </table:table-cell>
          <table:table-cell office:value-type="float" office:value="-2.36" table:style-name="ce1">
            <text:p>-2.36</text:p>
          </table:table-cell>
          <table:table-cell office:value-type="float" office:value="4.24" table:style-name="ce1">
            <text:p>4.24</text:p>
          </table:table-cell>
          <table:table-cell office:value-type="float" office:value="8.9999999999999998E-4" table:formula="of:=[.A596]/100" table:style-name="ce1">
            <text:p>0.0009</text:p>
          </table:table-cell>
          <table:table-cell office:value-type="float" office:value="-2.3599999999999999E-2" table:formula="of:=[.B596]/100" table:style-name="ce1">
            <text:p>-0.0236</text:p>
          </table:table-cell>
          <table:table-cell office:value-type="float" office:value="4.24E-2" table:formula="of:=[.C596]/100" table:style-name="ce1">
            <text:p>0.0424</text:p>
          </table:table-cell>
          <table:table-cell table:number-columns-repeated="16378"/>
        </table:table-row>
        <table:table-row table:style-name="ro13">
          <table:table-cell office:value-type="float" office:value="-0.61" table:style-name="ce1">
            <text:p>-0.61</text:p>
          </table:table-cell>
          <table:table-cell office:value-type="float" office:value="-2.4700000000000002" table:style-name="ce1">
            <text:p>-2.47</text:p>
          </table:table-cell>
          <table:table-cell office:value-type="float" office:value="4.28" table:style-name="ce1">
            <text:p>4.28</text:p>
          </table:table-cell>
          <table:table-cell office:value-type="float" office:value="-6.0999999999999995E-3" table:formula="of:=[.A597]/100" table:style-name="ce1">
            <text:p>-0.0061</text:p>
          </table:table-cell>
          <table:table-cell office:value-type="float" office:value="-2.4700000000000003E-2" table:formula="of:=[.B597]/100" table:style-name="ce1">
            <text:p>-0.0247</text:p>
          </table:table-cell>
          <table:table-cell office:value-type="float" office:value="4.2800000000000005E-2" table:formula="of:=[.C597]/100" table:style-name="ce1">
            <text:p>0.0428</text:p>
          </table:table-cell>
          <table:table-cell table:number-columns-repeated="16378"/>
        </table:table-row>
        <table:table-row table:style-name="ro13">
          <table:table-cell office:value-type="float" office:value="-2.4700000000000002" table:style-name="ce1">
            <text:p>-2.47</text:p>
          </table:table-cell>
          <table:table-cell office:value-type="float" office:value="-3.68" table:style-name="ce1">
            <text:p>-3.68</text:p>
          </table:table-cell>
          <table:table-cell office:value-type="float" office:value="3.85" table:style-name="ce1">
            <text:p>3.85</text:p>
          </table:table-cell>
          <table:table-cell office:value-type="float" office:value="-2.4700000000000003E-2" table:formula="of:=[.A598]/100" table:style-name="ce1">
            <text:p>-0.0247</text:p>
          </table:table-cell>
          <table:table-cell office:value-type="float" office:value="-3.6799999999999999E-2" table:formula="of:=[.B598]/100" table:style-name="ce1">
            <text:p>-0.0368</text:p>
          </table:table-cell>
          <table:table-cell office:value-type="float" office:value="3.85E-2" table:formula="of:=[.C598]/100" table:style-name="ce1">
            <text:p>0.0385</text:p>
          </table:table-cell>
          <table:table-cell table:number-columns-repeated="16378"/>
        </table:table-row>
        <table:table-row table:style-name="ro13">
          <table:table-cell office:value-type="float" office:value="-3.44" table:style-name="ce1">
            <text:p>-3.44</text:p>
          </table:table-cell>
          <table:table-cell office:value-type="float" office:value="-3.87" table:style-name="ce1">
            <text:p>-3.87</text:p>
          </table:table-cell>
          <table:table-cell office:value-type="float" office:value="3.43" table:style-name="ce1">
            <text:p>3.43</text:p>
          </table:table-cell>
          <table:table-cell office:value-type="float" office:value="-3.44E-2" table:formula="of:=[.A599]/100" table:style-name="ce1">
            <text:p>-0.0344</text:p>
          </table:table-cell>
          <table:table-cell office:value-type="float" office:value="-3.8699999999999998E-2" table:formula="of:=[.B599]/100" table:style-name="ce1">
            <text:p>-0.0387</text:p>
          </table:table-cell>
          <table:table-cell office:value-type="float" office:value="3.4300000000000004E-2" table:formula="of:=[.C599]/100" table:style-name="ce1">
            <text:p>0.0343</text:p>
          </table:table-cell>
          <table:table-cell table:number-columns-repeated="16378"/>
        </table:table-row>
        <table:table-row table:style-name="ro13">
          <table:table-cell office:value-type="float" office:value="-3.37" table:style-name="ce1">
            <text:p>-3.37</text:p>
          </table:table-cell>
          <table:table-cell office:value-type="float" office:value="-3.77" table:style-name="ce1">
            <text:p>-3.77</text:p>
          </table:table-cell>
          <table:table-cell office:value-type="float" office:value="3.55" table:style-name="ce1">
            <text:p>3.55</text:p>
          </table:table-cell>
          <table:table-cell office:value-type="float" office:value="-3.3700000000000001E-2" table:formula="of:=[.A600]/100" table:style-name="ce1">
            <text:p>-0.0337</text:p>
          </table:table-cell>
          <table:table-cell office:value-type="float" office:value="-3.7699999999999997E-2" table:formula="of:=[.B600]/100" table:style-name="ce1">
            <text:p>-0.0377</text:p>
          </table:table-cell>
          <table:table-cell office:value-type="float" office:value="3.5499999999999997E-2" table:formula="of:=[.C600]/100" table:style-name="ce1">
            <text:p>0.0355</text:p>
          </table:table-cell>
          <table:table-cell table:number-columns-repeated="16378"/>
        </table:table-row>
        <table:table-row table:style-name="ro13">
          <table:table-cell office:value-type="float" office:value="-2.66" table:style-name="ce1">
            <text:p>-2.66</text:p>
          </table:table-cell>
          <table:table-cell office:value-type="float" office:value="-3.57" table:style-name="ce1">
            <text:p>-3.57</text:p>
          </table:table-cell>
          <table:table-cell office:value-type="float" office:value="4.03" table:style-name="ce1">
            <text:p>4.03</text:p>
          </table:table-cell>
          <table:table-cell office:value-type="float" office:value="-2.6600000000000002E-2" table:formula="of:=[.A601]/100" table:style-name="ce1">
            <text:p>-0.0266</text:p>
          </table:table-cell>
          <table:table-cell office:value-type="float" office:value="-3.5699999999999996E-2" table:formula="of:=[.B601]/100" table:style-name="ce1">
            <text:p>-0.0357</text:p>
          </table:table-cell>
          <table:table-cell office:value-type="float" office:value="4.0300000000000002E-2" table:formula="of:=[.C601]/100" table:style-name="ce1">
            <text:p>0.0403</text:p>
          </table:table-cell>
          <table:table-cell table:number-columns-repeated="16378"/>
        </table:table-row>
        <table:table-row table:style-name="ro13">
          <table:table-cell office:value-type="float" office:value="-1.35" table:style-name="ce1">
            <text:p>-1.35</text:p>
          </table:table-cell>
          <table:table-cell office:value-type="float" office:value="-3.5" table:style-name="ce1">
            <text:p>-3.5</text:p>
          </table:table-cell>
          <table:table-cell office:value-type="float" office:value="4.7699999999999996" table:style-name="ce1">
            <text:p>4.77</text:p>
          </table:table-cell>
          <table:table-cell office:value-type="float" office:value="-1.3500000000000002E-2" table:formula="of:=[.A602]/100" table:style-name="ce1">
            <text:p>-0.0135</text:p>
          </table:table-cell>
          <table:table-cell office:value-type="float" office:value="-3.5000000000000003E-2" table:formula="of:=[.B602]/100" table:style-name="ce1">
            <text:p>-0.035</text:p>
          </table:table-cell>
          <table:table-cell office:value-type="float" office:value="4.7699999999999992E-2" table:formula="of:=[.C602]/100" table:style-name="ce1">
            <text:p>0.0477</text:p>
          </table:table-cell>
          <table:table-cell table:number-columns-repeated="16378"/>
        </table:table-row>
        <table:table-row table:style-name="ro13">
          <table:table-cell office:value-type="float" office:value="0.96" table:style-name="ce1">
            <text:p>0.96</text:p>
          </table:table-cell>
          <table:table-cell office:value-type="float" office:value="-2.2400000000000002" table:style-name="ce1">
            <text:p>-2.24</text:p>
          </table:table-cell>
          <table:table-cell office:value-type="float" office:value="6.26" table:style-name="ce1">
            <text:p>6.26</text:p>
          </table:table-cell>
          <table:table-cell office:value-type="float" office:value="9.5999999999999992E-3" table:formula="of:=[.A603]/100" table:style-name="ce1">
            <text:p>0.0096</text:p>
          </table:table-cell>
          <table:table-cell office:value-type="float" office:value="-2.2400000000000003E-2" table:formula="of:=[.B603]/100" table:style-name="ce1">
            <text:p>-0.0224</text:p>
          </table:table-cell>
          <table:table-cell office:value-type="float" office:value="6.2600000000000003E-2" table:formula="of:=[.C603]/100" table:style-name="ce1">
            <text:p>0.0626</text:p>
          </table:table-cell>
          <table:table-cell table:number-columns-repeated="16378"/>
        </table:table-row>
        <table:table-row table:style-name="ro13">
          <table:table-cell office:value-type="float" office:value="1.51" table:style-name="ce1">
            <text:p>1.51</text:p>
          </table:table-cell>
          <table:table-cell office:value-type="float" office:value="-2.35" table:style-name="ce1">
            <text:p>-2.35</text:p>
          </table:table-cell>
          <table:table-cell office:value-type="float" office:value="6.01" table:style-name="ce1">
            <text:p>6.01</text:p>
          </table:table-cell>
          <table:table-cell office:value-type="float" office:value="1.5100000000000001E-2" table:formula="of:=[.A604]/100" table:style-name="ce1">
            <text:p>0.0151</text:p>
          </table:table-cell>
          <table:table-cell office:value-type="float" office:value="-2.35E-2" table:formula="of:=[.B604]/100" table:style-name="ce1">
            <text:p>-0.0235</text:p>
          </table:table-cell>
          <table:table-cell office:value-type="float" office:value="6.0100000000000001E-2" table:formula="of:=[.C604]/100" table:style-name="ce1">
            <text:p>0.0601</text:p>
          </table:table-cell>
          <table:table-cell table:number-columns-repeated="16378"/>
        </table:table-row>
        <table:table-row table:style-name="ro13">
          <table:table-cell office:value-type="float" office:value="2.56" table:style-name="ce1">
            <text:p>2.56</text:p>
          </table:table-cell>
          <table:table-cell office:value-type="float" office:value="-2.02" table:style-name="ce1">
            <text:p>-2.02</text:p>
          </table:table-cell>
          <table:table-cell office:value-type="float" office:value="6.23" table:style-name="ce1">
            <text:p>6.23</text:p>
          </table:table-cell>
          <table:table-cell office:value-type="float" office:value="2.5600000000000001E-2" table:formula="of:=[.A605]/100" table:style-name="ce1">
            <text:p>0.0256</text:p>
          </table:table-cell>
          <table:table-cell office:value-type="float" office:value="-2.0199999999999999E-2" table:formula="of:=[.B605]/100" table:style-name="ce1">
            <text:p>-0.0202</text:p>
          </table:table-cell>
          <table:table-cell office:value-type="float" office:value="6.2300000000000001E-2" table:formula="of:=[.C605]/100" table:style-name="ce1">
            <text:p>0.0623</text:p>
          </table:table-cell>
          <table:table-cell table:number-columns-repeated="16378"/>
        </table:table-row>
        <table:table-row table:style-name="ro13">
          <table:table-cell office:value-type="float" office:value="3.79" table:style-name="ce1">
            <text:p>3.79</text:p>
          </table:table-cell>
          <table:table-cell office:value-type="float" office:value="-2.11" table:style-name="ce1">
            <text:p>-2.11</text:p>
          </table:table-cell>
          <table:table-cell office:value-type="float" office:value="6.75" table:style-name="ce1">
            <text:p>6.75</text:p>
          </table:table-cell>
          <table:table-cell office:value-type="float" office:value="3.7900000000000003E-2" table:formula="of:=[.A606]/100" table:style-name="ce1">
            <text:p>0.0379</text:p>
          </table:table-cell>
          <table:table-cell office:value-type="float" office:value="-2.1099999999999997E-2" table:formula="of:=[.B606]/100" table:style-name="ce1">
            <text:p>-0.0211</text:p>
          </table:table-cell>
          <table:table-cell office:value-type="float" office:value="6.7500000000000004E-2" table:formula="of:=[.C606]/100" table:style-name="ce1">
            <text:p>0.0675</text:p>
          </table:table-cell>
          <table:table-cell table:number-columns-repeated="16378"/>
        </table:table-row>
        <table:table-row table:style-name="ro13">
          <table:table-cell office:value-type="float" office:value="4.2699999999999996" table:style-name="ce1">
            <text:p>4.27</text:p>
          </table:table-cell>
          <table:table-cell office:value-type="float" office:value="-2.11" table:style-name="ce1">
            <text:p>-2.11</text:p>
          </table:table-cell>
          <table:table-cell office:value-type="float" office:value="4.7699999999999996" table:style-name="ce1">
            <text:p>4.77</text:p>
          </table:table-cell>
          <table:table-cell office:value-type="float" office:value="4.2699999999999995E-2" table:formula="of:=[.A607]/100" table:style-name="ce1">
            <text:p>0.0427</text:p>
          </table:table-cell>
          <table:table-cell office:value-type="float" office:value="-2.1099999999999997E-2" table:formula="of:=[.B607]/100" table:style-name="ce1">
            <text:p>-0.0211</text:p>
          </table:table-cell>
          <table:table-cell office:value-type="float" office:value="4.7699999999999992E-2" table:formula="of:=[.C607]/100" table:style-name="ce1">
            <text:p>0.0477</text:p>
          </table:table-cell>
          <table:table-cell table:number-columns-repeated="16378"/>
        </table:table-row>
        <table:table-row table:style-name="ro13">
          <table:table-cell office:value-type="float" office:value="4.55" table:style-name="ce1">
            <text:p>4.55</text:p>
          </table:table-cell>
          <table:table-cell office:value-type="float" office:value="-2.33" table:style-name="ce1">
            <text:p>-2.33</text:p>
          </table:table-cell>
          <table:table-cell office:value-type="float" office:value="5.83" table:style-name="ce1">
            <text:p>5.83</text:p>
          </table:table-cell>
          <table:table-cell office:value-type="float" office:value="4.5499999999999999E-2" table:formula="of:=[.A608]/100" table:style-name="ce1">
            <text:p>0.0455</text:p>
          </table:table-cell>
          <table:table-cell office:value-type="float" office:value="-2.3300000000000001E-2" table:formula="of:=[.B608]/100" table:style-name="ce1">
            <text:p>-0.0233</text:p>
          </table:table-cell>
          <table:table-cell office:value-type="float" office:value="5.8299999999999998E-2" table:formula="of:=[.C608]/100" table:style-name="ce1">
            <text:p>0.0583</text:p>
          </table:table-cell>
          <table:table-cell table:number-columns-repeated="16378"/>
        </table:table-row>
        <table:table-row table:style-name="ro13">
          <table:table-cell office:value-type="float" office:value="3.76" table:style-name="ce1">
            <text:p>3.76</text:p>
          </table:table-cell>
          <table:table-cell office:value-type="float" office:value="-3.24" table:style-name="ce1">
            <text:p>-3.24</text:p>
          </table:table-cell>
          <table:table-cell office:value-type="float" office:value="4.7" table:style-name="ce1">
            <text:p>4.7</text:p>
          </table:table-cell>
          <table:table-cell office:value-type="float" office:value="3.7599999999999995E-2" table:formula="of:=[.A609]/100" table:style-name="ce1">
            <text:p>0.0376</text:p>
          </table:table-cell>
          <table:table-cell office:value-type="float" office:value="-3.2400000000000005E-2" table:formula="of:=[.B609]/100" table:style-name="ce1">
            <text:p>-0.0324</text:p>
          </table:table-cell>
          <table:table-cell office:value-type="float" office:value="4.7E-2" table:formula="of:=[.C609]/100" table:style-name="ce1">
            <text:p>0.047</text:p>
          </table:table-cell>
          <table:table-cell table:number-columns-repeated="16378"/>
        </table:table-row>
        <table:table-row table:style-name="ro13">
          <table:table-cell office:value-type="float" office:value="2.87" table:style-name="ce1">
            <text:p>2.87</text:p>
          </table:table-cell>
          <table:table-cell office:value-type="float" office:value="-4.3899999999999997" table:style-name="ce1">
            <text:p>-4.39</text:p>
          </table:table-cell>
          <table:table-cell office:value-type="float" office:value="3.59" table:style-name="ce1">
            <text:p>3.59</text:p>
          </table:table-cell>
          <table:table-cell office:value-type="float" office:value="2.87E-2" table:formula="of:=[.A610]/100" table:style-name="ce1">
            <text:p>0.0287</text:p>
          </table:table-cell>
          <table:table-cell office:value-type="float" office:value="-4.3899999999999995E-2" table:formula="of:=[.B610]/100" table:style-name="ce1">
            <text:p>-0.0439</text:p>
          </table:table-cell>
          <table:table-cell office:value-type="float" office:value="3.5900000000000001E-2" table:formula="of:=[.C610]/100" table:style-name="ce1">
            <text:p>0.0359</text:p>
          </table:table-cell>
          <table:table-cell table:number-columns-repeated="16378"/>
        </table:table-row>
        <table:table-row table:style-name="ro13">
          <table:table-cell office:value-type="float" office:value="3.54" table:style-name="ce1">
            <text:p>3.54</text:p>
          </table:table-cell>
          <table:table-cell office:value-type="float" office:value="-4.3" table:style-name="ce1">
            <text:p>-4.3</text:p>
          </table:table-cell>
          <table:table-cell office:value-type="float" office:value="3.47" table:style-name="ce1">
            <text:p>3.47</text:p>
          </table:table-cell>
          <table:table-cell office:value-type="float" office:value="3.5400000000000001E-2" table:formula="of:=[.A611]/100" table:style-name="ce1">
            <text:p>0.0354</text:p>
          </table:table-cell>
          <table:table-cell office:value-type="float" office:value="-4.2999999999999997E-2" table:formula="of:=[.B611]/100" table:style-name="ce1">
            <text:p>-0.043</text:p>
          </table:table-cell>
          <table:table-cell office:value-type="float" office:value="3.4700000000000002E-2" table:formula="of:=[.C611]/100" table:style-name="ce1">
            <text:p>0.0347</text:p>
          </table:table-cell>
          <table:table-cell table:number-columns-repeated="16378"/>
        </table:table-row>
        <table:table-row table:style-name="ro13">
          <table:table-cell office:value-type="float" office:value="3.71" table:style-name="ce1">
            <text:p>3.71</text:p>
          </table:table-cell>
          <table:table-cell office:value-type="float" office:value="-5.0199999999999996" table:style-name="ce1">
            <text:p>-5.02</text:p>
          </table:table-cell>
          <table:table-cell office:value-type="float" office:value="3.71" table:style-name="ce1">
            <text:p>3.71</text:p>
          </table:table-cell>
          <table:table-cell office:value-type="float" office:value="3.7100000000000001E-2" table:formula="of:=[.A612]/100" table:style-name="ce1">
            <text:p>0.0371</text:p>
          </table:table-cell>
          <table:table-cell office:value-type="float" office:value="-5.0199999999999995E-2" table:formula="of:=[.B612]/100" table:style-name="ce1">
            <text:p>-0.0502</text:p>
          </table:table-cell>
          <table:table-cell office:value-type="float" office:value="3.7100000000000001E-2" table:formula="of:=[.C612]/100" table:style-name="ce1">
            <text:p>0.0371</text:p>
          </table:table-cell>
          <table:table-cell table:number-columns-repeated="16378"/>
        </table:table-row>
        <table:table-row table:style-name="ro13">
          <table:table-cell office:value-type="float" office:value="2.96" table:style-name="ce1">
            <text:p>2.96</text:p>
          </table:table-cell>
          <table:table-cell office:value-type="float" office:value="-5.13" table:style-name="ce1">
            <text:p>-5.13</text:p>
          </table:table-cell>
          <table:table-cell office:value-type="float" office:value="3.5" table:style-name="ce1">
            <text:p>3.5</text:p>
          </table:table-cell>
          <table:table-cell office:value-type="float" office:value="2.9600000000000001E-2" table:formula="of:=[.A613]/100" table:style-name="ce1">
            <text:p>0.0296</text:p>
          </table:table-cell>
          <table:table-cell office:value-type="float" office:value="-5.1299999999999998E-2" table:formula="of:=[.B613]/100" table:style-name="ce1">
            <text:p>-0.0513</text:p>
          </table:table-cell>
          <table:table-cell office:value-type="float" office:value="3.5000000000000003E-2" table:formula="of:=[.C613]/100" table:style-name="ce1">
            <text:p>0.035</text:p>
          </table:table-cell>
          <table:table-cell table:number-columns-repeated="16378"/>
        </table:table-row>
        <table:table-row table:style-name="ro13">
          <table:table-cell office:value-type="float" office:value="3.04" table:style-name="ce1">
            <text:p>3.04</text:p>
          </table:table-cell>
          <table:table-cell office:value-type="float" office:value="-5.53" table:style-name="ce1">
            <text:p>-5.53</text:p>
          </table:table-cell>
          <table:table-cell office:value-type="float" office:value="7.47" table:style-name="ce1">
            <text:p>7.47</text:p>
          </table:table-cell>
          <table:table-cell office:value-type="float" office:value="3.04E-2" table:formula="of:=[.A614]/100" table:style-name="ce1">
            <text:p>0.0304</text:p>
          </table:table-cell>
          <table:table-cell office:value-type="float" office:value="-5.5300000000000002E-2" table:formula="of:=[.B614]/100" table:style-name="ce1">
            <text:p>-0.0553</text:p>
          </table:table-cell>
          <table:table-cell office:value-type="float" office:value="7.4700000000000003E-2" table:formula="of:=[.C614]/100" table:style-name="ce1">
            <text:p>0.0747</text:p>
          </table:table-cell>
          <table:table-cell table:number-columns-repeated="16378"/>
        </table:table-row>
        <table:table-row table:style-name="ro13">
          <table:table-cell office:value-type="float" office:value="3.61" table:style-name="ce1">
            <text:p>3.61</text:p>
          </table:table-cell>
          <table:table-cell office:value-type="float" office:value="-5.1100000000000003" table:style-name="ce1">
            <text:p>-5.11</text:p>
          </table:table-cell>
          <table:table-cell office:value-type="float" office:value="6.35" table:style-name="ce1">
            <text:p>6.35</text:p>
          </table:table-cell>
          <table:table-cell office:value-type="float" office:value="3.61E-2" table:formula="of:=[.A615]/100" table:style-name="ce1">
            <text:p>0.0361</text:p>
          </table:table-cell>
          <table:table-cell office:value-type="float" office:value="-5.1100000000000007E-2" table:formula="of:=[.B615]/100" table:style-name="ce1">
            <text:p>-0.0511</text:p>
          </table:table-cell>
          <table:table-cell office:value-type="float" office:value="6.3500000000000001E-2" table:formula="of:=[.C615]/100" table:style-name="ce1">
            <text:p>0.0635</text:p>
          </table:table-cell>
          <table:table-cell table:number-columns-repeated="16378"/>
        </table:table-row>
        <table:table-row table:style-name="ro13">
          <table:table-cell office:value-type="float" office:value="4.2300000000000004" table:style-name="ce1">
            <text:p>4.23</text:p>
          </table:table-cell>
          <table:table-cell office:value-type="float" office:value="-3.95" table:style-name="ce1">
            <text:p>-3.95</text:p>
          </table:table-cell>
          <table:table-cell office:value-type="float" office:value="7.16" table:style-name="ce1">
            <text:p>7.16</text:p>
          </table:table-cell>
          <table:table-cell office:value-type="float" office:value="4.2300000000000004E-2" table:formula="of:=[.A616]/100" table:style-name="ce1">
            <text:p>0.0423</text:p>
          </table:table-cell>
          <table:table-cell office:value-type="float" office:value="-3.95E-2" table:formula="of:=[.B616]/100" table:style-name="ce1">
            <text:p>-0.0395</text:p>
          </table:table-cell>
          <table:table-cell office:value-type="float" office:value="7.1599999999999997E-2" table:formula="of:=[.C616]/100" table:style-name="ce1">
            <text:p>0.0716</text:p>
          </table:table-cell>
          <table:table-cell table:number-columns-repeated="16378"/>
        </table:table-row>
        <table:table-row table:style-name="ro13">
          <table:table-cell office:value-type="float" office:value="3.31" table:style-name="ce1">
            <text:p>3.31</text:p>
          </table:table-cell>
          <table:table-cell office:value-type="float" office:value="-3.59" table:style-name="ce1">
            <text:p>-3.59</text:p>
          </table:table-cell>
          <table:table-cell office:value-type="float" office:value="8.06" table:style-name="ce1">
            <text:p>8.06</text:p>
          </table:table-cell>
          <table:table-cell office:value-type="float" office:value="3.3099999999999997E-2" table:formula="of:=[.A617]/100" table:style-name="ce1">
            <text:p>0.0331</text:p>
          </table:table-cell>
          <table:table-cell office:value-type="float" office:value="-3.5900000000000001E-2" table:formula="of:=[.B617]/100" table:style-name="ce1">
            <text:p>-0.0359</text:p>
          </table:table-cell>
          <table:table-cell office:value-type="float" office:value="8.0600000000000005E-2" table:formula="of:=[.C617]/100" table:style-name="ce1">
            <text:p>0.0806</text:p>
          </table:table-cell>
          <table:table-cell table:number-columns-repeated="16378"/>
        </table:table-row>
        <table:table-row table:style-name="ro13">
          <table:table-cell office:value-type="float" office:value="-0.42" table:style-name="ce1">
            <text:p>-0.42</text:p>
          </table:table-cell>
          <table:table-cell office:value-type="float" office:value="-2.69" table:style-name="ce1">
            <text:p>-2.69</text:p>
          </table:table-cell>
          <table:table-cell office:value-type="float" office:value="8.16" table:style-name="ce1">
            <text:p>8.16</text:p>
          </table:table-cell>
          <table:table-cell office:value-type="float" office:value="-4.1999999999999997E-3" table:formula="of:=[.A618]/100" table:style-name="ce1">
            <text:p>-0.0042</text:p>
          </table:table-cell>
          <table:table-cell office:value-type="float" office:value="-2.69E-2" table:formula="of:=[.B618]/100" table:style-name="ce1">
            <text:p>-0.0269</text:p>
          </table:table-cell>
          <table:table-cell office:value-type="float" office:value="8.1600000000000006E-2" table:formula="of:=[.C618]/100" table:style-name="ce1">
            <text:p>0.0816</text:p>
          </table:table-cell>
          <table:table-cell table:number-columns-repeated="16378"/>
        </table:table-row>
        <table:table-row table:style-name="ro13">
          <table:table-cell office:value-type="float" office:value="-12.12" table:style-name="ce1">
            <text:p>-12.12</text:p>
          </table:table-cell>
          <table:table-cell office:value-type="float" office:value="0.01" table:style-name="ce1">
            <text:p>0.01</text:p>
          </table:table-cell>
          <table:table-cell office:value-type="float" office:value="7.3" table:style-name="ce1">
            <text:p>7.3</text:p>
          </table:table-cell>
          <table:table-cell office:value-type="float" office:value="-0.12119999999999999" table:formula="of:=[.A619]/100" table:style-name="ce1">
            <text:p>-0.1212</text:p>
          </table:table-cell>
          <table:table-cell office:value-type="float" office:value="1E-4" table:formula="of:=[.B619]/100" table:style-name="ce1">
            <text:p>0.0001</text:p>
          </table:table-cell>
          <table:table-cell office:value-type="float" office:value="7.2999999999999995E-2" table:formula="of:=[.C619]/100" table:style-name="ce1">
            <text:p>0.073</text:p>
          </table:table-cell>
          <table:table-cell table:number-columns-repeated="16378"/>
        </table:table-row>
        <table:table-row table:style-name="ro13">
          <table:table-cell office:value-type="float" office:value="-25.16" table:style-name="ce1">
            <text:p>-25.16</text:p>
          </table:table-cell>
          <table:table-cell office:value-type="float" office:value="2.16" table:style-name="ce1">
            <text:p>2.16</text:p>
          </table:table-cell>
          <table:table-cell office:value-type="float" office:value="6.23" table:style-name="ce1">
            <text:p>6.23</text:p>
          </table:table-cell>
          <table:table-cell office:value-type="float" office:value="-0.25159999999999999" table:formula="of:=[.A620]/100" table:style-name="ce1">
            <text:p>-0.2516</text:p>
          </table:table-cell>
          <table:table-cell office:value-type="float" office:value="2.1600000000000001E-2" table:formula="of:=[.B620]/100" table:style-name="ce1">
            <text:p>0.0216</text:p>
          </table:table-cell>
          <table:table-cell office:value-type="float" office:value="6.2300000000000001E-2" table:formula="of:=[.C620]/100" table:style-name="ce1">
            <text:p>0.0623</text:p>
          </table:table-cell>
          <table:table-cell table:number-columns-repeated="16378"/>
        </table:table-row>
        <table:table-row table:style-name="ro13">
          <table:table-cell office:value-type="float" office:value="-39.24" table:style-name="ce1">
            <text:p>-39.24</text:p>
          </table:table-cell>
          <table:table-cell office:value-type="float" office:value="3.98" table:style-name="ce1">
            <text:p>3.98</text:p>
          </table:table-cell>
          <table:table-cell office:value-type="float" office:value="5.52" table:style-name="ce1">
            <text:p>5.52</text:p>
          </table:table-cell>
          <table:table-cell office:value-type="float" office:value="-0.39240000000000003" table:formula="of:=[.A621]/100" table:style-name="ce1">
            <text:p>-0.3924</text:p>
          </table:table-cell>
          <table:table-cell office:value-type="float" office:value="3.9800000000000002E-2" table:formula="of:=[.B621]/100" table:style-name="ce1">
            <text:p>0.0398</text:p>
          </table:table-cell>
          <table:table-cell office:value-type="float" office:value="5.5199999999999999E-2" table:formula="of:=[.C621]/100" table:style-name="ce1">
            <text:p>0.0552</text:p>
          </table:table-cell>
          <table:table-cell table:number-columns-repeated="16378"/>
        </table:table-row>
        <table:table-row table:style-name="ro13">
          <table:table-cell office:value-type="float" office:value="-54.33" table:style-name="ce1">
            <text:p>-54.33</text:p>
          </table:table-cell>
          <table:table-cell office:value-type="float" office:value="5.25" table:style-name="ce1">
            <text:p>5.25</text:p>
          </table:table-cell>
          <table:table-cell office:value-type="float" office:value="4.34" table:style-name="ce1">
            <text:p>4.34</text:p>
          </table:table-cell>
          <table:table-cell office:value-type="float" office:value="-0.54330000000000001" table:formula="of:=[.A622]/100" table:style-name="ce1">
            <text:p>-0.5433</text:p>
          </table:table-cell>
          <table:table-cell office:value-type="float" office:value="5.2499999999999998E-2" table:formula="of:=[.B622]/100" table:style-name="ce1">
            <text:p>0.0525</text:p>
          </table:table-cell>
          <table:table-cell office:value-type="float" office:value="4.3400000000000001E-2" table:formula="of:=[.C622]/100" table:style-name="ce1">
            <text:p>0.0434</text:p>
          </table:table-cell>
          <table:table-cell table:number-columns-repeated="16378"/>
        </table:table-row>
        <table:table-row table:style-name="ro13">
          <table:table-cell office:value-type="float" office:value="-57.65" table:style-name="ce1">
            <text:p>-57.65</text:p>
          </table:table-cell>
          <table:table-cell office:value-type="float" office:value="5.05" table:style-name="ce1">
            <text:p>5.05</text:p>
          </table:table-cell>
          <table:table-cell office:value-type="float" office:value="-0.12" table:style-name="ce1">
            <text:p>-0.12</text:p>
          </table:table-cell>
          <table:table-cell office:value-type="float" office:value="-0.57650000000000001" table:formula="of:=[.A623]/100" table:style-name="ce1">
            <text:p>-0.5765</text:p>
          </table:table-cell>
          <table:table-cell office:value-type="float" office:value="5.0499999999999996E-2" table:formula="of:=[.B623]/100" table:style-name="ce1">
            <text:p>0.0505</text:p>
          </table:table-cell>
          <table:table-cell office:value-type="float" office:value="-1.1999999999999999E-3" table:formula="of:=[.C623]/100" table:style-name="ce1">
            <text:p>-0.0012</text:p>
          </table:table-cell>
          <table:table-cell table:number-columns-repeated="16378"/>
        </table:table-row>
        <table:table-row table:style-name="ro13">
          <table:table-cell office:value-type="float" office:value="-57.8" table:style-name="ce1">
            <text:p>-57.8</text:p>
          </table:table-cell>
          <table:table-cell office:value-type="float" office:value="3.64" table:style-name="ce1">
            <text:p>3.64</text:p>
          </table:table-cell>
          <table:table-cell office:value-type="float" office:value="-1.62" table:style-name="ce1">
            <text:p>-1.62</text:p>
          </table:table-cell>
          <table:table-cell office:value-type="float" office:value="-0.57799999999999996" table:formula="of:=[.A624]/100" table:style-name="ce1">
            <text:p>-0.578</text:p>
          </table:table-cell>
          <table:table-cell office:value-type="float" office:value="3.6400000000000002E-2" table:formula="of:=[.B624]/100" table:style-name="ce1">
            <text:p>0.0364</text:p>
          </table:table-cell>
          <table:table-cell office:value-type="float" office:value="-1.6200000000000003E-2" table:formula="of:=[.C624]/100" table:style-name="ce1">
            <text:p>-0.0162</text:p>
          </table:table-cell>
          <table:table-cell table:number-columns-repeated="16378"/>
        </table:table-row>
        <table:table-row table:style-name="ro13">
          <table:table-cell office:value-type="float" office:value="-55.3" table:style-name="ce1">
            <text:p>-55.3</text:p>
          </table:table-cell>
          <table:table-cell office:value-type="float" office:value="2.1800000000000002" table:style-name="ce1">
            <text:p>2.18</text:p>
          </table:table-cell>
          <table:table-cell office:value-type="float" office:value="-2.46" table:style-name="ce1">
            <text:p>-2.46</text:p>
          </table:table-cell>
          <table:table-cell office:value-type="float" office:value="-0.55299999999999994" table:formula="of:=[.A625]/100" table:style-name="ce1">
            <text:p>-0.553</text:p>
          </table:table-cell>
          <table:table-cell office:value-type="float" office:value="2.18E-2" table:formula="of:=[.B625]/100" table:style-name="ce1">
            <text:p>0.0218</text:p>
          </table:table-cell>
          <table:table-cell office:value-type="float" office:value="-2.46E-2" table:formula="of:=[.C625]/100" table:style-name="ce1">
            <text:p>-0.0246</text:p>
          </table:table-cell>
          <table:table-cell table:number-columns-repeated="16378"/>
        </table:table-row>
        <table:table-row table:style-name="ro13">
          <table:table-cell office:value-type="float" office:value="-44.17" table:style-name="ce1">
            <text:p>-44.17</text:p>
          </table:table-cell>
          <table:table-cell office:value-type="float" office:value="-0.13" table:style-name="ce1">
            <text:p>-0.13</text:p>
          </table:table-cell>
          <table:table-cell office:value-type="float" office:value="-1.85" table:style-name="ce1">
            <text:p>-1.85</text:p>
          </table:table-cell>
          <table:table-cell office:value-type="float" office:value="-0.44170000000000004" table:formula="of:=[.A626]/100" table:style-name="ce1">
            <text:p>-0.4417</text:p>
          </table:table-cell>
          <table:table-cell office:value-type="float" office:value="-1.2999999999999999E-3" table:formula="of:=[.B626]/100" table:style-name="ce1">
            <text:p>-0.0013</text:p>
          </table:table-cell>
          <table:table-cell office:value-type="float" office:value="-1.8500000000000003E-2" table:formula="of:=[.C626]/100" table:style-name="ce1">
            <text:p>-0.0185</text:p>
          </table:table-cell>
          <table:table-cell table:number-columns-repeated="16378"/>
        </table:table-row>
        <table:table-row table:style-name="ro13">
          <table:table-cell office:value-type="float" office:value="-30.86" table:style-name="ce1">
            <text:p>-30.86</text:p>
          </table:table-cell>
          <table:table-cell office:value-type="float" office:value="-2.15" table:style-name="ce1">
            <text:p>-2.15</text:p>
          </table:table-cell>
          <table:table-cell office:value-type="float" office:value="-0.27" table:style-name="ce1">
            <text:p>-0.27</text:p>
          </table:table-cell>
          <table:table-cell office:value-type="float" office:value="-0.30859999999999999" table:formula="of:=[.A627]/100" table:style-name="ce1">
            <text:p>-0.3086</text:p>
          </table:table-cell>
          <table:table-cell office:value-type="float" office:value="-2.1499999999999998E-2" table:formula="of:=[.B627]/100" table:style-name="ce1">
            <text:p>-0.0215</text:p>
          </table:table-cell>
          <table:table-cell office:value-type="float" office:value="-2.7000000000000001E-3" table:formula="of:=[.C627]/100" table:style-name="ce1">
            <text:p>-0.0027</text:p>
          </table:table-cell>
          <table:table-cell table:number-columns-repeated="16378"/>
        </table:table-row>
        <table:table-row table:style-name="ro13">
          <table:table-cell office:value-type="float" office:value="-17.309999999999999" table:style-name="ce1">
            <text:p>-17.31</text:p>
          </table:table-cell>
          <table:table-cell office:value-type="float" office:value="-4.1900000000000004" table:style-name="ce1">
            <text:p>-4.19</text:p>
          </table:table-cell>
          <table:table-cell office:value-type="float" office:value="-1.67" table:style-name="ce1">
            <text:p>-1.67</text:p>
          </table:table-cell>
          <table:table-cell office:value-type="float" office:value="-0.17309999999999998" table:formula="of:=[.A628]/100" table:style-name="ce1">
            <text:p>-0.1731</text:p>
          </table:table-cell>
          <table:table-cell office:value-type="float" office:value="-4.1900000000000007E-2" table:formula="of:=[.B628]/100" table:style-name="ce1">
            <text:p>-0.0419</text:p>
          </table:table-cell>
          <table:table-cell office:value-type="float" office:value="-1.67E-2" table:formula="of:=[.C628]/100" table:style-name="ce1">
            <text:p>-0.0167</text:p>
          </table:table-cell>
          <table:table-cell table:number-columns-repeated="16378"/>
        </table:table-row>
        <table:table-row table:style-name="ro13">
          <table:table-cell office:value-type="float" office:value="-3.31" table:style-name="ce1">
            <text:p>-3.31</text:p>
          </table:table-cell>
          <table:table-cell office:value-type="float" office:value="-6.05" table:style-name="ce1">
            <text:p>-6.05</text:p>
          </table:table-cell>
          <table:table-cell office:value-type="float" office:value="-0.8" table:style-name="ce1">
            <text:p>-0.8</text:p>
          </table:table-cell>
          <table:table-cell office:value-type="float" office:value="-3.3099999999999997E-2" table:formula="of:=[.A629]/100" table:style-name="ce1">
            <text:p>-0.0331</text:p>
          </table:table-cell>
          <table:table-cell office:value-type="float" office:value="-6.0499999999999998E-2" table:formula="of:=[.B629]/100" table:style-name="ce1">
            <text:p>-0.0605</text:p>
          </table:table-cell>
          <table:table-cell office:value-type="float" office:value="-8.0000000000000002E-3" table:formula="of:=[.C629]/100" table:style-name="ce1">
            <text:p>-0.008</text:p>
          </table:table-cell>
          <table:table-cell table:number-columns-repeated="16378"/>
        </table:table-row>
        <table:table-row table:style-name="ro13">
          <table:table-cell office:value-type="float" office:value="-0.65" table:style-name="ce1">
            <text:p>-0.65</text:p>
          </table:table-cell>
          <table:table-cell office:value-type="float" office:value="-6.05" table:style-name="ce1">
            <text:p>-6.05</text:p>
          </table:table-cell>
          <table:table-cell office:value-type="float" office:value="3.5" table:style-name="ce1">
            <text:p>3.5</text:p>
          </table:table-cell>
          <table:table-cell office:value-type="float" office:value="-6.5000000000000006E-3" table:formula="of:=[.A630]/100" table:style-name="ce1">
            <text:p>-0.0065</text:p>
          </table:table-cell>
          <table:table-cell office:value-type="float" office:value="-6.0499999999999998E-2" table:formula="of:=[.B630]/100" table:style-name="ce1">
            <text:p>-0.0605</text:p>
          </table:table-cell>
          <table:table-cell office:value-type="float" office:value="3.5000000000000003E-2" table:formula="of:=[.C630]/100" table:style-name="ce1">
            <text:p>0.035</text:p>
          </table:table-cell>
          <table:table-cell table:number-columns-repeated="16378"/>
        </table:table-row>
        <table:table-row table:style-name="ro13">
          <table:table-cell office:value-type="float" office:value="-0.65" table:style-name="ce1">
            <text:p>-0.65</text:p>
          </table:table-cell>
          <table:table-cell office:value-type="float" office:value="-5.26" table:style-name="ce1">
            <text:p>-5.26</text:p>
          </table:table-cell>
          <table:table-cell office:value-type="float" office:value="3.59" table:style-name="ce1">
            <text:p>3.59</text:p>
          </table:table-cell>
          <table:table-cell office:value-type="float" office:value="-6.5000000000000006E-3" table:formula="of:=[.A631]/100" table:style-name="ce1">
            <text:p>-0.0065</text:p>
          </table:table-cell>
          <table:table-cell office:value-type="float" office:value="-5.2600000000000001E-2" table:formula="of:=[.B631]/100" table:style-name="ce1">
            <text:p>-0.0526</text:p>
          </table:table-cell>
          <table:table-cell office:value-type="float" office:value="3.5900000000000001E-2" table:formula="of:=[.C631]/100" table:style-name="ce1">
            <text:p>0.0359</text:p>
          </table:table-cell>
          <table:table-cell table:number-columns-repeated="16378"/>
        </table:table-row>
        <table:table-row table:style-name="ro13">
          <table:table-cell office:value-type="float" office:value="0.53" table:style-name="ce1">
            <text:p>0.53</text:p>
          </table:table-cell>
          <table:table-cell office:value-type="float" office:value="-3.99" table:style-name="ce1">
            <text:p>-3.99</text:p>
          </table:table-cell>
          <table:table-cell office:value-type="float" office:value="4.78" table:style-name="ce1">
            <text:p>4.78</text:p>
          </table:table-cell>
          <table:table-cell office:value-type="float" office:value="5.3E-3" table:formula="of:=[.A632]/100" table:style-name="ce1">
            <text:p>0.0053</text:p>
          </table:table-cell>
          <table:table-cell office:value-type="float" office:value="-3.9900000000000005E-2" table:formula="of:=[.B632]/100" table:style-name="ce1">
            <text:p>-0.0399</text:p>
          </table:table-cell>
          <table:table-cell office:value-type="float" office:value="4.7800000000000002E-2" table:formula="of:=[.C632]/100" table:style-name="ce1">
            <text:p>0.0478</text:p>
          </table:table-cell>
          <table:table-cell table:number-columns-repeated="16378"/>
        </table:table-row>
        <table:table-row table:style-name="ro13">
          <table:table-cell office:value-type="float" office:value="0.8" table:style-name="ce1">
            <text:p>0.8</text:p>
          </table:table-cell>
          <table:table-cell office:value-type="float" office:value="-3.86" table:style-name="ce1">
            <text:p>-3.86</text:p>
          </table:table-cell>
          <table:table-cell office:value-type="float" office:value="5.34" table:style-name="ce1">
            <text:p>5.34</text:p>
          </table:table-cell>
          <table:table-cell office:value-type="float" office:value="8.0000000000000002E-3" table:formula="of:=[.A633]/100" table:style-name="ce1">
            <text:p>0.008</text:p>
          </table:table-cell>
          <table:table-cell office:value-type="float" office:value="-3.8599999999999995E-2" table:formula="of:=[.B633]/100" table:style-name="ce1">
            <text:p>-0.0386</text:p>
          </table:table-cell>
          <table:table-cell office:value-type="float" office:value="5.3399999999999996E-2" table:formula="of:=[.C633]/100" table:style-name="ce1">
            <text:p>0.0534</text:p>
          </table:table-cell>
          <table:table-cell table:number-columns-repeated="16378"/>
        </table:table-row>
        <table:table-row table:style-name="ro13">
          <table:table-cell office:value-type="float" office:value="0.14000000000000001" table:style-name="ce1">
            <text:p>0.14</text:p>
          </table:table-cell>
          <table:table-cell office:value-type="float" office:value="-3.84" table:style-name="ce1">
            <text:p>-3.84</text:p>
          </table:table-cell>
          <table:table-cell office:value-type="float" office:value="4.88" table:style-name="ce1">
            <text:p>4.88</text:p>
          </table:table-cell>
          <table:table-cell office:value-type="float" office:value="1.4000000000000002E-3" table:formula="of:=[.A634]/100" table:style-name="ce1">
            <text:p>0.0014</text:p>
          </table:table-cell>
          <table:table-cell office:value-type="float" office:value="-3.8399999999999997E-2" table:formula="of:=[.B634]/100" table:style-name="ce1">
            <text:p>-0.0384</text:p>
          </table:table-cell>
          <table:table-cell office:value-type="float" office:value="4.8799999999999996E-2" table:formula="of:=[.C634]/100" table:style-name="ce1">
            <text:p>0.0488</text:p>
          </table:table-cell>
          <table:table-cell table:number-columns-repeated="16378"/>
        </table:table-row>
        <table:table-row table:style-name="ro13">
          <table:table-cell office:value-type="float" office:value="-0.13" table:style-name="ce1">
            <text:p>-0.13</text:p>
          </table:table-cell>
          <table:table-cell office:value-type="float" office:value="-3.39" table:style-name="ce1">
            <text:p>-3.39</text:p>
          </table:table-cell>
          <table:table-cell office:value-type="float" office:value="7.15" table:style-name="ce1">
            <text:p>7.15</text:p>
          </table:table-cell>
          <table:table-cell office:value-type="float" office:value="-1.2999999999999999E-3" table:formula="of:=[.A635]/100" table:style-name="ce1">
            <text:p>-0.0013</text:p>
          </table:table-cell>
          <table:table-cell office:value-type="float" office:value="-3.39E-2" table:formula="of:=[.B635]/100" table:style-name="ce1">
            <text:p>-0.0339</text:p>
          </table:table-cell>
          <table:table-cell office:value-type="float" office:value="7.1500000000000008E-2" table:formula="of:=[.C635]/100" table:style-name="ce1">
            <text:p>0.0715</text:p>
          </table:table-cell>
          <table:table-cell table:number-columns-repeated="16378"/>
        </table:table-row>
        <table:table-row table:style-name="ro13">
          <table:table-cell office:value-type="float" office:value="-0.46" table:style-name="ce1">
            <text:p>-0.46</text:p>
          </table:table-cell>
          <table:table-cell office:value-type="float" office:value="-3.09" table:style-name="ce1">
            <text:p>-3.09</text:p>
          </table:table-cell>
          <table:table-cell office:value-type="float" office:value="7.88" table:style-name="ce1">
            <text:p>7.88</text:p>
          </table:table-cell>
          <table:table-cell office:value-type="float" office:value="-4.5999999999999999E-3" table:formula="of:=[.A636]/100" table:style-name="ce1">
            <text:p>-0.0046</text:p>
          </table:table-cell>
          <table:table-cell office:value-type="float" office:value="-3.0899999999999997E-2" table:formula="of:=[.B636]/100" table:style-name="ce1">
            <text:p>-0.0309</text:p>
          </table:table-cell>
          <table:table-cell office:value-type="float" office:value="7.8799999999999995E-2" table:formula="of:=[.C636]/100" table:style-name="ce1">
            <text:p>0.0788</text:p>
          </table:table-cell>
          <table:table-cell table:number-columns-repeated="16378"/>
        </table:table-row>
        <table:table-row table:style-name="ro13">
          <table:table-cell office:value-type="float" office:value="-0.67" table:style-name="ce1">
            <text:p>-0.67</text:p>
          </table:table-cell>
          <table:table-cell office:value-type="float" office:value="-2.9" table:style-name="ce1">
            <text:p>-2.9</text:p>
          </table:table-cell>
          <table:table-cell office:value-type="float" office:value="8.2799999999999994" table:style-name="ce1">
            <text:p>8.28</text:p>
          </table:table-cell>
          <table:table-cell office:value-type="float" office:value="-6.7000000000000002E-3" table:formula="of:=[.A637]/100" table:style-name="ce1">
            <text:p>-0.0067</text:p>
          </table:table-cell>
          <table:table-cell office:value-type="float" office:value="-2.8999999999999998E-2" table:formula="of:=[.B637]/100" table:style-name="ce1">
            <text:p>-0.029</text:p>
          </table:table-cell>
          <table:table-cell office:value-type="float" office:value="8.2799999999999999E-2" table:formula="of:=[.C637]/100" table:style-name="ce1">
            <text:p>0.0828</text:p>
          </table:table-cell>
          <table:table-cell table:number-columns-repeated="16378"/>
        </table:table-row>
        <table:table-row table:style-name="ro13">
          <table:table-cell office:value-type="float" office:value="-0.45" table:style-name="ce1">
            <text:p>-0.45</text:p>
          </table:table-cell>
          <table:table-cell office:value-type="float" office:value="-2.33" table:style-name="ce1">
            <text:p>-2.33</text:p>
          </table:table-cell>
          <table:table-cell office:value-type="float" office:value="9" table:style-name="ce1">
            <text:p>9</text:p>
          </table:table-cell>
          <table:table-cell office:value-type="float" office:value="-4.5000000000000005E-3" table:formula="of:=[.A638]/100" table:style-name="ce1">
            <text:p>-0.0045</text:p>
          </table:table-cell>
          <table:table-cell office:value-type="float" office:value="-2.3300000000000001E-2" table:formula="of:=[.B638]/100" table:style-name="ce1">
            <text:p>-0.0233</text:p>
          </table:table-cell>
          <table:table-cell office:value-type="float" office:value="0.09" table:formula="of:=[.C638]/100" table:style-name="ce1">
            <text:p>0.09</text:p>
          </table:table-cell>
          <table:table-cell table:number-columns-repeated="16378"/>
        </table:table-row>
        <table:table-row table:style-name="ro13">
          <table:table-cell office:value-type="float" office:value="-0.32" table:style-name="ce1">
            <text:p>-0.32</text:p>
          </table:table-cell>
          <table:table-cell office:value-type="float" office:value="-2.8" table:style-name="ce1">
            <text:p>-2.8</text:p>
          </table:table-cell>
          <table:table-cell office:value-type="float" office:value="9.23" table:style-name="ce1">
            <text:p>9.23</text:p>
          </table:table-cell>
          <table:table-cell office:value-type="float" office:value="-3.2000000000000002E-3" table:formula="of:=[.A639]/100" table:style-name="ce1">
            <text:p>-0.0032</text:p>
          </table:table-cell>
          <table:table-cell office:value-type="float" office:value="-2.7999999999999997E-2" table:formula="of:=[.B639]/100" table:style-name="ce1">
            <text:p>-0.028</text:p>
          </table:table-cell>
          <table:table-cell office:value-type="float" office:value="9.2300000000000007E-2" table:formula="of:=[.C639]/100" table:style-name="ce1">
            <text:p>0.0923</text:p>
          </table:table-cell>
          <table:table-cell table:number-columns-repeated="16378"/>
        </table:table-row>
        <table:table-row table:style-name="ro13">
          <table:table-cell office:value-type="float" office:value="-7.0000000000000007E-2" table:style-name="ce1">
            <text:p>-0.07</text:p>
          </table:table-cell>
          <table:table-cell office:value-type="float" office:value="-2.5" table:style-name="ce1">
            <text:p>-2.5</text:p>
          </table:table-cell>
          <table:table-cell office:value-type="float" office:value="8.9499999999999993" table:style-name="ce1">
            <text:p>8.95</text:p>
          </table:table-cell>
          <table:table-cell office:value-type="float" office:value="-7.000000000000001E-4" table:formula="of:=[.A640]/100" table:style-name="ce1">
            <text:p>-0.0007</text:p>
          </table:table-cell>
          <table:table-cell office:value-type="float" office:value="-2.5000000000000001E-2" table:formula="of:=[.B640]/100" table:style-name="ce1">
            <text:p>-0.025</text:p>
          </table:table-cell>
          <table:table-cell office:value-type="float" office:value="8.9499999999999996E-2" table:formula="of:=[.C640]/100" table:style-name="ce1">
            <text:p>0.0895</text:p>
          </table:table-cell>
          <table:table-cell table:number-columns-repeated="16378"/>
        </table:table-row>
        <table:table-row table:style-name="ro13">
          <table:table-cell office:value-type="float" office:value="0.22" table:style-name="ce1">
            <text:p>0.22</text:p>
          </table:table-cell>
          <table:table-cell office:value-type="float" office:value="-1.68" table:style-name="ce1">
            <text:p>-1.68</text:p>
          </table:table-cell>
          <table:table-cell office:value-type="float" office:value="9.8800000000000008" table:style-name="ce1">
            <text:p>9.88</text:p>
          </table:table-cell>
          <table:table-cell office:value-type="float" office:value="2.2000000000000001E-3" table:formula="of:=[.A641]/100" table:style-name="ce1">
            <text:p>0.0022</text:p>
          </table:table-cell>
          <table:table-cell office:value-type="float" office:value="-1.6799999999999999E-2" table:formula="of:=[.B641]/100" table:style-name="ce1">
            <text:p>-0.0168</text:p>
          </table:table-cell>
          <table:table-cell office:value-type="float" office:value="9.8800000000000013E-2" table:formula="of:=[.C641]/100" table:style-name="ce1">
            <text:p>0.0988</text:p>
          </table:table-cell>
          <table:table-cell table:number-columns-repeated="16378"/>
        </table:table-row>
        <table:table-row table:style-name="ro13">
          <table:table-cell office:value-type="float" office:value="0.47" table:style-name="ce1">
            <text:p>0.47</text:p>
          </table:table-cell>
          <table:table-cell office:value-type="float" office:value="-1.29" table:style-name="ce1">
            <text:p>-1.29</text:p>
          </table:table-cell>
          <table:table-cell office:value-type="float" office:value="10.58" table:style-name="ce1">
            <text:p>10.58</text:p>
          </table:table-cell>
          <table:table-cell office:value-type="float" office:value="4.6999999999999993E-3" table:formula="of:=[.A642]/100" table:style-name="ce1">
            <text:p>0.0047</text:p>
          </table:table-cell>
          <table:table-cell office:value-type="float" office:value="-1.29E-2" table:formula="of:=[.B642]/100" table:style-name="ce1">
            <text:p>-0.0129</text:p>
          </table:table-cell>
          <table:table-cell office:value-type="float" office:value="0.10580000000000001" table:formula="of:=[.C642]/100" table:style-name="ce1">
            <text:p>0.1058</text:p>
          </table:table-cell>
          <table:table-cell table:number-columns-repeated="16378"/>
        </table:table-row>
        <table:table-row table:style-name="ro13">
          <table:table-cell office:value-type="float" office:value="0.43" table:style-name="ce1">
            <text:p>0.43</text:p>
          </table:table-cell>
          <table:table-cell office:value-type="float" office:value="-1.47" table:style-name="ce1">
            <text:p>-1.47</text:p>
          </table:table-cell>
          <table:table-cell office:value-type="float" office:value="10.19" table:style-name="ce1">
            <text:p>10.19</text:p>
          </table:table-cell>
          <table:table-cell office:value-type="float" office:value="4.3E-3" table:formula="of:=[.A643]/100" table:style-name="ce1">
            <text:p>0.0043</text:p>
          </table:table-cell>
          <table:table-cell office:value-type="float" office:value="-1.47E-2" table:formula="of:=[.B643]/100" table:style-name="ce1">
            <text:p>-0.0147</text:p>
          </table:table-cell>
          <table:table-cell office:value-type="float" office:value="0.10189999999999999" table:formula="of:=[.C643]/100" table:style-name="ce1">
            <text:p>0.1019</text:p>
          </table:table-cell>
          <table:table-cell table:number-columns-repeated="16378"/>
        </table:table-row>
        <table:table-row table:style-name="ro13">
          <table:table-cell office:value-type="float" office:value="0.56999999999999995" table:style-name="ce1">
            <text:p>0.57</text:p>
          </table:table-cell>
          <table:table-cell office:value-type="float" office:value="-2.0299999999999998" table:style-name="ce1">
            <text:p>-2.03</text:p>
          </table:table-cell>
          <table:table-cell office:value-type="float" office:value="9.09" table:style-name="ce1">
            <text:p>9.09</text:p>
          </table:table-cell>
          <table:table-cell office:value-type="float" office:value="5.6999999999999993E-3" table:formula="of:=[.A644]/100" table:style-name="ce1">
            <text:p>0.0057</text:p>
          </table:table-cell>
          <table:table-cell office:value-type="float" office:value="-2.0299999999999999E-2" table:formula="of:=[.B644]/100" table:style-name="ce1">
            <text:p>-0.0203</text:p>
          </table:table-cell>
          <table:table-cell office:value-type="float" office:value="9.0899999999999995E-2" table:formula="of:=[.C644]/100" table:style-name="ce1">
            <text:p>0.0909</text:p>
          </table:table-cell>
          <table:table-cell table:number-columns-repeated="16378"/>
        </table:table-row>
        <table:table-row table:style-name="ro13">
          <table:table-cell office:value-type="float" office:value="-0.41" table:style-name="ce1">
            <text:p>-0.41</text:p>
          </table:table-cell>
          <table:table-cell office:value-type="float" office:value="-1.95" table:style-name="ce1">
            <text:p>-1.95</text:p>
          </table:table-cell>
          <table:table-cell office:value-type="float" office:value="7.64" table:style-name="ce1">
            <text:p>7.64</text:p>
          </table:table-cell>
          <table:table-cell office:value-type="float" office:value="-4.0999999999999995E-3" table:formula="of:=[.A645]/100" table:style-name="ce1">
            <text:p>-0.0041</text:p>
          </table:table-cell>
          <table:table-cell office:value-type="float" office:value="-1.95E-2" table:formula="of:=[.B645]/100" table:style-name="ce1">
            <text:p>-0.0195</text:p>
          </table:table-cell>
          <table:table-cell office:value-type="float" office:value="7.6399999999999996E-2" table:formula="of:=[.C645]/100" table:style-name="ce1">
            <text:p>0.0764</text:p>
          </table:table-cell>
          <table:table-cell table:number-columns-repeated="16378"/>
        </table:table-row>
        <table:table-row table:style-name="ro13">
          <table:table-cell office:value-type="float" office:value="-1.59" table:style-name="ce1">
            <text:p>-1.59</text:p>
          </table:table-cell>
          <table:table-cell office:value-type="float" office:value="-1.49" table:style-name="ce1">
            <text:p>-1.49</text:p>
          </table:table-cell>
          <table:table-cell office:value-type="float" office:value="7.15" table:style-name="ce1">
            <text:p>7.15</text:p>
          </table:table-cell>
          <table:table-cell office:value-type="float" office:value="-1.5900000000000001E-2" table:formula="of:=[.A646]/100" table:style-name="ce1">
            <text:p>-0.0159</text:p>
          </table:table-cell>
          <table:table-cell office:value-type="float" office:value="-1.49E-2" table:formula="of:=[.B646]/100" table:style-name="ce1">
            <text:p>-0.0149</text:p>
          </table:table-cell>
          <table:table-cell office:value-type="float" office:value="7.1500000000000008E-2" table:formula="of:=[.C646]/100" table:style-name="ce1">
            <text:p>0.0715</text:p>
          </table:table-cell>
          <table:table-cell table:number-columns-repeated="16378"/>
        </table:table-row>
        <table:table-row table:style-name="ro13">
          <table:table-cell office:value-type="float" office:value="-1.98" table:style-name="ce1">
            <text:p>-1.98</text:p>
          </table:table-cell>
          <table:table-cell office:value-type="float" office:value="-1.54" table:style-name="ce1">
            <text:p>-1.54</text:p>
          </table:table-cell>
          <table:table-cell office:value-type="float" office:value="6.45" table:style-name="ce1">
            <text:p>6.45</text:p>
          </table:table-cell>
          <table:table-cell office:value-type="float" office:value="-1.9799999999999998E-2" table:formula="of:=[.A647]/100" table:style-name="ce1">
            <text:p>-0.0198</text:p>
          </table:table-cell>
          <table:table-cell office:value-type="float" office:value="-1.54E-2" table:formula="of:=[.B647]/100" table:style-name="ce1">
            <text:p>-0.0154</text:p>
          </table:table-cell>
          <table:table-cell office:value-type="float" office:value="6.4500000000000002E-2" table:formula="of:=[.C647]/100" table:style-name="ce1">
            <text:p>0.0645</text:p>
          </table:table-cell>
          <table:table-cell table:number-columns-repeated="16378"/>
        </table:table-row>
        <table:table-row table:style-name="ro13">
          <table:table-cell office:value-type="float" office:value="-2.31" table:style-name="ce1">
            <text:p>-2.31</text:p>
          </table:table-cell>
          <table:table-cell office:value-type="float" office:value="-2" table:style-name="ce1">
            <text:p>-2</text:p>
          </table:table-cell>
          <table:table-cell office:value-type="float" office:value="3.08" table:style-name="ce1">
            <text:p>3.08</text:p>
          </table:table-cell>
          <table:table-cell office:value-type="float" office:value="-2.3099999999999999E-2" table:formula="of:=[.A648]/100" table:style-name="ce1">
            <text:p>-0.0231</text:p>
          </table:table-cell>
          <table:table-cell office:value-type="float" office:value="-0.02" table:formula="of:=[.B648]/100" table:style-name="ce1">
            <text:p>-0.02</text:p>
          </table:table-cell>
          <table:table-cell office:value-type="float" office:value="3.0800000000000001E-2" table:formula="of:=[.C648]/100" table:style-name="ce1">
            <text:p>0.0308</text:p>
          </table:table-cell>
          <table:table-cell table:number-columns-repeated="16378"/>
        </table:table-row>
        <table:table-row table:style-name="ro13">
          <table:table-cell office:value-type="float" office:value="-2.88" table:style-name="ce1">
            <text:p>-2.88</text:p>
          </table:table-cell>
          <table:table-cell office:value-type="float" office:value="-2.2000000000000002" table:style-name="ce1">
            <text:p>-2.2</text:p>
          </table:table-cell>
          <table:table-cell office:value-type="float" office:value="1.36" table:style-name="ce1">
            <text:p>1.36</text:p>
          </table:table-cell>
          <table:table-cell office:value-type="float" office:value="-2.8799999999999999E-2" table:formula="of:=[.A649]/100" table:style-name="ce1">
            <text:p>-0.0288</text:p>
          </table:table-cell>
          <table:table-cell office:value-type="float" office:value="-2.2000000000000002E-2" table:formula="of:=[.B649]/100" table:style-name="ce1">
            <text:p>-0.022</text:p>
          </table:table-cell>
          <table:table-cell office:value-type="float" office:value="1.3600000000000001E-2" table:formula="of:=[.C649]/100" table:style-name="ce1">
            <text:p>0.0136</text:p>
          </table:table-cell>
          <table:table-cell table:number-columns-repeated="16378"/>
        </table:table-row>
        <table:table-row table:style-name="ro13">
          <table:table-cell office:value-type="float" office:value="-2.83" table:style-name="ce1">
            <text:p>-2.83</text:p>
          </table:table-cell>
          <table:table-cell office:value-type="float" office:value="-2.02" table:style-name="ce1">
            <text:p>-2.02</text:p>
          </table:table-cell>
          <table:table-cell office:value-type="float" office:value="-1.08" table:style-name="ce1">
            <text:p>-1.08</text:p>
          </table:table-cell>
          <table:table-cell office:value-type="float" office:value="-2.8300000000000002E-2" table:formula="of:=[.A650]/100" table:style-name="ce1">
            <text:p>-0.0283</text:p>
          </table:table-cell>
          <table:table-cell office:value-type="float" office:value="-2.0199999999999999E-2" table:formula="of:=[.B650]/100" table:style-name="ce1">
            <text:p>-0.0202</text:p>
          </table:table-cell>
          <table:table-cell office:value-type="float" office:value="-1.0800000000000001E-2" table:formula="of:=[.C650]/100" table:style-name="ce1">
            <text:p>-0.0108</text:p>
          </table:table-cell>
          <table:table-cell table:number-columns-repeated="16378"/>
        </table:table-row>
        <table:table-row table:style-name="ro13">
          <table:table-cell office:value-type="float" office:value="-3.16" table:style-name="ce1">
            <text:p>-3.16</text:p>
          </table:table-cell>
          <table:table-cell office:value-type="float" office:value="-1.55" table:style-name="ce1">
            <text:p>-1.55</text:p>
          </table:table-cell>
          <table:table-cell office:value-type="float" office:value="-0.54" table:style-name="ce1">
            <text:p>-0.54</text:p>
          </table:table-cell>
          <table:table-cell office:value-type="float" office:value="-3.1600000000000003E-2" table:formula="of:=[.A651]/100" table:style-name="ce1">
            <text:p>-0.0316</text:p>
          </table:table-cell>
          <table:table-cell office:value-type="float" office:value="-1.55E-2" table:formula="of:=[.B651]/100" table:style-name="ce1">
            <text:p>-0.0155</text:p>
          </table:table-cell>
          <table:table-cell office:value-type="float" office:value="-5.4000000000000003E-3" table:formula="of:=[.C651]/100" table:style-name="ce1">
            <text:p>-0.0054</text:p>
          </table:table-cell>
          <table:table-cell table:number-columns-repeated="16378"/>
        </table:table-row>
        <table:table-row table:style-name="ro13">
          <table:table-cell office:value-type="float" office:value="-1.47" table:style-name="ce1">
            <text:p>-1.47</text:p>
          </table:table-cell>
          <table:table-cell office:value-type="float" office:value="-1.43" table:style-name="ce1">
            <text:p>-1.43</text:p>
          </table:table-cell>
          <table:table-cell office:value-type="float" office:value="1.28" table:style-name="ce1">
            <text:p>1.28</text:p>
          </table:table-cell>
          <table:table-cell office:value-type="float" office:value="-1.47E-2" table:formula="of:=[.A652]/100" table:style-name="ce1">
            <text:p>-0.0147</text:p>
          </table:table-cell>
          <table:table-cell office:value-type="float" office:value="-1.43E-2" table:formula="of:=[.B652]/100" table:style-name="ce1">
            <text:p>-0.0143</text:p>
          </table:table-cell>
          <table:table-cell office:value-type="float" office:value="1.2800000000000001E-2" table:formula="of:=[.C652]/100" table:style-name="ce1">
            <text:p>0.0128</text:p>
          </table:table-cell>
          <table:table-cell table:number-columns-repeated="16378"/>
        </table:table-row>
        <table:table-row table:style-name="ro13">
          <table:table-cell office:value-type="float" office:value="-0.55000000000000004" table:style-name="ce1">
            <text:p>-0.55</text:p>
          </table:table-cell>
          <table:table-cell office:value-type="float" office:value="-1.72" table:style-name="ce1">
            <text:p>-1.72</text:p>
          </table:table-cell>
          <table:table-cell office:value-type="float" office:value="1.1299999999999999" table:style-name="ce1">
            <text:p>1.13</text:p>
          </table:table-cell>
          <table:table-cell office:value-type="float" office:value="-5.5000000000000005E-3" table:formula="of:=[.A653]/100" table:style-name="ce1">
            <text:p>-0.0055</text:p>
          </table:table-cell>
          <table:table-cell office:value-type="float" office:value="-1.72E-2" table:formula="of:=[.B653]/100" table:style-name="ce1">
            <text:p>-0.0172</text:p>
          </table:table-cell>
          <table:table-cell office:value-type="float" office:value="1.1299999999999999E-2" table:formula="of:=[.C653]/100" table:style-name="ce1">
            <text:p>0.0113</text:p>
          </table:table-cell>
          <table:table-cell table:number-columns-repeated="16378"/>
        </table:table-row>
        <table:table-row table:style-name="ro13">
          <table:table-cell office:value-type="float" office:value="-0.44" table:style-name="ce1">
            <text:p>-0.44</text:p>
          </table:table-cell>
          <table:table-cell office:value-type="float" office:value="-1.36" table:style-name="ce1">
            <text:p>-1.36</text:p>
          </table:table-cell>
          <table:table-cell office:value-type="float" office:value="1.63" table:style-name="ce1">
            <text:p>1.63</text:p>
          </table:table-cell>
          <table:table-cell office:value-type="float" office:value="-4.4000000000000003E-3" table:formula="of:=[.A654]/100" table:style-name="ce1">
            <text:p>-0.0044</text:p>
          </table:table-cell>
          <table:table-cell office:value-type="float" office:value="-1.3600000000000001E-2" table:formula="of:=[.B654]/100" table:style-name="ce1">
            <text:p>-0.0136</text:p>
          </table:table-cell>
          <table:table-cell office:value-type="float" office:value="1.6299999999999999E-2" table:formula="of:=[.C654]/100" table:style-name="ce1">
            <text:p>0.0163</text:p>
          </table:table-cell>
          <table:table-cell table:number-columns-repeated="16378"/>
        </table:table-row>
        <table:table-row table:style-name="ro13">
          <table:table-cell office:value-type="float" office:value="0" table:style-name="ce1">
            <text:p>0</text:p>
          </table:table-cell>
          <table:table-cell office:value-type="float" office:value="-1.48" table:style-name="ce1">
            <text:p>-1.48</text:p>
          </table:table-cell>
          <table:table-cell office:value-type="float" office:value="4.01" table:style-name="ce1">
            <text:p>4.01</text:p>
          </table:table-cell>
          <table:table-cell office:value-type="float" office:value="0" table:formula="of:=[.A655]/100" table:style-name="ce1">
            <text:p>0</text:p>
          </table:table-cell>
          <table:table-cell office:value-type="float" office:value="-1.4800000000000001E-2" table:formula="of:=[.B655]/100" table:style-name="ce1">
            <text:p>-0.0148</text:p>
          </table:table-cell>
          <table:table-cell office:value-type="float" office:value="4.0099999999999997E-2" table:formula="of:=[.C655]/100" table:style-name="ce1">
            <text:p>0.0401</text:p>
          </table:table-cell>
          <table:table-cell table:number-columns-repeated="16378"/>
        </table:table-row>
        <table:table-row table:style-name="ro13">
          <table:table-cell office:value-type="float" office:value="0.89" table:style-name="ce1">
            <text:p>0.89</text:p>
          </table:table-cell>
          <table:table-cell office:value-type="float" office:value="-1.35" table:style-name="ce1">
            <text:p>-1.35</text:p>
          </table:table-cell>
          <table:table-cell office:value-type="float" office:value="3.2" table:style-name="ce1">
            <text:p>3.2</text:p>
          </table:table-cell>
          <table:table-cell office:value-type="float" office:value="8.8999999999999999E-3" table:formula="of:=[.A656]/100" table:style-name="ce1">
            <text:p>0.0089</text:p>
          </table:table-cell>
          <table:table-cell office:value-type="float" office:value="-1.3500000000000002E-2" table:formula="of:=[.B656]/100" table:style-name="ce1">
            <text:p>-0.0135</text:p>
          </table:table-cell>
          <table:table-cell office:value-type="float" office:value="3.2000000000000001E-2" table:formula="of:=[.C656]/100" table:style-name="ce1">
            <text:p>0.032</text:p>
          </table:table-cell>
          <table:table-cell table:number-columns-repeated="16378"/>
        </table:table-row>
        <table:table-row table:style-name="ro13">
          <table:table-cell office:value-type="float" office:value="1.34" table:style-name="ce1">
            <text:p>1.34</text:p>
          </table:table-cell>
          <table:table-cell office:value-type="float" office:value="-1.0900000000000001" table:style-name="ce1">
            <text:p>-1.09</text:p>
          </table:table-cell>
          <table:table-cell office:value-type="float" office:value="5.73" table:style-name="ce1">
            <text:p>5.73</text:p>
          </table:table-cell>
          <table:table-cell office:value-type="float" office:value="1.34E-2" table:formula="of:=[.A657]/100" table:style-name="ce1">
            <text:p>0.0134</text:p>
          </table:table-cell>
          <table:table-cell office:value-type="float" office:value="-1.09E-2" table:formula="of:=[.B657]/100" table:style-name="ce1">
            <text:p>-0.0109</text:p>
          </table:table-cell>
          <table:table-cell office:value-type="float" office:value="5.7300000000000004E-2" table:formula="of:=[.C657]/100" table:style-name="ce1">
            <text:p>0.0573</text:p>
          </table:table-cell>
          <table:table-cell table:number-columns-repeated="16378"/>
        </table:table-row>
        <table:table-row table:style-name="ro13">
          <table:table-cell office:value-type="float" office:value="1.98" table:style-name="ce1">
            <text:p>1.98</text:p>
          </table:table-cell>
          <table:table-cell office:value-type="float" office:value="-0.78" table:style-name="ce1">
            <text:p>-0.78</text:p>
          </table:table-cell>
          <table:table-cell office:value-type="float" office:value="5.75" table:style-name="ce1">
            <text:p>5.75</text:p>
          </table:table-cell>
          <table:table-cell office:value-type="float" office:value="1.9799999999999998E-2" table:formula="of:=[.A658]/100" table:style-name="ce1">
            <text:p>0.0198</text:p>
          </table:table-cell>
          <table:table-cell office:value-type="float" office:value="-7.8000000000000005E-3" table:formula="of:=[.B658]/100" table:style-name="ce1">
            <text:p>-0.0078</text:p>
          </table:table-cell>
          <table:table-cell office:value-type="float" office:value="5.7500000000000002E-2" table:formula="of:=[.C658]/100" table:style-name="ce1">
            <text:p>0.0575</text:p>
          </table:table-cell>
          <table:table-cell table:number-columns-repeated="16378"/>
        </table:table-row>
        <table:table-row table:style-name="ro13">
          <table:table-cell office:value-type="float" office:value="1.54" table:style-name="ce1">
            <text:p>1.54</text:p>
          </table:table-cell>
          <table:table-cell office:value-type="float" office:value="-1.04" table:style-name="ce1">
            <text:p>-1.04</text:p>
          </table:table-cell>
          <table:table-cell office:value-type="float" office:value="5.44" table:style-name="ce1">
            <text:p>5.44</text:p>
          </table:table-cell>
          <table:table-cell office:value-type="float" office:value="1.54E-2" table:formula="of:=[.A659]/100" table:style-name="ce1">
            <text:p>0.0154</text:p>
          </table:table-cell>
          <table:table-cell office:value-type="float" office:value="-1.04E-2" table:formula="of:=[.B659]/100" table:style-name="ce1">
            <text:p>-0.0104</text:p>
          </table:table-cell>
          <table:table-cell office:value-type="float" office:value="5.4400000000000004E-2" table:formula="of:=[.C659]/100" table:style-name="ce1">
            <text:p>0.0544</text:p>
          </table:table-cell>
          <table:table-cell table:number-columns-repeated="16378"/>
        </table:table-row>
        <table:table-row table:style-name="ro13">
          <table:table-cell office:value-type="float" office:value="1.38" table:style-name="ce1">
            <text:p>1.38</text:p>
          </table:table-cell>
          <table:table-cell office:value-type="float" office:value="-1.01" table:style-name="ce1">
            <text:p>-1.01</text:p>
          </table:table-cell>
          <table:table-cell office:value-type="float" office:value="5.64" table:style-name="ce1">
            <text:p>5.64</text:p>
          </table:table-cell>
          <table:table-cell office:value-type="float" office:value="1.38E-2" table:formula="of:=[.A660]/100" table:style-name="ce1">
            <text:p>0.0138</text:p>
          </table:table-cell>
          <table:table-cell office:value-type="float" office:value="-1.01E-2" table:formula="of:=[.B660]/100" table:style-name="ce1">
            <text:p>-0.0101</text:p>
          </table:table-cell>
          <table:table-cell office:value-type="float" office:value="5.6399999999999999E-2" table:formula="of:=[.C660]/100" table:style-name="ce1">
            <text:p>0.0564</text:p>
          </table:table-cell>
          <table:table-cell table:number-columns-repeated="16378"/>
        </table:table-row>
        <table:table-row table:style-name="ro13">
          <table:table-cell office:value-type="float" office:value="1.31" table:style-name="ce1">
            <text:p>1.31</text:p>
          </table:table-cell>
          <table:table-cell office:value-type="float" office:value="-1.26" table:style-name="ce1">
            <text:p>-1.26</text:p>
          </table:table-cell>
          <table:table-cell office:value-type="float" office:value="5.57" table:style-name="ce1">
            <text:p>5.57</text:p>
          </table:table-cell>
          <table:table-cell office:value-type="float" office:value="1.3100000000000001E-2" table:formula="of:=[.A661]/100" table:style-name="ce1">
            <text:p>0.0131</text:p>
          </table:table-cell>
          <table:table-cell office:value-type="float" office:value="-1.26E-2" table:formula="of:=[.B661]/100" table:style-name="ce1">
            <text:p>-0.0126</text:p>
          </table:table-cell>
          <table:table-cell office:value-type="float" office:value="5.57E-2" table:formula="of:=[.C661]/100" table:style-name="ce1">
            <text:p>0.0557</text:p>
          </table:table-cell>
          <table:table-cell table:number-columns-repeated="16378"/>
        </table:table-row>
        <table:table-row table:style-name="ro13">
          <table:table-cell office:value-type="float" office:value="0.91" table:style-name="ce1">
            <text:p>0.91</text:p>
          </table:table-cell>
          <table:table-cell office:value-type="float" office:value="-0.59" table:style-name="ce1">
            <text:p>-0.59</text:p>
          </table:table-cell>
          <table:table-cell office:value-type="float" office:value="5.79" table:style-name="ce1">
            <text:p>5.79</text:p>
          </table:table-cell>
          <table:table-cell office:value-type="float" office:value="9.1000000000000004E-3" table:formula="of:=[.A662]/100" table:style-name="ce1">
            <text:p>0.0091</text:p>
          </table:table-cell>
          <table:table-cell office:value-type="float" office:value="-5.8999999999999999E-3" table:formula="of:=[.B662]/100" table:style-name="ce1">
            <text:p>-0.0059</text:p>
          </table:table-cell>
          <table:table-cell office:value-type="float" office:value="5.79E-2" table:formula="of:=[.C662]/100" table:style-name="ce1">
            <text:p>0.0579</text:p>
          </table:table-cell>
          <table:table-cell table:number-columns-repeated="16378"/>
        </table:table-row>
        <table:table-row table:style-name="ro13">
          <table:table-cell office:value-type="float" office:value="0.28000000000000003" table:style-name="ce1">
            <text:p>0.28</text:p>
          </table:table-cell>
          <table:table-cell office:value-type="float" office:value="-0.06" table:style-name="ce1">
            <text:p>-0.06</text:p>
          </table:table-cell>
          <table:table-cell office:value-type="float" office:value="5.41" table:style-name="ce1">
            <text:p>5.41</text:p>
          </table:table-cell>
          <table:table-cell office:value-type="float" office:value="2.8000000000000004E-3" table:formula="of:=[.A663]/100" table:style-name="ce1">
            <text:p>0.0028</text:p>
          </table:table-cell>
          <table:table-cell office:value-type="float" office:value="-5.9999999999999995E-4" table:formula="of:=[.B663]/100" table:style-name="ce1">
            <text:p>-0.0006</text:p>
          </table:table-cell>
          <table:table-cell office:value-type="float" office:value="5.4100000000000002E-2" table:formula="of:=[.C663]/100" table:style-name="ce1">
            <text:p>0.0541</text:p>
          </table:table-cell>
          <table:table-cell table:number-columns-repeated="16378"/>
        </table:table-row>
        <table:table-row table:style-name="ro13">
          <table:table-cell office:value-type="float" office:value="-0.51" table:style-name="ce1">
            <text:p>-0.51</text:p>
          </table:table-cell>
          <table:table-cell office:value-type="float" office:value="-0.63" table:style-name="ce1">
            <text:p>-0.63</text:p>
          </table:table-cell>
          <table:table-cell office:value-type="float" office:value="4.7300000000000004" table:style-name="ce1">
            <text:p>4.73</text:p>
          </table:table-cell>
          <table:table-cell office:value-type="float" office:value="-5.1000000000000004E-3" table:formula="of:=[.A664]/100" table:style-name="ce1">
            <text:p>-0.0051</text:p>
          </table:table-cell>
          <table:table-cell office:value-type="float" office:value="-6.3E-3" table:formula="of:=[.B664]/100" table:style-name="ce1">
            <text:p>-0.0063</text:p>
          </table:table-cell>
          <table:table-cell office:value-type="float" office:value="4.7300000000000002E-2" table:formula="of:=[.C664]/100" table:style-name="ce1">
            <text:p>0.0473</text:p>
          </table:table-cell>
          <table:table-cell table:number-columns-repeated="16378"/>
        </table:table-row>
        <table:table-row table:style-name="ro13">
          <table:table-cell office:value-type="float" office:value="-0.98" table:style-name="ce1">
            <text:p>-0.98</text:p>
          </table:table-cell>
          <table:table-cell office:value-type="float" office:value="-0.43" table:style-name="ce1">
            <text:p>-0.43</text:p>
          </table:table-cell>
          <table:table-cell office:value-type="float" office:value="4.5199999999999996" table:style-name="ce1">
            <text:p>4.52</text:p>
          </table:table-cell>
          <table:table-cell office:value-type="float" office:value="-9.7999999999999997E-3" table:formula="of:=[.A665]/100" table:style-name="ce1">
            <text:p>-0.0098</text:p>
          </table:table-cell>
          <table:table-cell office:value-type="float" office:value="-4.3E-3" table:formula="of:=[.B665]/100" table:style-name="ce1">
            <text:p>-0.0043</text:p>
          </table:table-cell>
          <table:table-cell office:value-type="float" office:value="4.5199999999999997E-2" table:formula="of:=[.C665]/100" table:style-name="ce1">
            <text:p>0.0452</text:p>
          </table:table-cell>
          <table:table-cell table:number-columns-repeated="16378"/>
        </table:table-row>
        <table:table-row table:style-name="ro13">
          <table:table-cell office:value-type="float" office:value="-1.38" table:style-name="ce1">
            <text:p>-1.38</text:p>
          </table:table-cell>
          <table:table-cell office:value-type="float" office:value="-0.3" table:style-name="ce1">
            <text:p>-0.3</text:p>
          </table:table-cell>
          <table:table-cell office:value-type="float" office:value="4.16" table:style-name="ce1">
            <text:p>4.16</text:p>
          </table:table-cell>
          <table:table-cell office:value-type="float" office:value="-1.38E-2" table:formula="of:=[.A666]/100" table:style-name="ce1">
            <text:p>-0.0138</text:p>
          </table:table-cell>
          <table:table-cell office:value-type="float" office:value="-3.0000000000000001E-3" table:formula="of:=[.B666]/100" table:style-name="ce1">
            <text:p>-0.003</text:p>
          </table:table-cell>
          <table:table-cell office:value-type="float" office:value="4.1599999999999998E-2" table:formula="of:=[.C666]/100" table:style-name="ce1">
            <text:p>0.0416</text:p>
          </table:table-cell>
          <table:table-cell table:number-columns-repeated="16378"/>
        </table:table-row>
        <table:table-row table:style-name="ro13">
          <table:table-cell office:value-type="float" office:value="-2.77" table:style-name="ce1">
            <text:p>-2.77</text:p>
          </table:table-cell>
          <table:table-cell office:value-type="float" office:value="-0.81" table:style-name="ce1">
            <text:p>-0.81</text:p>
          </table:table-cell>
          <table:table-cell office:value-type="float" office:value="3.15" table:style-name="ce1">
            <text:p>3.15</text:p>
          </table:table-cell>
          <table:table-cell office:value-type="float" office:value="-2.7699999999999999E-2" table:formula="of:=[.A667]/100" table:style-name="ce1">
            <text:p>-0.0277</text:p>
          </table:table-cell>
          <table:table-cell office:value-type="float" office:value="-8.1000000000000013E-3" table:formula="of:=[.B667]/100" table:style-name="ce1">
            <text:p>-0.0081</text:p>
          </table:table-cell>
          <table:table-cell office:value-type="float" office:value="3.15E-2" table:formula="of:=[.C667]/100" table:style-name="ce1">
            <text:p>0.0315</text:p>
          </table:table-cell>
          <table:table-cell table:number-columns-repeated="16378"/>
        </table:table-row>
        <table:table-row table:style-name="ro13">
          <table:table-cell office:value-type="float" office:value="-2.79" table:style-name="ce1">
            <text:p>-2.79</text:p>
          </table:table-cell>
          <table:table-cell office:value-type="float" office:value="-0.9" table:style-name="ce1">
            <text:p>-0.9</text:p>
          </table:table-cell>
          <table:table-cell office:value-type="float" office:value="3.2" table:style-name="ce1">
            <text:p>3.2</text:p>
          </table:table-cell>
          <table:table-cell office:value-type="float" office:value="-2.7900000000000001E-2" table:formula="of:=[.A668]/100" table:style-name="ce1">
            <text:p>-0.0279</text:p>
          </table:table-cell>
          <table:table-cell office:value-type="float" office:value="-9.0000000000000011E-3" table:formula="of:=[.B668]/100" table:style-name="ce1">
            <text:p>-0.009</text:p>
          </table:table-cell>
          <table:table-cell office:value-type="float" office:value="3.2000000000000001E-2" table:formula="of:=[.C668]/100" table:style-name="ce1">
            <text:p>0.032</text:p>
          </table:table-cell>
          <table:table-cell table:number-columns-repeated="16378"/>
        </table:table-row>
        <table:table-row table:style-name="ro13">
          <table:table-cell office:value-type="float" office:value="-2.4500000000000002" table:style-name="ce1">
            <text:p>-2.45</text:p>
          </table:table-cell>
          <table:table-cell office:value-type="float" office:value="-1.38" table:style-name="ce1">
            <text:p>-1.38</text:p>
          </table:table-cell>
          <table:table-cell office:value-type="float" office:value="3.5" table:style-name="ce1">
            <text:p>3.5</text:p>
          </table:table-cell>
          <table:table-cell office:value-type="float" office:value="-2.4500000000000001E-2" table:formula="of:=[.A669]/100" table:style-name="ce1">
            <text:p>-0.0245</text:p>
          </table:table-cell>
          <table:table-cell office:value-type="float" office:value="-1.38E-2" table:formula="of:=[.B669]/100" table:style-name="ce1">
            <text:p>-0.0138</text:p>
          </table:table-cell>
          <table:table-cell office:value-type="float" office:value="3.5000000000000003E-2" table:formula="of:=[.C669]/100" table:style-name="ce1">
            <text:p>0.035</text:p>
          </table:table-cell>
          <table:table-cell table:number-columns-repeated="16378"/>
        </table:table-row>
        <table:table-row table:style-name="ro13">
          <table:table-cell office:value-type="float" office:value="-2.2400000000000002" table:style-name="ce1">
            <text:p>-2.24</text:p>
          </table:table-cell>
          <table:table-cell office:value-type="float" office:value="-2.4900000000000002" table:style-name="ce1">
            <text:p>-2.49</text:p>
          </table:table-cell>
          <table:table-cell office:value-type="float" office:value="3.15" table:style-name="ce1">
            <text:p>3.15</text:p>
          </table:table-cell>
          <table:table-cell office:value-type="float" office:value="-2.2400000000000003E-2" table:formula="of:=[.A670]/100" table:style-name="ce1">
            <text:p>-0.0224</text:p>
          </table:table-cell>
          <table:table-cell office:value-type="float" office:value="-2.4900000000000002E-2" table:formula="of:=[.B670]/100" table:style-name="ce1">
            <text:p>-0.0249</text:p>
          </table:table-cell>
          <table:table-cell office:value-type="float" office:value="3.15E-2" table:formula="of:=[.C670]/100" table:style-name="ce1">
            <text:p>0.0315</text:p>
          </table:table-cell>
          <table:table-cell table:number-columns-repeated="16378"/>
        </table:table-row>
        <table:table-row table:style-name="ro13">
          <table:table-cell office:value-type="float" office:value="-1.41" table:style-name="ce1">
            <text:p>-1.41</text:p>
          </table:table-cell>
          <table:table-cell office:value-type="float" office:value="-2.2400000000000002" table:style-name="ce1">
            <text:p>-2.24</text:p>
          </table:table-cell>
          <table:table-cell office:value-type="float" office:value="4.12" table:style-name="ce1">
            <text:p>4.12</text:p>
          </table:table-cell>
          <table:table-cell office:value-type="float" office:value="-1.41E-2" table:formula="of:=[.A671]/100" table:style-name="ce1">
            <text:p>-0.0141</text:p>
          </table:table-cell>
          <table:table-cell office:value-type="float" office:value="-2.2400000000000003E-2" table:formula="of:=[.B671]/100" table:style-name="ce1">
            <text:p>-0.0224</text:p>
          </table:table-cell>
          <table:table-cell office:value-type="float" office:value="4.1200000000000001E-2" table:formula="of:=[.C671]/100" table:style-name="ce1">
            <text:p>0.0412</text:p>
          </table:table-cell>
          <table:table-cell table:number-columns-repeated="16378"/>
        </table:table-row>
        <table:table-row table:style-name="ro13">
          <table:table-cell office:value-type="float" office:value="-1.45" table:style-name="ce1">
            <text:p>-1.45</text:p>
          </table:table-cell>
          <table:table-cell office:value-type="float" office:value="-2.39" table:style-name="ce1">
            <text:p>-2.39</text:p>
          </table:table-cell>
          <table:table-cell office:value-type="float" office:value="4.16" table:style-name="ce1">
            <text:p>4.16</text:p>
          </table:table-cell>
          <table:table-cell office:value-type="float" office:value="-1.4499999999999999E-2" table:formula="of:=[.A672]/100" table:style-name="ce1">
            <text:p>-0.0145</text:p>
          </table:table-cell>
          <table:table-cell office:value-type="float" office:value="-2.3900000000000001E-2" table:formula="of:=[.B672]/100" table:style-name="ce1">
            <text:p>-0.0239</text:p>
          </table:table-cell>
          <table:table-cell office:value-type="float" office:value="4.1599999999999998E-2" table:formula="of:=[.C672]/100" table:style-name="ce1">
            <text:p>0.0416</text:p>
          </table:table-cell>
          <table:table-cell table:number-columns-repeated="16378"/>
        </table:table-row>
        <table:table-row table:style-name="ro13">
          <table:table-cell office:value-type="float" office:value="-1.27" table:style-name="ce1">
            <text:p>-1.27</text:p>
          </table:table-cell>
          <table:table-cell office:value-type="float" office:value="-2.42" table:style-name="ce1">
            <text:p>-2.42</text:p>
          </table:table-cell>
          <table:table-cell office:value-type="float" office:value="4.66" table:style-name="ce1">
            <text:p>4.66</text:p>
          </table:table-cell>
          <table:table-cell office:value-type="float" office:value="-1.2699999999999999E-2" table:formula="of:=[.A673]/100" table:style-name="ce1">
            <text:p>-0.0127</text:p>
          </table:table-cell>
          <table:table-cell office:value-type="float" office:value="-2.4199999999999999E-2" table:formula="of:=[.B673]/100" table:style-name="ce1">
            <text:p>-0.0242</text:p>
          </table:table-cell>
          <table:table-cell office:value-type="float" office:value="4.6600000000000003E-2" table:formula="of:=[.C673]/100" table:style-name="ce1">
            <text:p>0.0466</text:p>
          </table:table-cell>
          <table:table-cell table:number-columns-repeated="16378"/>
        </table:table-row>
        <table:table-row table:style-name="ro13">
          <table:table-cell office:value-type="float" office:value="0.11" table:style-name="ce1">
            <text:p>0.11</text:p>
          </table:table-cell>
          <table:table-cell office:value-type="float" office:value="-2.04" table:style-name="ce1">
            <text:p>-2.04</text:p>
          </table:table-cell>
          <table:table-cell office:value-type="float" office:value="5.28" table:style-name="ce1">
            <text:p>5.28</text:p>
          </table:table-cell>
          <table:table-cell office:value-type="float" office:value="1.1000000000000001E-3" table:formula="of:=[.A674]/100" table:style-name="ce1">
            <text:p>0.0011</text:p>
          </table:table-cell>
          <table:table-cell office:value-type="float" office:value="-2.0400000000000001E-2" table:formula="of:=[.B674]/100" table:style-name="ce1">
            <text:p>-0.0204</text:p>
          </table:table-cell>
          <table:table-cell office:value-type="float" office:value="5.28E-2" table:formula="of:=[.C674]/100" table:style-name="ce1">
            <text:p>0.0528</text:p>
          </table:table-cell>
          <table:table-cell table:number-columns-repeated="16378"/>
        </table:table-row>
        <table:table-row table:style-name="ro13">
          <table:table-cell office:value-type="float" office:value="0.03" table:style-name="ce1">
            <text:p>0.03</text:p>
          </table:table-cell>
          <table:table-cell office:value-type="float" office:value="-1.99" table:style-name="ce1">
            <text:p>-1.99</text:p>
          </table:table-cell>
          <table:table-cell office:value-type="float" office:value="5.45" table:style-name="ce1">
            <text:p>5.45</text:p>
          </table:table-cell>
          <table:table-cell office:value-type="float" office:value="2.9999999999999997E-4" table:formula="of:=[.A675]/100" table:style-name="ce1">
            <text:p>0.0003</text:p>
          </table:table-cell>
          <table:table-cell office:value-type="float" office:value="-1.9900000000000001E-2" table:formula="of:=[.B675]/100" table:style-name="ce1">
            <text:p>-0.0199</text:p>
          </table:table-cell>
          <table:table-cell office:value-type="float" office:value="5.45E-2" table:formula="of:=[.C675]/100" table:style-name="ce1">
            <text:p>0.0545</text:p>
          </table:table-cell>
          <table:table-cell table:number-columns-repeated="16378"/>
        </table:table-row>
        <table:table-row table:style-name="ro13">
          <table:table-cell office:value-type="float" office:value="0.87" table:style-name="ce1">
            <text:p>0.87</text:p>
          </table:table-cell>
          <table:table-cell office:value-type="float" office:value="-1.75" table:style-name="ce1">
            <text:p>-1.75</text:p>
          </table:table-cell>
          <table:table-cell office:value-type="float" office:value="5.38" table:style-name="ce1">
            <text:p>5.38</text:p>
          </table:table-cell>
          <table:table-cell office:value-type="float" office:value="8.6999999999999994E-3" table:formula="of:=[.A676]/100" table:style-name="ce1">
            <text:p>0.0087</text:p>
          </table:table-cell>
          <table:table-cell office:value-type="float" office:value="-1.7500000000000002E-2" table:formula="of:=[.B676]/100" table:style-name="ce1">
            <text:p>-0.0175</text:p>
          </table:table-cell>
          <table:table-cell office:value-type="float" office:value="5.3800000000000001E-2" table:formula="of:=[.C676]/100" table:style-name="ce1">
            <text:p>0.0538</text:p>
          </table:table-cell>
          <table:table-cell table:number-columns-repeated="16378"/>
        </table:table-row>
        <table:table-row table:style-name="ro13">
          <table:table-cell office:value-type="float" office:value="1.26" table:style-name="ce1">
            <text:p>1.26</text:p>
          </table:table-cell>
          <table:table-cell office:value-type="float" office:value="-0.69" table:style-name="ce1">
            <text:p>-0.69</text:p>
          </table:table-cell>
          <table:table-cell office:value-type="float" office:value="6.17" table:style-name="ce1">
            <text:p>6.17</text:p>
          </table:table-cell>
          <table:table-cell office:value-type="float" office:value="1.26E-2" table:formula="of:=[.A677]/100" table:style-name="ce1">
            <text:p>0.0126</text:p>
          </table:table-cell>
          <table:table-cell office:value-type="float" office:value="-6.8999999999999999E-3" table:formula="of:=[.B677]/100" table:style-name="ce1">
            <text:p>-0.0069</text:p>
          </table:table-cell>
          <table:table-cell office:value-type="float" office:value="6.1699999999999998E-2" table:formula="of:=[.C677]/100" table:style-name="ce1">
            <text:p>0.0617</text:p>
          </table:table-cell>
          <table:table-cell table:number-columns-repeated="16378"/>
        </table:table-row>
        <table:table-row table:style-name="ro13">
          <table:table-cell office:value-type="float" office:value="2.1800000000000002" table:style-name="ce1">
            <text:p>2.18</text:p>
          </table:table-cell>
          <table:table-cell office:value-type="float" office:value="-0.02" table:style-name="ce1">
            <text:p>-0.02</text:p>
          </table:table-cell>
          <table:table-cell office:value-type="float" office:value="6.39" table:style-name="ce1">
            <text:p>6.39</text:p>
          </table:table-cell>
          <table:table-cell office:value-type="float" office:value="2.18E-2" table:formula="of:=[.A678]/100" table:style-name="ce1">
            <text:p>0.0218</text:p>
          </table:table-cell>
          <table:table-cell office:value-type="float" office:value="-2.0000000000000001E-4" table:formula="of:=[.B678]/100" table:style-name="ce1">
            <text:p>-0.0002</text:p>
          </table:table-cell>
          <table:table-cell office:value-type="float" office:value="6.3899999999999998E-2" table:formula="of:=[.C678]/100" table:style-name="ce1">
            <text:p>0.0639</text:p>
          </table:table-cell>
          <table:table-cell table:number-columns-repeated="16378"/>
        </table:table-row>
        <table:table-row table:style-name="ro13">
          <table:table-cell office:value-type="float" office:value="2.1800000000000002" table:style-name="ce1">
            <text:p>2.18</text:p>
          </table:table-cell>
          <table:table-cell office:value-type="float" office:value="-0.03" table:style-name="ce1">
            <text:p>-0.03</text:p>
          </table:table-cell>
          <table:table-cell office:value-type="float" office:value="6.51" table:style-name="ce1">
            <text:p>6.51</text:p>
          </table:table-cell>
          <table:table-cell office:value-type="float" office:value="2.18E-2" table:formula="of:=[.A679]/100" table:style-name="ce1">
            <text:p>0.0218</text:p>
          </table:table-cell>
          <table:table-cell office:value-type="float" office:value="-2.9999999999999997E-4" table:formula="of:=[.B679]/100" table:style-name="ce1">
            <text:p>-0.0003</text:p>
          </table:table-cell>
          <table:table-cell office:value-type="float" office:value="6.5099999999999991E-2" table:formula="of:=[.C679]/100" table:style-name="ce1">
            <text:p>0.0651</text:p>
          </table:table-cell>
          <table:table-cell table:number-columns-repeated="16378"/>
        </table:table-row>
        <table:table-row table:style-name="ro13">
          <table:table-cell office:value-type="float" office:value="2.64" table:style-name="ce1">
            <text:p>2.64</text:p>
          </table:table-cell>
          <table:table-cell office:value-type="float" office:value="0.31" table:style-name="ce1">
            <text:p>0.31</text:p>
          </table:table-cell>
          <table:table-cell office:value-type="float" office:value="7.57" table:style-name="ce1">
            <text:p>7.57</text:p>
          </table:table-cell>
          <table:table-cell office:value-type="float" office:value="2.64E-2" table:formula="of:=[.A680]/100" table:style-name="ce1">
            <text:p>0.0264</text:p>
          </table:table-cell>
          <table:table-cell office:value-type="float" office:value="3.0999999999999999E-3" table:formula="of:=[.B680]/100" table:style-name="ce1">
            <text:p>0.0031</text:p>
          </table:table-cell>
          <table:table-cell office:value-type="float" office:value="7.5700000000000003E-2" table:formula="of:=[.C680]/100" table:style-name="ce1">
            <text:p>0.0757</text:p>
          </table:table-cell>
          <table:table-cell table:number-columns-repeated="16378"/>
        </table:table-row>
        <table:table-row table:style-name="ro13">
          <table:table-cell office:value-type="float" office:value="2.09" table:style-name="ce1">
            <text:p>2.09</text:p>
          </table:table-cell>
          <table:table-cell office:value-type="float" office:value="0.45" table:style-name="ce1">
            <text:p>0.45</text:p>
          </table:table-cell>
          <table:table-cell office:value-type="float" office:value="6.26" table:style-name="ce1">
            <text:p>6.26</text:p>
          </table:table-cell>
          <table:table-cell office:value-type="float" office:value="2.0899999999999998E-2" table:formula="of:=[.A681]/100" table:style-name="ce1">
            <text:p>0.0209</text:p>
          </table:table-cell>
          <table:table-cell office:value-type="float" office:value="4.5000000000000005E-3" table:formula="of:=[.B681]/100" table:style-name="ce1">
            <text:p>0.0045</text:p>
          </table:table-cell>
          <table:table-cell office:value-type="float" office:value="6.2600000000000003E-2" table:formula="of:=[.C681]/100" table:style-name="ce1">
            <text:p>0.0626</text:p>
          </table:table-cell>
          <table:table-cell table:number-columns-repeated="16378"/>
        </table:table-row>
        <table:table-row table:style-name="ro13">
          <table:table-cell office:value-type="float" office:value="2.23" table:style-name="ce1">
            <text:p>2.23</text:p>
          </table:table-cell>
          <table:table-cell office:value-type="float" office:value="0.4" table:style-name="ce1">
            <text:p>0.4</text:p>
          </table:table-cell>
          <table:table-cell office:value-type="float" office:value="5.98" table:style-name="ce1">
            <text:p>5.98</text:p>
          </table:table-cell>
          <table:table-cell office:value-type="float" office:value="2.23E-2" table:formula="of:=[.A682]/100" table:style-name="ce1">
            <text:p>0.0223</text:p>
          </table:table-cell>
          <table:table-cell office:value-type="float" office:value="4.0000000000000001E-3" table:formula="of:=[.B682]/100" table:style-name="ce1">
            <text:p>0.004</text:p>
          </table:table-cell>
          <table:table-cell office:value-type="float" office:value="5.9800000000000006E-2" table:formula="of:=[.C682]/100" table:style-name="ce1">
            <text:p>0.0598</text:p>
          </table:table-cell>
          <table:table-cell table:number-columns-repeated="16378"/>
        </table:table-row>
        <table:table-row table:style-name="ro13">
          <table:table-cell office:value-type="float" office:value="1.72" table:style-name="ce1">
            <text:p>1.72</text:p>
          </table:table-cell>
          <table:table-cell office:value-type="float" office:value="0.57999999999999996" table:style-name="ce1">
            <text:p>0.58</text:p>
          </table:table-cell>
          <table:table-cell office:value-type="float" office:value="5.67" table:style-name="ce1">
            <text:p>5.67</text:p>
          </table:table-cell>
          <table:table-cell office:value-type="float" office:value="1.72E-2" table:formula="of:=[.A683]/100" table:style-name="ce1">
            <text:p>0.0172</text:p>
          </table:table-cell>
          <table:table-cell office:value-type="float" office:value="5.7999999999999996E-3" table:formula="of:=[.B683]/100" table:style-name="ce1">
            <text:p>0.0058</text:p>
          </table:table-cell>
          <table:table-cell office:value-type="float" office:value="5.67E-2" table:formula="of:=[.C683]/100" table:style-name="ce1">
            <text:p>0.0567</text:p>
          </table:table-cell>
          <table:table-cell table:number-columns-repeated="16378"/>
        </table:table-row>
        <table:table-row table:style-name="ro13">
          <table:table-cell office:value-type="float" office:value="1.22" table:style-name="ce1">
            <text:p>1.22</text:p>
          </table:table-cell>
          <table:table-cell office:value-type="float" office:value="0.52" table:style-name="ce1">
            <text:p>0.52</text:p>
          </table:table-cell>
          <table:table-cell office:value-type="float" office:value="5.51" table:style-name="ce1">
            <text:p>5.51</text:p>
          </table:table-cell>
          <table:table-cell office:value-type="float" office:value="1.2199999999999999E-2" table:formula="of:=[.A684]/100" table:style-name="ce1">
            <text:p>0.0122</text:p>
          </table:table-cell>
          <table:table-cell office:value-type="float" office:value="5.1999999999999998E-3" table:formula="of:=[.B684]/100" table:style-name="ce1">
            <text:p>0.0052</text:p>
          </table:table-cell>
          <table:table-cell office:value-type="float" office:value="5.5099999999999996E-2" table:formula="of:=[.C684]/100" table:style-name="ce1">
            <text:p>0.0551</text:p>
          </table:table-cell>
          <table:table-cell table:number-columns-repeated="16378"/>
        </table:table-row>
        <table:table-row table:style-name="ro13">
          <table:table-cell office:value-type="float" office:value="0.35" table:style-name="ce1">
            <text:p>0.35</text:p>
          </table:table-cell>
          <table:table-cell office:value-type="float" office:value="0.65" table:style-name="ce1">
            <text:p>0.65</text:p>
          </table:table-cell>
          <table:table-cell office:value-type="float" office:value="4.88" table:style-name="ce1">
            <text:p>4.88</text:p>
          </table:table-cell>
          <table:table-cell office:value-type="float" office:value="3.4999999999999996E-3" table:formula="of:=[.A685]/100" table:style-name="ce1">
            <text:p>0.0035</text:p>
          </table:table-cell>
          <table:table-cell office:value-type="float" office:value="6.5000000000000006E-3" table:formula="of:=[.B685]/100" table:style-name="ce1">
            <text:p>0.0065</text:p>
          </table:table-cell>
          <table:table-cell office:value-type="float" office:value="4.8799999999999996E-2" table:formula="of:=[.C685]/100" table:style-name="ce1">
            <text:p>0.0488</text:p>
          </table:table-cell>
          <table:table-cell table:number-columns-repeated="16378"/>
        </table:table-row>
        <table:table-row table:style-name="ro13">
          <table:table-cell office:value-type="float" office:value="0.16" table:style-name="ce1">
            <text:p>0.16</text:p>
          </table:table-cell>
          <table:table-cell office:value-type="float" office:value="0.23" table:style-name="ce1">
            <text:p>0.23</text:p>
          </table:table-cell>
          <table:table-cell office:value-type="float" office:value="4.0599999999999996" table:style-name="ce1">
            <text:p>4.06</text:p>
          </table:table-cell>
          <table:table-cell office:value-type="float" office:value="1.6000000000000001E-3" table:formula="of:=[.A686]/100" table:style-name="ce1">
            <text:p>0.0016</text:p>
          </table:table-cell>
          <table:table-cell office:value-type="float" office:value="2.3E-3" table:formula="of:=[.B686]/100" table:style-name="ce1">
            <text:p>0.0023</text:p>
          </table:table-cell>
          <table:table-cell office:value-type="float" office:value="4.0599999999999997E-2" table:formula="of:=[.C686]/100" table:style-name="ce1">
            <text:p>0.0406</text:p>
          </table:table-cell>
          <table:table-cell table:number-columns-repeated="16378"/>
        </table:table-row>
        <table:table-row table:style-name="ro13">
          <table:table-cell office:value-type="float" office:value="0.1" table:style-name="ce1">
            <text:p>0.1</text:p>
          </table:table-cell>
          <table:table-cell office:value-type="float" office:value="0.18" table:style-name="ce1">
            <text:p>0.18</text:p>
          </table:table-cell>
          <table:table-cell office:value-type="float" office:value="2.54" table:style-name="ce1">
            <text:p>2.54</text:p>
          </table:table-cell>
          <table:table-cell office:value-type="float" office:value="1E-3" table:formula="of:=[.A687]/100" table:style-name="ce1">
            <text:p>0.001</text:p>
          </table:table-cell>
          <table:table-cell office:value-type="float" office:value="1.8E-3" table:formula="of:=[.B687]/100" table:style-name="ce1">
            <text:p>0.0018</text:p>
          </table:table-cell>
          <table:table-cell office:value-type="float" office:value="2.5399999999999999E-2" table:formula="of:=[.C687]/100" table:style-name="ce1">
            <text:p>0.0254</text:p>
          </table:table-cell>
          <table:table-cell table:number-columns-repeated="16378"/>
        </table:table-row>
        <table:table-row table:style-name="ro13">
          <table:table-cell office:value-type="float" office:value="0.08" table:style-name="ce1">
            <text:p>0.08</text:p>
          </table:table-cell>
          <table:table-cell office:value-type="float" office:value="0.09" table:style-name="ce1">
            <text:p>0.09</text:p>
          </table:table-cell>
          <table:table-cell office:value-type="float" office:value="3.74" table:style-name="ce1">
            <text:p>3.74</text:p>
          </table:table-cell>
          <table:table-cell office:value-type="float" office:value="8.0000000000000004E-4" table:formula="of:=[.A688]/100" table:style-name="ce1">
            <text:p>0.0008</text:p>
          </table:table-cell>
          <table:table-cell office:value-type="float" office:value="8.9999999999999998E-4" table:formula="of:=[.B688]/100" table:style-name="ce1">
            <text:p>0.0009</text:p>
          </table:table-cell>
          <table:table-cell office:value-type="float" office:value="3.7400000000000003E-2" table:formula="of:=[.C688]/100" table:style-name="ce1">
            <text:p>0.0374</text:p>
          </table:table-cell>
          <table:table-cell table:number-columns-repeated="16378"/>
        </table:table-row>
        <table:table-row table:style-name="ro13">
          <table:table-cell office:value-type="float" office:value="0.34" table:style-name="ce1">
            <text:p>0.34</text:p>
          </table:table-cell>
          <table:table-cell office:value-type="float" office:value="0.51" table:style-name="ce1">
            <text:p>0.51</text:p>
          </table:table-cell>
          <table:table-cell office:value-type="float" office:value="4.1100000000000003" table:style-name="ce1">
            <text:p>4.11</text:p>
          </table:table-cell>
          <table:table-cell office:value-type="float" office:value="3.4000000000000002E-3" table:formula="of:=[.A689]/100" table:style-name="ce1">
            <text:p>0.0034</text:p>
          </table:table-cell>
          <table:table-cell office:value-type="float" office:value="5.1000000000000004E-3" table:formula="of:=[.B689]/100" table:style-name="ce1">
            <text:p>0.0051</text:p>
          </table:table-cell>
          <table:table-cell office:value-type="float" office:value="4.1100000000000005E-2" table:formula="of:=[.C689]/100" table:style-name="ce1">
            <text:p>0.0411</text:p>
          </table:table-cell>
          <table:table-cell table:number-columns-repeated="16378"/>
        </table:table-row>
        <table:table-row table:style-name="ro13">
          <table:table-cell office:value-type="float" office:value="0.05" table:style-name="ce1">
            <text:p>0.05</text:p>
          </table:table-cell>
          <table:table-cell office:value-type="float" office:value="0.69" table:style-name="ce1">
            <text:p>0.69</text:p>
          </table:table-cell>
          <table:table-cell office:value-type="float" office:value="4.3899999999999997" table:style-name="ce1">
            <text:p>4.39</text:p>
          </table:table-cell>
          <table:table-cell office:value-type="float" office:value="5.0000000000000001E-4" table:formula="of:=[.A690]/100" table:style-name="ce1">
            <text:p>0.0005</text:p>
          </table:table-cell>
          <table:table-cell office:value-type="float" office:value="6.8999999999999999E-3" table:formula="of:=[.B690]/100" table:style-name="ce1">
            <text:p>0.0069</text:p>
          </table:table-cell>
          <table:table-cell office:value-type="float" office:value="4.3899999999999995E-2" table:formula="of:=[.C690]/100" table:style-name="ce1">
            <text:p>0.0439</text:p>
          </table:table-cell>
          <table:table-cell table:number-columns-repeated="16378"/>
        </table:table-row>
        <table:table-row table:style-name="ro13">
          <table:table-cell office:value-type="float" office:value="-0.02" table:style-name="ce1">
            <text:p>-0.02</text:p>
          </table:table-cell>
          <table:table-cell office:value-type="float" office:value="0.17" table:style-name="ce1">
            <text:p>0.17</text:p>
          </table:table-cell>
          <table:table-cell office:value-type="float" office:value="3.91" table:style-name="ce1">
            <text:p>3.91</text:p>
          </table:table-cell>
          <table:table-cell office:value-type="float" office:value="-2.0000000000000001E-4" table:formula="of:=[.A691]/100" table:style-name="ce1">
            <text:p>-0.0002</text:p>
          </table:table-cell>
          <table:table-cell office:value-type="float" office:value="1.7000000000000001E-3" table:formula="of:=[.B691]/100" table:style-name="ce1">
            <text:p>0.0017</text:p>
          </table:table-cell>
          <table:table-cell office:value-type="float" office:value="3.9100000000000003E-2" table:formula="of:=[.C691]/100" table:style-name="ce1">
            <text:p>0.0391</text:p>
          </table:table-cell>
          <table:table-cell table:number-columns-repeated="16378"/>
        </table:table-row>
        <table:table-row table:style-name="ro13">
          <table:table-cell office:value-type="float" office:value="-0.24" table:style-name="ce1">
            <text:p>-0.24</text:p>
          </table:table-cell>
          <table:table-cell office:value-type="float" office:value="-0.04" table:style-name="ce1">
            <text:p>-0.04</text:p>
          </table:table-cell>
          <table:table-cell office:value-type="float" office:value="3.91" table:style-name="ce1">
            <text:p>3.91</text:p>
          </table:table-cell>
          <table:table-cell office:value-type="float" office:value="-2.3999999999999998E-3" table:formula="of:=[.A692]/100" table:style-name="ce1">
            <text:p>-0.0024</text:p>
          </table:table-cell>
          <table:table-cell office:value-type="float" office:value="-4.0000000000000002E-4" table:formula="of:=[.B692]/100" table:style-name="ce1">
            <text:p>-0.0004</text:p>
          </table:table-cell>
          <table:table-cell office:value-type="float" office:value="3.9100000000000003E-2" table:formula="of:=[.C692]/100" table:style-name="ce1">
            <text:p>0.0391</text:p>
          </table:table-cell>
          <table:table-cell table:number-columns-repeated="16378"/>
        </table:table-row>
        <table:table-row table:style-name="ro13">
          <table:table-cell office:value-type="float" office:value="0.18" table:style-name="ce1">
            <text:p>0.18</text:p>
          </table:table-cell>
          <table:table-cell office:value-type="float" office:value="0.44" table:style-name="ce1">
            <text:p>0.44</text:p>
          </table:table-cell>
          <table:table-cell office:value-type="float" office:value="4.88" table:style-name="ce1">
            <text:p>4.88</text:p>
          </table:table-cell>
          <table:table-cell office:value-type="float" office:value="1.8E-3" table:formula="of:=[.A693]/100" table:style-name="ce1">
            <text:p>0.0018</text:p>
          </table:table-cell>
          <table:table-cell office:value-type="float" office:value="4.4000000000000003E-3" table:formula="of:=[.B693]/100" table:style-name="ce1">
            <text:p>0.0044</text:p>
          </table:table-cell>
          <table:table-cell office:value-type="float" office:value="4.8799999999999996E-2" table:formula="of:=[.C693]/100" table:style-name="ce1">
            <text:p>0.0488</text:p>
          </table:table-cell>
          <table:table-cell table:number-columns-repeated="16378"/>
        </table:table-row>
        <table:table-row table:style-name="ro13">
          <table:table-cell office:value-type="float" office:value="0.55000000000000004" table:style-name="ce1">
            <text:p>0.55</text:p>
          </table:table-cell>
          <table:table-cell office:value-type="float" office:value="0.51" table:style-name="ce1">
            <text:p>0.51</text:p>
          </table:table-cell>
          <table:table-cell office:value-type="float" office:value="5.46" table:style-name="ce1">
            <text:p>5.46</text:p>
          </table:table-cell>
          <table:table-cell office:value-type="float" office:value="5.5000000000000005E-3" table:formula="of:=[.A694]/100" table:style-name="ce1">
            <text:p>0.0055</text:p>
          </table:table-cell>
          <table:table-cell office:value-type="float" office:value="5.1000000000000004E-3" table:formula="of:=[.B694]/100" table:style-name="ce1">
            <text:p>0.0051</text:p>
          </table:table-cell>
          <table:table-cell office:value-type="float" office:value="5.4600000000000003E-2" table:formula="of:=[.C694]/100" table:style-name="ce1">
            <text:p>0.0546</text:p>
          </table:table-cell>
          <table:table-cell table:number-columns-repeated="16378"/>
        </table:table-row>
        <table:table-row table:style-name="ro13">
          <table:table-cell office:value-type="float" office:value="1.92" table:style-name="ce1">
            <text:p>1.92</text:p>
          </table:table-cell>
          <table:table-cell office:value-type="float" office:value="0.72" table:style-name="ce1">
            <text:p>0.72</text:p>
          </table:table-cell>
          <table:table-cell office:value-type="float" office:value="5.98" table:style-name="ce1">
            <text:p>5.98</text:p>
          </table:table-cell>
          <table:table-cell office:value-type="float" office:value="1.9199999999999998E-2" table:formula="of:=[.A695]/100" table:style-name="ce1">
            <text:p>0.0192</text:p>
          </table:table-cell>
          <table:table-cell office:value-type="float" office:value="7.1999999999999998E-3" table:formula="of:=[.B695]/100" table:style-name="ce1">
            <text:p>0.0072</text:p>
          </table:table-cell>
          <table:table-cell office:value-type="float" office:value="5.9800000000000006E-2" table:formula="of:=[.C695]/100" table:style-name="ce1">
            <text:p>0.0598</text:p>
          </table:table-cell>
          <table:table-cell table:number-columns-repeated="16378"/>
        </table:table-row>
        <table:table-row table:style-name="ro13">
          <table:table-cell office:value-type="float" office:value="1.93" table:style-name="ce1">
            <text:p>1.93</text:p>
          </table:table-cell>
          <table:table-cell office:value-type="float" office:value="0.41" table:style-name="ce1">
            <text:p>0.41</text:p>
          </table:table-cell>
          <table:table-cell office:value-type="float" office:value="5.85" table:style-name="ce1">
            <text:p>5.85</text:p>
          </table:table-cell>
          <table:table-cell office:value-type="float" office:value="1.9299999999999998E-2" table:formula="of:=[.A696]/100" table:style-name="ce1">
            <text:p>0.0193</text:p>
          </table:table-cell>
          <table:table-cell office:value-type="float" office:value="4.0999999999999995E-3" table:formula="of:=[.B696]/100" table:style-name="ce1">
            <text:p>0.0041</text:p>
          </table:table-cell>
          <table:table-cell office:value-type="float" office:value="5.8499999999999996E-2" table:formula="of:=[.C696]/100" table:style-name="ce1">
            <text:p>0.0585</text:p>
          </table:table-cell>
          <table:table-cell table:number-columns-repeated="16378"/>
        </table:table-row>
        <table:table-row table:style-name="ro13">
          <table:table-cell office:value-type="float" office:value="1.86" table:style-name="ce1">
            <text:p>1.86</text:p>
          </table:table-cell>
          <table:table-cell office:value-type="float" office:value="-7.0000000000000007E-2" table:style-name="ce1">
            <text:p>-0.07</text:p>
          </table:table-cell>
          <table:table-cell office:value-type="float" office:value="6.4" table:style-name="ce1">
            <text:p>6.4</text:p>
          </table:table-cell>
          <table:table-cell office:value-type="float" office:value="1.8600000000000002E-2" table:formula="of:=[.A697]/100" table:style-name="ce1">
            <text:p>0.0186</text:p>
          </table:table-cell>
          <table:table-cell office:value-type="float" office:value="-7.000000000000001E-4" table:formula="of:=[.B697]/100" table:style-name="ce1">
            <text:p>-0.0007</text:p>
          </table:table-cell>
          <table:table-cell office:value-type="float" office:value="6.4000000000000001E-2" table:formula="of:=[.C697]/100" table:style-name="ce1">
            <text:p>0.064</text:p>
          </table:table-cell>
          <table:table-cell table:number-columns-repeated="16378"/>
        </table:table-row>
        <table:table-row table:style-name="ro13">
          <table:table-cell office:value-type="float" office:value="2.5099999999999998" table:style-name="ce1">
            <text:p>2.51</text:p>
          </table:table-cell>
          <table:table-cell office:value-type="float" office:value="0.32" table:style-name="ce1">
            <text:p>0.32</text:p>
          </table:table-cell>
          <table:table-cell office:value-type="float" office:value="7.55" table:style-name="ce1">
            <text:p>7.55</text:p>
          </table:table-cell>
          <table:table-cell office:value-type="float" office:value="2.5099999999999997E-2" table:formula="of:=[.A698]/100" table:style-name="ce1">
            <text:p>0.0251</text:p>
          </table:table-cell>
          <table:table-cell office:value-type="float" office:value="3.2000000000000002E-3" table:formula="of:=[.B698]/100" table:style-name="ce1">
            <text:p>0.0032</text:p>
          </table:table-cell>
          <table:table-cell office:value-type="float" office:value="7.5499999999999998E-2" table:formula="of:=[.C698]/100" table:style-name="ce1">
            <text:p>0.0755</text:p>
          </table:table-cell>
          <table:table-cell table:number-columns-repeated="16378"/>
        </table:table-row>
        <table:table-row table:style-name="ro13">
          <table:table-cell office:value-type="float" office:value="2.0299999999999998" table:style-name="ce1">
            <text:p>2.03</text:p>
          </table:table-cell>
          <table:table-cell office:value-type="float" office:value="0.05" table:style-name="ce1">
            <text:p>0.05</text:p>
          </table:table-cell>
          <table:table-cell office:value-type="float" office:value="7.26" table:style-name="ce1">
            <text:p>7.26</text:p>
          </table:table-cell>
          <table:table-cell office:value-type="float" office:value="2.0299999999999999E-2" table:formula="of:=[.A699]/100" table:style-name="ce1">
            <text:p>0.0203</text:p>
          </table:table-cell>
          <table:table-cell office:value-type="float" office:value="5.0000000000000001E-4" table:formula="of:=[.B699]/100" table:style-name="ce1">
            <text:p>0.0005</text:p>
          </table:table-cell>
          <table:table-cell office:value-type="float" office:value="7.2599999999999998E-2" table:formula="of:=[.C699]/100" table:style-name="ce1">
            <text:p>0.0726</text:p>
          </table:table-cell>
          <table:table-cell table:number-columns-repeated="16378"/>
        </table:table-row>
        <table:table-row table:style-name="ro13">
          <table:table-cell office:value-type="float" office:value="1.88" table:style-name="ce1">
            <text:p>1.88</text:p>
          </table:table-cell>
          <table:table-cell office:value-type="float" office:value="-0.12" table:style-name="ce1">
            <text:p>-0.12</text:p>
          </table:table-cell>
          <table:table-cell office:value-type="float" office:value="7.03" table:style-name="ce1">
            <text:p>7.03</text:p>
          </table:table-cell>
          <table:table-cell office:value-type="float" office:value="1.8799999999999997E-2" table:formula="of:=[.A700]/100" table:style-name="ce1">
            <text:p>0.0188</text:p>
          </table:table-cell>
          <table:table-cell office:value-type="float" office:value="-1.1999999999999999E-3" table:formula="of:=[.B700]/100" table:style-name="ce1">
            <text:p>-0.0012</text:p>
          </table:table-cell>
          <table:table-cell office:value-type="float" office:value="7.0300000000000001E-2" table:formula="of:=[.C700]/100" table:style-name="ce1">
            <text:p>0.0703</text:p>
          </table:table-cell>
          <table:table-cell table:number-columns-repeated="16378"/>
        </table:table-row>
        <table:table-row table:style-name="ro13">
          <table:table-cell office:value-type="float" office:value="1.03" table:style-name="ce1">
            <text:p>1.03</text:p>
          </table:table-cell>
          <table:table-cell office:value-type="float" office:value="-0.65" table:style-name="ce1">
            <text:p>-0.65</text:p>
          </table:table-cell>
          <table:table-cell office:value-type="float" office:value="5.52" table:style-name="ce1">
            <text:p>5.52</text:p>
          </table:table-cell>
          <table:table-cell office:value-type="float" office:value="1.03E-2" table:formula="of:=[.A701]/100" table:style-name="ce1">
            <text:p>0.0103</text:p>
          </table:table-cell>
          <table:table-cell office:value-type="float" office:value="-6.5000000000000006E-3" table:formula="of:=[.B701]/100" table:style-name="ce1">
            <text:p>-0.0065</text:p>
          </table:table-cell>
          <table:table-cell office:value-type="float" office:value="5.5199999999999999E-2" table:formula="of:=[.C701]/100" table:style-name="ce1">
            <text:p>0.0552</text:p>
          </table:table-cell>
          <table:table-cell table:number-columns-repeated="16378"/>
        </table:table-row>
        <table:table-row table:style-name="ro13">
          <table:table-cell office:value-type="float" office:value="0.87" table:style-name="ce1">
            <text:p>0.87</text:p>
          </table:table-cell>
          <table:table-cell office:value-type="float" office:value="-0.28000000000000003" table:style-name="ce1">
            <text:p>-0.28</text:p>
          </table:table-cell>
          <table:table-cell office:value-type="float" office:value="4.9400000000000004" table:style-name="ce1">
            <text:p>4.94</text:p>
          </table:table-cell>
          <table:table-cell office:value-type="float" office:value="8.6999999999999994E-3" table:formula="of:=[.A702]/100" table:style-name="ce1">
            <text:p>0.0087</text:p>
          </table:table-cell>
          <table:table-cell office:value-type="float" office:value="-2.8000000000000004E-3" table:formula="of:=[.B702]/100" table:style-name="ce1">
            <text:p>-0.0028</text:p>
          </table:table-cell>
          <table:table-cell office:value-type="float" office:value="4.9400000000000006E-2" table:formula="of:=[.C702]/100" table:style-name="ce1">
            <text:p>0.0494</text:p>
          </table:table-cell>
          <table:table-cell table:number-columns-repeated="16378"/>
        </table:table-row>
        <table:table-row table:style-name="ro13">
          <table:table-cell office:value-type="float" office:value="0.46" table:style-name="ce1">
            <text:p>0.46</text:p>
          </table:table-cell>
          <table:table-cell office:value-type="float" office:value="-0.57999999999999996" table:style-name="ce1">
            <text:p>-0.58</text:p>
          </table:table-cell>
          <table:table-cell office:value-type="float" office:value="4.41" table:style-name="ce1">
            <text:p>4.41</text:p>
          </table:table-cell>
          <table:table-cell office:value-type="float" office:value="4.5999999999999999E-3" table:formula="of:=[.A703]/100" table:style-name="ce1">
            <text:p>0.0046</text:p>
          </table:table-cell>
          <table:table-cell office:value-type="float" office:value="-5.7999999999999996E-3" table:formula="of:=[.B703]/100" table:style-name="ce1">
            <text:p>-0.0058</text:p>
          </table:table-cell>
          <table:table-cell office:value-type="float" office:value="4.41E-2" table:formula="of:=[.C703]/100" table:style-name="ce1">
            <text:p>0.0441</text:p>
          </table:table-cell>
          <table:table-cell table:number-columns-repeated="16378"/>
        </table:table-row>
        <table:table-row table:style-name="ro13">
          <table:table-cell office:value-type="float" office:value="0.55000000000000004" table:style-name="ce1">
            <text:p>0.55</text:p>
          </table:table-cell>
          <table:table-cell office:value-type="float" office:value="-0.47" table:style-name="ce1">
            <text:p>-0.47</text:p>
          </table:table-cell>
          <table:table-cell office:value-type="float" office:value="3.39" table:style-name="ce1">
            <text:p>3.39</text:p>
          </table:table-cell>
          <table:table-cell office:value-type="float" office:value="5.5000000000000005E-3" table:formula="of:=[.A704]/100" table:style-name="ce1">
            <text:p>0.0055</text:p>
          </table:table-cell>
          <table:table-cell office:value-type="float" office:value="-4.6999999999999993E-3" table:formula="of:=[.B704]/100" table:style-name="ce1">
            <text:p>-0.0047</text:p>
          </table:table-cell>
          <table:table-cell office:value-type="float" office:value="3.39E-2" table:formula="of:=[.C704]/100" table:style-name="ce1">
            <text:p>0.0339</text:p>
          </table:table-cell>
          <table:table-cell table:number-columns-repeated="16378"/>
        </table:table-row>
        <table:table-row table:style-name="ro13">
          <table:table-cell office:value-type="float" office:value="0.06" table:style-name="ce1">
            <text:p>0.06</text:p>
          </table:table-cell>
          <table:table-cell office:value-type="float" office:value="-0.44" table:style-name="ce1">
            <text:p>-0.44</text:p>
          </table:table-cell>
          <table:table-cell office:value-type="float" office:value="4.75" table:style-name="ce1">
            <text:p>4.75</text:p>
          </table:table-cell>
          <table:table-cell office:value-type="float" office:value="5.9999999999999995E-4" table:formula="of:=[.A705]/100" table:style-name="ce1">
            <text:p>0.0006</text:p>
          </table:table-cell>
          <table:table-cell office:value-type="float" office:value="-4.4000000000000003E-3" table:formula="of:=[.B705]/100" table:style-name="ce1">
            <text:p>-0.0044</text:p>
          </table:table-cell>
          <table:table-cell office:value-type="float" office:value="4.7500000000000001E-2" table:formula="of:=[.C705]/100" table:style-name="ce1">
            <text:p>0.0475</text:p>
          </table:table-cell>
          <table:table-cell table:number-columns-repeated="16378"/>
        </table:table-row>
        <table:table-row table:style-name="ro13">
          <table:table-cell office:value-type="float" office:value="0.39" table:style-name="ce1">
            <text:p>0.39</text:p>
          </table:table-cell>
          <table:table-cell office:value-type="float" office:value="-0.85" table:style-name="ce1">
            <text:p>-0.85</text:p>
          </table:table-cell>
          <table:table-cell office:value-type="float" office:value="4.92" table:style-name="ce1">
            <text:p>4.92</text:p>
          </table:table-cell>
          <table:table-cell office:value-type="float" office:value="3.9000000000000003E-3" table:formula="of:=[.A706]/100" table:style-name="ce1">
            <text:p>0.0039</text:p>
          </table:table-cell>
          <table:table-cell office:value-type="float" office:value="-8.5000000000000006E-3" table:formula="of:=[.B706]/100" table:style-name="ce1">
            <text:p>-0.0085</text:p>
          </table:table-cell>
          <table:table-cell office:value-type="float" office:value="4.9200000000000001E-2" table:formula="of:=[.C706]/100" table:style-name="ce1">
            <text:p>0.0492</text:p>
          </table:table-cell>
          <table:table-cell table:number-columns-repeated="16378"/>
        </table:table-row>
        <table:table-row table:style-name="ro13">
          <table:table-cell office:value-type="float" office:value="0.26" table:style-name="ce1">
            <text:p>0.26</text:p>
          </table:table-cell>
          <table:table-cell office:value-type="float" office:value="-1.1299999999999999" table:style-name="ce1">
            <text:p>-1.13</text:p>
          </table:table-cell>
          <table:table-cell office:value-type="float" office:value="5.62" table:style-name="ce1">
            <text:p>5.62</text:p>
          </table:table-cell>
          <table:table-cell office:value-type="float" office:value="2.5999999999999999E-3" table:formula="of:=[.A707]/100" table:style-name="ce1">
            <text:p>0.0026</text:p>
          </table:table-cell>
          <table:table-cell office:value-type="float" office:value="-1.1299999999999999E-2" table:formula="of:=[.B707]/100" table:style-name="ce1">
            <text:p>-0.0113</text:p>
          </table:table-cell>
          <table:table-cell office:value-type="float" office:value="5.62E-2" table:formula="of:=[.C707]/100" table:style-name="ce1">
            <text:p>0.0562</text:p>
          </table:table-cell>
          <table:table-cell table:number-columns-repeated="16378"/>
        </table:table-row>
        <table:table-row table:style-name="ro13">
          <table:table-cell office:value-type="float" office:value="2.48" table:style-name="ce1">
            <text:p>2.48</text:p>
          </table:table-cell>
          <table:table-cell office:value-type="float" office:value="0.43" table:style-name="ce1">
            <text:p>0.43</text:p>
          </table:table-cell>
          <table:table-cell office:value-type="float" office:value="10.029999999999999" table:style-name="ce1">
            <text:p>10.03</text:p>
          </table:table-cell>
          <table:table-cell office:value-type="float" office:value="2.4799999999999999E-2" table:formula="of:=[.A708]/100" table:style-name="ce1">
            <text:p>0.0248</text:p>
          </table:table-cell>
          <table:table-cell office:value-type="float" office:value="4.3E-3" table:formula="of:=[.B708]/100" table:style-name="ce1">
            <text:p>0.0043</text:p>
          </table:table-cell>
          <table:table-cell office:value-type="float" office:value="0.1003" table:formula="of:=[.C708]/100" table:style-name="ce1">
            <text:p>0.1003</text:p>
          </table:table-cell>
          <table:table-cell table:number-columns-repeated="16378"/>
        </table:table-row>
        <table:table-row table:style-name="ro13">
          <table:table-cell office:value-type="float" office:value="1.85" table:style-name="ce1">
            <text:p>1.85</text:p>
          </table:table-cell>
          <table:table-cell office:value-type="float" office:value="0.28999999999999998" table:style-name="ce1">
            <text:p>0.29</text:p>
          </table:table-cell>
          <table:table-cell office:value-type="float" office:value="10.96" table:style-name="ce1">
            <text:p>10.96</text:p>
          </table:table-cell>
          <table:table-cell office:value-type="float" office:value="1.8500000000000003E-2" table:formula="of:=[.A709]/100" table:style-name="ce1">
            <text:p>0.0185</text:p>
          </table:table-cell>
          <table:table-cell office:value-type="float" office:value="2.8999999999999998E-3" table:formula="of:=[.B709]/100" table:style-name="ce1">
            <text:p>0.0029</text:p>
          </table:table-cell>
          <table:table-cell office:value-type="float" office:value="0.1096" table:formula="of:=[.C709]/100" table:style-name="ce1">
            <text:p>0.1096</text:p>
          </table:table-cell>
          <table:table-cell table:number-columns-repeated="16378"/>
        </table:table-row>
        <table:table-row table:style-name="ro13">
          <table:table-cell office:value-type="float" office:value="2.06" table:style-name="ce1">
            <text:p>2.06</text:p>
          </table:table-cell>
          <table:table-cell office:value-type="float" office:value="0.85" table:style-name="ce1">
            <text:p>0.85</text:p>
          </table:table-cell>
          <table:table-cell office:value-type="float" office:value="11.98" table:style-name="ce1">
            <text:p>11.98</text:p>
          </table:table-cell>
          <table:table-cell office:value-type="float" office:value="2.06E-2" table:formula="of:=[.A710]/100" table:style-name="ce1">
            <text:p>0.0206</text:p>
          </table:table-cell>
          <table:table-cell office:value-type="float" office:value="8.5000000000000006E-3" table:formula="of:=[.B710]/100" table:style-name="ce1">
            <text:p>0.0085</text:p>
          </table:table-cell>
          <table:table-cell office:value-type="float" office:value="0.1198" table:formula="of:=[.C710]/100" table:style-name="ce1">
            <text:p>0.1198</text:p>
          </table:table-cell>
          <table:table-cell table:number-columns-repeated="16378"/>
        </table:table-row>
        <table:table-row table:style-name="ro13">
          <table:table-cell office:value-type="float" office:value="2.1" table:style-name="ce1">
            <text:p>2.1</text:p>
          </table:table-cell>
          <table:table-cell office:value-type="float" office:value="0.83" table:style-name="ce1">
            <text:p>0.83</text:p>
          </table:table-cell>
          <table:table-cell office:value-type="float" office:value="12.71" table:style-name="ce1">
            <text:p>12.71</text:p>
          </table:table-cell>
          <table:table-cell office:value-type="float" office:value="2.1000000000000001E-2" table:formula="of:=[.A711]/100" table:style-name="ce1">
            <text:p>0.021</text:p>
          </table:table-cell>
          <table:table-cell office:value-type="float" office:value="8.3000000000000001E-3" table:formula="of:=[.B711]/100" table:style-name="ce1">
            <text:p>0.0083</text:p>
          </table:table-cell>
          <table:table-cell office:value-type="float" office:value="0.12710000000000002" table:formula="of:=[.C711]/100" table:style-name="ce1">
            <text:p>0.1271</text:p>
          </table:table-cell>
          <table:table-cell table:number-columns-repeated="16378"/>
        </table:table-row>
        <table:table-row table:style-name="ro13">
          <table:table-cell office:value-type="float" office:value="2.14" table:style-name="ce1">
            <text:p>2.14</text:p>
          </table:table-cell>
          <table:table-cell office:value-type="float" office:value="1.1100000000000001" table:style-name="ce1">
            <text:p>1.11</text:p>
          </table:table-cell>
          <table:table-cell office:value-type="float" office:value="11.14" table:style-name="ce1">
            <text:p>11.14</text:p>
          </table:table-cell>
          <table:table-cell office:value-type="float" office:value="2.1400000000000002E-2" table:formula="of:=[.A712]/100" table:style-name="ce1">
            <text:p>0.0214</text:p>
          </table:table-cell>
          <table:table-cell office:value-type="float" office:value="1.11E-2" table:formula="of:=[.B712]/100" table:style-name="ce1">
            <text:p>0.0111</text:p>
          </table:table-cell>
          <table:table-cell office:value-type="float" office:value="0.1114" table:formula="of:=[.C712]/100" table:style-name="ce1">
            <text:p>0.1114</text:p>
          </table:table-cell>
          <table:table-cell table:number-columns-repeated="16378"/>
        </table:table-row>
        <table:table-row table:style-name="ro13">
          <table:table-cell office:value-type="float" office:value="2.38" table:style-name="ce1">
            <text:p>2.38</text:p>
          </table:table-cell>
          <table:table-cell office:value-type="float" office:value="1.67" table:style-name="ce1">
            <text:p>1.67</text:p>
          </table:table-cell>
          <table:table-cell office:value-type="float" office:value="11.91" table:style-name="ce1">
            <text:p>11.91</text:p>
          </table:table-cell>
          <table:table-cell office:value-type="float" office:value="2.3799999999999998E-2" table:formula="of:=[.A713]/100" table:style-name="ce1">
            <text:p>0.0238</text:p>
          </table:table-cell>
          <table:table-cell office:value-type="float" office:value="1.67E-2" table:formula="of:=[.B713]/100" table:style-name="ce1">
            <text:p>0.0167</text:p>
          </table:table-cell>
          <table:table-cell office:value-type="float" office:value="0.1191" table:formula="of:=[.C713]/100" table:style-name="ce1">
            <text:p>0.1191</text:p>
          </table:table-cell>
          <table:table-cell table:number-columns-repeated="16378"/>
        </table:table-row>
        <table:table-row table:style-name="ro13">
          <table:table-cell office:value-type="float" office:value="2.83" table:style-name="ce1">
            <text:p>2.83</text:p>
          </table:table-cell>
          <table:table-cell office:value-type="float" office:value="1.99" table:style-name="ce1">
            <text:p>1.99</text:p>
          </table:table-cell>
          <table:table-cell office:value-type="float" office:value="12.14" table:style-name="ce1">
            <text:p>12.14</text:p>
          </table:table-cell>
          <table:table-cell office:value-type="float" office:value="2.8300000000000002E-2" table:formula="of:=[.A714]/100" table:style-name="ce1">
            <text:p>0.0283</text:p>
          </table:table-cell>
          <table:table-cell office:value-type="float" office:value="1.9900000000000001E-2" table:formula="of:=[.B714]/100" table:style-name="ce1">
            <text:p>0.0199</text:p>
          </table:table-cell>
          <table:table-cell office:value-type="float" office:value="0.12140000000000001" table:formula="of:=[.C714]/100" table:style-name="ce1">
            <text:p>0.1214</text:p>
          </table:table-cell>
          <table:table-cell table:number-columns-repeated="16378"/>
        </table:table-row>
        <table:table-row table:style-name="ro13">
          <table:table-cell office:value-type="float" office:value="1.26" table:style-name="ce1">
            <text:p>1.26</text:p>
          </table:table-cell>
          <table:table-cell office:value-type="float" office:value="0.56000000000000005" table:style-name="ce1">
            <text:p>0.56</text:p>
          </table:table-cell>
          <table:table-cell office:value-type="float" office:value="9.7100000000000009" table:style-name="ce1">
            <text:p>9.71</text:p>
          </table:table-cell>
          <table:table-cell office:value-type="float" office:value="1.26E-2" table:formula="of:=[.A715]/100" table:style-name="ce1">
            <text:p>0.0126</text:p>
          </table:table-cell>
          <table:table-cell office:value-type="float" office:value="5.6000000000000008E-3" table:formula="of:=[.B715]/100" table:style-name="ce1">
            <text:p>0.0056</text:p>
          </table:table-cell>
          <table:table-cell office:value-type="float" office:value="9.7100000000000006E-2" table:formula="of:=[.C715]/100" table:style-name="ce1">
            <text:p>0.0971</text:p>
          </table:table-cell>
          <table:table-cell table:number-columns-repeated="16378"/>
        </table:table-row>
        <table:table-row table:style-name="ro13">
          <table:table-cell office:value-type="float" office:value="1.07" table:style-name="ce1">
            <text:p>1.07</text:p>
          </table:table-cell>
          <table:table-cell office:value-type="float" office:value="0.11" table:style-name="ce1">
            <text:p>0.11</text:p>
          </table:table-cell>
          <table:table-cell office:value-type="float" office:value="9.8800000000000008" table:style-name="ce1">
            <text:p>9.88</text:p>
          </table:table-cell>
          <table:table-cell office:value-type="float" office:value="1.0700000000000001E-2" table:formula="of:=[.A716]/100" table:style-name="ce1">
            <text:p>0.0107</text:p>
          </table:table-cell>
          <table:table-cell office:value-type="float" office:value="1.1000000000000001E-3" table:formula="of:=[.B716]/100" table:style-name="ce1">
            <text:p>0.0011</text:p>
          </table:table-cell>
          <table:table-cell office:value-type="float" office:value="9.8800000000000013E-2" table:formula="of:=[.C716]/100" table:style-name="ce1">
            <text:p>0.0988</text:p>
          </table:table-cell>
          <table:table-cell table:number-columns-repeated="16378"/>
        </table:table-row>
        <table:table-row table:style-name="ro13">
          <table:table-cell office:value-type="float" office:value="1.1499999999999999" table:style-name="ce1">
            <text:p>1.15</text:p>
          </table:table-cell>
          <table:table-cell office:value-type="float" office:value="-0.14000000000000001" table:style-name="ce1">
            <text:p>-0.14</text:p>
          </table:table-cell>
          <table:table-cell office:value-type="float" office:value="9.17" table:style-name="ce1">
            <text:p>9.17</text:p>
          </table:table-cell>
          <table:table-cell office:value-type="float" office:value="1.15E-2" table:formula="of:=[.A717]/100" table:style-name="ce1">
            <text:p>0.0115</text:p>
          </table:table-cell>
          <table:table-cell office:value-type="float" office:value="-1.4000000000000002E-3" table:formula="of:=[.B717]/100" table:style-name="ce1">
            <text:p>-0.0014</text:p>
          </table:table-cell>
          <table:table-cell office:value-type="float" office:value="9.1700000000000004E-2" table:formula="of:=[.C717]/100" table:style-name="ce1">
            <text:p>0.0917</text:p>
          </table:table-cell>
          <table:table-cell table:number-columns-repeated="16378"/>
        </table:table-row>
        <table:table-row table:style-name="ro13">
          <table:table-cell office:value-type="float" office:value="1.33" table:style-name="ce1">
            <text:p>1.33</text:p>
          </table:table-cell>
          <table:table-cell office:value-type="float" office:value="-0.22" table:style-name="ce1">
            <text:p>-0.22</text:p>
          </table:table-cell>
          <table:table-cell office:value-type="float" office:value="8.81" table:style-name="ce1">
            <text:p>8.81</text:p>
          </table:table-cell>
          <table:table-cell office:value-type="float" office:value="1.3300000000000001E-2" table:formula="of:=[.A718]/100" table:style-name="ce1">
            <text:p>0.0133</text:p>
          </table:table-cell>
          <table:table-cell office:value-type="float" office:value="-2.2000000000000001E-3" table:formula="of:=[.B718]/100" table:style-name="ce1">
            <text:p>-0.0022</text:p>
          </table:table-cell>
          <table:table-cell office:value-type="float" office:value="8.8100000000000012E-2" table:formula="of:=[.C718]/100" table:style-name="ce1">
            <text:p>0.0881</text:p>
          </table:table-cell>
          <table:table-cell table:number-columns-repeated="16378"/>
        </table:table-row>
        <table:table-row table:style-name="ro13">
          <table:table-cell office:value-type="float" office:value="1.38" table:style-name="ce1">
            <text:p>1.38</text:p>
          </table:table-cell>
          <table:table-cell office:value-type="float" office:value="-0.54" table:style-name="ce1">
            <text:p>-0.54</text:p>
          </table:table-cell>
          <table:table-cell office:value-type="float" office:value="8.24" table:style-name="ce1">
            <text:p>8.24</text:p>
          </table:table-cell>
          <table:table-cell office:value-type="float" office:value="1.38E-2" table:formula="of:=[.A719]/100" table:style-name="ce1">
            <text:p>0.0138</text:p>
          </table:table-cell>
          <table:table-cell office:value-type="float" office:value="-5.4000000000000003E-3" table:formula="of:=[.B719]/100" table:style-name="ce1">
            <text:p>-0.0054</text:p>
          </table:table-cell>
          <table:table-cell office:value-type="float" office:value="8.2400000000000001E-2" table:formula="of:=[.C719]/100" table:style-name="ce1">
            <text:p>0.0824</text:p>
          </table:table-cell>
          <table:table-cell table:number-columns-repeated="16378"/>
        </table:table-row>
        <table:table-row table:style-name="ro13">
          <table:table-cell office:value-type="float" office:value="1.04" table:style-name="ce1">
            <text:p>1.04</text:p>
          </table:table-cell>
          <table:table-cell office:value-type="float" office:value="-1.54" table:style-name="ce1">
            <text:p>-1.54</text:p>
          </table:table-cell>
          <table:table-cell office:value-type="float" office:value="7.22" table:style-name="ce1">
            <text:p>7.22</text:p>
          </table:table-cell>
          <table:table-cell office:value-type="float" office:value="1.04E-2" table:formula="of:=[.A720]/100" table:style-name="ce1">
            <text:p>0.0104</text:p>
          </table:table-cell>
          <table:table-cell office:value-type="float" office:value="-1.54E-2" table:formula="of:=[.B720]/100" table:style-name="ce1">
            <text:p>-0.0154</text:p>
          </table:table-cell>
          <table:table-cell office:value-type="float" office:value="7.22E-2" table:formula="of:=[.C720]/100" table:style-name="ce1">
            <text:p>0.0722</text:p>
          </table:table-cell>
          <table:table-cell table:number-columns-repeated="16378"/>
        </table:table-row>
        <table:table-row table:style-name="ro13">
          <table:table-cell office:value-type="float" office:value="1.59" table:style-name="ce1">
            <text:p>1.59</text:p>
          </table:table-cell>
          <table:table-cell office:value-type="float" office:value="-1.1299999999999999" table:style-name="ce1">
            <text:p>-1.13</text:p>
          </table:table-cell>
          <table:table-cell office:value-type="float" office:value="6.94" table:style-name="ce1">
            <text:p>6.94</text:p>
          </table:table-cell>
          <table:table-cell office:value-type="float" office:value="1.5900000000000001E-2" table:formula="of:=[.A721]/100" table:style-name="ce1">
            <text:p>0.0159</text:p>
          </table:table-cell>
          <table:table-cell office:value-type="float" office:value="-1.1299999999999999E-2" table:formula="of:=[.B721]/100" table:style-name="ce1">
            <text:p>-0.0113</text:p>
          </table:table-cell>
          <table:table-cell office:value-type="float" office:value="6.9400000000000003E-2" table:formula="of:=[.C721]/100" table:style-name="ce1">
            <text:p>0.0694</text:p>
          </table:table-cell>
          <table:table-cell table:number-columns-repeated="16378"/>
        </table:table-row>
        <table:table-row table:style-name="ro13">
          <table:table-cell office:value-type="float" office:value="1.78" table:style-name="ce1">
            <text:p>1.78</text:p>
          </table:table-cell>
          <table:table-cell office:value-type="float" office:value="-0.69" table:style-name="ce1">
            <text:p>-0.69</text:p>
          </table:table-cell>
          <table:table-cell office:value-type="float" office:value="7.25" table:style-name="ce1">
            <text:p>7.25</text:p>
          </table:table-cell>
          <table:table-cell office:value-type="float" office:value="1.78E-2" table:formula="of:=[.A722]/100" table:style-name="ce1">
            <text:p>0.0178</text:p>
          </table:table-cell>
          <table:table-cell office:value-type="float" office:value="-6.8999999999999999E-3" table:formula="of:=[.B722]/100" table:style-name="ce1">
            <text:p>-0.0069</text:p>
          </table:table-cell>
          <table:table-cell office:value-type="float" office:value="7.2499999999999995E-2" table:formula="of:=[.C722]/100" table:style-name="ce1">
            <text:p>0.0725</text:p>
          </table:table-cell>
          <table:table-cell table:number-columns-repeated="16378"/>
        </table:table-row>
        <table:table-row table:style-name="ro13">
          <table:table-cell office:value-type="float" office:value="1.86" table:style-name="ce1">
            <text:p>1.86</text:p>
          </table:table-cell>
          <table:table-cell office:value-type="float" office:value="-0.5" table:style-name="ce1">
            <text:p>-0.5</text:p>
          </table:table-cell>
          <table:table-cell office:value-type="float" office:value="6.44" table:style-name="ce1">
            <text:p>6.44</text:p>
          </table:table-cell>
          <table:table-cell office:value-type="float" office:value="1.8600000000000002E-2" table:formula="of:=[.A723]/100" table:style-name="ce1">
            <text:p>0.0186</text:p>
          </table:table-cell>
          <table:table-cell office:value-type="float" office:value="-5.0000000000000001E-3" table:formula="of:=[.B723]/100" table:style-name="ce1">
            <text:p>-0.005</text:p>
          </table:table-cell>
          <table:table-cell office:value-type="float" office:value="6.4399999999999999E-2" table:formula="of:=[.C723]/100" table:style-name="ce1">
            <text:p>0.0644</text:p>
          </table:table-cell>
          <table:table-cell table:number-columns-repeated="16378"/>
        </table:table-row>
        <table:table-row table:style-name="ro13">
          <table:table-cell office:value-type="float" office:value="2.91" table:style-name="ce1">
            <text:p>2.91</text:p>
          </table:table-cell>
          <table:table-cell office:value-type="float" office:value="-0.36" table:style-name="ce1">
            <text:p>-0.36</text:p>
          </table:table-cell>
          <table:table-cell office:value-type="float" office:value="7.64" table:style-name="ce1">
            <text:p>7.64</text:p>
          </table:table-cell>
          <table:table-cell office:value-type="float" office:value="2.9100000000000001E-2" table:formula="of:=[.A724]/100" table:style-name="ce1">
            <text:p>0.0291</text:p>
          </table:table-cell>
          <table:table-cell office:value-type="float" office:value="-3.5999999999999999E-3" table:formula="of:=[.B724]/100" table:style-name="ce1">
            <text:p>-0.0036</text:p>
          </table:table-cell>
          <table:table-cell office:value-type="float" office:value="7.6399999999999996E-2" table:formula="of:=[.C724]/100" table:style-name="ce1">
            <text:p>0.0764</text:p>
          </table:table-cell>
          <table:table-cell table:number-columns-repeated="16378"/>
        </table:table-row>
        <table:table-row table:style-name="ro13">
          <table:table-cell office:value-type="float" office:value="-13.72" table:style-name="ce1">
            <text:p>-13.72</text:p>
          </table:table-cell>
          <table:table-cell office:value-type="float" office:value="-5.97" table:style-name="ce1">
            <text:p>-5.97</text:p>
          </table:table-cell>
          <table:table-cell office:value-type="float" office:value="-6.8" table:style-name="ce1">
            <text:p>-6.8</text:p>
          </table:table-cell>
          <table:table-cell office:value-type="float" office:value="-0.13720000000000002" table:formula="of:=[.A725]/100" table:style-name="ce1">
            <text:p>-0.1372</text:p>
          </table:table-cell>
          <table:table-cell office:value-type="float" office:value="-5.9699999999999996E-2" table:formula="of:=[.B725]/100" table:style-name="ce1">
            <text:p>-0.0597</text:p>
          </table:table-cell>
          <table:table-cell office:value-type="float" office:value="-6.8000000000000005E-2" table:formula="of:=[.C725]/100" table:style-name="ce1">
            <text:p>-0.068</text:p>
          </table:table-cell>
          <table:table-cell table:number-columns-repeated="16378"/>
        </table:table-row>
        <table:table-row table:style-name="ro13">
          <table:table-cell office:value-type="float" office:value="-0.98" table:style-name="ce1">
            <text:p>-0.98</text:p>
          </table:table-cell>
          <table:table-cell office:value-type="float" office:value="-2.54" table:style-name="ce1">
            <text:p>-2.54</text:p>
          </table:table-cell>
          <table:table-cell office:value-type="float" office:value="2.8" table:style-name="ce1">
            <text:p>2.8</text:p>
          </table:table-cell>
          <table:table-cell office:value-type="float" office:value="-9.7999999999999997E-3" table:formula="of:=[.A726]/100" table:style-name="ce1">
            <text:p>-0.0098</text:p>
          </table:table-cell>
          <table:table-cell office:value-type="float" office:value="-2.5399999999999999E-2" table:formula="of:=[.B726]/100" table:style-name="ce1">
            <text:p>-0.0254</text:p>
          </table:table-cell>
          <table:table-cell office:value-type="float" office:value="2.7999999999999997E-2" table:formula="of:=[.C726]/100" table:style-name="ce1">
            <text:p>0.028</text:p>
          </table:table-cell>
          <table:table-cell table:number-columns-repeated="16378"/>
        </table:table-row>
        <table:table-row table:style-name="ro13">
          <table:table-cell office:value-type="float" office:value="-0.82" table:style-name="ce1">
            <text:p>-0.82</text:p>
          </table:table-cell>
          <table:table-cell office:value-type="float" office:value="-1.73" table:style-name="ce1">
            <text:p>-1.73</text:p>
          </table:table-cell>
          <table:table-cell office:value-type="float" office:value="4.2" table:style-name="ce1">
            <text:p>4.2</text:p>
          </table:table-cell>
          <table:table-cell office:value-type="float" office:value="-8.199999999999999E-3" table:formula="of:=[.A727]/100" table:style-name="ce1">
            <text:p>-0.0082</text:p>
          </table:table-cell>
          <table:table-cell office:value-type="float" office:value="-1.7299999999999999E-2" table:formula="of:=[.B727]/100" table:style-name="ce1">
            <text:p>-0.0173</text:p>
          </table:table-cell>
          <table:table-cell office:value-type="float" office:value="4.2000000000000003E-2" table:formula="of:=[.C727]/100" table:style-name="ce1">
            <text:p>0.042</text:p>
          </table:table-cell>
          <table:table-cell table:number-columns-repeated="16378"/>
        </table:table-row>
        <table:table-row table:style-name="ro13">
          <table:table-cell office:value-type="float" office:value="-0.04" table:style-name="ce1">
            <text:p>-0.04</text:p>
          </table:table-cell>
          <table:table-cell office:value-type="float" office:value="-1.73" table:style-name="ce1">
            <text:p>-1.73</text:p>
          </table:table-cell>
          <table:table-cell office:value-type="float" office:value="3.57" table:style-name="ce1">
            <text:p>3.57</text:p>
          </table:table-cell>
          <table:table-cell office:value-type="float" office:value="-4.0000000000000002E-4" table:formula="of:=[.A728]/100" table:style-name="ce1">
            <text:p>-0.0004</text:p>
          </table:table-cell>
          <table:table-cell office:value-type="float" office:value="-1.7299999999999999E-2" table:formula="of:=[.B728]/100" table:style-name="ce1">
            <text:p>-0.0173</text:p>
          </table:table-cell>
          <table:table-cell office:value-type="float" office:value="3.5699999999999996E-2" table:formula="of:=[.C728]/100" table:style-name="ce1">
            <text:p>0.0357</text:p>
          </table:table-cell>
          <table:table-cell table:number-columns-repeated="16378"/>
        </table:table-row>
        <table:table-row table:style-name="ro13">
          <table:table-cell office:value-type="float" office:value="2.62" table:style-name="ce1">
            <text:p>2.62</text:p>
          </table:table-cell>
          <table:table-cell office:value-type="float" office:value="2.3199999999999998" table:style-name="ce1">
            <text:p>2.32</text:p>
          </table:table-cell>
          <table:table-cell office:value-type="float" office:value="7.11" table:style-name="ce1">
            <text:p>7.11</text:p>
          </table:table-cell>
          <table:table-cell office:value-type="float" office:value="2.6200000000000001E-2" table:formula="of:=[.A729]/100" table:style-name="ce1">
            <text:p>0.0262</text:p>
          </table:table-cell>
          <table:table-cell office:value-type="float" office:value="2.3199999999999998E-2" table:formula="of:=[.B729]/100" table:style-name="ce1">
            <text:p>0.0232</text:p>
          </table:table-cell>
          <table:table-cell office:value-type="float" office:value="7.1099999999999997E-2" table:formula="of:=[.C729]/100" table:style-name="ce1">
            <text:p>0.0711</text:p>
          </table:table-cell>
          <table:table-cell table:number-columns-repeated="16378"/>
        </table:table-row>
        <table:table-row table:style-name="ro13">
          <table:table-cell office:value-type="float" office:value="1.51" table:style-name="ce1">
            <text:p>1.51</text:p>
          </table:table-cell>
          <table:table-cell office:value-type="float" office:value="1.93" table:style-name="ce1">
            <text:p>1.93</text:p>
          </table:table-cell>
          <table:table-cell office:value-type="float" office:value="6.49" table:style-name="ce1">
            <text:p>6.49</text:p>
          </table:table-cell>
          <table:table-cell office:value-type="float" office:value="1.5100000000000001E-2" table:formula="of:=[.A730]/100" table:style-name="ce1">
            <text:p>0.0151</text:p>
          </table:table-cell>
          <table:table-cell office:value-type="float" office:value="1.9299999999999998E-2" table:formula="of:=[.B730]/100" table:style-name="ce1">
            <text:p>0.0193</text:p>
          </table:table-cell>
          <table:table-cell office:value-type="float" office:value="6.4899999999999999E-2" table:formula="of:=[.C730]/100" table:style-name="ce1">
            <text:p>0.0649</text:p>
          </table:table-cell>
          <table:table-cell table:number-columns-repeated="16378"/>
        </table:table-row>
        <table:table-row table:style-name="ro13">
          <table:table-cell office:value-type="float" office:value="-0.18" table:style-name="ce1">
            <text:p>-0.18</text:p>
          </table:table-cell>
          <table:table-cell office:value-type="float" office:value="1.47" table:style-name="ce1">
            <text:p>1.47</text:p>
          </table:table-cell>
          <table:table-cell office:value-type="float" office:value="4.92" table:style-name="ce1">
            <text:p>4.92</text:p>
          </table:table-cell>
          <table:table-cell office:value-type="float" office:value="-1.8E-3" table:formula="of:=[.A731]/100" table:style-name="ce1">
            <text:p>-0.0018</text:p>
          </table:table-cell>
          <table:table-cell office:value-type="float" office:value="1.47E-2" table:formula="of:=[.B731]/100" table:style-name="ce1">
            <text:p>0.0147</text:p>
          </table:table-cell>
          <table:table-cell office:value-type="float" office:value="4.9200000000000001E-2" table:formula="of:=[.C731]/100" table:style-name="ce1">
            <text:p>0.0492</text:p>
          </table:table-cell>
          <table:table-cell table:number-columns-repeated="16378"/>
        </table:table-row>
        <table:table-row table:style-name="ro13">
          <table:table-cell office:value-type="float" office:value="-54.31" table:style-name="ce1">
            <text:p>-54.31</text:p>
          </table:table-cell>
          <table:table-cell office:value-type="float" office:value="-39" table:style-name="ce1">
            <text:p>-39</text:p>
          </table:table-cell>
          <table:table-cell office:value-type="float" office:value="-54.88" table:style-name="ce1">
            <text:p>-54.88</text:p>
          </table:table-cell>
          <table:table-cell office:value-type="float" office:value="-0.54310000000000003" table:formula="of:=[.A732]/100" table:style-name="ce1">
            <text:p>-0.5431</text:p>
          </table:table-cell>
          <table:table-cell office:value-type="float" office:value="-0.39" table:formula="of:=[.B732]/100" table:style-name="ce1">
            <text:p>-0.39</text:p>
          </table:table-cell>
          <table:table-cell office:value-type="float" office:value="-0.54880000000000007" table:formula="of:=[.C732]/100" table:style-name="ce1">
            <text:p>-0.5488</text:p>
          </table:table-cell>
          <table:table-cell table:number-columns-repeated="16378"/>
        </table:table-row>
        <table:table-row table:style-name="ro13">
          <table:table-cell office:value-type="float" office:value="-0.5" table:style-name="ce1">
            <text:p>-0.5</text:p>
          </table:table-cell>
          <table:table-cell office:value-type="float" office:value="0.49" table:style-name="ce1">
            <text:p>0.49</text:p>
          </table:table-cell>
          <table:table-cell office:value-type="float" office:value="3.02" table:style-name="ce1">
            <text:p>3.02</text:p>
          </table:table-cell>
          <table:table-cell office:value-type="float" office:value="-5.0000000000000001E-3" table:formula="of:=[.A733]/100" table:style-name="ce1">
            <text:p>-0.005</text:p>
          </table:table-cell>
          <table:table-cell office:value-type="float" office:value="4.8999999999999998E-3" table:formula="of:=[.B733]/100" table:style-name="ce1">
            <text:p>0.0049</text:p>
          </table:table-cell>
          <table:table-cell office:value-type="float" office:value="3.0200000000000001E-2" table:formula="of:=[.C733]/100" table:style-name="ce1">
            <text:p>0.0302</text:p>
          </table:table-cell>
          <table:table-cell table:number-columns-repeated="16378"/>
        </table:table-row>
        <table:table-row table:style-name="ro13">
          <table:table-cell office:value-type="float" office:value="0.31" table:style-name="ce1">
            <text:p>0.31</text:p>
          </table:table-cell>
          <table:table-cell office:value-type="float" office:value="1.23" table:style-name="ce1">
            <text:p>1.23</text:p>
          </table:table-cell>
          <table:table-cell office:value-type="float" office:value="3.44" table:style-name="ce1">
            <text:p>3.44</text:p>
          </table:table-cell>
          <table:table-cell office:value-type="float" office:value="3.0999999999999999E-3" table:formula="of:=[.A734]/100" table:style-name="ce1">
            <text:p>0.0031</text:p>
          </table:table-cell>
          <table:table-cell office:value-type="float" office:value="1.23E-2" table:formula="of:=[.B734]/100" table:style-name="ce1">
            <text:p>0.0123</text:p>
          </table:table-cell>
          <table:table-cell office:value-type="float" office:value="3.44E-2" table:formula="of:=[.C734]/100" table:style-name="ce1">
            <text:p>0.0344</text:p>
          </table:table-cell>
          <table:table-cell table:number-columns-repeated="16378"/>
        </table:table-row>
        <table:table-row table:style-name="ro13">
          <table:table-cell office:value-type="float" office:value="-1.03" table:style-name="ce1">
            <text:p>-1.03</text:p>
          </table:table-cell>
          <table:table-cell office:value-type="float" office:value="-0.56999999999999995" table:style-name="ce1">
            <text:p>-0.57</text:p>
          </table:table-cell>
          <table:table-cell office:value-type="float" office:value="-1.82" table:style-name="ce1">
            <text:p>-1.82</text:p>
          </table:table-cell>
          <table:table-cell office:value-type="float" office:value="-1.03E-2" table:formula="of:=[.A735]/100" table:style-name="ce1">
            <text:p>-0.0103</text:p>
          </table:table-cell>
          <table:table-cell office:value-type="float" office:value="-5.6999999999999993E-3" table:formula="of:=[.B735]/100" table:style-name="ce1">
            <text:p>-0.0057</text:p>
          </table:table-cell>
          <table:table-cell office:value-type="float" office:value="-1.8200000000000001E-2" table:formula="of:=[.C735]/100" table:style-name="ce1">
            <text:p>-0.0182</text:p>
          </table:table-cell>
          <table:table-cell table:number-columns-repeated="16378"/>
        </table:table-row>
        <table:table-row table:style-name="ro13">
          <table:table-cell office:value-type="float" office:value="-0.24" table:style-name="ce1">
            <text:p>-0.24</text:p>
          </table:table-cell>
          <table:table-cell office:value-type="float" office:value="-0.43" table:style-name="ce1">
            <text:p>-0.43</text:p>
          </table:table-cell>
          <table:table-cell office:value-type="float" office:value="-2.3199999999999998" table:style-name="ce1">
            <text:p>-2.32</text:p>
          </table:table-cell>
          <table:table-cell office:value-type="float" office:value="-2.3999999999999998E-3" table:formula="of:=[.A736]/100" table:style-name="ce1">
            <text:p>-0.0024</text:p>
          </table:table-cell>
          <table:table-cell office:value-type="float" office:value="-4.3E-3" table:formula="of:=[.B736]/100" table:style-name="ce1">
            <text:p>-0.0043</text:p>
          </table:table-cell>
          <table:table-cell office:value-type="float" office:value="-2.3199999999999998E-2" table:formula="of:=[.C736]/100" table:style-name="ce1">
            <text:p>-0.0232</text:p>
          </table:table-cell>
          <table:table-cell table:number-columns-repeated="16378"/>
        </table:table-row>
        <table:table-row table:style-name="ro13">
          <table:table-cell office:value-type="float" office:value="1.86" table:style-name="ce1">
            <text:p>1.86</text:p>
          </table:table-cell>
          <table:table-cell office:value-type="float" office:value="0.41" table:style-name="ce1">
            <text:p>0.41</text:p>
          </table:table-cell>
          <table:table-cell office:value-type="float" office:value="-1.2" table:style-name="ce1">
            <text:p>-1.2</text:p>
          </table:table-cell>
          <table:table-cell office:value-type="float" office:value="1.8600000000000002E-2" table:formula="of:=[.A737]/100" table:style-name="ce1">
            <text:p>0.0186</text:p>
          </table:table-cell>
          <table:table-cell office:value-type="float" office:value="4.0999999999999995E-3" table:formula="of:=[.B737]/100" table:style-name="ce1">
            <text:p>0.0041</text:p>
          </table:table-cell>
          <table:table-cell office:value-type="float" office:value="-1.2E-2" table:formula="of:=[.C737]/100" table:style-name="ce1">
            <text:p>-0.012</text:p>
          </table:table-cell>
          <table:table-cell table:number-columns-repeated="16378"/>
        </table:table-row>
        <table:table-row table:style-name="ro13">
          <table:table-cell office:value-type="float" office:value="2.09" table:style-name="ce1">
            <text:p>2.09</text:p>
          </table:table-cell>
          <table:table-cell office:value-type="float" office:value="0.56000000000000005" table:style-name="ce1">
            <text:p>0.56</text:p>
          </table:table-cell>
          <table:table-cell office:value-type="float" office:value="-1.18" table:style-name="ce1">
            <text:p>-1.18</text:p>
          </table:table-cell>
          <table:table-cell office:value-type="float" office:value="2.0899999999999998E-2" table:formula="of:=[.A738]/100" table:style-name="ce1">
            <text:p>0.0209</text:p>
          </table:table-cell>
          <table:table-cell office:value-type="float" office:value="5.6000000000000008E-3" table:formula="of:=[.B738]/100" table:style-name="ce1">
            <text:p>0.0056</text:p>
          </table:table-cell>
          <table:table-cell office:value-type="float" office:value="-1.18E-2" table:formula="of:=[.C738]/100" table:style-name="ce1">
            <text:p>-0.0118</text:p>
          </table:table-cell>
          <table:table-cell table:number-columns-repeated="16378"/>
        </table:table-row>
        <table:table-row table:style-name="ro13">
          <table:table-cell office:value-type="float" office:value="1.78" table:style-name="ce1">
            <text:p>1.78</text:p>
          </table:table-cell>
          <table:table-cell office:value-type="float" office:value="-0.4" table:style-name="ce1">
            <text:p>-0.4</text:p>
          </table:table-cell>
          <table:table-cell office:value-type="float" office:value="-2.2799999999999998" table:style-name="ce1">
            <text:p>-2.28</text:p>
          </table:table-cell>
          <table:table-cell office:value-type="float" office:value="1.78E-2" table:formula="of:=[.A739]/100" table:style-name="ce1">
            <text:p>0.0178</text:p>
          </table:table-cell>
          <table:table-cell office:value-type="float" office:value="-4.0000000000000001E-3" table:formula="of:=[.B739]/100" table:style-name="ce1">
            <text:p>-0.004</text:p>
          </table:table-cell>
          <table:table-cell office:value-type="float" office:value="-2.2799999999999997E-2" table:formula="of:=[.C739]/100" table:style-name="ce1">
            <text:p>-0.0228</text:p>
          </table:table-cell>
          <table:table-cell table:number-columns-repeated="16378"/>
        </table:table-row>
        <table:table-row table:style-name="ro13">
          <table:table-cell office:value-type="float" office:value="-4.99" table:style-name="ce1">
            <text:p>-4.99</text:p>
          </table:table-cell>
          <table:table-cell office:value-type="float" office:value="-6.74" table:style-name="ce1">
            <text:p>-6.74</text:p>
          </table:table-cell>
          <table:table-cell office:value-type="float" office:value="-7.77" table:style-name="ce1">
            <text:p>-7.77</text:p>
          </table:table-cell>
          <table:table-cell office:value-type="float" office:value="-4.99E-2" table:formula="of:=[.A740]/100" table:style-name="ce1">
            <text:p>-0.0499</text:p>
          </table:table-cell>
          <table:table-cell office:value-type="float" office:value="-6.7400000000000002E-2" table:formula="of:=[.B740]/100" table:style-name="ce1">
            <text:p>-0.0674</text:p>
          </table:table-cell>
          <table:table-cell office:value-type="float" office:value="-7.7699999999999991E-2" table:formula="of:=[.C740]/100" table:style-name="ce1">
            <text:p>-0.0777</text:p>
          </table:table-cell>
          <table:table-cell table:number-columns-repeated="16378"/>
        </table:table-row>
        <table:table-row table:style-name="ro13">
          <table:table-cell office:value-type="float" office:value="-0.82" table:style-name="ce1">
            <text:p>-0.82</text:p>
          </table:table-cell>
          <table:table-cell office:value-type="float" office:value="-2.1" table:style-name="ce1">
            <text:p>-2.1</text:p>
          </table:table-cell>
          <table:table-cell office:value-type="float" office:value="0.03" table:style-name="ce1">
            <text:p>0.03</text:p>
          </table:table-cell>
          <table:table-cell office:value-type="float" office:value="-8.199999999999999E-3" table:formula="of:=[.A741]/100" table:style-name="ce1">
            <text:p>-0.0082</text:p>
          </table:table-cell>
          <table:table-cell office:value-type="float" office:value="-2.1000000000000001E-2" table:formula="of:=[.B741]/100" table:style-name="ce1">
            <text:p>-0.021</text:p>
          </table:table-cell>
          <table:table-cell office:value-type="float" office:value="2.9999999999999997E-4" table:formula="of:=[.C741]/100" table:style-name="ce1">
            <text:p>0.0003</text:p>
          </table:table-cell>
          <table:table-cell table:number-columns-repeated="16378"/>
        </table:table-row>
        <table:table-row table:style-name="ro13">
          <table:table-cell office:value-type="float" office:value="-0.73" table:style-name="ce1">
            <text:p>-0.73</text:p>
          </table:table-cell>
          <table:table-cell office:value-type="float" office:value="-1.98" table:style-name="ce1">
            <text:p>-1.98</text:p>
          </table:table-cell>
          <table:table-cell office:value-type="float" office:value="2.39" table:style-name="ce1">
            <text:p>2.39</text:p>
          </table:table-cell>
          <table:table-cell office:value-type="float" office:value="-7.3000000000000001E-3" table:formula="of:=[.A742]/100" table:style-name="ce1">
            <text:p>-0.0073</text:p>
          </table:table-cell>
          <table:table-cell office:value-type="float" office:value="-1.9799999999999998E-2" table:formula="of:=[.B742]/100" table:style-name="ce1">
            <text:p>-0.0198</text:p>
          </table:table-cell>
          <table:table-cell office:value-type="float" office:value="2.3900000000000001E-2" table:formula="of:=[.C742]/100" table:style-name="ce1">
            <text:p>0.0239</text:p>
          </table:table-cell>
          <table:table-cell table:number-columns-repeated="16378"/>
        </table:table-row>
        <table:table-row table:style-name="ro13">
          <table:table-cell office:value-type="float" office:value="-1.49" table:style-name="ce1">
            <text:p>-1.49</text:p>
          </table:table-cell>
          <table:table-cell office:value-type="float" office:value="-1.84" table:style-name="ce1">
            <text:p>-1.84</text:p>
          </table:table-cell>
          <table:table-cell office:value-type="float" office:value="3.55" table:style-name="ce1">
            <text:p>3.55</text:p>
          </table:table-cell>
          <table:table-cell office:value-type="float" office:value="-1.49E-2" table:formula="of:=[.A743]/100" table:style-name="ce1">
            <text:p>-0.0149</text:p>
          </table:table-cell>
          <table:table-cell office:value-type="float" office:value="-1.84E-2" table:formula="of:=[.B743]/100" table:style-name="ce1">
            <text:p>-0.0184</text:p>
          </table:table-cell>
          <table:table-cell office:value-type="float" office:value="3.5499999999999997E-2" table:formula="of:=[.C743]/100" table:style-name="ce1">
            <text:p>0.0355</text:p>
          </table:table-cell>
          <table:table-cell table:number-columns-repeated="16378"/>
        </table:table-row>
        <table:table-row table:style-name="ro13">
          <table:table-cell office:value-type="float" office:value="-3.15" table:style-name="ce1">
            <text:p>-3.15</text:p>
          </table:table-cell>
          <table:table-cell office:value-type="float" office:value="-2.3199999999999998" table:style-name="ce1">
            <text:p>-2.32</text:p>
          </table:table-cell>
          <table:table-cell office:value-type="float" office:value="3.42" table:style-name="ce1">
            <text:p>3.42</text:p>
          </table:table-cell>
          <table:table-cell office:value-type="float" office:value="-3.15E-2" table:formula="of:=[.A744]/100" table:style-name="ce1">
            <text:p>-0.0315</text:p>
          </table:table-cell>
          <table:table-cell office:value-type="float" office:value="-2.3199999999999998E-2" table:formula="of:=[.B744]/100" table:style-name="ce1">
            <text:p>-0.0232</text:p>
          </table:table-cell>
          <table:table-cell office:value-type="float" office:value="3.4200000000000001E-2" table:formula="of:=[.C744]/100" table:style-name="ce1">
            <text:p>0.0342</text:p>
          </table:table-cell>
          <table:table-cell table:number-columns-repeated="16378"/>
        </table:table-row>
        <table:table-row table:style-name="ro13">
          <table:table-cell office:value-type="float" office:value="-3.09" table:style-name="ce1">
            <text:p>-3.09</text:p>
          </table:table-cell>
          <table:table-cell office:value-type="float" office:value="-2.1" table:style-name="ce1">
            <text:p>-2.1</text:p>
          </table:table-cell>
          <table:table-cell office:value-type="float" office:value="4.54" table:style-name="ce1">
            <text:p>4.54</text:p>
          </table:table-cell>
          <table:table-cell office:value-type="float" office:value="-3.0899999999999997E-2" table:formula="of:=[.A745]/100" table:style-name="ce1">
            <text:p>-0.0309</text:p>
          </table:table-cell>
          <table:table-cell office:value-type="float" office:value="-2.1000000000000001E-2" table:formula="of:=[.B745]/100" table:style-name="ce1">
            <text:p>-0.021</text:p>
          </table:table-cell>
          <table:table-cell office:value-type="float" office:value="4.5400000000000003E-2" table:formula="of:=[.C745]/100" table:style-name="ce1">
            <text:p>0.0454</text:p>
          </table:table-cell>
          <table:table-cell table:number-columns-repeated="16378"/>
        </table:table-row>
        <table:table-row table:style-name="ro13">
          <table:table-cell office:value-type="float" office:value="-2.73" table:style-name="ce1">
            <text:p>-2.73</text:p>
          </table:table-cell>
          <table:table-cell office:value-type="float" office:value="-1.84" table:style-name="ce1">
            <text:p>-1.84</text:p>
          </table:table-cell>
          <table:table-cell office:value-type="float" office:value="2.68" table:style-name="ce1">
            <text:p>2.68</text:p>
          </table:table-cell>
          <table:table-cell office:value-type="float" office:value="-2.7300000000000001E-2" table:formula="of:=[.A746]/100" table:style-name="ce1">
            <text:p>-0.0273</text:p>
          </table:table-cell>
          <table:table-cell office:value-type="float" office:value="-1.84E-2" table:formula="of:=[.B746]/100" table:style-name="ce1">
            <text:p>-0.0184</text:p>
          </table:table-cell>
          <table:table-cell office:value-type="float" office:value="2.6800000000000001E-2" table:formula="of:=[.C746]/100" table:style-name="ce1">
            <text:p>0.0268</text:p>
          </table:table-cell>
          <table:table-cell table:number-columns-repeated="16378"/>
        </table:table-row>
        <table:table-row table:style-name="ro13">
          <table:table-cell office:value-type="float" office:value="-2.33" table:style-name="ce1">
            <text:p>-2.33</text:p>
          </table:table-cell>
          <table:table-cell office:value-type="float" office:value="-1.59" table:style-name="ce1">
            <text:p>-1.59</text:p>
          </table:table-cell>
          <table:table-cell office:value-type="float" office:value="2.14" table:style-name="ce1">
            <text:p>2.14</text:p>
          </table:table-cell>
          <table:table-cell office:value-type="float" office:value="-2.3300000000000001E-2" table:formula="of:=[.A747]/100" table:style-name="ce1">
            <text:p>-0.0233</text:p>
          </table:table-cell>
          <table:table-cell office:value-type="float" office:value="-1.5900000000000001E-2" table:formula="of:=[.B747]/100" table:style-name="ce1">
            <text:p>-0.0159</text:p>
          </table:table-cell>
          <table:table-cell office:value-type="float" office:value="2.1400000000000002E-2" table:formula="of:=[.C747]/100" table:style-name="ce1">
            <text:p>0.0214</text:p>
          </table:table-cell>
          <table:table-cell table:number-columns-repeated="16378"/>
        </table:table-row>
        <table:table-row table:style-name="ro13">
          <table:table-cell office:value-type="float" office:value="-2.06" table:style-name="ce1">
            <text:p>-2.06</text:p>
          </table:table-cell>
          <table:table-cell office:value-type="float" office:value="-1.54" table:style-name="ce1">
            <text:p>-1.54</text:p>
          </table:table-cell>
          <table:table-cell office:value-type="float" office:value="1.79" table:style-name="ce1">
            <text:p>1.79</text:p>
          </table:table-cell>
          <table:table-cell office:value-type="float" office:value="-2.06E-2" table:formula="of:=[.A748]/100" table:style-name="ce1">
            <text:p>-0.0206</text:p>
          </table:table-cell>
          <table:table-cell office:value-type="float" office:value="-1.54E-2" table:formula="of:=[.B748]/100" table:style-name="ce1">
            <text:p>-0.0154</text:p>
          </table:table-cell>
          <table:table-cell office:value-type="float" office:value="1.7899999999999999E-2" table:formula="of:=[.C748]/100" table:style-name="ce1">
            <text:p>0.0179</text:p>
          </table:table-cell>
          <table:table-cell table:number-columns-repeated="16378"/>
        </table:table-row>
        <table:table-row table:style-name="ro13">
          <table:table-cell office:value-type="float" office:value="-1.34" table:style-name="ce1">
            <text:p>-1.34</text:p>
          </table:table-cell>
          <table:table-cell office:value-type="float" office:value="-0.82" table:style-name="ce1">
            <text:p>-0.82</text:p>
          </table:table-cell>
          <table:table-cell office:value-type="float" office:value="1.97" table:style-name="ce1">
            <text:p>1.97</text:p>
          </table:table-cell>
          <table:table-cell office:value-type="float" office:value="-1.34E-2" table:formula="of:=[.A749]/100" table:style-name="ce1">
            <text:p>-0.0134</text:p>
          </table:table-cell>
          <table:table-cell office:value-type="float" office:value="-8.199999999999999E-3" table:formula="of:=[.B749]/100" table:style-name="ce1">
            <text:p>-0.0082</text:p>
          </table:table-cell>
          <table:table-cell office:value-type="float" office:value="1.9699999999999999E-2" table:formula="of:=[.C749]/100" table:style-name="ce1">
            <text:p>0.0197</text:p>
          </table:table-cell>
          <table:table-cell table:number-columns-repeated="16378"/>
        </table:table-row>
        <table:table-row table:style-name="ro13">
          <table:table-cell office:value-type="float" office:value="-1.65" table:style-name="ce1">
            <text:p>-1.65</text:p>
          </table:table-cell>
          <table:table-cell office:value-type="float" office:value="-0.72" table:style-name="ce1">
            <text:p>-0.72</text:p>
          </table:table-cell>
          <table:table-cell office:value-type="float" office:value="0.91" table:style-name="ce1">
            <text:p>0.91</text:p>
          </table:table-cell>
          <table:table-cell office:value-type="float" office:value="-1.6500000000000001E-2" table:formula="of:=[.A750]/100" table:style-name="ce1">
            <text:p>-0.0165</text:p>
          </table:table-cell>
          <table:table-cell office:value-type="float" office:value="-7.1999999999999998E-3" table:formula="of:=[.B750]/100" table:style-name="ce1">
            <text:p>-0.0072</text:p>
          </table:table-cell>
          <table:table-cell office:value-type="float" office:value="9.1000000000000004E-3" table:formula="of:=[.C750]/100" table:style-name="ce1">
            <text:p>0.0091</text:p>
          </table:table-cell>
          <table:table-cell table:number-columns-repeated="16378"/>
        </table:table-row>
        <table:table-row table:style-name="ro13">
          <table:table-cell office:value-type="float" office:value="-1.27" table:style-name="ce1">
            <text:p>-1.27</text:p>
          </table:table-cell>
          <table:table-cell office:value-type="float" office:value="-0.63" table:style-name="ce1">
            <text:p>-0.63</text:p>
          </table:table-cell>
          <table:table-cell office:value-type="float" office:value="0.13" table:style-name="ce1">
            <text:p>0.13</text:p>
          </table:table-cell>
          <table:table-cell office:value-type="float" office:value="-1.2699999999999999E-2" table:formula="of:=[.A751]/100" table:style-name="ce1">
            <text:p>-0.0127</text:p>
          </table:table-cell>
          <table:table-cell office:value-type="float" office:value="-6.3E-3" table:formula="of:=[.B751]/100" table:style-name="ce1">
            <text:p>-0.0063</text:p>
          </table:table-cell>
          <table:table-cell office:value-type="float" office:value="1.2999999999999999E-3" table:formula="of:=[.C751]/100" table:style-name="ce1">
            <text:p>0.0013</text:p>
          </table:table-cell>
          <table:table-cell table:number-columns-repeated="16378"/>
        </table:table-row>
        <table:table-row table:style-name="ro13">
          <table:table-cell office:value-type="float" office:value="-1.0900000000000001" table:style-name="ce1">
            <text:p>-1.09</text:p>
          </table:table-cell>
          <table:table-cell office:value-type="float" office:value="-0.72" table:style-name="ce1">
            <text:p>-0.72</text:p>
          </table:table-cell>
          <table:table-cell office:value-type="float" office:value="-1.34" table:style-name="ce1">
            <text:p>-1.34</text:p>
          </table:table-cell>
          <table:table-cell office:value-type="float" office:value="-1.09E-2" table:formula="of:=[.A752]/100" table:style-name="ce1">
            <text:p>-0.0109</text:p>
          </table:table-cell>
          <table:table-cell office:value-type="float" office:value="-7.1999999999999998E-3" table:formula="of:=[.B752]/100" table:style-name="ce1">
            <text:p>-0.0072</text:p>
          </table:table-cell>
          <table:table-cell office:value-type="float" office:value="-1.34E-2" table:formula="of:=[.C752]/100" table:style-name="ce1">
            <text:p>-0.0134</text:p>
          </table:table-cell>
          <table:table-cell table:number-columns-repeated="16378"/>
        </table:table-row>
        <table:table-row table:style-name="ro13">
          <table:table-cell office:value-type="float" office:value="-0.42" table:style-name="ce1">
            <text:p>-0.42</text:p>
          </table:table-cell>
          <table:table-cell office:value-type="float" office:value="-0.19" table:style-name="ce1">
            <text:p>-0.19</text:p>
          </table:table-cell>
          <table:table-cell office:value-type="float" office:value="0.73" table:style-name="ce1">
            <text:p>0.73</text:p>
          </table:table-cell>
          <table:table-cell office:value-type="float" office:value="-4.1999999999999997E-3" table:formula="of:=[.A753]/100" table:style-name="ce1">
            <text:p>-0.0042</text:p>
          </table:table-cell>
          <table:table-cell office:value-type="float" office:value="-1.9E-3" table:formula="of:=[.B753]/100" table:style-name="ce1">
            <text:p>-0.0019</text:p>
          </table:table-cell>
          <table:table-cell office:value-type="float" office:value="7.3000000000000001E-3" table:formula="of:=[.C753]/100" table:style-name="ce1">
            <text:p>0.0073</text:p>
          </table:table-cell>
          <table:table-cell table:number-columns-repeated="16378"/>
        </table:table-row>
        <table:table-row table:style-name="ro13">
          <table:table-cell office:value-type="float" office:value="-0.37" table:style-name="ce1">
            <text:p>-0.37</text:p>
          </table:table-cell>
          <table:table-cell office:value-type="float" office:value="-0.67" table:style-name="ce1">
            <text:p>-0.67</text:p>
          </table:table-cell>
          <table:table-cell office:value-type="float" office:value="0.87" table:style-name="ce1">
            <text:p>0.87</text:p>
          </table:table-cell>
          <table:table-cell office:value-type="float" office:value="-3.7000000000000002E-3" table:formula="of:=[.A754]/100" table:style-name="ce1">
            <text:p>-0.0037</text:p>
          </table:table-cell>
          <table:table-cell office:value-type="float" office:value="-6.7000000000000002E-3" table:formula="of:=[.B754]/100" table:style-name="ce1">
            <text:p>-0.0067</text:p>
          </table:table-cell>
          <table:table-cell office:value-type="float" office:value="8.6999999999999994E-3" table:formula="of:=[.C754]/100" table:style-name="ce1">
            <text:p>0.0087</text:p>
          </table:table-cell>
          <table:table-cell table:number-columns-repeated="16378"/>
        </table:table-row>
        <table:table-row table:style-name="ro13">
          <table:table-cell office:value-type="float" office:value="-0.06" table:style-name="ce1">
            <text:p>-0.06</text:p>
          </table:table-cell>
          <table:table-cell office:value-type="float" office:value="-0.01" table:style-name="ce1">
            <text:p>-0.01</text:p>
          </table:table-cell>
          <table:table-cell office:value-type="float" office:value="1.65" table:style-name="ce1">
            <text:p>1.65</text:p>
          </table:table-cell>
          <table:table-cell office:value-type="float" office:value="-5.9999999999999995E-4" table:formula="of:=[.A755]/100" table:style-name="ce1">
            <text:p>-0.0006</text:p>
          </table:table-cell>
          <table:table-cell office:value-type="float" office:value="-1E-4" table:formula="of:=[.B755]/100" table:style-name="ce1">
            <text:p>-0.0001</text:p>
          </table:table-cell>
          <table:table-cell office:value-type="float" office:value="1.6500000000000001E-2" table:formula="of:=[.C755]/100" table:style-name="ce1">
            <text:p>0.0165</text:p>
          </table:table-cell>
          <table:table-cell table:number-columns-repeated="16378"/>
        </table:table-row>
        <table:table-row table:style-name="ro13">
          <table:table-cell office:value-type="float" office:value="0.27" table:style-name="ce1">
            <text:p>0.27</text:p>
          </table:table-cell>
          <table:table-cell office:value-type="float" office:value="-0.24" table:style-name="ce1">
            <text:p>-0.24</text:p>
          </table:table-cell>
          <table:table-cell office:value-type="float" office:value="3.46" table:style-name="ce1">
            <text:p>3.46</text:p>
          </table:table-cell>
          <table:table-cell office:value-type="float" office:value="2.7000000000000001E-3" table:formula="of:=[.A756]/100" table:style-name="ce1">
            <text:p>0.0027</text:p>
          </table:table-cell>
          <table:table-cell office:value-type="float" office:value="-2.3999999999999998E-3" table:formula="of:=[.B756]/100" table:style-name="ce1">
            <text:p>-0.0024</text:p>
          </table:table-cell>
          <table:table-cell office:value-type="float" office:value="3.4599999999999999E-2" table:formula="of:=[.C756]/100" table:style-name="ce1">
            <text:p>0.0346</text:p>
          </table:table-cell>
          <table:table-cell table:number-columns-repeated="16378"/>
        </table:table-row>
        <table:table-row table:style-name="ro13">
          <table:table-cell office:value-type="float" office:value="0.91" table:style-name="ce1">
            <text:p>0.91</text:p>
          </table:table-cell>
          <table:table-cell office:value-type="float" office:value="-1.01" table:style-name="ce1">
            <text:p>-1.01</text:p>
          </table:table-cell>
          <table:table-cell office:value-type="float" office:value="5.71" table:style-name="ce1">
            <text:p>5.71</text:p>
          </table:table-cell>
          <table:table-cell office:value-type="float" office:value="9.1000000000000004E-3" table:formula="of:=[.A757]/100" table:style-name="ce1">
            <text:p>0.0091</text:p>
          </table:table-cell>
          <table:table-cell office:value-type="float" office:value="-1.01E-2" table:formula="of:=[.B757]/100" table:style-name="ce1">
            <text:p>-0.0101</text:p>
          </table:table-cell>
          <table:table-cell office:value-type="float" office:value="5.7099999999999998E-2" table:formula="of:=[.C757]/100" table:style-name="ce1">
            <text:p>0.0571</text:p>
          </table:table-cell>
          <table:table-cell table:number-columns-repeated="16378"/>
        </table:table-row>
        <table:table-row table:style-name="ro13">
          <table:table-cell office:value-type="float" office:value="1.1599999999999999" table:style-name="ce1">
            <text:p>1.16</text:p>
          </table:table-cell>
          <table:table-cell office:value-type="float" office:value="-1.1299999999999999" table:style-name="ce1">
            <text:p>-1.13</text:p>
          </table:table-cell>
          <table:table-cell office:value-type="float" office:value="6.7" table:style-name="ce1">
            <text:p>6.7</text:p>
          </table:table-cell>
          <table:table-cell office:value-type="float" office:value="1.1599999999999999E-2" table:formula="of:=[.A758]/100" table:style-name="ce1">
            <text:p>0.0116</text:p>
          </table:table-cell>
          <table:table-cell office:value-type="float" office:value="-1.1299999999999999E-2" table:formula="of:=[.B758]/100" table:style-name="ce1">
            <text:p>-0.0113</text:p>
          </table:table-cell>
          <table:table-cell office:value-type="float" office:value="6.7000000000000004E-2" table:formula="of:=[.C758]/100" table:style-name="ce1">
            <text:p>0.067</text:p>
          </table:table-cell>
          <table:table-cell table:number-columns-repeated="16378"/>
        </table:table-row>
        <table:table-row table:style-name="ro13">
          <table:table-cell office:value-type="float" office:value="1.04" table:style-name="ce1">
            <text:p>1.04</text:p>
          </table:table-cell>
          <table:table-cell office:value-type="float" office:value="-1.04" table:style-name="ce1">
            <text:p>-1.04</text:p>
          </table:table-cell>
          <table:table-cell office:value-type="float" office:value="6.32" table:style-name="ce1">
            <text:p>6.32</text:p>
          </table:table-cell>
          <table:table-cell office:value-type="float" office:value="1.04E-2" table:formula="of:=[.A759]/100" table:style-name="ce1">
            <text:p>0.0104</text:p>
          </table:table-cell>
          <table:table-cell office:value-type="float" office:value="-1.04E-2" table:formula="of:=[.B759]/100" table:style-name="ce1">
            <text:p>-0.0104</text:p>
          </table:table-cell>
          <table:table-cell office:value-type="float" office:value="6.3200000000000006E-2" table:formula="of:=[.C759]/100" table:style-name="ce1">
            <text:p>0.0632</text:p>
          </table:table-cell>
          <table:table-cell table:number-columns-repeated="16378"/>
        </table:table-row>
        <table:table-row table:style-name="ro13">
          <table:table-cell office:value-type="float" office:value="0.44" table:style-name="ce1">
            <text:p>0.44</text:p>
          </table:table-cell>
          <table:table-cell office:value-type="float" office:value="-1.62" table:style-name="ce1">
            <text:p>-1.62</text:p>
          </table:table-cell>
          <table:table-cell office:value-type="float" office:value="7.21" table:style-name="ce1">
            <text:p>7.21</text:p>
          </table:table-cell>
          <table:table-cell office:value-type="float" office:value="4.4000000000000003E-3" table:formula="of:=[.A760]/100" table:style-name="ce1">
            <text:p>0.0044</text:p>
          </table:table-cell>
          <table:table-cell office:value-type="float" office:value="-1.6200000000000003E-2" table:formula="of:=[.B760]/100" table:style-name="ce1">
            <text:p>-0.0162</text:p>
          </table:table-cell>
          <table:table-cell office:value-type="float" office:value="7.2099999999999997E-2" table:formula="of:=[.C760]/100" table:style-name="ce1">
            <text:p>0.0721</text:p>
          </table:table-cell>
          <table:table-cell table:number-columns-repeated="16378"/>
        </table:table-row>
        <table:table-row table:style-name="ro13">
          <table:table-cell office:value-type="float" office:value="0.52" table:style-name="ce1">
            <text:p>0.52</text:p>
          </table:table-cell>
          <table:table-cell office:value-type="float" office:value="-1.46" table:style-name="ce1">
            <text:p>-1.46</text:p>
          </table:table-cell>
          <table:table-cell office:value-type="float" office:value="7.91" table:style-name="ce1">
            <text:p>7.91</text:p>
          </table:table-cell>
          <table:table-cell office:value-type="float" office:value="5.1999999999999998E-3" table:formula="of:=[.A761]/100" table:style-name="ce1">
            <text:p>0.0052</text:p>
          </table:table-cell>
          <table:table-cell office:value-type="float" office:value="-1.46E-2" table:formula="of:=[.B761]/100" table:style-name="ce1">
            <text:p>-0.0146</text:p>
          </table:table-cell>
          <table:table-cell office:value-type="float" office:value="7.9100000000000004E-2" table:formula="of:=[.C761]/100" table:style-name="ce1">
            <text:p>0.0791</text:p>
          </table:table-cell>
          <table:table-cell table:number-columns-repeated="16378"/>
        </table:table-row>
        <table:table-row table:style-name="ro13">
          <table:table-cell office:value-type="float" office:value="0.03" table:style-name="ce1">
            <text:p>0.03</text:p>
          </table:table-cell>
          <table:table-cell office:value-type="float" office:value="-2.1" table:style-name="ce1">
            <text:p>-2.1</text:p>
          </table:table-cell>
          <table:table-cell office:value-type="float" office:value="7.66" table:style-name="ce1">
            <text:p>7.66</text:p>
          </table:table-cell>
          <table:table-cell office:value-type="float" office:value="2.9999999999999997E-4" table:formula="of:=[.A762]/100" table:style-name="ce1">
            <text:p>0.0003</text:p>
          </table:table-cell>
          <table:table-cell office:value-type="float" office:value="-2.1000000000000001E-2" table:formula="of:=[.B762]/100" table:style-name="ce1">
            <text:p>-0.021</text:p>
          </table:table-cell>
          <table:table-cell office:value-type="float" office:value="7.6600000000000001E-2" table:formula="of:=[.C762]/100" table:style-name="ce1">
            <text:p>0.0766</text:p>
          </table:table-cell>
          <table:table-cell table:number-columns-repeated="16378"/>
        </table:table-row>
        <table:table-row table:style-name="ro13">
          <table:table-cell office:value-type="float" office:value="-0.12" table:style-name="ce1">
            <text:p>-0.12</text:p>
          </table:table-cell>
          <table:table-cell office:value-type="float" office:value="-1.86" table:style-name="ce1">
            <text:p>-1.86</text:p>
          </table:table-cell>
          <table:table-cell office:value-type="float" office:value="6.13" table:style-name="ce1">
            <text:p>6.13</text:p>
          </table:table-cell>
          <table:table-cell office:value-type="float" office:value="-1.1999999999999999E-3" table:formula="of:=[.A763]/100" table:style-name="ce1">
            <text:p>-0.0012</text:p>
          </table:table-cell>
          <table:table-cell office:value-type="float" office:value="-1.8600000000000002E-2" table:formula="of:=[.B763]/100" table:style-name="ce1">
            <text:p>-0.0186</text:p>
          </table:table-cell>
          <table:table-cell office:value-type="float" office:value="6.13E-2" table:formula="of:=[.C763]/100" table:style-name="ce1">
            <text:p>0.0613</text:p>
          </table:table-cell>
          <table:table-cell table:number-columns-repeated="16378"/>
        </table:table-row>
        <table:table-row table:style-name="ro13">
          <table:table-cell office:value-type="float" office:value="0.2" table:style-name="ce1">
            <text:p>0.2</text:p>
          </table:table-cell>
          <table:table-cell office:value-type="float" office:value="-1.36" table:style-name="ce1">
            <text:p>-1.36</text:p>
          </table:table-cell>
          <table:table-cell office:value-type="float" office:value="5.13" table:style-name="ce1">
            <text:p>5.13</text:p>
          </table:table-cell>
          <table:table-cell office:value-type="float" office:value="2E-3" table:formula="of:=[.A764]/100" table:style-name="ce1">
            <text:p>0.002</text:p>
          </table:table-cell>
          <table:table-cell office:value-type="float" office:value="-1.3600000000000001E-2" table:formula="of:=[.B764]/100" table:style-name="ce1">
            <text:p>-0.0136</text:p>
          </table:table-cell>
          <table:table-cell office:value-type="float" office:value="5.1299999999999998E-2" table:formula="of:=[.C764]/100" table:style-name="ce1">
            <text:p>0.0513</text:p>
          </table:table-cell>
          <table:table-cell table:number-columns-repeated="16378"/>
        </table:table-row>
        <table:table-row table:style-name="ro13">
          <table:table-cell office:value-type="float" office:value="-0.69" table:style-name="ce1">
            <text:p>-0.69</text:p>
          </table:table-cell>
          <table:table-cell office:value-type="float" office:value="-2.0099999999999998" table:style-name="ce1">
            <text:p>-2.01</text:p>
          </table:table-cell>
          <table:table-cell office:value-type="float" office:value="4.7300000000000004" table:style-name="ce1">
            <text:p>4.73</text:p>
          </table:table-cell>
          <table:table-cell office:value-type="float" office:value="-6.8999999999999999E-3" table:formula="of:=[.A765]/100" table:style-name="ce1">
            <text:p>-0.0069</text:p>
          </table:table-cell>
          <table:table-cell office:value-type="float" office:value="-2.0099999999999996E-2" table:formula="of:=[.B765]/100" table:style-name="ce1">
            <text:p>-0.0201</text:p>
          </table:table-cell>
          <table:table-cell office:value-type="float" office:value="4.7300000000000002E-2" table:formula="of:=[.C765]/100" table:style-name="ce1">
            <text:p>0.0473</text:p>
          </table:table-cell>
          <table:table-cell table:number-columns-repeated="16378"/>
        </table:table-row>
        <table:table-row table:style-name="ro13">
          <table:table-cell office:value-type="float" office:value="-0.73" table:style-name="ce1">
            <text:p>-0.73</text:p>
          </table:table-cell>
          <table:table-cell office:value-type="float" office:value="-2.09" table:style-name="ce1">
            <text:p>-2.09</text:p>
          </table:table-cell>
          <table:table-cell office:value-type="float" office:value="5.64" table:style-name="ce1">
            <text:p>5.64</text:p>
          </table:table-cell>
          <table:table-cell office:value-type="float" office:value="-7.3000000000000001E-3" table:formula="of:=[.A766]/100" table:style-name="ce1">
            <text:p>-0.0073</text:p>
          </table:table-cell>
          <table:table-cell office:value-type="float" office:value="-2.0899999999999998E-2" table:formula="of:=[.B766]/100" table:style-name="ce1">
            <text:p>-0.0209</text:p>
          </table:table-cell>
          <table:table-cell office:value-type="float" office:value="5.6399999999999999E-2" table:formula="of:=[.C766]/100" table:style-name="ce1">
            <text:p>0.0564</text:p>
          </table:table-cell>
          <table:table-cell table:number-columns-repeated="16378"/>
        </table:table-row>
        <table:table-row table:style-name="ro13">
          <table:table-cell office:value-type="float" office:value="-0.17" table:style-name="ce1">
            <text:p>-0.17</text:p>
          </table:table-cell>
          <table:table-cell office:value-type="float" office:value="-1.84" table:style-name="ce1">
            <text:p>-1.84</text:p>
          </table:table-cell>
          <table:table-cell office:value-type="float" office:value="4.4800000000000004" table:style-name="ce1">
            <text:p>4.48</text:p>
          </table:table-cell>
          <table:table-cell office:value-type="float" office:value="-1.7000000000000001E-3" table:formula="of:=[.A767]/100" table:style-name="ce1">
            <text:p>-0.0017</text:p>
          </table:table-cell>
          <table:table-cell office:value-type="float" office:value="-1.84E-2" table:formula="of:=[.B767]/100" table:style-name="ce1">
            <text:p>-0.0184</text:p>
          </table:table-cell>
          <table:table-cell office:value-type="float" office:value="4.4800000000000006E-2" table:formula="of:=[.C767]/100" table:style-name="ce1">
            <text:p>0.0448</text:p>
          </table:table-cell>
          <table:table-cell table:number-columns-repeated="16378"/>
        </table:table-row>
        <table:table-row table:style-name="ro13">
          <table:table-cell office:value-type="float" office:value="-0.18" table:style-name="ce1">
            <text:p>-0.18</text:p>
          </table:table-cell>
          <table:table-cell office:value-type="float" office:value="-1.52" table:style-name="ce1">
            <text:p>-1.52</text:p>
          </table:table-cell>
          <table:table-cell office:value-type="float" office:value="4" table:style-name="ce1">
            <text:p>4</text:p>
          </table:table-cell>
          <table:table-cell office:value-type="float" office:value="-1.8E-3" table:formula="of:=[.A768]/100" table:style-name="ce1">
            <text:p>-0.0018</text:p>
          </table:table-cell>
          <table:table-cell office:value-type="float" office:value="-1.52E-2" table:formula="of:=[.B768]/100" table:style-name="ce1">
            <text:p>-0.0152</text:p>
          </table:table-cell>
          <table:table-cell office:value-type="float" office:value="0.04" table:formula="of:=[.C768]/100" table:style-name="ce1">
            <text:p>0.04</text:p>
          </table:table-cell>
          <table:table-cell table:number-columns-repeated="16378"/>
        </table:table-row>
        <table:table-row table:style-name="ro13">
          <table:table-cell office:value-type="float" office:value="0.15" table:style-name="ce1">
            <text:p>0.15</text:p>
          </table:table-cell>
          <table:table-cell office:value-type="float" office:value="-1.39" table:style-name="ce1">
            <text:p>-1.39</text:p>
          </table:table-cell>
          <table:table-cell office:value-type="float" office:value="3.84" table:style-name="ce1">
            <text:p>3.84</text:p>
          </table:table-cell>
          <table:table-cell office:value-type="float" office:value="1.5E-3" table:formula="of:=[.A769]/100" table:style-name="ce1">
            <text:p>0.0015</text:p>
          </table:table-cell>
          <table:table-cell office:value-type="float" office:value="-1.3899999999999999E-2" table:formula="of:=[.B769]/100" table:style-name="ce1">
            <text:p>-0.0139</text:p>
          </table:table-cell>
          <table:table-cell office:value-type="float" office:value="3.8399999999999997E-2" table:formula="of:=[.C769]/100" table:style-name="ce1">
            <text:p>0.0384</text:p>
          </table:table-cell>
          <table:table-cell table:number-columns-repeated="16378"/>
        </table:table-row>
        <table:table-row table:style-name="ro13">
          <table:table-cell office:value-type="float" office:value="-7.0000000000000007E-2" table:style-name="ce1">
            <text:p>-0.07</text:p>
          </table:table-cell>
          <table:table-cell office:value-type="float" office:value="-1.4" table:style-name="ce1">
            <text:p>-1.4</text:p>
          </table:table-cell>
          <table:table-cell office:value-type="float" office:value="4.07" table:style-name="ce1">
            <text:p>4.07</text:p>
          </table:table-cell>
          <table:table-cell office:value-type="float" office:value="-7.000000000000001E-4" table:formula="of:=[.A770]/100" table:style-name="ce1">
            <text:p>-0.0007</text:p>
          </table:table-cell>
          <table:table-cell office:value-type="float" office:value="-1.3999999999999999E-2" table:formula="of:=[.B770]/100" table:style-name="ce1">
            <text:p>-0.014</text:p>
          </table:table-cell>
          <table:table-cell office:value-type="float" office:value="4.07E-2" table:formula="of:=[.C770]/100" table:style-name="ce1">
            <text:p>0.0407</text:p>
          </table:table-cell>
          <table:table-cell table:number-columns-repeated="16378"/>
        </table:table-row>
        <table:table-row table:style-name="ro13">
          <table:table-cell office:value-type="float" office:value="-0.51" table:style-name="ce1">
            <text:p>-0.51</text:p>
          </table:table-cell>
          <table:table-cell office:value-type="float" office:value="-1.0900000000000001" table:style-name="ce1">
            <text:p>-1.09</text:p>
          </table:table-cell>
          <table:table-cell office:value-type="float" office:value="3.93" table:style-name="ce1">
            <text:p>3.93</text:p>
          </table:table-cell>
          <table:table-cell office:value-type="float" office:value="-5.1000000000000004E-3" table:formula="of:=[.A771]/100" table:style-name="ce1">
            <text:p>-0.0051</text:p>
          </table:table-cell>
          <table:table-cell office:value-type="float" office:value="-1.09E-2" table:formula="of:=[.B771]/100" table:style-name="ce1">
            <text:p>-0.0109</text:p>
          </table:table-cell>
          <table:table-cell office:value-type="float" office:value="3.9300000000000002E-2" table:formula="of:=[.C771]/100" table:style-name="ce1">
            <text:p>0.0393</text:p>
          </table:table-cell>
          <table:table-cell table:number-columns-repeated="16378"/>
        </table:table-row>
        <table:table-row table:style-name="ro13">
          <table:table-cell office:value-type="float" office:value="0.4" table:style-name="ce1">
            <text:p>0.4</text:p>
          </table:table-cell>
          <table:table-cell office:value-type="float" office:value="-0.25" table:style-name="ce1">
            <text:p>-0.25</text:p>
          </table:table-cell>
          <table:table-cell office:value-type="float" office:value="4.1399999999999997" table:style-name="ce1">
            <text:p>4.14</text:p>
          </table:table-cell>
          <table:table-cell office:value-type="float" office:value="4.0000000000000001E-3" table:formula="of:=[.A772]/100" table:style-name="ce1">
            <text:p>0.004</text:p>
          </table:table-cell>
          <table:table-cell office:value-type="float" office:value="-2.5000000000000001E-3" table:formula="of:=[.B772]/100" table:style-name="ce1">
            <text:p>-0.0025</text:p>
          </table:table-cell>
          <table:table-cell office:value-type="float" office:value="4.1399999999999999E-2" table:formula="of:=[.C772]/100" table:style-name="ce1">
            <text:p>0.0414</text:p>
          </table:table-cell>
          <table:table-cell table:number-columns-repeated="16378"/>
        </table:table-row>
        <table:table-row table:style-name="ro13">
          <table:table-cell office:value-type="float" office:value="0.48" table:style-name="ce1">
            <text:p>0.48</text:p>
          </table:table-cell>
          <table:table-cell office:value-type="float" office:value="0.02" table:style-name="ce1">
            <text:p>0.02</text:p>
          </table:table-cell>
          <table:table-cell office:value-type="float" office:value="4.3499999999999996" table:style-name="ce1">
            <text:p>4.35</text:p>
          </table:table-cell>
          <table:table-cell office:value-type="float" office:value="4.7999999999999996E-3" table:formula="of:=[.A773]/100" table:style-name="ce1">
            <text:p>0.0048</text:p>
          </table:table-cell>
          <table:table-cell office:value-type="float" office:value="2.0000000000000001E-4" table:formula="of:=[.B773]/100" table:style-name="ce1">
            <text:p>0.0002</text:p>
          </table:table-cell>
          <table:table-cell office:value-type="float" office:value="4.3499999999999997E-2" table:formula="of:=[.C773]/100" table:style-name="ce1">
            <text:p>0.0435</text:p>
          </table:table-cell>
          <table:table-cell table:number-columns-repeated="16378"/>
        </table:table-row>
        <table:table-row table:style-name="ro13">
          <table:table-cell office:value-type="float" office:value="0.73" table:style-name="ce1">
            <text:p>0.73</text:p>
          </table:table-cell>
          <table:table-cell office:value-type="float" office:value="0.35" table:style-name="ce1">
            <text:p>0.35</text:p>
          </table:table-cell>
          <table:table-cell office:value-type="float" office:value="4.8499999999999996" table:style-name="ce1">
            <text:p>4.85</text:p>
          </table:table-cell>
          <table:table-cell office:value-type="float" office:value="7.3000000000000001E-3" table:formula="of:=[.A774]/100" table:style-name="ce1">
            <text:p>0.0073</text:p>
          </table:table-cell>
          <table:table-cell office:value-type="float" office:value="3.4999999999999996E-3" table:formula="of:=[.B774]/100" table:style-name="ce1">
            <text:p>0.0035</text:p>
          </table:table-cell>
          <table:table-cell office:value-type="float" office:value="4.8499999999999995E-2" table:formula="of:=[.C774]/100" table:style-name="ce1">
            <text:p>0.0485</text:p>
          </table:table-cell>
          <table:table-cell table:number-columns-repeated="16378"/>
        </table:table-row>
        <table:table-row table:style-name="ro13">
          <table:table-cell office:value-type="float" office:value="0.76" table:style-name="ce1">
            <text:p>0.76</text:p>
          </table:table-cell>
          <table:table-cell office:value-type="float" office:value="0.31" table:style-name="ce1">
            <text:p>0.31</text:p>
          </table:table-cell>
          <table:table-cell office:value-type="float" office:value="5.0599999999999996" table:style-name="ce1">
            <text:p>5.06</text:p>
          </table:table-cell>
          <table:table-cell office:value-type="float" office:value="7.6E-3" table:formula="of:=[.A775]/100" table:style-name="ce1">
            <text:p>0.0076</text:p>
          </table:table-cell>
          <table:table-cell office:value-type="float" office:value="3.0999999999999999E-3" table:formula="of:=[.B775]/100" table:style-name="ce1">
            <text:p>0.0031</text:p>
          </table:table-cell>
          <table:table-cell office:value-type="float" office:value="5.0599999999999999E-2" table:formula="of:=[.C775]/100" table:style-name="ce1">
            <text:p>0.0506</text:p>
          </table:table-cell>
          <table:table-cell table:number-columns-repeated="16378"/>
        </table:table-row>
        <table:table-row table:style-name="ro13">
          <table:table-cell office:value-type="float" office:value="0.82" table:style-name="ce1">
            <text:p>0.82</text:p>
          </table:table-cell>
          <table:table-cell office:value-type="float" office:value="0.57999999999999996" table:style-name="ce1">
            <text:p>0.58</text:p>
          </table:table-cell>
          <table:table-cell office:value-type="float" office:value="5.44" table:style-name="ce1">
            <text:p>5.44</text:p>
          </table:table-cell>
          <table:table-cell office:value-type="float" office:value="8.199999999999999E-3" table:formula="of:=[.A776]/100" table:style-name="ce1">
            <text:p>0.0082</text:p>
          </table:table-cell>
          <table:table-cell office:value-type="float" office:value="5.7999999999999996E-3" table:formula="of:=[.B776]/100" table:style-name="ce1">
            <text:p>0.0058</text:p>
          </table:table-cell>
          <table:table-cell office:value-type="float" office:value="5.4400000000000004E-2" table:formula="of:=[.C776]/100" table:style-name="ce1">
            <text:p>0.0544</text:p>
          </table:table-cell>
          <table:table-cell table:number-columns-repeated="16378"/>
        </table:table-row>
        <table:table-row table:style-name="ro13">
          <table:table-cell office:value-type="float" office:value="0.49" table:style-name="ce1">
            <text:p>0.49</text:p>
          </table:table-cell>
          <table:table-cell office:value-type="float" office:value="7.0000000000000007E-2" table:style-name="ce1">
            <text:p>0.07</text:p>
          </table:table-cell>
          <table:table-cell office:value-type="float" office:value="5.47" table:style-name="ce1">
            <text:p>5.47</text:p>
          </table:table-cell>
          <table:table-cell office:value-type="float" office:value="4.8999999999999998E-3" table:formula="of:=[.A777]/100" table:style-name="ce1">
            <text:p>0.0049</text:p>
          </table:table-cell>
          <table:table-cell office:value-type="float" office:value="7.000000000000001E-4" table:formula="of:=[.B777]/100" table:style-name="ce1">
            <text:p>0.0007</text:p>
          </table:table-cell>
          <table:table-cell office:value-type="float" office:value="5.4699999999999999E-2" table:formula="of:=[.C777]/100" table:style-name="ce1">
            <text:p>0.0547</text:p>
          </table:table-cell>
          <table:table-cell table:number-columns-repeated="16378"/>
        </table:table-row>
        <table:table-row table:style-name="ro13">
          <table:table-cell office:value-type="float" office:value="1.37" table:style-name="ce1">
            <text:p>1.37</text:p>
          </table:table-cell>
          <table:table-cell office:value-type="float" office:value="0.28999999999999998" table:style-name="ce1">
            <text:p>0.29</text:p>
          </table:table-cell>
          <table:table-cell office:value-type="float" office:value="5.71" table:style-name="ce1">
            <text:p>5.71</text:p>
          </table:table-cell>
          <table:table-cell office:value-type="float" office:value="1.37E-2" table:formula="of:=[.A778]/100" table:style-name="ce1">
            <text:p>0.0137</text:p>
          </table:table-cell>
          <table:table-cell office:value-type="float" office:value="2.8999999999999998E-3" table:formula="of:=[.B778]/100" table:style-name="ce1">
            <text:p>0.0029</text:p>
          </table:table-cell>
          <table:table-cell office:value-type="float" office:value="5.7099999999999998E-2" table:formula="of:=[.C778]/100" table:style-name="ce1">
            <text:p>0.0571</text:p>
          </table:table-cell>
          <table:table-cell table:number-columns-repeated="16378"/>
        </table:table-row>
        <table:table-row table:style-name="ro13">
          <table:table-cell office:value-type="float" office:value="1.01" table:style-name="ce1">
            <text:p>1.01</text:p>
          </table:table-cell>
          <table:table-cell office:value-type="float" office:value="-0.81" table:style-name="ce1">
            <text:p>-0.81</text:p>
          </table:table-cell>
          <table:table-cell office:value-type="float" office:value="5.44" table:style-name="ce1">
            <text:p>5.44</text:p>
          </table:table-cell>
          <table:table-cell office:value-type="float" office:value="1.01E-2" table:formula="of:=[.A779]/100" table:style-name="ce1">
            <text:p>0.0101</text:p>
          </table:table-cell>
          <table:table-cell office:value-type="float" office:value="-8.1000000000000013E-3" table:formula="of:=[.B779]/100" table:style-name="ce1">
            <text:p>-0.0081</text:p>
          </table:table-cell>
          <table:table-cell office:value-type="float" office:value="5.4400000000000004E-2" table:formula="of:=[.C779]/100" table:style-name="ce1">
            <text:p>0.0544</text:p>
          </table:table-cell>
          <table:table-cell table:number-columns-repeated="16378"/>
        </table:table-row>
        <table:table-row table:style-name="ro13">
          <table:table-cell office:value-type="float" office:value="1.38" table:style-name="ce1">
            <text:p>1.38</text:p>
          </table:table-cell>
          <table:table-cell office:value-type="float" office:value="-0.88" table:style-name="ce1">
            <text:p>-0.88</text:p>
          </table:table-cell>
          <table:table-cell office:value-type="float" office:value="5.07" table:style-name="ce1">
            <text:p>5.07</text:p>
          </table:table-cell>
          <table:table-cell office:value-type="float" office:value="1.38E-2" table:formula="of:=[.A780]/100" table:style-name="ce1">
            <text:p>0.0138</text:p>
          </table:table-cell>
          <table:table-cell office:value-type="float" office:value="-8.8000000000000005E-3" table:formula="of:=[.B780]/100" table:style-name="ce1">
            <text:p>-0.0088</text:p>
          </table:table-cell>
          <table:table-cell office:value-type="float" office:value="5.0700000000000002E-2" table:formula="of:=[.C780]/100" table:style-name="ce1">
            <text:p>0.0507</text:p>
          </table:table-cell>
          <table:table-cell table:number-columns-repeated="16378"/>
        </table:table-row>
        <table:table-row table:style-name="ro13">
          <table:table-cell office:value-type="float" office:value="1.1599999999999999" table:style-name="ce1">
            <text:p>1.16</text:p>
          </table:table-cell>
          <table:table-cell office:value-type="float" office:value="-0.71" table:style-name="ce1">
            <text:p>-0.71</text:p>
          </table:table-cell>
          <table:table-cell office:value-type="float" office:value="4.49" table:style-name="ce1">
            <text:p>4.49</text:p>
          </table:table-cell>
          <table:table-cell office:value-type="float" office:value="1.1599999999999999E-2" table:formula="of:=[.A781]/100" table:style-name="ce1">
            <text:p>0.0116</text:p>
          </table:table-cell>
          <table:table-cell office:value-type="float" office:value="-7.0999999999999995E-3" table:formula="of:=[.B781]/100" table:style-name="ce1">
            <text:p>-0.0071</text:p>
          </table:table-cell>
          <table:table-cell office:value-type="float" office:value="4.4900000000000002E-2" table:formula="of:=[.C781]/100" table:style-name="ce1">
            <text:p>0.0449</text:p>
          </table:table-cell>
          <table:table-cell table:number-columns-repeated="16378"/>
        </table:table-row>
        <table:table-row table:style-name="ro13">
          <table:table-cell office:value-type="float" office:value="0.79" table:style-name="ce1">
            <text:p>0.79</text:p>
          </table:table-cell>
          <table:table-cell office:value-type="float" office:value="-0.97" table:style-name="ce1">
            <text:p>-0.97</text:p>
          </table:table-cell>
          <table:table-cell office:value-type="float" office:value="3.87" table:style-name="ce1">
            <text:p>3.87</text:p>
          </table:table-cell>
          <table:table-cell office:value-type="float" office:value="7.9000000000000008E-3" table:formula="of:=[.A782]/100" table:style-name="ce1">
            <text:p>0.0079</text:p>
          </table:table-cell>
          <table:table-cell office:value-type="float" office:value="-9.7000000000000003E-3" table:formula="of:=[.B782]/100" table:style-name="ce1">
            <text:p>-0.0097</text:p>
          </table:table-cell>
          <table:table-cell office:value-type="float" office:value="3.8699999999999998E-2" table:formula="of:=[.C782]/100" table:style-name="ce1">
            <text:p>0.0387</text:p>
          </table:table-cell>
          <table:table-cell table:number-columns-repeated="16378"/>
        </table:table-row>
        <table:table-row table:style-name="ro13">
          <table:table-cell office:value-type="float" office:value="0.16" table:style-name="ce1">
            <text:p>0.16</text:p>
          </table:table-cell>
          <table:table-cell office:value-type="float" office:value="-1.1499999999999999" table:style-name="ce1">
            <text:p>-1.15</text:p>
          </table:table-cell>
          <table:table-cell office:value-type="float" office:value="3.64" table:style-name="ce1">
            <text:p>3.64</text:p>
          </table:table-cell>
          <table:table-cell office:value-type="float" office:value="1.6000000000000001E-3" table:formula="of:=[.A783]/100" table:style-name="ce1">
            <text:p>0.0016</text:p>
          </table:table-cell>
          <table:table-cell office:value-type="float" office:value="-1.15E-2" table:formula="of:=[.B783]/100" table:style-name="ce1">
            <text:p>-0.0115</text:p>
          </table:table-cell>
          <table:table-cell office:value-type="float" office:value="3.6400000000000002E-2" table:formula="of:=[.C783]/100" table:style-name="ce1">
            <text:p>0.0364</text:p>
          </table:table-cell>
          <table:table-cell table:number-columns-repeated="16378"/>
        </table:table-row>
        <table:table-row table:style-name="ro13">
          <table:table-cell office:value-type="float" office:value="7.0000000000000007E-2" table:style-name="ce1">
            <text:p>0.07</text:p>
          </table:table-cell>
          <table:table-cell office:value-type="float" office:value="-1.1599999999999999" table:style-name="ce1">
            <text:p>-1.16</text:p>
          </table:table-cell>
          <table:table-cell office:value-type="float" office:value="3.25" table:style-name="ce1">
            <text:p>3.25</text:p>
          </table:table-cell>
          <table:table-cell office:value-type="float" office:value="7.000000000000001E-4" table:formula="of:=[.A784]/100" table:style-name="ce1">
            <text:p>0.0007</text:p>
          </table:table-cell>
          <table:table-cell office:value-type="float" office:value="-1.1599999999999999E-2" table:formula="of:=[.B784]/100" table:style-name="ce1">
            <text:p>-0.0116</text:p>
          </table:table-cell>
          <table:table-cell office:value-type="float" office:value="3.2500000000000001E-2" table:formula="of:=[.C784]/100" table:style-name="ce1">
            <text:p>0.0325</text:p>
          </table:table-cell>
          <table:table-cell table:number-columns-repeated="16378"/>
        </table:table-row>
        <table:table-row table:style-name="ro13">
          <table:table-cell office:value-type="float" office:value="-1.41" table:style-name="ce1">
            <text:p>-1.41</text:p>
          </table:table-cell>
          <table:table-cell office:value-type="float" office:value="-2.04" table:style-name="ce1">
            <text:p>-2.04</text:p>
          </table:table-cell>
          <table:table-cell office:value-type="float" office:value="2.21" table:style-name="ce1">
            <text:p>2.21</text:p>
          </table:table-cell>
          <table:table-cell office:value-type="float" office:value="-1.41E-2" table:formula="of:=[.A785]/100" table:style-name="ce1">
            <text:p>-0.0141</text:p>
          </table:table-cell>
          <table:table-cell office:value-type="float" office:value="-2.0400000000000001E-2" table:formula="of:=[.B785]/100" table:style-name="ce1">
            <text:p>-0.0204</text:p>
          </table:table-cell>
          <table:table-cell office:value-type="float" office:value="2.2099999999999998E-2" table:formula="of:=[.C785]/100" table:style-name="ce1">
            <text:p>0.0221</text:p>
          </table:table-cell>
          <table:table-cell table:number-columns-repeated="16378"/>
        </table:table-row>
        <table:table-row table:style-name="ro13">
          <table:table-cell office:value-type="float" office:value="-1.3" table:style-name="ce1">
            <text:p>-1.3</text:p>
          </table:table-cell>
          <table:table-cell office:value-type="float" office:value="-1.33" table:style-name="ce1">
            <text:p>-1.33</text:p>
          </table:table-cell>
          <table:table-cell office:value-type="float" office:value="2.46" table:style-name="ce1">
            <text:p>2.46</text:p>
          </table:table-cell>
          <table:table-cell office:value-type="float" office:value="-1.3000000000000001E-2" table:formula="of:=[.A786]/100" table:style-name="ce1">
            <text:p>-0.013</text:p>
          </table:table-cell>
          <table:table-cell office:value-type="float" office:value="-1.3300000000000001E-2" table:formula="of:=[.B786]/100" table:style-name="ce1">
            <text:p>-0.0133</text:p>
          </table:table-cell>
          <table:table-cell office:value-type="float" office:value="2.46E-2" table:formula="of:=[.C786]/100" table:style-name="ce1">
            <text:p>0.0246</text:p>
          </table:table-cell>
          <table:table-cell table:number-columns-repeated="16378"/>
        </table:table-row>
        <table:table-row table:style-name="ro13">
          <table:table-cell office:value-type="float" office:value="-2.04" table:style-name="ce1">
            <text:p>-2.04</text:p>
          </table:table-cell>
          <table:table-cell office:value-type="float" office:value="-1.67" table:style-name="ce1">
            <text:p>-1.67</text:p>
          </table:table-cell>
          <table:table-cell office:value-type="float" office:value="2.71" table:style-name="ce1">
            <text:p>2.71</text:p>
          </table:table-cell>
          <table:table-cell office:value-type="float" office:value="-2.0400000000000001E-2" table:formula="of:=[.A787]/100" table:style-name="ce1">
            <text:p>-0.0204</text:p>
          </table:table-cell>
          <table:table-cell office:value-type="float" office:value="-1.67E-2" table:formula="of:=[.B787]/100" table:style-name="ce1">
            <text:p>-0.0167</text:p>
          </table:table-cell>
          <table:table-cell office:value-type="float" office:value="2.7099999999999999E-2" table:formula="of:=[.C787]/100" table:style-name="ce1">
            <text:p>0.0271</text:p>
          </table:table-cell>
          <table:table-cell table:number-columns-repeated="16378"/>
        </table:table-row>
        <table:table-row table:style-name="ro13">
          <table:table-cell office:value-type="float" office:value="-3.02" table:style-name="ce1">
            <text:p>-3.02</text:p>
          </table:table-cell>
          <table:table-cell office:value-type="float" office:value="-2.3199999999999998" table:style-name="ce1">
            <text:p>-2.32</text:p>
          </table:table-cell>
          <table:table-cell office:value-type="float" office:value="2.46" table:style-name="ce1">
            <text:p>2.46</text:p>
          </table:table-cell>
          <table:table-cell office:value-type="float" office:value="-3.0200000000000001E-2" table:formula="of:=[.A788]/100" table:style-name="ce1">
            <text:p>-0.0302</text:p>
          </table:table-cell>
          <table:table-cell office:value-type="float" office:value="-2.3199999999999998E-2" table:formula="of:=[.B788]/100" table:style-name="ce1">
            <text:p>-0.0232</text:p>
          </table:table-cell>
          <table:table-cell office:value-type="float" office:value="2.46E-2" table:formula="of:=[.C788]/100" table:style-name="ce1">
            <text:p>0.0246</text:p>
          </table:table-cell>
          <table:table-cell table:number-columns-repeated="16378"/>
        </table:table-row>
        <table:table-row table:style-name="ro13">
          <table:table-cell office:value-type="float" office:value="-3.34" table:style-name="ce1">
            <text:p>-3.34</text:p>
          </table:table-cell>
          <table:table-cell office:value-type="float" office:value="-2.02" table:style-name="ce1">
            <text:p>-2.02</text:p>
          </table:table-cell>
          <table:table-cell office:value-type="float" office:value="4.7" table:style-name="ce1">
            <text:p>4.7</text:p>
          </table:table-cell>
          <table:table-cell office:value-type="float" office:value="-3.3399999999999999E-2" table:formula="of:=[.A789]/100" table:style-name="ce1">
            <text:p>-0.0334</text:p>
          </table:table-cell>
          <table:table-cell office:value-type="float" office:value="-2.0199999999999999E-2" table:formula="of:=[.B789]/100" table:style-name="ce1">
            <text:p>-0.0202</text:p>
          </table:table-cell>
          <table:table-cell office:value-type="float" office:value="4.7E-2" table:formula="of:=[.C789]/100" table:style-name="ce1">
            <text:p>0.047</text:p>
          </table:table-cell>
          <table:table-cell table:number-columns-repeated="16378"/>
        </table:table-row>
        <table:table-row table:style-name="ro13">
          <table:table-cell office:value-type="float" office:value="-3.69" table:style-name="ce1">
            <text:p>-3.69</text:p>
          </table:table-cell>
          <table:table-cell office:value-type="float" office:value="-2.17" table:style-name="ce1">
            <text:p>-2.17</text:p>
          </table:table-cell>
          <table:table-cell office:value-type="float" office:value="2.72" table:style-name="ce1">
            <text:p>2.72</text:p>
          </table:table-cell>
          <table:table-cell office:value-type="float" office:value="-3.6900000000000002E-2" table:formula="of:=[.A790]/100" table:style-name="ce1">
            <text:p>-0.0369</text:p>
          </table:table-cell>
          <table:table-cell office:value-type="float" office:value="-2.1700000000000001E-2" table:formula="of:=[.B790]/100" table:style-name="ce1">
            <text:p>-0.0217</text:p>
          </table:table-cell>
          <table:table-cell office:value-type="float" office:value="2.7200000000000002E-2" table:formula="of:=[.C790]/100" table:style-name="ce1">
            <text:p>0.0272</text:p>
          </table:table-cell>
          <table:table-cell table:number-columns-repeated="16378"/>
        </table:table-row>
        <table:table-row table:style-name="ro13">
          <table:table-cell office:value-type="float" office:value="-3.75" table:style-name="ce1">
            <text:p>-3.75</text:p>
          </table:table-cell>
          <table:table-cell office:value-type="float" office:value="-2.33" table:style-name="ce1">
            <text:p>-2.33</text:p>
          </table:table-cell>
          <table:table-cell office:value-type="float" office:value="2.35" table:style-name="ce1">
            <text:p>2.35</text:p>
          </table:table-cell>
          <table:table-cell office:value-type="float" office:value="-3.7499999999999999E-2" table:formula="of:=[.A791]/100" table:style-name="ce1">
            <text:p>-0.0375</text:p>
          </table:table-cell>
          <table:table-cell office:value-type="float" office:value="-2.3300000000000001E-2" table:formula="of:=[.B791]/100" table:style-name="ce1">
            <text:p>-0.0233</text:p>
          </table:table-cell>
          <table:table-cell office:value-type="float" office:value="2.35E-2" table:formula="of:=[.C791]/100" table:style-name="ce1">
            <text:p>0.0235</text:p>
          </table:table-cell>
          <table:table-cell table:number-columns-repeated="16378"/>
        </table:table-row>
        <table:table-row table:style-name="ro13">
          <table:table-cell office:value-type="float" office:value="-3.04" table:style-name="ce1">
            <text:p>-3.04</text:p>
          </table:table-cell>
          <table:table-cell office:value-type="float" office:value="-1.94" table:style-name="ce1">
            <text:p>-1.94</text:p>
          </table:table-cell>
          <table:table-cell office:value-type="float" office:value="2.62" table:style-name="ce1">
            <text:p>2.62</text:p>
          </table:table-cell>
          <table:table-cell office:value-type="float" office:value="-3.04E-2" table:formula="of:=[.A792]/100" table:style-name="ce1">
            <text:p>-0.0304</text:p>
          </table:table-cell>
          <table:table-cell office:value-type="float" office:value="-1.9400000000000001E-2" table:formula="of:=[.B792]/100" table:style-name="ce1">
            <text:p>-0.0194</text:p>
          </table:table-cell>
          <table:table-cell office:value-type="float" office:value="2.6200000000000001E-2" table:formula="of:=[.C792]/100" table:style-name="ce1">
            <text:p>0.0262</text:p>
          </table:table-cell>
          <table:table-cell table:number-columns-repeated="16378"/>
        </table:table-row>
        <table:table-row table:style-name="ro13">
          <table:table-cell office:value-type="float" office:value="-2.88" table:style-name="ce1">
            <text:p>-2.88</text:p>
          </table:table-cell>
          <table:table-cell office:value-type="float" office:value="-2.0099999999999998" table:style-name="ce1">
            <text:p>-2.01</text:p>
          </table:table-cell>
          <table:table-cell office:value-type="float" office:value="1.86" table:style-name="ce1">
            <text:p>1.86</text:p>
          </table:table-cell>
          <table:table-cell office:value-type="float" office:value="-2.8799999999999999E-2" table:formula="of:=[.A793]/100" table:style-name="ce1">
            <text:p>-0.0288</text:p>
          </table:table-cell>
          <table:table-cell office:value-type="float" office:value="-2.0099999999999996E-2" table:formula="of:=[.B793]/100" table:style-name="ce1">
            <text:p>-0.0201</text:p>
          </table:table-cell>
          <table:table-cell office:value-type="float" office:value="1.8600000000000002E-2" table:formula="of:=[.C793]/100" table:style-name="ce1">
            <text:p>0.0186</text:p>
          </table:table-cell>
          <table:table-cell table:number-columns-repeated="16378"/>
        </table:table-row>
        <table:table-row table:style-name="ro13">
          <table:table-cell office:value-type="float" office:value="-2.63" table:style-name="ce1">
            <text:p>-2.63</text:p>
          </table:table-cell>
          <table:table-cell office:value-type="float" office:value="-1.81" table:style-name="ce1">
            <text:p>-1.81</text:p>
          </table:table-cell>
          <table:table-cell table:style-name="ce1"/>
          <table:table-cell office:value-type="float" office:value="-2.63E-2" table:formula="of:=[.A794]/100" table:style-name="ce1">
            <text:p>-0.0263</text:p>
          </table:table-cell>
          <table:table-cell office:value-type="float" office:value="-1.8100000000000002E-2" table:formula="of:=[.B794]/100" table:style-name="ce1">
            <text:p>-0.0181</text:p>
          </table:table-cell>
          <table:table-cell office:value-type="float" office:value="0" table:formula="of:=[.C794]/100" table:style-name="ce1">
            <text:p>0</text:p>
          </table:table-cell>
          <table:table-cell table:number-columns-repeated="16378"/>
        </table:table-row>
        <table:table-row table:style-name="ro13">
          <table:table-cell office:value-type="float" office:value="-2.2799999999999998" table:style-name="ce1">
            <text:p>-2.28</text:p>
          </table:table-cell>
          <table:table-cell office:value-type="float" office:value="-1.64" table:style-name="ce1">
            <text:p>-1.64</text:p>
          </table:table-cell>
          <table:table-cell table:style-name="ce1"/>
          <table:table-cell office:value-type="float" office:value="-2.2799999999999997E-2" table:formula="of:=[.A795]/100" table:style-name="ce1">
            <text:p>-0.0228</text:p>
          </table:table-cell>
          <table:table-cell office:value-type="float" office:value="-1.6399999999999998E-2" table:formula="of:=[.B795]/100" table:style-name="ce1">
            <text:p>-0.0164</text:p>
          </table:table-cell>
          <table:table-cell office:value-type="float" office:value="0" table:formula="of:=[.C795]/100" table:style-name="ce1">
            <text:p>0</text:p>
          </table:table-cell>
          <table:table-cell table:number-columns-repeated="16378"/>
        </table:table-row>
        <table:table-row table:style-name="ro13">
          <table:table-cell office:value-type="float" office:value="-1.81" table:style-name="ce1">
            <text:p>-1.81</text:p>
          </table:table-cell>
          <table:table-cell office:value-type="float" office:value="-2.04" table:style-name="ce1">
            <text:p>-2.04</text:p>
          </table:table-cell>
          <table:table-cell table:style-name="ce1"/>
          <table:table-cell office:value-type="float" office:value="-1.8100000000000002E-2" table:formula="of:=[.A796]/100" table:style-name="ce1">
            <text:p>-0.0181</text:p>
          </table:table-cell>
          <table:table-cell office:value-type="float" office:value="-2.0400000000000001E-2" table:formula="of:=[.B796]/100" table:style-name="ce1">
            <text:p>-0.0204</text:p>
          </table:table-cell>
          <table:table-cell office:value-type="float" office:value="0" table:formula="of:=[.C796]/100" table:style-name="ce1">
            <text:p>0</text:p>
          </table:table-cell>
          <table:table-cell table:number-columns-repeated="16378"/>
        </table:table-row>
        <table:table-row table:style-name="ro13">
          <table:table-cell office:value-type="float" office:value="-1.04" table:style-name="ce1">
            <text:p>-1.04</text:p>
          </table:table-cell>
          <table:table-cell office:value-type="float" office:value="-1.61" table:style-name="ce1">
            <text:p>-1.61</text:p>
          </table:table-cell>
          <table:table-cell table:style-name="ce1"/>
          <table:table-cell office:value-type="float" office:value="-1.04E-2" table:formula="of:=[.A797]/100" table:style-name="ce1">
            <text:p>-0.0104</text:p>
          </table:table-cell>
          <table:table-cell office:value-type="float" office:value="-1.61E-2" table:formula="of:=[.B797]/100" table:style-name="ce1">
            <text:p>-0.0161</text:p>
          </table:table-cell>
          <table:table-cell office:value-type="float" office:value="0" table:formula="of:=[.C797]/100" table:style-name="ce1">
            <text:p>0</text:p>
          </table:table-cell>
          <table:table-cell table:number-columns-repeated="16378"/>
        </table:table-row>
        <table:table-row table:style-name="ro13">
          <table:table-cell office:value-type="float" office:value="-0.78" table:style-name="ce1">
            <text:p>-0.78</text:p>
          </table:table-cell>
          <table:table-cell office:value-type="float" office:value="-1.44" table:style-name="ce1">
            <text:p>-1.44</text:p>
          </table:table-cell>
          <table:table-cell table:style-name="ce1"/>
          <table:table-cell office:value-type="float" office:value="-7.8000000000000005E-3" table:formula="of:=[.A798]/100" table:style-name="ce1">
            <text:p>-0.0078</text:p>
          </table:table-cell>
          <table:table-cell office:value-type="float" office:value="-1.44E-2" table:formula="of:=[.B798]/100" table:style-name="ce1">
            <text:p>-0.0144</text:p>
          </table:table-cell>
          <table:table-cell office:value-type="float" office:value="0" table:formula="of:=[.C798]/100" table:style-name="ce1">
            <text:p>0</text:p>
          </table:table-cell>
          <table:table-cell table:number-columns-repeated="16378"/>
        </table:table-row>
        <table:table-row table:number-rows-repeated="1047778" table:style-name="ro8">
          <table:table-cell table:number-columns-repeated="16384"/>
        </table:table-row>
      </table:table>
      <table:database-ranges>
        <table:database-range table:target-range-address="Indexed_series.A8:Indexed_series.I40" table:name="transport_mode_use6"/>
        <table:database-range table:target-range-address="YoY_-_fake_calendar.A5:YoY_-_fake_calendar.I801" table:name="transport_mode_use7" table:display-filter-buttons="true"/>
        <table:database-range table:target-range-address="Year-on-year.A8:Year-on-year.I40" table:name="transport_mode_use78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1" svg:font-family="Calibri1"/>
    <style:font-face style:name="Arial1" svg:font-family="Arial1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date-style style:name="N36">
      <number:day number:style="long"/>
      <number:text>-</number:text>
      <number:month number:textual="true"/>
      <number:text>-</number:text>
      <number:year number:style="long"/>
    </number:date-style>
    <style:style style:name="Accent" style:family="table-cell" style:data-style-name="N0">
      <style:table-cell-properties style:vertical-align="automatic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cf1" style:family="table-cell" style:data-style-name="N0">
      <style:table-cell-properties fo:background-color="#FFEB9C"/>
      <style:text-properties fo:color="#9C5700"/>
    </style:style>
    <style:style style:name="cf2" style:family="table-cell" style:data-style-name="N0">
      <style:table-cell-properties fo:background-color="#FFEB9C"/>
      <style:text-properties fo:color="#9C5700"/>
    </style:style>
    <style:style style:name="cf3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1" style:font-name-asian="Calibri1" style:font-name-complex="Calibri1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Percent" style:family="table-cell" style:data-style-name="N13"/>
    <style:style style:name="Result" style:family="table-cell" style:data-style-name="N0">
      <style:table-cell-properties style:vertical-align="automatic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</style:style>
    <style:style style:name="Text" style:family="table-cell" style:data-style-name="N0">
      <style:table-cell-properties style:vertical-align="automatic"/>
    </style:style>
    <style:style style:name="Warning" style:family="table-cell" style:data-style-name="N0">
      <style:table-cell-properties style:vertical-align="automatic"/>
      <style:text-properties fo:color="#CC0000"/>
    </style:style>
    <style:style style:name="cf4" style:family="table-cell">
      <style:table-cell-properties fo:background-color="#FFEB9C"/>
      <style:text-properties fo:color="#9C5700" style:font-family-generic="swiss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7472in" fo:margin-left="0in" fo:margin-right="0in" fo:margin-bottom="0in"/>
      </style:header-style>
      <style:footer-style>
        <style:header-footer-properties fo:min-height="0.7472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2" style:family="text">
      <style:text-properties fo:color="#000000" style:font-name="Aptos" style:font-name-asian="Aptos" style:font-name-complex="Aptos" fo:font-size="1pt" style:font-size-asian="1pt" style:font-size-complex="1pt" style:font-family-generic="swiss"/>
    </style:style>
    <style:style style:name="T3" style:family="text">
      <style:text-properties fo:color="#000000" style:font-name="Calibri1rrow" style:font-name-asian="Calibri1rrow" style:font-name-complex="Calibri1rrow" fo:font-size="11pt" style:font-size-asian="11pt" style:font-size-complex="11pt" style:font-family-generic="swiss"/>
    </style:style>
    <style:style style:name="T4" style:family="text">
      <style:text-properties fo:color="#000000" style:font-name="Calibri2" style:font-name-asian="Calibri2" style:font-name-complex="Calibri2" fo:font-size="11pt" style:font-size-asian="11pt" style:font-size-complex="11pt" style:font-family-generic="swiss"/>
    </style:style>
    <style:style style:name="T5" style:family="text">
      <style:text-properties fo:color="#000000" style:font-name="Calibri2" style:font-name-asian="Calibri2" style:font-name-complex="Calibri2" fo:font-size="1pt" style:font-size-asian="1pt" style:font-size-complex="1pt" style:font-family-generic="swiss"/>
    </style:style>
    <style:style style:name="T6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>
        <text:p><text:span text:style-name="T1"><text:s/></text:span><text:span text:style-name="T1">OFFICIAL-SENSITIVE</text:span><text:span text:style-name="T1"> </text:span><text:span text:style-name="T1">-</text:span><text:span text:style-name="T1"> </text:span><text:span text:style-name="T1">RECIPIENTS</text:span><text:span text:style-name="T1"> </text:span><text:span text:style-name="T1">ONLY</text:span><text:span text:style-name="T2">#</text:span></text:p>
        <text:p><text:span text:style-name="T3">_x000D_</text:span></text:p>
      </style:header>
      <style:header-left style:display="false"/>
      <style:header-first/>
      <style:footer>
        <text:p/>
        <text:p><text:span text:style-name="T4">x000D_</text:span><text:span text:style-name="T5">#</text:span><text:span text:style-name="T6"> </text:span><text:span text:style-name="T6">OFFICIAL-SENSITIVE</text:span><text:span text:style-name="T6"> </text:span><text:span text:style-name="T6">-</text:span><text:span text:style-name="T6"> </text:span><text:span text:style-name="T6">RECIPIENTS</text:span><text:span text:style-name="T6"> </text:span><text:span text:style-name="T6">ONLY</text:span></text:p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dc:title>Daily transport usage by mode</dc:title>
    <dc:description/>
    <dc:subject/>
    <meta:initial-creator>Sophie Bridonneau</meta:initial-creator>
    <dc:creator>Mohan Dell</dc:creator>
    <meta:creation-date>2021-06-08T14:41:06Z</meta:creation-date>
    <dc:date>2026-06-09T17:00:04Z</dc:date>
    <meta:user-defined meta:name="ContentTypeId">0x010100505C9C739BFEA94D966068EF3D6D2F46</meta:user-defined>
    <meta:user-defined meta:name="CustomTag"/>
    <meta:user-defined meta:name="FinancialYear"/>
    <meta:user-defined meta:name="MediaServiceImageTags"/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style:style style:family="chart" style:name="Plt0">
      <style:chart-properties chart:three-dimensional="false" chart:deep="false" chart:auto-position="true"/>
      <style:graphic-properties draw:fill="none" draw:stroke="none"/>
    </style:style>
    <style:style style:family="chart" style:name="Wal0">
      <style:graphic-properties draw:fill="none" draw:stroke="none"/>
    </style:style>
    <style:style style:family="chart" style:name="GMa0">
      <style:graphic-properties draw:fill="none" draw:stroke="solid" svg:stroke-width="0.01042in" svg:stroke-color="#d9d9d9" svg:stroke-opacity="100%" draw:stroke-linejoin="round" svg:stroke-linecap="butt"/>
    </style: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Aptos Narrow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Crt0">
      <style:chart-properties chart:three-dimensional="false" chart:deep="false" chart:symbol-type="non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Aptos Narrow" fo:font-size="0.13889in" style:font-size-asian="0.13889in" style:font-size-complex="0.13889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0" style:data-style-name="N13">
      <style:chart-properties chart:gap-width="150" chart:overlap="0"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 chart:major-origin="0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0">
      <style:chart-properties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connect-bars="false" chart:solid-type="cuboid" chart:stacked="false" chart:percentage="false"/>
      <style:graphic-properties draw:fill="none" draw:stroke="solid" svg:stroke-width="0.03125in" svg:stroke-color="#156082" svg:stroke-opacity="100%" draw:stroke-linejoin="round" svg:stroke-linecap="round"/>
    </style:style>
    <style:style style:family="chart" style:name="C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Aptos Narrow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</office:automatic-styles>
  <office:body>
    <office:chart>
      <chart:chart chart:class="chart:line" svg:height="216.0pt" svg:width="360.0pt" chart:style-name="Crt0">
        <chart:title chart:style-name="CT00">
          <text:p text:style-name="a0" text:class-names="" text:cond-style-name="">Rail Indexed to an average day in 2023</text:p>
        </chart:title>
        <chart:plot-area chart:style-name="Plt0">
          <chart:axis chart:dimension="y" chart:name="primary-y" chart:style-name="Axs0">
            <chart:grid chart:class="major" chart:style-name="GMa0"/>
          </chart:axis>
          <chart:axis chart:dimension="x" chart:name="primary-x" chart:style-name="Axs1"/>
          <chart:series chart:values-cell-range-address="Indexed_series.$D$9:.$D$53" chart:class="chart:line" chart:attached-axis="primary-y" chart:style-name="G0S0">
            <chart:data-point chart:repeated="45"/>
          </chart:series>
          <chart:wall chart:style-name="Wal0"/>
        </chart:plot-area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</office:document-styles>
</file>

<file path=Object 2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style:style style:family="chart" style:name="Plt0">
      <style:chart-properties chart:three-dimensional="false" chart:deep="false" chart:auto-position="true"/>
      <style:graphic-properties draw:fill="none" draw:stroke="none"/>
    </style:style>
    <style:style style:family="chart" style:name="Wal0">
      <style:graphic-properties draw:fill="none" draw:stroke="none"/>
    </style:style>
    <style:style style:family="chart" style:name="GMa0">
      <style:graphic-properties draw:fill="none" draw:stroke="solid" svg:stroke-width="0.01042in" svg:stroke-color="#d9d9d9" svg:stroke-opacity="100%" draw:stroke-linejoin="round" svg:stroke-linecap="butt"/>
    </style: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Aptos Narrow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Crt0">
      <style:chart-properties chart:three-dimensional="false" chart:deep="false" chart:symbol-type="non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Aptos Narrow" fo:font-size="0.13889in" style:font-size-asian="0.13889in" style:font-size-complex="0.13889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0" style:data-style-name="N13">
      <style:chart-properties chart:gap-width="150" chart:overlap="0"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 chart:major-origin="-0.8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0">
      <style:chart-properties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connect-bars="false" chart:solid-type="cuboid" chart:stacked="false" chart:percentage="false"/>
      <style:graphic-properties draw:fill="none" draw:stroke="solid" svg:stroke-width="0.03125in" svg:stroke-color="#156082" svg:stroke-opacity="100%" draw:stroke-linejoin="round" svg:stroke-linecap="round"/>
    </style:style>
    <style:style style:family="chart" style:name="C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Aptos Narrow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</office:automatic-styles>
  <office:body>
    <office:chart>
      <chart:chart chart:class="chart:line" svg:height="216.0pt" svg:width="360.0pt" chart:style-name="Crt0">
        <chart:title chart:style-name="CT00">
          <text:p text:style-name="a0" text:class-names="" text:cond-style-name="">Rail y-o-y Fake Calendar</text:p>
        </chart:title>
        <chart:plot-area chart:style-name="Plt0">
          <chart:axis chart:dimension="y" chart:name="primary-y" chart:style-name="Axs0">
            <chart:grid chart:class="major" chart:style-name="GMa0"/>
          </chart:axis>
          <chart:axis chart:dimension="x" chart:name="primary-x" chart:style-name="Axs1"/>
          <chart:series chart:values-cell-range-address="YoY_-_fake_calendar.$D$6:.$D$776" chart:class="chart:line" chart:attached-axis="primary-y" chart:style-name="G0S0">
            <chart:data-point chart:repeated="771"/>
          </chart:series>
          <chart:wall chart:style-name="Wal0"/>
        </chart:plot-area>
      </chart:chart>
    </office:chart>
  </office:body>
</office:document-content>
</file>

<file path=Object 2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</office:document-styles>
</file>