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Gill Sans MT" svg:font-family="Gill Sans MT" style:font-family-generic="swiss" style:font-pitch="variable"/>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page-number="1"/>
    </style:style>
    <style:style style:name="P6" style:parent-style-name="Normal" style:family="paragraph">
      <style:paragraph-properties fo:break-before="page"/>
    </style:style>
    <style:style style:name="P7" style:parent-style-name="Heading1" style:family="paragraph">
      <style:paragraph-properties>
        <style:tab-stops>
          <style:tab-stop style:type="left" style:position="4.3229in"/>
        </style:tab-stops>
      </style:paragraph-properties>
    </style:style>
    <style:style style:name="P8" style:parent-style-name="TOC1" style:family="paragraph">
      <style:paragraph-properties>
        <style:tab-stops>
          <style:tab-stop style:type="right" style:leader-style="dotted" style:leader-text="." style:position="6.0555in"/>
        </style:tab-stops>
      </style:paragraph-properties>
    </style:style>
    <style:style style:name="P9" style:parent-style-name="TOC1" style:family="paragraph">
      <style:paragraph-properties>
        <style:tab-stops>
          <style:tab-stop style:type="right" style:leader-style="dotted" style:leader-text="." style:position="6.0555in"/>
        </style:tab-stops>
      </style:paragraph-properties>
    </style:style>
    <style:style style:name="P10" style:parent-style-name="TOC1" style:family="paragraph">
      <style:paragraph-properties>
        <style:tab-stops>
          <style:tab-stop style:type="right" style:leader-style="dotted" style:leader-text="." style:position="6.0555in"/>
        </style:tab-stops>
      </style:paragraph-properties>
    </style:style>
    <style:style style:name="P11" style:parent-style-name="TOC1" style:family="paragraph">
      <style:paragraph-properties>
        <style:tab-stops>
          <style:tab-stop style:type="right" style:leader-style="dotted" style:leader-text="." style:position="6.0555in"/>
        </style:tab-stops>
      </style:paragraph-properties>
    </style:style>
    <style:style style:name="P12" style:parent-style-name="TOC2" style:family="paragraph">
      <style:paragraph-properties>
        <style:tab-stops>
          <style:tab-stop style:type="right" style:leader-style="dotted" style:leader-text="." style:position="5.8888in"/>
        </style:tab-stops>
      </style:paragraph-properties>
    </style:style>
    <style:style style:name="P13" style:parent-style-name="TOC2" style:family="paragraph">
      <style:paragraph-properties>
        <style:tab-stops>
          <style:tab-stop style:type="right" style:leader-style="dotted" style:leader-text="." style:position="5.8888in"/>
        </style:tab-stops>
      </style:paragraph-properties>
    </style:style>
    <style:style style:name="P14" style:parent-style-name="TOC2" style:family="paragraph">
      <style:paragraph-properties>
        <style:tab-stops>
          <style:tab-stop style:type="right" style:leader-style="dotted" style:leader-text="." style:position="5.8888in"/>
        </style:tab-stops>
      </style:paragraph-properties>
    </style:style>
    <style:style style:name="P15" style:parent-style-name="TOC2" style:family="paragraph">
      <style:paragraph-properties>
        <style:tab-stops>
          <style:tab-stop style:type="right" style:leader-style="dotted" style:leader-text="." style:position="5.8888in"/>
        </style:tab-stops>
      </style:paragraph-properties>
    </style:style>
    <style:style style:name="P16" style:parent-style-name="TOC2" style:family="paragraph">
      <style:paragraph-properties>
        <style:tab-stops>
          <style:tab-stop style:type="right" style:leader-style="dotted" style:leader-text="." style:position="5.8888in"/>
        </style:tab-stops>
      </style:paragraph-properties>
    </style:style>
    <style:style style:name="P17" style:parent-style-name="TOC1" style:family="paragraph">
      <style:paragraph-properties>
        <style:tab-stops>
          <style:tab-stop style:type="right" style:leader-style="dotted" style:leader-text="." style:position="6.0555in"/>
        </style:tab-stops>
      </style:paragraph-properties>
    </style:style>
    <style:style style:name="P18" style:parent-style-name="TOC2" style:family="paragraph">
      <style:paragraph-properties>
        <style:tab-stops>
          <style:tab-stop style:type="right" style:leader-style="dotted" style:leader-text="." style:position="5.8888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1" style:family="paragraph">
      <style:paragraph-properties>
        <style:tab-stops>
          <style:tab-stop style:type="right" style:leader-style="dotted" style:leader-text="." style:position="6.0555in"/>
        </style:tab-stops>
      </style:paragraph-properties>
    </style:style>
    <style:style style:name="P21" style:parent-style-name="TOC1" style:family="paragraph">
      <style:paragraph-properties>
        <style:tab-stops>
          <style:tab-stop style:type="right" style:leader-style="dotted" style:leader-text="." style:position="6.0555in"/>
        </style:tab-stops>
      </style:paragraph-properties>
    </style:style>
    <style:style style:name="P22" style:parent-style-name="TOC1" style:family="paragraph">
      <style:paragraph-properties>
        <style:tab-stops>
          <style:tab-stop style:type="right" style:leader-style="dotted" style:leader-text="." style:position="6.0555in"/>
        </style:tab-stops>
      </style:paragraph-properties>
    </style:style>
    <style:style style:name="P23" style:parent-style-name="TOC1" style:family="paragraph">
      <style:paragraph-properties>
        <style:tab-stops>
          <style:tab-stop style:type="right" style:leader-style="dotted" style:leader-text="." style:position="6.0555in"/>
        </style:tab-stops>
      </style:paragraph-properties>
    </style:style>
    <style:style style:name="P24" style:parent-style-name="TOC1" style:family="paragraph">
      <style:paragraph-properties>
        <style:tab-stops>
          <style:tab-stop style:type="right" style:leader-style="dotted" style:leader-text="." style:position="6.0555in"/>
        </style:tab-stops>
      </style:paragraph-properties>
    </style:style>
    <style:style style:name="P25" style:parent-style-name="TOC2" style:family="paragraph">
      <style:paragraph-properties>
        <style:tab-stops>
          <style:tab-stop style:type="right" style:leader-style="dotted" style:leader-text="." style:position="5.8888in"/>
        </style:tab-stops>
      </style:paragraph-properties>
    </style:style>
    <style:style style:name="P26" style:parent-style-name="TOC2" style:family="paragraph">
      <style:paragraph-properties>
        <style:tab-stops>
          <style:tab-stop style:type="right" style:leader-style="dotted" style:leader-text="." style:position="5.8888in"/>
        </style:tab-stops>
      </style:paragraph-properties>
    </style:style>
    <style:style style:name="P27" style:parent-style-name="TOC2" style:family="paragraph">
      <style:paragraph-properties>
        <style:tab-stops>
          <style:tab-stop style:type="right" style:leader-style="dotted" style:leader-text="." style:position="5.8888in"/>
        </style:tab-stops>
      </style:paragraph-properties>
    </style:style>
    <style:style style:name="P28" style:parent-style-name="TOC2" style:family="paragraph">
      <style:paragraph-properties>
        <style:tab-stops>
          <style:tab-stop style:type="right" style:leader-style="dotted" style:leader-text="." style:position="5.8888in"/>
        </style:tab-stops>
      </style:paragraph-properties>
    </style:style>
    <style:style style:name="P29" style:parent-style-name="TOC2" style:family="paragraph">
      <style:paragraph-properties>
        <style:tab-stops>
          <style:tab-stop style:type="right" style:leader-style="dotted" style:leader-text="." style:position="5.8888in"/>
        </style:tab-stops>
      </style:paragraph-properties>
    </style:style>
    <style:style style:name="P30" style:parent-style-name="TOC1" style:family="paragraph">
      <style:paragraph-properties>
        <style:tab-stops>
          <style:tab-stop style:type="right" style:leader-style="dotted" style:leader-text="." style:position="6.0555in"/>
        </style:tab-stops>
      </style:paragraph-properties>
    </style:style>
    <style:style style:name="P31" style:parent-style-name="TOC2" style:family="paragraph">
      <style:paragraph-properties>
        <style:tab-stops>
          <style:tab-stop style:type="right" style:leader-style="dotted" style:leader-text="." style:position="5.8888in"/>
        </style:tab-stops>
      </style:paragraph-properties>
    </style:style>
    <style:style style:name="P32" style:parent-style-name="TOC2" style:family="paragraph">
      <style:paragraph-properties>
        <style:tab-stops>
          <style:tab-stop style:type="right" style:leader-style="dotted" style:leader-text="." style:position="5.8888in"/>
        </style:tab-stops>
      </style:paragraph-properties>
    </style:style>
    <style:style style:name="P33" style:parent-style-name="TOC2" style:family="paragraph">
      <style:paragraph-properties>
        <style:tab-stops>
          <style:tab-stop style:type="right" style:leader-style="dotted" style:leader-text="." style:position="5.8888in"/>
        </style:tab-stops>
      </style:paragraph-properties>
    </style:style>
    <style:style style:name="P34" style:parent-style-name="TOC1" style:family="paragraph">
      <style:paragraph-properties>
        <style:tab-stops>
          <style:tab-stop style:type="right" style:leader-style="dotted" style:leader-text="." style:position="6.0555in"/>
        </style:tab-stops>
      </style:paragraph-properties>
    </style:style>
    <style:style style:name="P35" style:parent-style-name="TOC2" style:family="paragraph">
      <style:paragraph-properties>
        <style:tab-stops>
          <style:tab-stop style:type="right" style:leader-style="dotted" style:leader-text="." style:position="5.8888in"/>
        </style:tab-stops>
      </style:paragraph-properties>
    </style:style>
    <style:style style:name="P36" style:parent-style-name="TOC2" style:family="paragraph">
      <style:paragraph-properties>
        <style:tab-stops>
          <style:tab-stop style:type="right" style:leader-style="dotted" style:leader-text="." style:position="5.8888in"/>
        </style:tab-stops>
      </style:paragraph-properties>
    </style:style>
    <style:style style:name="P37" style:parent-style-name="TOC2" style:family="paragraph">
      <style:paragraph-properties>
        <style:tab-stops>
          <style:tab-stop style:type="right" style:leader-style="dotted" style:leader-text="." style:position="5.8888in"/>
        </style:tab-stops>
      </style:paragraph-properties>
    </style:style>
    <style:style style:name="P38" style:parent-style-name="TOC2" style:family="paragraph">
      <style:paragraph-properties>
        <style:tab-stops>
          <style:tab-stop style:type="right" style:leader-style="dotted" style:leader-text="." style:position="5.8888in"/>
        </style:tab-stops>
      </style:paragraph-properties>
    </style:style>
    <style:style style:name="P39" style:parent-style-name="TOC2" style:family="paragraph">
      <style:paragraph-properties>
        <style:tab-stops>
          <style:tab-stop style:type="right" style:leader-style="dotted" style:leader-text="." style:position="5.8888in"/>
        </style:tab-stops>
      </style:paragraph-properties>
    </style:style>
    <style:style style:name="P40" style:parent-style-name="TOC2" style:family="paragraph">
      <style:paragraph-properties>
        <style:tab-stops>
          <style:tab-stop style:type="right" style:leader-style="dotted" style:leader-text="." style:position="5.8888in"/>
        </style:tab-stops>
      </style:paragraph-properties>
    </style:style>
    <style:style style:name="P41" style:parent-style-name="TOC2" style:family="paragraph">
      <style:paragraph-properties>
        <style:tab-stops>
          <style:tab-stop style:type="right" style:leader-style="dotted" style:leader-text="." style:position="5.8888in"/>
        </style:tab-stops>
      </style:paragraph-properties>
    </style:style>
    <style:style style:name="P42" style:parent-style-name="TOC2" style:family="paragraph">
      <style:paragraph-properties>
        <style:tab-stops>
          <style:tab-stop style:type="right" style:leader-style="dotted" style:leader-text="." style:position="5.8888in"/>
        </style:tab-stops>
      </style:paragraph-properties>
    </style:style>
    <style:style style:name="P43" style:parent-style-name="Normal" style:family="paragraph">
      <style:paragraph-properties fo:break-before="page"/>
    </style:style>
    <style:style style:name="P44" style:parent-style-name="ListParagraph" style:family="paragraph"/>
    <style:style style:name="P45" style:parent-style-name="ListParagraph" style:family="paragraph">
      <style:paragraph-properties fo:margin-bottom="0in"/>
    </style:style>
    <style:style style:name="P46" style:parent-style-name="ListParagraph" style:family="paragraph"/>
    <style:style style:name="P47" style:parent-style-name="ListParagraph" style:family="paragraph"/>
    <style:style style:name="P48" style:parent-style-name="ListParagraph" style:family="paragraph"/>
    <style:style style:name="P49" style:parent-style-name="Normal" style:family="paragraph">
      <style:paragraph-properties fo:break-before="page" fo:margin-bottom="0.0416in" fo:margin-left="0.7875in" fo:text-indent="-0.3937in">
        <style:tab-stops/>
      </style:paragraph-properties>
    </style:style>
    <style:style style:name="P50" style:parent-style-name="ListParagraph" style:family="paragraph"/>
    <style:style style:name="T51" style:parent-style-name="DefaultParagraphFont" style:family="text">
      <style:text-properties fo:font-weight="bold" style:font-weight-asian="bold" style:font-weight-complex="bold"/>
    </style:style>
    <style:style style:name="P52" style:parent-style-name="ListParagraph" style:family="paragraph">
      <style:paragraph-properties fo:margin-bottom="0in"/>
    </style:style>
    <style:style style:name="T53" style:parent-style-name="DefaultParagraphFont" style:family="text">
      <style:text-properties fo:font-weight="bold" style:font-weight-asian="bold" style:font-weight-complex="bold"/>
    </style:style>
    <style:style style:name="P54" style:parent-style-name="Normal" style:family="paragraph">
      <style:paragraph-properties fo:break-before="page" fo:margin-bottom="0.0416in" fo:margin-left="0.7875in" fo:text-indent="-0.3937in">
        <style:tab-stops/>
      </style:paragraph-properties>
    </style:style>
    <style:style style:name="P55" style:parent-style-name="Normal" style:family="paragraph">
      <style:paragraph-properties>
        <style:tab-stops>
          <style:tab-stop style:type="left" style:position="0.6666in"/>
        </style:tab-stops>
      </style:paragraph-properties>
    </style:style>
    <style:style style:name="P56" style:parent-style-name="Normal" style:family="paragraph">
      <style:paragraph-properties>
        <style:tab-stops>
          <style:tab-stop style:type="left" style:position="0.6666in"/>
        </style:tab-stops>
      </style:paragraph-properties>
    </style:style>
    <style:style style:name="P57" style:parent-style-name="Normal" style:family="paragraph">
      <style:paragraph-properties>
        <style:tab-stops>
          <style:tab-stop style:type="left" style:position="0.6666in"/>
        </style:tab-stops>
      </style:paragraph-properties>
    </style:style>
    <style:style style:name="P58" style:parent-style-name="ListParagraph" style:family="paragraph">
      <style:paragraph-properties>
        <style:tab-stops>
          <style:tab-stop style:type="left" style:position="-1.0854in"/>
        </style:tab-stops>
      </style:paragraph-properties>
    </style:style>
    <style:style style:name="P59" style:parent-style-name="ListParagraph" style:family="paragraph">
      <style:paragraph-properties>
        <style:tab-stops>
          <style:tab-stop style:type="left" style:position="-1.0854in"/>
        </style:tab-stops>
      </style:paragraph-properties>
    </style:style>
    <style:style style:name="P60" style:parent-style-name="ListParagraph" style:family="paragraph">
      <style:paragraph-properties>
        <style:tab-stops>
          <style:tab-stop style:type="left" style:position="-1.0854in"/>
        </style:tab-stops>
      </style:paragraph-properties>
    </style:style>
    <style:style style:name="P61" style:parent-style-name="ListParagraph" style:family="paragraph">
      <style:paragraph-properties>
        <style:tab-stops>
          <style:tab-stop style:type="left" style:position="-1.0854in"/>
        </style:tab-stops>
      </style:paragraph-properties>
    </style:style>
    <style:style style:name="P62" style:parent-style-name="ListParagraph" style:family="paragraph">
      <style:paragraph-properties>
        <style:tab-stops>
          <style:tab-stop style:type="left" style:position="-1.0854in"/>
        </style:tab-stops>
      </style:paragraph-properties>
    </style:style>
    <style:style style:name="P63" style:parent-style-name="ListParagraph" style:family="paragraph">
      <style:paragraph-properties>
        <style:tab-stops>
          <style:tab-stop style:type="left" style:position="-1.0854in"/>
        </style:tab-stops>
      </style:paragraph-properties>
    </style:style>
    <style:style style:name="P64" style:parent-style-name="ListParagraph" style:family="paragraph">
      <style:paragraph-properties fo:margin-bottom="0in">
        <style:tab-stops>
          <style:tab-stop style:type="left" style:position="-1.0854in"/>
        </style:tab-stops>
      </style:paragraph-properties>
    </style:style>
    <style:style style:name="P65" style:parent-style-name="Normal" style:family="paragraph">
      <style:paragraph-properties>
        <style:tab-stops>
          <style:tab-stop style:type="left" style:position="0.6666in"/>
        </style:tab-stops>
      </style:paragraph-properties>
    </style:style>
    <style:style style:name="P66" style:parent-style-name="Normal" style:family="paragraph">
      <style:paragraph-properties>
        <style:tab-stops>
          <style:tab-stop style:type="left" style:position="0.6666in"/>
        </style:tab-stops>
      </style:paragraph-properties>
    </style:style>
    <style:style style:name="P67" style:parent-style-name="Normal" style:family="paragraph">
      <style:paragraph-properties>
        <style:tab-stops>
          <style:tab-stop style:type="left" style:position="0.6666in"/>
        </style:tab-stops>
      </style:paragraph-properties>
    </style:style>
    <style:style style:name="P68" style:parent-style-name="Normal" style:family="paragraph">
      <style:paragraph-properties>
        <style:tab-stops>
          <style:tab-stop style:type="left" style:position="0.6666in"/>
        </style:tab-stops>
      </style:paragraph-properties>
    </style:style>
    <style:style style:name="P69" style:parent-style-name="Normal" style:family="paragraph">
      <style:paragraph-properties>
        <style:tab-stops>
          <style:tab-stop style:type="left" style:position="0.6666in"/>
        </style:tab-stops>
      </style:paragraph-properties>
    </style:style>
    <style:style style:name="P70" style:parent-style-name="Normal" style:family="paragraph">
      <style:paragraph-properties>
        <style:tab-stops>
          <style:tab-stop style:type="left" style:position="0.6666in"/>
        </style:tab-stops>
      </style:paragraph-properties>
    </style:style>
    <style:style style:name="P71" style:parent-style-name="Normal" style:family="paragraph">
      <style:paragraph-properties>
        <style:tab-stops>
          <style:tab-stop style:type="left" style:position="0.6666in"/>
        </style:tab-stops>
      </style:paragraph-properties>
    </style:style>
    <style:style style:name="P72" style:parent-style-name="Normal" style:family="paragraph">
      <style:paragraph-properties>
        <style:tab-stops>
          <style:tab-stop style:type="left" style:position="0.6666in"/>
        </style:tab-stops>
      </style:paragraph-properties>
    </style:style>
    <style:style style:name="P73" style:parent-style-name="Normal" style:family="paragraph">
      <style:paragraph-properties>
        <style:tab-stops>
          <style:tab-stop style:type="left" style:position="0.6666in"/>
        </style:tab-stops>
      </style:paragraph-properties>
    </style:style>
    <style:style style:name="P74" style:parent-style-name="ListParagraph" style:family="paragraph"/>
    <style:style style:name="P75" style:parent-style-name="ListParagraph" style:family="paragraph"/>
    <style:style style:name="P76" style:parent-style-name="ListParagraph" style:family="paragraph"/>
    <style:style style:name="P77" style:parent-style-name="ListParagraph" style:family="paragraph"/>
    <style:style style:name="P78" style:parent-style-name="ListParagraph" style:family="paragraph"/>
    <style:style style:name="P79" style:parent-style-name="ListParagraph" style:family="paragraph"/>
    <style:style style:name="P80" style:parent-style-name="ListParagraph" style:family="paragraph">
      <style:paragraph-properties fo:margin-bottom="0in"/>
    </style:style>
    <style:style style:name="P81" style:parent-style-name="ListParagraph" style:family="paragraph"/>
    <style:style style:name="P82" style:parent-style-name="ListParagraph" style:family="paragraph"/>
    <style:style style:name="P83" style:parent-style-name="ListParagraph" style:family="paragraph"/>
    <style:style style:name="P84" style:parent-style-name="ListParagraph" style:family="paragraph"/>
    <style:style style:name="P85" style:parent-style-name="Normal" style:family="paragraph">
      <style:paragraph-properties>
        <style:tab-stops>
          <style:tab-stop style:type="left" style:position="0.6666in"/>
        </style:tab-stops>
      </style:paragraph-properties>
    </style:style>
    <style:style style:name="P86" style:parent-style-name="ListParagraph" style:family="paragraph"/>
    <style:style style:name="P87" style:parent-style-name="ListParagraph" style:family="paragraph">
      <style:paragraph-properties fo:margin-bottom="0in"/>
    </style:style>
    <style:style style:name="P88" style:parent-style-name="ListParagraph" style:family="paragraph"/>
    <style:style style:name="P89" style:parent-style-name="ListParagraph" style:family="paragraph"/>
    <style:style style:name="P90" style:parent-style-name="ListParagraph" style:family="paragraph">
      <style:paragraph-properties fo:margin-bottom="0in"/>
    </style:style>
    <style:style style:name="P91" style:parent-style-name="ListParagraph" style:family="paragraph"/>
    <style:style style:name="P92" style:parent-style-name="ListParagraph" style:family="paragraph">
      <style:paragraph-properties fo:margin-bottom="0in"/>
    </style:style>
    <style:style style:name="P93" style:parent-style-name="ListParagraph" style:family="paragraph"/>
    <style:style style:name="P94" style:parent-style-name="ListParagraph" style:family="paragraph"/>
    <style:style style:name="P95" style:parent-style-name="ListParagraph" style:family="paragraph"/>
    <style:style style:name="P96" style:parent-style-name="ListParagraph" style:family="paragraph"/>
    <style:style style:name="P97" style:parent-style-name="ListParagraph" style:family="paragraph">
      <style:paragraph-properties fo:margin-bottom="0in"/>
    </style:style>
    <style:style style:name="P98" style:parent-style-name="ListParagraph" style:family="paragraph"/>
    <style:style style:name="P99" style:parent-style-name="ListParagraph" style:family="paragraph"/>
    <style:style style:name="P100" style:parent-style-name="ListParagraph" style:family="paragraph"/>
    <style:style style:name="P101" style:parent-style-name="ListParagraph" style:family="paragraph"/>
  </office:automatic-styles>
  <office:body>
    <office:text text:use-soft-page-breaks="true">
      <text:p text:style-name="P1">Martyn’s Law regulator consultation:<text:line-break/>Draft SIA ‘section 12’<text:line-break/>statutory operational guidance</text:p>
      <text:p text:style-name="Normal"/>
      <text:p text:style-name="P6"/>
      <text:h text:style-name="P7" text:outline-level="1"><text:bookmark-start text:name="_Toc214449127"/><text:bookmark-start text:name="_Toc222498413"/><text:bookmark-start text:name="_Toc226468704"/><text:bookmark-start text:name="_Toc226712540"/>Contents<text:bookmark-end text:name="_Toc214449127"/><text:bookmark-end text:name="_Toc222498413"/><text:bookmark-end text:name="_Toc226468704"/><text:bookmark-end text:name="_Toc226712540"/></text:h>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8"><text:a xlink:href="#_Toc226712540" office:target-frame-name="_top" xlink:show="replace"><text:span text:style-name="Hyperlink">Contents</text:span><text:tab/>2</text:a></text:p>
          <text:p text:style-name="P9"><text:a xlink:href="#_Toc226712541" office:target-frame-name="_top" xlink:show="replace"><text:span text:style-name="Hyperlink">About the SIA</text:span><text:tab/>4</text:a></text:p>
          <text:p text:style-name="P10"><text:a xlink:href="#_Toc226712542" office:target-frame-name="_top" xlink:show="replace"><text:span text:style-name="Hyperlink">About Martyn’s Law</text:span><text:tab/>4</text:a></text:p>
          <text:p text:style-name="P11"><text:a xlink:href="#_Toc226712543" office:target-frame-name="_top" xlink:show="replace"><text:span text:style-name="Hyperlink">About this consultation</text:span><text:tab/>4</text:a></text:p>
          <text:p text:style-name="P12"><text:a xlink:href="#_Toc226712544" office:target-frame-name="_top" xlink:show="replace"><text:span text:style-name="Hyperlink">What we are consulting on</text:span><text:tab/>4</text:a></text:p>
          <text:p text:style-name="P13"><text:a xlink:href="#_Toc226712545" office:target-frame-name="_top" xlink:show="replace"><text:span text:style-name="Hyperlink">Why we are consulting</text:span><text:tab/>5</text:a></text:p>
          <text:p text:style-name="P14"><text:a xlink:href="#_Toc226712546" office:target-frame-name="_top" xlink:show="replace"><text:span text:style-name="Hyperlink">Who should read the consultation</text:span><text:tab/>5</text:a></text:p>
          <text:p text:style-name="P15"><text:a xlink:href="#_Toc226712547" office:target-frame-name="_top" xlink:show="replace"><text:span text:style-name="Hyperlink">How to respond</text:span><text:tab/>5</text:a></text:p>
          <text:p text:style-name="P16"><text:a xlink:href="#_Toc226712548" office:target-frame-name="_top" xlink:show="replace"><text:span text:style-name="Hyperlink">What happens next</text:span><text:tab/>5</text:a></text:p>
          <text:p text:style-name="P17"><text:a xlink:href="#_Toc226712549" office:target-frame-name="_top" xlink:show="replace"><text:span text:style-name="Hyperlink">Draft SIA ‘section 12’ operational guidance</text:span><text:tab/>7</text:a></text:p>
          <text:p text:style-name="P18"><text:a xlink:href="#_Toc226712550" office:target-frame-name="_top" xlink:show="replace"><text:span text:style-name="Hyperlink">What we are inviting views on</text:span><text:tab/>7</text:a></text:p>
          <text:p text:style-name="P19"><text:a xlink:href="#_Toc226712551" office:target-frame-name="_top" xlink:show="replace"><text:span text:style-name="Hyperlink">How we have drafted the guidance</text:span><text:tab/>7</text:a></text:p>
          <text:p text:style-name="P20"><text:a xlink:href="#_Toc226712552" office:target-frame-name="_top" xlink:show="replace"><text:span text:style-name="Hyperlink">Section 1: The SIA’s statutory role and regulatory approach</text:span><text:tab/>9</text:a></text:p>
          <text:p text:style-name="P21"><text:a xlink:href="#_Toc226712553" office:target-frame-name="_top" xlink:show="replace"><text:span text:style-name="Hyperlink">Section 2: Overview of statutory functions and powers</text:span><text:tab/>9</text:a></text:p>
          <text:p text:style-name="P22"><text:a xlink:href="#_Toc226712554" office:target-frame-name="_top" xlink:show="replace"><text:span text:style-name="Hyperlink">Section 3: Guidance and review</text:span><text:tab/>10</text:a></text:p>
          <text:p text:style-name="P23"><text:a xlink:href="#_Toc226712555" office:target-frame-name="_top" xlink:show="replace"><text:span text:style-name="Hyperlink">Section 4: Receiving, assessing and sharing information</text:span><text:tab/>11</text:a></text:p>
          <text:p text:style-name="P24"><text:a xlink:href="#_Toc226712556" office:target-frame-name="_top" xlink:show="replace"><text:span text:style-name="Hyperlink">Section 5: Information-gathering and inspection powers</text:span><text:tab/>12</text:a></text:p>
          <text:p text:style-name="P25"><text:a xlink:href="#_Toc226712557" office:target-frame-name="_top" xlink:show="replace"><text:span text:style-name="Hyperlink">Seeking information</text:span><text:tab/>12</text:a></text:p>
          <text:p text:style-name="P26"><text:a xlink:href="#_Toc226712558" office:target-frame-name="_top" xlink:show="replace"><text:span text:style-name="Hyperlink">Interview arrangements</text:span><text:tab/>13</text:a></text:p>
          <text:p text:style-name="P27"><text:a xlink:href="#_Toc226712559" office:target-frame-name="_top" xlink:show="replace"><text:span text:style-name="Hyperlink">Reasons for an inspection</text:span><text:tab/>13</text:a></text:p>
          <text:p text:style-name="P28"><text:a xlink:href="#_Toc226712560" office:target-frame-name="_top" xlink:show="replace"><text:span text:style-name="Hyperlink">Use of a warrant to enter premises</text:span><text:tab/>13</text:a></text:p>
          <text:p text:style-name="P29"><text:a xlink:href="#_Toc226712561" office:target-frame-name="_top" xlink:show="replace"><text:span text:style-name="Hyperlink">Assessment and inspection outcomes</text:span><text:tab/>13</text:a></text:p>
          <text:p text:style-name="P30"><text:a xlink:href="#_Toc226712562" office:target-frame-name="_top" xlink:show="replace"><text:span text:style-name="Hyperlink">Section 6: Compliance decisions and compliance action</text:span><text:tab/>14</text:a></text:p>
          <text:p text:style-name="P31"><text:a xlink:href="#_Toc226712563" office:target-frame-name="_top" xlink:show="replace"><text:span text:style-name="Hyperlink">Decisions on ‘appropriate’ and ‘reasonably practicable’</text:span><text:tab/>14</text:a></text:p>
          <text:p text:style-name="P32"><text:a xlink:href="#_Toc226712564" office:target-frame-name="_top" xlink:show="replace"><text:span text:style-name="Hyperlink">Decisions on compliance action</text:span><text:tab/>14</text:a></text:p>
          <text:p text:style-name="P33"><text:a xlink:href="#_Toc226712565" office:target-frame-name="_top" xlink:show="replace"><text:span text:style-name="Hyperlink">Reviews of compliance decisions</text:span><text:tab/>15</text:a></text:p>
          <text:p text:style-name="P34"><text:a xlink:href="#_Toc226712566" office:target-frame-name="_top" xlink:show="replace"><text:span text:style-name="Hyperlink">Section 7 and Annexes A–E: Enforcement decisions and powers</text:span><text:tab/>15</text:a></text:p>
          <text:p text:style-name="P35"><text:a xlink:href="#_Toc226712567" office:target-frame-name="_top" xlink:show="replace"><text:span text:style-name="Hyperlink">Use of statutory enforcement powers</text:span><text:tab/>16</text:a></text:p>
          <text:p text:style-name="P36"><text:a xlink:href="#_Toc226712568" office:target-frame-name="_top" xlink:show="replace"><text:span text:style-name="Hyperlink">Decisions to give a person a civil notice</text:span><text:tab/>16</text:a></text:p>
          <text:p text:style-name="P37"><text:a xlink:href="#_Toc226712569" office:target-frame-name="_top" xlink:show="replace"><text:span text:style-name="Hyperlink">Urgent decisions to give a person a restriction notice</text:span><text:tab/>16</text:a></text:p>
          <text:p text:style-name="P38"><text:a xlink:href="#_Toc226712570" office:target-frame-name="_top" xlink:show="replace"><text:span text:style-name="Hyperlink">Payment period for financial penalties</text:span><text:tab/>17</text:a></text:p>
          <text:p text:style-name="P39"><text:a xlink:href="#_Toc226712571" office:target-frame-name="_top" xlink:show="replace"><text:span text:style-name="Hyperlink">Amount of financial penalties</text:span><text:tab/>17</text:a></text:p>
          <text:p text:style-name="P40"><text:a xlink:href="#_Toc226712572" office:target-frame-name="_top" xlink:show="replace"><text:span text:style-name="Hyperlink">Calculating a percentage of worldwide qualifying revenue</text:span><text:tab/>18</text:a></text:p>
          <text:p text:style-name="P41"><text:a xlink:href="#_Toc226712573" office:target-frame-name="_top" xlink:show="replace"><text:span text:style-name="Hyperlink">Criminal investigations</text:span><text:tab/>18</text:a></text:p>
          <text:p text:style-name="P42"><text:a xlink:href="#_Toc226712574" office:target-frame-name="_top" xlink:show="replace"><text:span text:style-name="Hyperlink">Publishing information about enforcement action</text:span><text:tab/>18</text:a></text:p>
        </text:index-body>
      </text:table-of-content>
      <text:p text:style-name="Normal"/>
      <text:p text:style-name="P43"/>
      <text:h text:style-name="Heading1" text:outline-level="1"><text:bookmark-start text:name="_Toc226468705"/><text:bookmark-start text:name="_Toc226712541"/>About the SIA<text:bookmark-end text:name="_Toc226468705"/><text:bookmark-end text:name="_Toc226712541"/></text:h>
      <text:p text:style-name="Normal">The Security Industry Authority (SIA) was established by the Private Security Industry Act 2001 to<text:s/>contribute to public protection by setting and improving standards in the private security industry. We are now preparing to take on new responsibilities as the regulator of Martyn’s Law – named after Martyn Hett, one of the 22 people who tragically died in the terrorist attack on Manchester Arena on 22 May 2017.</text:p>
      <text:p text:style-name="Normal">We are an executive non-departmental public body, sponsored by the Home Office. We are operationally independent of government as a regulator.</text:p>
      <text:p text:style-name="Normal"/>
      <text:h text:style-name="Heading1" text:outline-level="1"><text:bookmark-start text:name="_Toc226468706"/><text:bookmark-start text:name="_Toc226712542"/>About Martyn’s Law<text:bookmark-end text:name="_Toc226468706"/><text:bookmark-end text:name="_Toc226712542"/></text:h>
      <text:p text:style-name="Normal">The Terrorism (Protection of Premises) Act 2025 (called ‘the Act’ in this consultation) is intended to improve protective security and preparedness at premises and events across the UK. The Act will require premises in scope to be prepared to keep people safe in the event of an attack. Certain larger premises and events will also need to take steps to reduce their vulnerability to acts of terrorism. The Home Office has confirmed that the Act will not come into force before April 2027.</text:p>
      <text:p text:style-name="Normal">The regulatory regime created by the Act is primarily civil rather than criminal. We will regulate supportively but robustly through new guidance, investigatory and inspection functions. Our new functions as the regulator under the Act will complement our existing responsibility for regulating the private security industry.</text:p>
      <text:p text:style-name="Normal"/>
      <text:h text:style-name="Heading1" text:outline-level="1"><text:bookmark-start text:name="_Toc226468707"/><text:bookmark-start text:name="_Toc226712543"/>About this consultation<text:bookmark-end text:name="_Toc226468707"/><text:bookmark-end text:name="_Toc226712543"/></text:h>
      <text:p text:style-name="Normal">This public consultation is part of our work to set up our new regulatory functions relating to Martyn’s Law.</text:p>
      <text:h text:style-name="Heading2" text:outline-level="2"><text:bookmark-start text:name="_Toc226468708"/><text:bookmark-start text:name="_Toc226712544"/>What we are consulting on<text:bookmark-end text:name="_Toc226468708"/><text:bookmark-end text:name="_Toc226712544"/></text:h>
      <text:p text:style-name="Normal">We are consulting on a draft of SIA guidance on how we propose to<text:s/>exercise our functions as the regulator under the Act. Section 12(2)(a) of the Act requires us to produce this guidance and to publish it if the Secretary of State approves it.</text:p>
      <text:p text:style-name="Normal">This statutory operational guidance, also known as ‘section 12’ guidance, is separate from and will sit alongside the statutory compliance guidance that the Home Office must produce under section 27 of the Act.</text:p>
      <text:soft-page-break/>
      <text:p text:style-name="Normal">This section 12 guidance explains how we will regulate, but not what the people and organisations affected by the Act must do to comply. The Home Office section 27 guidance sets out the requirements of the Act.</text:p>
      <text:p text:style-name="Normal">We will also publish practical information about our operational processes, such as how responsible persons can make notifications to us, in good time before the Act comes into force. We are currently developing those processes.</text:p>
      <text:p text:style-name="Normal">This means that those responsible for premises and events that will be in scope of the Act do not have to read this draft guidance in order to prepare to comply with the Act.</text:p>
      <text:h text:style-name="Heading2" text:outline-level="2"><text:bookmark-start text:name="_Toc226468709"/><text:bookmark-start text:name="_Toc226712545"/>Why we are consulting<text:bookmark-end text:name="_Toc226468709"/><text:bookmark-end text:name="_Toc226712545"/></text:h>
      <text:p text:style-name="Normal">We are holding this consultation to:</text:p>
      <text:list text:style-name="LFO3" text:continue-numbering="true">
        <text:list-item>
          <text:p text:style-name="P44">obtain views to inform the final version of the section 12 guidance</text:p>
        </text:list-item>
        <text:list-item>
          <text:p text:style-name="P45">be open about our planned regulatory approach</text:p>
        </text:list-item>
      </text:list>
      <text:h text:style-name="Heading2" text:outline-level="2"><text:bookmark-start text:name="_Toc226468710"/><text:bookmark-start text:name="_Toc226712546"/>Who should read the consultation<text:bookmark-end text:name="_Toc226468710"/><text:bookmark-end text:name="_Toc226712546"/></text:h>
      <text:p text:style-name="Normal">The consultation is likely to be of interest to:</text:p>
      <text:list text:style-name="LFO4" text:continue-numbering="true">
        <text:list-item>
          <text:p text:style-name="P46">organisations and people responsible for premises and events that will be in scope of the Act (‘responsible persons’)</text:p>
        </text:list-item>
        <text:list-item>
          <text:p text:style-name="P47">those who will be supporting or advising responsible persons</text:p>
        </text:list-item>
        <text:list-item>
          <text:p text:style-name="P48">others who may have responsibilities under the Act, including designated senior individuals and those who may have a duty to co-operate with responsible persons</text:p>
        </text:list-item>
      </text:list>
      <text:p text:style-name="Normal">We also welcome views from those with a wider interest in protective security or regulation, and from the public.</text:p>
      <text:h text:style-name="Heading2" text:outline-level="2"><text:bookmark-start text:name="_Toc226468711"/><text:bookmark-start text:name="_Toc226712547"/>How to respond<text:bookmark-end text:name="_Toc226468711"/><text:bookmark-end text:name="_Toc226712547"/></text:h>
      <text:p text:style-name="Normal">Please submit your response online here:</text:p>
      <text:p text:style-name="Normal"><text:a xlink:href="https://www.smartsurvey.co.uk/s/sia-s12consultation" office:target-frame-name="_top" xlink:show="replace"><text:span text:style-name="Hyperlink">www.smartsurvey.co.uk/s/sia-s12consultation</text:span></text:a><text:s/></text:p>
      <text:p text:style-name="Normal">If you are unable to complete the online questionnaire, you can email your response to us at<text:s/><text:a xlink:href="mailto:section12@sia.gov.uk" office:target-frame-name="_top" xlink:show="replace"><text:span text:style-name="Hyperlink">section12@sia.gov.uk</text:span></text:a>.</text:p>
      <text:p text:style-name="Normal">The deadline for responses is 11:59pm on 12 June 2026.</text:p>
      <text:h text:style-name="Heading2" text:outline-level="2"><text:bookmark-start text:name="_Toc226468712"/><text:bookmark-start text:name="_Toc226712548"/>What happens next<text:bookmark-end text:name="_Toc226468712"/><text:bookmark-end text:name="_Toc226712548"/></text:h>
      <text:p text:style-name="Normal">After the consultation closes, we will prepare the final version of the section 12 guidance for approval by our Board and by the Secretary of State. We will publish the final version of the guidance in good time before the requirements of the Act come into force. We will<text:s/><text:soft-page-break/>also publish a report on the consultation outcome after the Secretary of State approves the final guidance.</text:p>
      <text:p text:style-name="P49"/>
      <text:h text:style-name="Heading1" text:outline-level="1"><text:bookmark-start text:name="_Toc226468713"/><text:bookmark-start text:name="_Toc226712549"/>Draft SIA ‘section 12’ operational guidance<text:bookmark-end text:name="_Toc226468713"/><text:bookmark-end text:name="_Toc226712549"/></text:h>
      <text:p text:style-name="Normal">We are inviting views on a<text:s/><text:a xlink:href="https://www.gov.uk/government/consultations/statutory-guidance-on-how-the-sia-will-regulate-martyns-law" office:target-frame-name="_top" xlink:show="replace"><text:span text:style-name="Hyperlink">draft of a guidance document</text:span></text:a><text:s/>which sets out how we propose to exercise our new functions as the regulator of Martyn’s Law.</text:p>
      <text:p text:style-name="Normal">We suggest that readers who are not familiar with the Act refer to the<text:s/><text:a xlink:href="https://www.protectuk.police.uk/sites/default/files/2025-09/31.187_HO_Martyns%20Law_1_pager_Web.pdf" office:target-frame-name="_top" xlink:show="replace"><text:span text:style-name="Hyperlink">Home Office summary o</text:span><text:bookmark-start text:name="_Hlt226467279"/><text:bookmark-start text:name="_Hlt226467280"/><text:span text:style-name="Hyperlink">f</text:span><text:bookmark-end text:name="_Hlt226467279"/><text:bookmark-end text:name="_Hlt226467280"/><text:span text:style-name="Hyperlink"><text:s/>the Act</text:span></text:a><text:s/>(PDF, 136 kb)<text:s/>before reading the draft guidance and this consultation paper.</text:p>
      <text:h text:style-name="Heading2" text:outline-level="2"><text:bookmark-start text:name="_Toc226468714"/><text:bookmark-start text:name="_Toc226712550"/>What we are inviting views on<text:bookmark-end text:name="_Toc226468714"/><text:bookmark-end text:name="_Toc226712550"/></text:h>
      <text:p text:style-name="Normal">The draft guidance focuses on how we will exercise our regulatory functions and use our powers under the Act, as section 12 of the Act requires. Much of the content of the guidance is determined by the wording of the Act, which has been agreed by Parliament and is final. We are not inviting views on the Act in this consultation.</text:p>
      <text:p text:style-name="Normal">In this consultation we are therefore inviting views on:</text:p>
      <text:list text:style-name="LFO5" text:continue-numbering="true">
        <text:list-item>
          <text:p text:style-name="P50">the elements of the guidance that set out<text:s/><text:span text:style-name="T51">how we propose to operate within the framework set by the Act</text:span></text:p>
        </text:list-item>
        <text:list-item>
          <text:p text:style-name="P52"><text:span text:style-name="T53">the drafting of the guidance</text:span><text:s/>from those with a particular interest, such as regulatory and legal specialists</text:p>
        </text:list-item>
      </text:list>
      <text:p text:style-name="Normal">Our Board will consider the outcome of the consultation when approving the final content of the guidance, which must then also be<text:s/>approved by the Secretary of State.</text:p>
      <text:p text:style-name="Normal">This consultation paper briefly explains the purpose of each section of the draft guidance, highlights the aspects of the guidance that reflect how we propose to operate within the Act’s framework, and invites views on those aspects.</text:p>
      <text:h text:style-name="Heading2" text:outline-level="2"><text:bookmark-start text:name="_Toc226468715"/><text:bookmark-start text:name="_Toc226712551"/>How we have drafted the guidance<text:bookmark-end text:name="_Toc226468715"/><text:bookmark-end text:name="_Toc226712551"/></text:h>
      <text:p text:style-name="Normal">In the draft guidance “the Act” refers to the Terrorism (Protection of Premises) Act 2025, and where relevant to the overall regulatory regime created by the Act, including secondary legislation which has not yet been laid before Parliament. The guidance can be read without referring to the Act.</text:p>
      <text:p text:style-name="Normal">The language of the guidance reflects the language of the Act. That is because we will be open to legal challenge if our operational decisions as the regulator under the Act are not clearly consistent with the guidance and with the requirements of the Act.</text:p>
      <text:p text:style-name="Normal">Where the guidance refers to “the SIA” it means the SIA in its role as regulator under the Act. We have other statutory functions and powers as the regulator of the private security industry in the UK, under the Private Security Industry Act 2001. This guidance does not cover those functions and powers. More information about our role as<text:s/><text:soft-page-break/>regulator of the private security industry is available on the<text:s/><text:a xlink:href="https://www.gov.uk/government/organisations/security-industry-authority" office:target-frame-name="_top" xlink:show="replace"><text:span text:style-name="Hyperlink">SIA pages of the GOV.UK website</text:span></text:a>.</text:p>
      <text:p text:style-name="Normal">The draft guidance uses the present rather than future tense (for example, “the SIA has powers to obtain information” rather than “the SIA will have powers…”) to reflect the legal position that will apply once the Act is in force. We will start to exercise our statutory functions as the regulator under the Act when the relevant provisions of the Act are commenced. The requirements of the Act are not expected to come into force before April 2027.</text:p>
      <text:p text:style-name="P54"/>
      <text:h text:style-name="Heading1" text:outline-level="1"><text:bookmark-start text:name="_Toc226468716"/><text:bookmark-start text:name="_Toc226712552"/>Section 1: The SIA’s statutory role and regulatory approach<text:bookmark-end text:name="_Toc226468716"/><text:bookmark-end text:name="_Toc226712552"/></text:h>
      <text:p text:style-name="Normal">Section 1 of the draft guidance sets out our statutory role under the Act as the regulator of Martyn’s Law, and our proposed regulatory approach in that role.</text:p>
      <text:p text:style-name="Normal">We will promote public protection by supporting responsible persons to comply with Martyn’s Law, by assessing information and inspecting premises and events to identify non-compliance, and by bringing non-compliant premises and events into compliance.</text:p>
      <text:p text:style-name="Normal">Our regulatory approach will be driven by the public protection objectives of the Act and by our statutory obligations as a regulator. We will focus on whether those in scope of the Act have taken reasonable steps to<text:s/>comply.</text:p>
      <text:p text:style-name="Normal">We will take a risk-based approach to assessing compliance and addressing non-compliance, selecting the premises and events that we assess and inspect, and deciding which reports of potential non-compliance to investigate. We will allocate available resources where we think they will be most effective and have the most impact. This means that we may not take forward every potential concern about compliance with the Act as an assessment or inspection. However, we will acknowledge, review and record such reports to inform our risk assessments and future regulatory engagement. We will work in partnership with others where appropriate.</text:p>
      <text:p text:style-name="Normal">Section 1.2 of the draft guidance sets out our proposed risk-based approach. The Regulators’ Code requires regulators including the SIA to consult on the design of risk assessment frameworks with those affected, and we invite views on this approach in response to consultation question (1a).</text:p>
      <text:p text:style-name="Question">Question 1a: Do you agree with the proposed regulatory approach set out in section 1 of the draft guidance?</text:p>
      <text:p text:style-name="Question">Answer options: Yes | Partly | No</text:p>
      <text:p text:style-name="Question">Question 1b: Please explain why. For example, if you answered 'partly' or 'no', what would you change? If you answered 'yes', why do you agree? Please also give us any comments on the drafting of section 1.</text:p>
      <text:p text:style-name="Normal"/>
      <text:h text:style-name="Heading1" text:outline-level="1"><text:bookmark-start text:name="_Toc226468717"/><text:bookmark-start text:name="_Toc226712553"/>Section 2: Overview of statutory functions and powers<text:bookmark-end text:name="_Toc226468717"/><text:bookmark-end text:name="_Toc226712553"/></text:h>
      <text:p text:style-name="Normal">Section 2 of the draft guidance summarises our functions under the Act, and the powers the Act gives us to carry out those functions. The purpose of this section is to give readers an overview of the Act’s provisions on regulation, and to help them navigate the<text:s/><text:soft-page-break/>rest of the guidance. As noted above, we cannot change the provisions of the Act, and we are not seeking views on them in this consultation.</text:p>
      <text:p text:style-name="Normal"/>
      <text:h text:style-name="Heading1" text:outline-level="1"><text:bookmark-start text:name="_Toc226468718"/><text:bookmark-start text:name="_Toc226712554"/>Section 3: Guidance and review<text:bookmark-end text:name="_Toc226468718"/><text:bookmark-end text:name="_Toc226712554"/></text:h>
      <text:p text:style-name="Normal">Section 3 of the draft guidance sets out how we will provide regulatory advice and guidance to help those in scope of the Act to comply with its requirements. It also sets out our role in keeping the effectiveness of the requirements under review.</text:p>
      <text:p text:style-name="Normal">The guidance explains that the SIA is the only body with powers to determine compliance with the Act and to provide regulatory advice on compliance. In developing our guidance and outreach activities we will work with the Home Office, the National Protective Security Authority (NPSA) and the National Counter Terrorism Security Office (NaCTSO)<text:span text:style-name="FootnoteReference"><text:note text:note-class="footnote" text:id="_ftn0"><text:note-citation>1</text:note-citation><text:note-body><text:p text:style-name="FootnoteText"><text:s/>The NPSA is the UK’s national authority for physical and personnel protective security. NaCTSO is a police-hosted unit that supports the ‘protect and prepare’ strands of the Government’s counter-terrorism strategy.</text:p><text:p text:style-name="Normal"/><text:p text:style-name="Normal"/><text:p text:style-name="Normal"/></text:note-body></text:note></text:span>. Where appropriate we will also work with other bodies with remits relevant to the requirements of the Act. These bodies may include other regulators, local authorities and sector bodies.</text:p>
      <text:p text:style-name="Normal">Section 3.2 of the guidance explains that we may provide specific regulatory advice to individual responsible persons where we identify a compliance issue while exercising our regulatory functions, but will not generally provide tailored, consultancy-style regulatory advice in other cases. It will be for each responsible person to consider how to comply with the Act, referring to the compliance guidance produced by the Home Office and by the SIA.</text:p>
      <text:p text:style-name="Normal">The requirements of the Act for standard tier premises are intended to be simple to follow. We will support responsible persons through our ongoing guidance and compliance work, which may include targeted guidance and engagement on specific issues or with specific sectors, but will not have a remit or the resources to give all those in scope of the legislation tailored regulatory advice on how to comply.</text:p>
      <text:p text:style-name="Normal">The Act requires us to keep the effectiveness of its requirements under review. Section 3.4 of the guidance notes that where appropriate we may recommend to the Home Office that changes to the Act or to the Home Office’s statutory compliance guidance should be considered.</text:p>
      <text:p text:style-name="Question">Question 2a: Do you agree with the proposed approach to guidance and review set out<text:s/><text:soft-page-break/>in section 3 of the draft guidance?</text:p>
      <text:p text:style-name="Question">Answer options: Yes | Partly | No</text:p>
      <text:p text:style-name="Question">Question 2b: Please explain why. For example, if you answered 'partly' or 'no', what would you change? If you answered 'yes', why do you agree? Please also give us any comments on the drafting of section 3.</text:p>
      <text:p text:style-name="Normal"/>
      <text:h text:style-name="Heading1" text:outline-level="1"><text:bookmark-start text:name="_Toc226468719"/><text:bookmark-start text:name="_Toc226712555"/>Section 4: Receiving, assessing and sharing information<text:bookmark-end text:name="_Toc226468719"/><text:bookmark-end text:name="_Toc226712555"/></text:h>
      <text:p text:style-name="Normal">Section 4 of the draft guidance sets out how we will receive and use information in our capacity as the regulator under the Act.</text:p>
      <text:p text:style-name="Normal">Section 4.2 deals with the notifications that responsible persons for premises and events in scope of Martyn’s Law will be required to provide to us within a specified time once the Act comes into effect. These deadlines, and the information that must be included in notifications, will be set out in regulations that have not yet been made by Parliament. We will publish updates about these requirements as the secondary legislation progresses.</text:p>
      <text:p text:style-name="Normal">We will provide an online portal to support responsible persons in providing the information that must be included in their notifications. The arrangements for the portal will also depend on the regulations which are to be made by Parliament.</text:p>
      <text:p text:style-name="Normal">Sections 4.2 and 4.3 explain that we may use information contained in notifications and compliance documents in our risk assessments and compliance work. We will not routinely publish this information in respect of individual premises or events. We will maintain a register of premises and events that have provided notifications to us, but for security reasons we will not make the register or the information it contains public.</text:p>
      <text:p text:style-name="Normal">Similarly, we will not publish ratings or<text:s/>assessments of compliance with the Act, although we may publish information about our compliance and enforcement work in certain circumstances as set out in section 7.6 of the guidance.</text:p>
      <text:p text:style-name="Normal">Section 4.3 says we will publish supplementary guidance for those responsible for enhanced tier premises and qualifying events on how to prepare and submit compliance documents. This guidance material will not be included in the final section 12 guidance, since it is likely to evolve over time.</text:p>
      <text:p text:style-name="Normal">Sections 4.4 and 4.5 of the draft guidance set out how we may obtain and assess information from different sources in connection with our functions under the Act. Section 4.6 explains that the Act enables us to share information with other public bodies in pursuit of their or our statutory functions.</text:p>
      <text:p text:style-name="Question">Question 3a: Do you agree with the proposed approach to the use of information set<text:s/><text:soft-page-break/>out in section 4 of the draft guidance?</text:p>
      <text:p text:style-name="Question">Answer options: Yes | Partly | No</text:p>
      <text:p text:style-name="Question">Question 3b: Please explain why. For example, if you answered 'partly' or 'no', what would you change? If you answered 'yes', why do you agree? Please also give us any comments on the drafting of section 4.</text:p>
      <text:p text:style-name="Normal"/>
      <text:h text:style-name="Heading1" text:outline-level="1"><text:bookmark-start text:name="_Toc226468720"/><text:bookmark-start text:name="_Toc226712556"/>Section 5: Information-gathering and inspection powers<text:bookmark-end text:name="_Toc226468720"/><text:bookmark-end text:name="_Toc226712556"/></text:h>
      <text:p text:style-name="P55">Section 5 of the draft guidance sets out how we may use our powers under the Act to gather information and enter premises in order to assess compliance.</text:p>
      <text:p text:style-name="P56">The draft guidance refers to these powers in the context of ‘terrorism protection investigations’, because that is the umbrella term the Act uses to describe the various<text:s/>investigatory functions for which these powers are available. In our day to day work as the regulator under the Act we intend to use the term ‘assessment’ for a desk-based review of information to assess compliance (which may or may not involve the use of our statutory information-gathering powers), and the term ‘inspection’ for an on-site visit using our statutory powers of entry.</text:p>
      <text:p text:style-name="P57">Much of section 5 of the draft guidance simply reflects the provisions of the Act. This includes the material on:</text:p>
      <text:list text:style-name="LFO6" text:continue-numbering="true">
        <text:list-item>
          <text:p text:style-name="P58">the authorisation of individuals as inspectors who can use the statutory powers (section 5.2)</text:p>
        </text:list-item>
        <text:list-item>
          <text:p text:style-name="P59">the contents of information notices (section 5.5)</text:p>
        </text:list-item>
        <text:list-item>
          <text:p text:style-name="P60">failure to comply with an information notice (section 5.6)</text:p>
        </text:list-item>
        <text:list-item>
          <text:p text:style-name="P61">the powers of entry without and with a warrant (sections 5.8 and 5.9)</text:p>
        </text:list-item>
        <text:list-item>
          <text:p text:style-name="P62">what happens during an inspection (section 5.10)</text:p>
        </text:list-item>
        <text:list-item>
          <text:p text:style-name="P63">retention of evidence (section 5.11)</text:p>
        </text:list-item>
        <text:list-item>
          <text:p text:style-name="P64">failure to co-operate with an inspection (section 5.12)</text:p>
        </text:list-item>
      </text:list>
      <text:p text:style-name="P65">The following elements of section 5 of the draft guidance reflect how we propose to operate within the framework of the Act. We particularly invite respondents to the consultation to consider these elements.</text:p>
      <text:h text:style-name="Heading2" text:outline-level="2"><text:bookmark-start text:name="_Toc226468721"/><text:bookmark-start text:name="_Toc226712557"/>Seeking information<text:bookmark-end text:name="_Toc226468721"/><text:bookmark-end text:name="_Toc226712557"/></text:h>
      <text:p text:style-name="P66">Section 5.3 states that where we decide to seek information, we may decide to use our statutory information-gathering powers or to make an information request without using those powers, at our discretion. Section 5.3 also outlines scenarios in which we are likely to use a statutory notice.</text:p>
      <text:soft-page-break/>
      <text:p text:style-name="P67">Section 5.4 sets out the process for an information request made without using our statutory powers.</text:p>
      <text:h text:style-name="Heading2" text:outline-level="2"><text:bookmark-start text:name="_Toc226468722"/><text:bookmark-start text:name="_Toc226712558"/>Interview arrangements<text:bookmark-end text:name="_Toc226468722"/><text:bookmark-end text:name="_Toc226712558"/></text:h>
      <text:p text:style-name="P68">Our information-gathering powers include a power for an authorised inspector to use a statutory notice to require a person to attend an interview, as set out in section 5.5 of the draft guidance.</text:p>
      <text:p text:style-name="P69">Section 5.5.1 sets out our proposed approach to interviews held under a statutory notice. This includes that we will give reasonable notice and will consider requests to rearrange an interview, and the person attending the interview may be accompanied.</text:p>
      <text:h text:style-name="Heading2" text:outline-level="2"><text:bookmark-start text:name="_Toc226468723"/><text:bookmark-start text:name="_Toc226712559"/>Reasons for an inspection<text:bookmark-end text:name="_Toc226468723"/><text:bookmark-end text:name="_Toc226712559"/></text:h>
      <text:p text:style-name="P70">Section 5.7<text:s/>of the draft guidance sets out reasons why we may select the premises or event for an on-site inspection using our statutory powers.</text:p>
      <text:h text:style-name="Heading2" text:outline-level="2"><text:bookmark-start text:name="_Toc226468724"/><text:bookmark-start text:name="_Toc226712560"/>Use of a warrant to enter premises<text:bookmark-end text:name="_Toc226468724"/><text:bookmark-end text:name="_Toc226712560"/></text:h>
      <text:p text:style-name="P71">The Act gives us powers to enter premises with a warrant in some circumstances, which are set out in section 5.9 of the draft guidance. Section 5.9.2 sets out how we propose to take into account human rights and other considerations relating to the use of a warrant.</text:p>
      <text:p text:style-name="P72">Section 5.10.4 sets out the steps we propose to take if we carry out an inspection under a warrant when no one in charge of the premises appears to be present.</text:p>
      <text:h text:style-name="Heading2" text:outline-level="2"><text:bookmark-start text:name="_Toc226468725"/><text:bookmark-start text:name="_Toc226712561"/>Assessment and inspection outcomes<text:bookmark-end text:name="_Toc226468725"/><text:bookmark-end text:name="_Toc226712561"/></text:h>
      <text:p text:style-name="P73">Section 5.13 of the draft guidance sets out steps we may take after an assessment or inspection. Where we have carried out a desk-based assessment of the premises or event but have not carried out an on-site inspection, we will inform the responsible person of the outcome if we have sought information from them in the course of the assessment, or if we have identified non-compliance.</text:p>
      <text:p text:style-name="Normal">If a routine desk-based assessment only uses information we already hold (such as a notification or compliance document), and does not identify concerns about non-compliance, we may not inform the responsible person of the outcome. Contacting the responsible person after a routine assessment that raises no compliance issues may cause unnecessary concern or work for the person involved, which would not be proportionate.</text:p>
      <text:p text:style-name="Question">Question 4a: Do you agree with the proposed approach to the use of our information-gathering and inspection powers set out in section 5 of the draft guidance?</text:p>
      <text:p text:style-name="Question">Answer options: Yes | Partly | No</text:p>
      <text:p text:style-name="Question">Question 4b: Please explain why. For example, if you answered 'partly' or 'no', what would you change? If you answered 'yes', why do you agree? Please also give us any<text:s/><text:soft-page-break/>comments on the drafting of section 5.</text:p>
      <text:p text:style-name="Normal"/>
      <text:h text:style-name="Heading1" text:outline-level="1"><text:bookmark-start text:name="_Toc226468726"/><text:bookmark-start text:name="_Toc226712562"/>Section 6: Compliance decisions and compliance action<text:bookmark-end text:name="_Toc226468726"/><text:bookmark-end text:name="_Toc226712562"/></text:h>
      <text:p text:style-name="Normal">Section 6 of the draft guidance sets out the types of decisions we may take about compliance with Martyn’s Law. These include decisions on:</text:p>
      <text:list text:style-name="LFO7" text:continue-numbering="true">
        <text:list-item>
          <text:p text:style-name="P74">whether the premises or event is in scope of the Act</text:p>
        </text:list-item>
        <text:list-item>
          <text:p text:style-name="P75">whether the premises or event in scope is complying with the Act</text:p>
        </text:list-item>
        <text:list-item>
          <text:p text:style-name="P76">what action to take to bring the premises or event into compliance</text:p>
        </text:list-item>
      </text:list>
      <text:p text:style-name="Normal">Decisions on the use of our statutory enforcement powers are covered by section 7 of the draft guidance (see below).</text:p>
      <text:p text:style-name="Normal">Section 6 sets out our proposed approach to several issues which are highlighted below.</text:p>
      <text:h text:style-name="Heading2" text:outline-level="2"><text:bookmark-start text:name="_Toc226468727"/><text:bookmark-start text:name="_Toc226712563"/>Decisions on ‘appropriate’ and ‘reasonably practicable’<text:bookmark-end text:name="_Toc226468727"/><text:bookmark-end text:name="_Toc226712563"/></text:h>
      <text:p text:style-name="Normal">Section 6.3 of the guidance deals with decisions on whether the premises or event has put in place appropriate public protection procedures and/or measures so far as is reasonably practicable. Our proposed approach includes that:</text:p>
      <text:list text:style-name="LFO8" text:continue-numbering="true">
        <text:list-item>
          <text:p text:style-name="P77">the requirement is a two-stage test – first what procedures or measures are ‘appropriate’, and second, how far it is ‘reasonably practicable’ to put them in place at a particular premises or event</text:p>
        </text:list-item>
        <text:list-item>
          <text:p text:style-name="P78">the requirement to put procedures and measures ‘in place’ includes the need to ensure that they are being, or can be, put into practice effectively</text:p>
        </text:list-item>
        <text:list-item>
          <text:p text:style-name="P79">when considering whether measures in place at enhanced tier premises or a qualifying event are appropriate, we may take into account the assessment that the responsible person has set out in their compliance document – this is because an inadequate or incomplete assessment may heighten the risk that procedures or measures are not appropriate</text:p>
        </text:list-item>
        <text:list-item>
          <text:p text:style-name="P80">where we consider that measures in place at enhanced tier premises or a qualifying event are materially different from those measures that might reasonably be expected, we may invite the responsible person to explain why they think such measures are inappropriate or not reasonably practicable</text:p>
        </text:list-item>
      </text:list>
      <text:h text:style-name="Heading2" text:outline-level="2"><text:bookmark-start text:name="_Toc226468728"/><text:bookmark-start text:name="_Toc226712564"/>Decisions on compliance action<text:bookmark-end text:name="_Toc226468728"/><text:bookmark-end text:name="_Toc226712564"/></text:h>
      <text:p text:style-name="Normal">Section 6.4 of the draft guidance sets out actions that we may take where we decide that a person has failed to comply with a requirement of the Act (other than the use of our statutory enforcement powers which is covered in section 7). These actions may include:</text:p>
      <text:soft-page-break/>
      <text:list text:style-name="LFO9" text:continue-numbering="true">
        <text:list-item>
          <text:p text:style-name="P81">providing regulatory advice</text:p>
        </text:list-item>
        <text:list-item>
          <text:p text:style-name="P82">referring to published guidance</text:p>
        </text:list-item>
        <text:list-item>
          <text:p text:style-name="P83">suggesting that the relevant person<text:s/>considers obtaining advice from a suitably competent security adviser</text:p>
        </text:list-item>
        <text:list-item>
          <text:p text:style-name="P84">issuing a written warning that failure to come into compliance within a reasonable period of time may result in the use of enforcement powers</text:p>
        </text:list-item>
      </text:list>
      <text:p text:style-name="Normal">Section 6.4 also states that we will keep a record of any compliance action we take in respect of the premises or event, and may take that record into account in deciding how to address any future compliance concerns.</text:p>
      <text:p text:style-name="Normal">Section 6.5 sets out the process we propose to use to take the compliance decisions described in section 6.4. We will seek to engage with affected persons before taking a compliance decision, so that decisions are properly informed.</text:p>
      <text:h text:style-name="Heading2" text:outline-level="2"><text:bookmark-start text:name="_Toc226468729"/><text:bookmark-start text:name="_Toc226712565"/>Reviews of compliance decisions<text:bookmark-end text:name="_Toc226468729"/><text:bookmark-end text:name="_Toc226712565"/></text:h>
      <text:p text:style-name="Normal">Section 6.6 of the draft guidance sets out our proposed approach to internal reviews of a compliance decision in cases where the affected person disagrees with the decision. If we receive a request for a review, we will consider whether it is appropriate to review the decision. If we then conduct a review then a separate decision-maker will carry it out.</text:p>
      <text:p text:style-name="Normal">The draft guidance says we will aim to complete reviews within three months of receiving a review request. We think this target is realistic given the experience of other regulators that carry out reviews of this type. We<text:s/>will keep the target under review in the light of our operational experience.</text:p>
      <text:p text:style-name="Question">Question 5a: do you agree with the proposed approach to compliance decisions and compliance action in section 6 of the draft guidance?</text:p>
      <text:p text:style-name="Question">Answer options: Yes | Partly | No</text:p>
      <text:p text:style-name="Question">Question 5b: Please explain why. For example, if you answered 'partly' or 'no', what would you change? If you answered 'yes', why do you agree? Please also give us any comments on the drafting of section 6.</text:p>
      <text:p text:style-name="Normal"/>
      <text:h text:style-name="Heading1" text:outline-level="1"><text:bookmark-start text:name="_Toc226468730"/><text:bookmark-start text:name="_Toc226712566"/>Section 7 and Annexes A–E: Enforcement decisions and powers<text:bookmark-end text:name="_Toc226468730"/><text:bookmark-end text:name="_Toc226712566"/></text:h>
      <text:p text:style-name="Normal">Section 7 of the draft guidance sets out our statutory enforcement powers relating to Martyn’s Law and how we propose to use them. Detailed information about the civil notices described in section 7 is set out in Annex A (compliance notices), Annex B (restriction notices) and Annex C (penalty notices). Our proposed approach to calculating<text:s/><text:soft-page-break/>civil penalties imposed under a penalty notice is set out in Annex D. The maximum fines the courts can impose for criminal offences under the Act are set out in Annex E.</text:p>
      <text:p text:style-name="P85">As with other sections of the draft guidance, much of the content of section 7 and Annexes A–E reflects the provisions of the Act. We invite views on the following elements of the draft guidance, which reflect our proposed approach to operating within the framework of the Act.</text:p>
      <text:h text:style-name="Heading2" text:outline-level="2"><text:bookmark-start text:name="_Toc226468731"/><text:bookmark-start text:name="_Toc226712567"/>Use of statutory enforcement powers<text:bookmark-end text:name="_Toc226468731"/><text:bookmark-end text:name="_Toc226712567"/></text:h>
      <text:p text:style-name="Normal">Section 7.1 of the draft guidance states that subject to the overriding need to meet the objectives of the Act, where appropriate we will use guidance and compliance action such as regulatory advice and warnings, rather than using our statutory enforcement powers. Where we consider that such action is not likely to drive compliance within a reasonable period of time, we may make proportionate use of civil and/or criminal enforcement powers to bring premises and events into compliance.</text:p>
      <text:h text:style-name="Heading2" text:outline-level="2"><text:bookmark-start text:name="_Toc226468732"/><text:bookmark-start text:name="_Toc226712568"/>Decisions to give a person a civil notice<text:bookmark-end text:name="_Toc226468732"/><text:bookmark-end text:name="_Toc226712568"/></text:h>
      <text:p text:style-name="Normal">Section 7.3 sets out factors that we may take into account in our initial decision on what type of civil notice or combination of notices is appropriate. The table in section 7.3 provides a general guide. We will set out in each civil notice our reasons for using the notice.</text:p>
      <text:p text:style-name="Normal">Section 7.4 summarises the process for giving a person a civil notice, which is set out in detail for each type of notice in Annexes A, B and C. In most cases the Act provides for us to invite representations on a draft of a civil notice before deciding whether to give a person the notice.</text:p>
      <text:p text:style-name="Normal">Section 7.4 provides that:</text:p>
      <text:list text:style-name="LFO10" text:continue-numbering="true">
        <text:list-item>
          <text:p text:style-name="P86">the initial decision to give a person a draft notice and the final decision to give a notice will be taken by separate people at the SIA</text:p>
        </text:list-item>
        <text:list-item>
          <text:p text:style-name="P87">the SIA’s Chief Executive will only delegate authority to decide to give a person a civil notice to staff of suitable experience and seniority</text:p>
        </text:list-item>
      </text:list>
      <text:h text:style-name="Heading2" text:outline-level="2"><text:bookmark-start text:name="_Toc226468733"/><text:bookmark-start text:name="_Toc226712569"/>Urgent decisions to give a person a restriction notice<text:bookmark-end text:name="_Toc226468733"/><text:bookmark-end text:name="_Toc226712569"/></text:h>
      <text:p text:style-name="Normal">The Act enables us to give a person a restriction notice in respect of enhanced tier premises or a qualifying event without first inviting representations on a draft notice, if we consider there is an urgent need to give the person the notice. Annex B (‘process for giving a person a restriction notice’) states that wherever possible we will invite representations on a draft restriction notice before the final decision to give the notice.</text:p>
      <text:p text:style-name="Normal">In cases where we consider that it is not practicable to invite<text:s/>representations on a draft restriction notice:</text:p>
      <text:soft-page-break/>
      <text:list text:style-name="LFO11" text:continue-numbering="true">
        <text:list-item>
          <text:p text:style-name="P88">wherever possible we will give the relevant responsible person (and any designated senior individual) advance warning before giving the person the notice, including information about the contents of the notice</text:p>
        </text:list-item>
        <text:list-item>
          <text:p text:style-name="P89">a separate SIA decision-maker will consider any points the affected person makes in response before deciding whether to give the person the notice</text:p>
        </text:list-item>
        <text:list-item>
          <text:p text:style-name="P90">we will consider a request for an internal review of the decision to give the person the restriction notice after the notice has been issued</text:p>
        </text:list-item>
      </text:list>
      <text:p text:style-name="Normal">These proposals recognise the potentially significant impact on premises and events of giving a person an urgent restriction notice.</text:p>
      <text:h text:style-name="Heading2" text:outline-level="2"><text:bookmark-start text:name="_Toc226468734"/><text:bookmark-start text:name="_Toc226712570"/>Payment period for financial penalties<text:bookmark-end text:name="_Toc226468734"/><text:bookmark-end text:name="_Toc226712570"/></text:h>
      <text:p text:style-name="Normal">The Act enables us to give a person a penalty notice in response to certain contraventions of the Act, which are set out in Annex C of the draft guidance (‘when the SIA may impose a penalty notice’). A penalty notice requires the person to whom it is given to pay a financial penalty of a specified amount to us. We will then pass the penalty to the Government’s general fund.</text:p>
      <text:p text:style-name="Normal">A penalty imposed under a penalty notice must be paid within a specified period, which must be set out in each penalty notice and cannot be less than 28 days.</text:p>
      <text:p text:style-name="Normal">Annex C sets out that:</text:p>
      <text:list text:style-name="LFO12" text:continue-numbering="true">
        <text:list-item>
          <text:p text:style-name="P91">the specified period for payment will be at least 28 days, and may be longer where we consider there is good reason</text:p>
        </text:list-item>
        <text:list-item>
          <text:p text:style-name="P92">as part of the process of giving a person a penalty notice, we will consider representations that the specified penalty period should be longer than the period set out in the draft notice</text:p>
        </text:list-item>
      </text:list>
      <text:h text:style-name="Heading2" text:outline-level="2"><text:bookmark-start text:name="_Toc226468735"/><text:bookmark-start text:name="_Toc226712571"/>Amount of financial penalties<text:bookmark-end text:name="_Toc226468735"/><text:bookmark-end text:name="_Toc226712571"/></text:h>
      <text:p text:style-name="Normal">Annex D of the draft guidance sets out our proposed framework for calculating the amount of any financial penalty to be imposed under a penalty notice. The framework reflects section 20 of the Act, which:</text:p>
      <text:list text:style-name="LFO13" text:continue-numbering="true">
        <text:list-item>
          <text:p text:style-name="P93">requires that penalties must be of an amount that we consider to be appropriate and proportionate to the contravention</text:p>
        </text:list-item>
        <text:list-item>
          <text:p text:style-name="P94">sets out certain factors we must take into account when determining the amount of a penalty, including ability to pay</text:p>
        </text:list-item>
        <text:list-item>
          <text:p text:style-name="P95">enables us to take into account any other matters we consider relevant</text:p>
        </text:list-item>
      </text:list>
      <text:p text:style-name="Normal">Annex D sets out the order in which we propose to consider the factors required by the Act. It also sets out (at step 5 of the framework) other factors we propose to consider where relevant.</text:p>
      <text:h text:style-name="Heading2" text:outline-level="2"><text:bookmark-start text:name="_Toc226468736"/><text:bookmark-start text:name="_Toc226712572"/><text:soft-page-break/>Calculating a percentage of worldwide qualifying revenue<text:bookmark-end text:name="_Toc226468736"/><text:bookmark-end text:name="_Toc226712572"/></text:h>
      <text:p text:style-name="Normal">The Act provides that in certain cases the maximum amount of a penalty will be 5% of the qualifying worldwide revenue of the recipient of the penalty for that person’s most recent accounting period. Section 18(5) of the Act requires us to produce a statement about the amounts we regard as comprising a person’s qualifying worldwide revenue for this purpose. We must consult the Secretary of State about this statement, and the Secretary of State must lay a copy of the final version of the statement before Parliament.</text:p>
      <text:p text:style-name="Normal">Annex D of the draft guidance includes a draft of the proposed statement. The statement defines qualifying revenue in terms of turnover, which is the standard defined metric used in UK accounting to calculate gross income from ordinary activities.</text:p>
      <text:p text:style-name="Normal">We invite views on the proposed statement in response to consultation question (6a). We will take those views into account in preparing the statement on which we will consult the Secretary of State.</text:p>
      <text:h text:style-name="Heading2" text:outline-level="2"><text:bookmark-start text:name="_Toc226468737"/><text:bookmark-start text:name="_Toc226712573"/>Criminal investigations<text:bookmark-end text:name="_Toc226468737"/><text:bookmark-end text:name="_Toc226712573"/></text:h>
      <text:p text:style-name="Normal">Section 7.5.2 of the draft guidance sets out our proposed regulatory approach to investigating the criminal offences described in section 7.5.1. Our statutory enforcement powers under the Act are mainly civil rather than criminal. For instance, the criminal offences of failing to comply with a compliance notice or a restriction notice do not apply to those responsible for standard tier premises.</text:p>
      <text:p text:style-name="Normal">Section 7.5.2 states that where it is proportionate and in the public interest, we may conduct investigations into suspected offending in relation to the criminal offences in the Act. Following a criminal investigation, we may bring a prosecution in England, Wales or Northern Ireland, and may refer a suspected offence to the Procurator Fiscal in Scotland. We expect that a prosecution in respect of failure to comply with a compliance notice or restriction notice is likely to meet the public interest test where the offending involves both:</text:p>
      <text:list text:style-name="LFO14" text:continue-numbering="true">
        <text:list-item>
          <text:p text:style-name="P96">significant public protection concerns, and</text:p>
        </text:list-item>
        <text:list-item>
          <text:p text:style-name="P97">wilful, reckless or negligent failure to address these concerns</text:p>
        </text:list-item>
      </text:list>
      <text:h text:style-name="Heading2" text:outline-level="2"><text:bookmark-start text:name="_Toc226468738"/><text:bookmark-start text:name="_Toc226712574"/>Publishing information about enforcement action<text:bookmark-end text:name="_Toc226468738"/><text:bookmark-end text:name="_Toc226712574"/></text:h>
      <text:p text:style-name="Normal">Section 7.6 of the draft guidance sets out our proposed approach to publishing information about enforcement action relating to Martyn’s Law. This includes that:</text:p>
      <text:list text:style-name="LFO15" text:continue-numbering="true">
        <text:list-item>
          <text:p text:style-name="P98">we will not usually publish information about compliance action which does not involve the use of statutory enforcement powers, such as regulatory advice and warnings, unless we consider it is in the public interest to do so</text:p>
        </text:list-item>
        <text:list-item>
          <text:p text:style-name="P99">we will not routinely publish civil notices, but may publish a notice or information about a notice where we consider that the benefit to the public interest of doing so (which may include the potential deterrence of non-compliance) will outweigh any negative effects</text:p>
        </text:list-item>
        <text:list-item>
          <text:p text:style-name="P100">we will publish aggregate and anonymised information about our compliance and enforcement work, including the number of civil notices issued and the cumulative value of penalties imposed</text:p>
        </text:list-item>
        <text:list-item>
          <text:p text:style-name="P101">we may publish information about criminal prosecutions, and may in exceptional circumstances publish information about active criminal investigations, in line with our current policy on criminal investigations and prosecutions relating to our regulation of the private security industry</text:p>
        </text:list-item>
      </text:list>
      <text:p text:style-name="Question">Question 6a: do you agree with the proposed approach to enforcement decisions and powers in section 7 and Annexes A, B, C, D and E of the draft guidance?</text:p>
      <text:p text:style-name="Question">Answer options: Yes | Partly | No</text:p>
      <text:p text:style-name="Question">Question 6b: Please explain why. For example, if you answered 'partly' or 'no', what would you<text:s/>change? If you answered 'yes', why do you agree? Please also give us any comments on the drafting of section 7 and annexes A, B, C, D and 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Gill Sans MT" svg:font-family="Gill Sans MT" style:font-family-generic="swiss" style:font-pitch="variable"/>
    <style:font-face style:name="Yu Gothic Light" svg:font-family="Yu Gothic Light" style:font-family-generic="swiss" style:font-pitch="variable" svg:panose-1="2 11 3 0 0 0 0 0 0 0"/>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416in" fo:line-height="100%" fo:margin-left="0.7875in" fo:text-indent="-0.3937in" fo:background-color="transparent" style:tab-stop-distance="0.1972in">
        <style:tab-stops/>
        <style:background-fill draw:fill="solid"/>
      </style:paragraph-properties>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fo:margin-left="0in" fo:text-indent="0in">
        <style:tab-stops/>
      </style:paragraph-properties>
      <style:text-properties style:font-name="Calibri" style:font-name-asian="Calibri" style:font-name-complex="Arial" style:font-weight-complex="bold" style:font-style-complex="italic" fo:color="#0D5C91" fo:font-size="16pt" style:font-size-asian="16pt" style:font-size-complex="14pt" style:language-asian="en" style:country-asian="US" fo:hyphenate="false"/>
    </style:style>
    <style:style style:name="Heading3" style:display-name="Heading 3" style:family="paragraph" style:next-style-name="Normal" style:default-outline-level="3">
      <style:paragraph-properties fo:keep-with-next="always" fo:margin-top="0.1388in" fo:margin-bottom="0in" fo:margin-left="0in" fo:text-indent="0in">
        <style:tab-stops/>
      </style:paragraph-properties>
      <style:text-properties style:font-name="Calibri" style:font-name-asian="Calibri" style:font-name-complex="Arial" fo:font-weight="bold" style:font-weight-asian="bold" style:font-weight-complex="bold" fo:font-size="14pt" style:font-size-asian="14pt" style:font-size-complex="13pt" style:language-asian="en" style:country-asian="US" fo:hyphenate="false"/>
    </style:style>
    <style:style style:name="Normal" style:display-name="Normal" style:family="paragraph">
      <style:paragraph-properties fo:margin-top="0.0694in" fo:margin-bottom="0.0694in" fo:margin-left="0in" fo:text-indent="0in">
        <style:tab-stops/>
      </style:paragraph-properties>
      <style:text-properties style:font-name="Calibri" style:font-name-complex="Calibri"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4pt" style:font-size-asian="14pt" fo:hyphenate="false"/>
    </style:style>
    <style:style style:name="PlainText" style:display-name="Plain Text" style:family="paragraph" style:parent-style-name="Normal">
      <style:paragraph-properties fo:margin-bottom="0in"/>
      <style:text-properties style:font-name="Consolas" style:font-name-complex="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Consolas" fo:font-size="10.5pt" style:font-size-asian="10.5pt" style:font-size-complex="10.5pt"/>
    </style:style>
    <style:style style:name="DocumentTitle" style:display-name="Document Title" style:family="paragraph" style:parent-style-name="Normal" style:next-style-name="Normal">
      <style:paragraph-properties fo:text-align="end" fo:margin-bottom="0.1666in"/>
      <style:text-properties fo:font-size="20pt" style:font-size-asian="20pt" style:font-size-complex="10pt" fo:hyphenate="false"/>
    </style:style>
    <style:style style:name="PageNumber" style:display-name="Page Number" style:family="text">
      <style:text-properties fo:font-size="8pt" style:font-size-asian="8pt"/>
    </style:style>
    <style:style style:name="Indent" style:display-name="Indent" style:family="paragraph" style:parent-style-name="Normal" style:next-style-name="Normal">
      <style:paragraph-properties fo:margin-left="0.1972in">
        <style:tab-stops/>
      </style:paragraph-properties>
      <style:text-properties style:font-size-complex="10pt" fo:hyphenate="false"/>
    </style:style>
    <style:style style:name="Bullets" style:display-name="Bullets" style:family="paragraph" style:parent-style-name="ListParagraph" style:list-style-name="LFO16">
      <style:paragraph-properties style:contextual-spacing="true"/>
      <style:text-properties fo:hyphenate="false"/>
    </style:style>
    <style:style style:name="ListParagraph" style:display-name="List Paragraph" style:family="paragraph" style:parent-style-name="Normal" style:list-style-name="LFO17">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Tableheader" style:display-name="Table header" style:family="paragraph" style:parent-style-name="Normal">
      <style:paragraph-properties fo:margin-bottom="0in"/>
      <style:text-properties fo:font-weight="bold" style:font-weight-asian="bold" fo:hyphenate="false"/>
    </style:style>
    <style:style style:name="NormalWeb" style:display-name="Normal (Web)" style:family="paragraph" style:parent-style-name="Normal">
      <style:text-properties style:font-name="Times New Roman" fo:hyphenate="false"/>
    </style:style>
    <style:style style:name="Tablebody" style:display-name="Table body" style:family="paragraph" style:parent-style-name="Normal">
      <style:text-properties fo:hyphenate="false"/>
    </style:style>
    <style:style style:name="VersionDate" style:display-name="Version Date" style:family="paragraph" style:parent-style-name="Normal" style:next-style-name="Normal">
      <style:paragraph-properties fo:text-align="end" fo:margin-bottom="0.0416in"/>
      <style:text-properties fo:font-size="16pt" style:font-size-asian="16pt" fo:hyphenate="false"/>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Revision" style:display-name="Revision" style:family="paragraph">
      <style:paragraph-properties fo:margin-bottom="0in" fo:margin-left="0in" fo:text-indent="0in">
        <style:tab-stops/>
      </style:paragraph-properties>
      <style:text-properties fo:hyphenate="fals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Title" style:display-name="Title" style:family="paragraph" style:next-style-name="Normal">
      <style:paragraph-properties style:contextual-spacing="true" fo:text-align="center" fo:margin-top="1.9444in" fo:margin-bottom="1.3888in" fo:margin-left="0in" fo:text-indent="0in">
        <style:tab-stops/>
      </style:paragraph-properties>
      <style:text-properties style:font-name="Gill Sans MT" style:font-name-asian="Yu Gothic Light" fo:color="#0D5C91" fo:letter-spacing="-0.0069in" style:letter-kerning="true" fo:font-size="24pt" style:font-size-asian="24pt" style:font-size-complex="28pt" fo:language="en" fo:country="US" fo:hyphenate="false"/>
    </style:style>
    <style:style style:name="TitleChar" style:display-name="Title Char" style:family="text" style:parent-style-name="DefaultParagraphFont">
      <style:text-properties style:font-name="Gill Sans MT" style:font-name-asian="Yu Gothic Light" fo:color="#0D5C91" fo:letter-spacing="-0.0069in" style:letter-kerning="true" fo:font-size="24pt" style:font-size-asian="24pt" style:font-size-complex="28pt" fo:language="en" fo:country="US"/>
    </style:style>
    <style:style style:name="Question" style:display-name="Question" style:family="paragraph" style:parent-style-name="Normal">
      <style:paragraph-properties fo:keep-with-next="always" fo:widows="0" fo:orphans="0"/>
      <style:text-properties style:font-name-asian="Calibri" fo:font-weight="bold" style:font-weight-asian="bold" style:font-weight-complex="bold" fo:color="#4F6228" fo:hyphenate="false"/>
    </style:style>
    <style:style style:name="TOC1" style:display-name="TOC 1" style:family="paragraph" style:parent-style-name="Normal" style:next-style-name="Normal" style:auto-update="true">
      <style:text-properties style:letter-kerning="true" fo:hyphenate="false"/>
    </style:style>
    <style:style style:name="TOC2" style:display-name="TOC 2" style:family="paragraph" style:parent-style-name="Normal" style:next-style-name="Normal" style:auto-update="true">
      <style:paragraph-properties fo:margin-left="0.1666in">
        <style:tab-stops/>
      </style:paragraph-properties>
      <style:text-properties fo:hyphenate="false"/>
    </style:style>
    <style:style style:name="TOCHeading" style:display-name="TOC Heading" style:family="paragraph" style:parent-style-name="Heading1" style:next-style-name="Normal" style:default-outline-level="1">
      <style:paragraph-properties fo:keep-together="always" fo:margin-bottom="0in" fo:line-height="104%"/>
      <style:text-properties style:font-name="Cambria" style:font-name-asian="Times New Roman" style:font-name-complex="Times New Roman" fo:font-weight="normal" style:font-weight-asian="normal" style:font-weight-complex="normal" fo:color="#365F91" style:letter-kerning="false" fo:font-size="16pt" style:font-size-asian="16pt" fo:language="en" fo:country="US"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6" style:display-name="LFO16">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style:display-name="LFO1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family="graphic" style:name="a0">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draw:decorative="true"/>
    </style:style>
    <style:style style:family="graphic" style:name="a1"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onnector draw:type="line" svg:x1="1.10278in" svg:y1="1.25972in" svg:x2="7.87431in" svg:y2="1.25972in" draw:z-index="251659264" draw:id="id0" draw:style-name="a0" draw:name="Line 22" text:anchor-type="paragraph"><svg:title/><svg:desc/></draw:connector><draw:frame draw:z-index="251660288" draw:style-name="a1"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ML/26-27/001_CONSULTATION</text:span><text:span text:style-name="T4"><text:tab/>Page<text:s/></text:span><text:span text:style-name="T5"><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Richard Allen</dc:creator>
    <meta:creation-date>2026-04-07T15:46:00Z</meta:creation-date>
    <dc:date>2026-04-10T13:11:00Z</dc:date>
    <meta:template xlink:href="Normal.dotm" xlink:type="simple"/>
    <meta:editing-cycles>6</meta:editing-cycles>
    <meta:editing-duration>PT1140S</meta:editing-duration>
    <meta:user-defined meta:name="MSIP_Label_322fc373-70ce-4fd3-920a-a64be45af39b_Enabled">true</meta:user-defined>
    <meta:user-defined meta:name="MSIP_Label_322fc373-70ce-4fd3-920a-a64be45af39b_SetDate">2026-04-07T14:48:37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30ea0a08-830a-4c26-b27d-ac9144ef88e0</meta:user-defined>
    <meta:user-defined meta:name="MSIP_Label_322fc373-70ce-4fd3-920a-a64be45af39b_ContentBits">0</meta:user-defined>
    <meta:user-defined meta:name="MSIP_Label_322fc373-70ce-4fd3-920a-a64be45af39b_Tag">10, 0, 1, 1</meta:user-defined>
    <meta:document-statistic meta:page-count="19" meta:paragraph-count="68" meta:word-count="5119" meta:character-count="34231" meta:row-count="243" meta:non-whitespace-character-count="29180"/>
  </office:meta>
</office:document-meta>
</file>