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3pt" style:font-size-asian="13pt" style:font-size-complex="13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style:vertical-align="automatic" fo:wrap-option="wrap" style:repeat-content="false"/>
      <style:paragraph-properties fo:text-align="end" fo:margin-right="0cm"/>
    </style:style>
    <style:style style:name="ce5" style:family="table-cell" style:parent-style-name="Default" style:data-style-name="N3"/>
    <style:style style:name="ce6" style:family="table-cell" style:parent-style-name="Default" style:data-style-name="N3">
      <style:table-cell-properties style:vertical-align="automatic" style:repeat-content="false"/>
      <style:paragraph-properties fo:text-align="end" fo:margin-right="0cm"/>
    </style:style>
    <style:style style:name="co1" style:family="table-column">
      <style:table-column-properties fo:break-before="auto" style:column-width="2.61055555555556cm"/>
    </style:style>
    <style:style style:name="co2" style:family="table-column">
      <style:table-column-properties fo:break-before="auto" style:column-width="6.89680555555555cm"/>
    </style:style>
    <style:style style:name="co3" style:family="table-column">
      <style:table-column-properties fo:break-before="auto" style:column-width="3.40430555555556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7pt" style:use-optimal-row-height="true" fo:break-before="auto"/>
    </style:style>
    <style:style style:name="ro2" style:family="table-row">
      <style:table-row-properties style:row-height="14.5pt" style:use-optimal-row-height="true" fo:break-before="auto"/>
    </style:style>
    <style:style style:name="ta1" style:family="table" style:master-page-name="mp1">
      <style:table-properties table:display="true" table:tab-color="#FFC000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4_5_Global_import_rankings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7" table:default-cell-style-name="ce1"/>
        <table:table-column table:style-name="co4" table:number-columns-repeated="16375" table:default-cell-style-name="ce1"/>
        <table:table-row table:style-name="ro1">
          <table:table-cell office:value-type="string" table:style-name="ce2">
            <text:p>Global import ranking top 30 (goods and services) US Dollars current prices millions</text:p>
          </table:table-cell>
          <table:table-cell table:style-name="ce3"/>
          <table:table-cell table:number-columns-repeated="16382" table:style-name="ce1"/>
        </table:table-row>
        <table:table-row table:style-name="ro2">
          <table:table-cell office:value-type="string" table:style-name="ce3">
            <text:p>Source: UNCTAD Goods and Services (BPM6): Imports of goods and services, annual</text:p>
          </table:table-cell>
          <table:table-cell table:style-name="ce3"/>
          <table:table-cell table:number-columns-repeated="16382" table:style-name="ce1"/>
        </table:table-row>
        <table:table-row table:style-name="ro2">
          <table:table-cell office:value-type="string" table:style-name="ce3">
            <text:p>Rank 2024</text:p>
          </table:table-cell>
          <table:table-cell office:value-type="string" table:style-name="ce1">
            <text:p>Top 30 importers</text:p>
          </table:table-cell>
          <table:table-cell office:value-type="string" table:style-name="ce4">
            <text:p>Imports ($m) 2018</text:p>
          </table:table-cell>
          <table:table-cell office:value-type="string" table:style-name="ce4">
            <text:p>Imports ($m) 2019</text:p>
          </table:table-cell>
          <table:table-cell office:value-type="string" table:style-name="ce4">
            <text:p>Imports ($m) 2020</text:p>
          </table:table-cell>
          <table:table-cell office:value-type="string" table:style-name="ce4">
            <text:p>Imports ($m) 2021</text:p>
          </table:table-cell>
          <table:table-cell office:value-type="string" table:style-name="ce4">
            <text:p>Imports ($m) 2022</text:p>
          </table:table-cell>
          <table:table-cell office:value-type="string" table:style-name="ce4">
            <text:p>Imports ($m) 2023</text:p>
          </table:table-cell>
          <table:table-cell office:value-type="string" table:style-name="ce4">
            <text:p>Imports ($m) 2024</text:p>
          </table:table-cell>
          <table:table-cell table:number-columns-repeated="16375"/>
        </table:table-row>
        <table:table-row table:style-name="ro2">
          <table:table-cell office:value-type="float" office:value="1" table:style-name="ce3">
            <text:p>1</text:p>
          </table:table-cell>
          <table:table-cell office:value-type="string" table:style-name="ce3">
            <text:p>United States</text:p>
          </table:table-cell>
          <table:table-cell office:value-type="float" office:value="3122080" table:style-name="ce5">
            <text:p>3,122,080</text:p>
          </table:table-cell>
          <table:table-cell office:value-type="float" office:value="3113365" table:style-name="ce5">
            <text:p>3,113,365</text:p>
          </table:table-cell>
          <table:table-cell office:value-type="float" office:value="2818887" table:style-name="ce5">
            <text:p>2,818,887</text:p>
          </table:table-cell>
          <table:table-cell office:value-type="float" office:value="3421343" table:style-name="ce5">
            <text:p>3,421,343</text:p>
          </table:table-cell>
          <table:table-cell office:value-type="float" office:value="3982175" table:style-name="ce5">
            <text:p>3,982,175</text:p>
          </table:table-cell>
          <table:table-cell office:value-type="float" office:value="3866742" table:style-name="ce5">
            <text:p>3,866,742</text:p>
          </table:table-cell>
          <table:table-cell office:value-type="float" office:value="4136057" table:style-name="ce5">
            <text:p>4,136,057</text:p>
          </table:table-cell>
          <table:table-cell table:number-columns-repeated="16375"/>
        </table:table-row>
        <table:table-row table:style-name="ro2">
          <table:table-cell office:value-type="float" office:value="2" table:style-name="ce3">
            <text:p>2</text:p>
          </table:table-cell>
          <table:table-cell office:value-type="string" table:style-name="ce3">
            <text:p>China</text:p>
          </table:table-cell>
          <table:table-cell office:value-type="float" office:value="2562523" table:style-name="ce5">
            <text:p>2,562,523</text:p>
          </table:table-cell>
          <table:table-cell office:value-type="float" office:value="2494327" table:style-name="ce5">
            <text:p>2,494,327</text:p>
          </table:table-cell>
          <table:table-cell office:value-type="float" office:value="2380000" table:style-name="ce5">
            <text:p>2,380,000</text:p>
          </table:table-cell>
          <table:table-cell office:value-type="float" office:value="3080130" table:style-name="ce5">
            <text:p>3,080,130</text:p>
          </table:table-cell>
          <table:table-cell office:value-type="float" office:value="3146829" table:style-name="ce5">
            <text:p>3,146,829</text:p>
          </table:table-cell>
          <table:table-cell office:value-type="float" office:value="3137089" table:style-name="ce5">
            <text:p>3,137,089</text:p>
          </table:table-cell>
          <table:table-cell office:value-type="float" office:value="3251580" table:style-name="ce5">
            <text:p>3,251,580</text:p>
          </table:table-cell>
          <table:table-cell table:number-columns-repeated="16375"/>
        </table:table-row>
        <table:table-row table:style-name="ro2">
          <table:table-cell office:value-type="float" office:value="3" table:style-name="ce3">
            <text:p>3</text:p>
          </table:table-cell>
          <table:table-cell office:value-type="string" table:style-name="ce3">
            <text:p>Germany</text:p>
          </table:table-cell>
          <table:table-cell office:value-type="float" office:value="1490169" table:style-name="ce5">
            <text:p>1,490,169</text:p>
          </table:table-cell>
          <table:table-cell office:value-type="float" office:value="1457902" table:style-name="ce5">
            <text:p>1,457,902</text:p>
          </table:table-cell>
          <table:table-cell office:value-type="float" office:value="1332638" table:style-name="ce5">
            <text:p>1,332,638</text:p>
          </table:table-cell>
          <table:table-cell office:value-type="float" office:value="1628950" table:style-name="ce5">
            <text:p>1,628,950</text:p>
          </table:table-cell>
          <table:table-cell office:value-type="float" office:value="1805315" table:style-name="ce5">
            <text:p>1,805,315</text:p>
          </table:table-cell>
          <table:table-cell office:value-type="float" office:value="1772614" table:style-name="ce5">
            <text:p>1,772,614</text:p>
          </table:table-cell>
          <table:table-cell office:value-type="float" office:value="1762594" table:style-name="ce5">
            <text:p>1,762,594</text:p>
          </table:table-cell>
          <table:table-cell table:number-columns-repeated="16375"/>
        </table:table-row>
        <table:table-row table:style-name="ro2">
          <table:table-cell office:value-type="float" office:value="4" table:style-name="ce3">
            <text:p>4</text:p>
          </table:table-cell>
          <table:table-cell office:value-type="string" table:style-name="ce3">
            <text:p>United Kingdom</text:p>
          </table:table-cell>
          <table:table-cell office:value-type="float" office:value="950990" table:style-name="ce5">
            <text:p>950,990</text:p>
          </table:table-cell>
          <table:table-cell office:value-type="float" office:value="943123" table:style-name="ce5">
            <text:p>943,123</text:p>
          </table:table-cell>
          <table:table-cell office:value-type="float" office:value="786543" table:style-name="ce5">
            <text:p>786,543</text:p>
          </table:table-cell>
          <table:table-cell office:value-type="float" office:value="925843" table:style-name="ce5">
            <text:p>925,843</text:p>
          </table:table-cell>
          <table:table-cell office:value-type="float" office:value="1105489" table:style-name="ce5">
            <text:p>1,105,489</text:p>
          </table:table-cell>
          <table:table-cell office:value-type="float" office:value="1120652" table:style-name="ce5">
            <text:p>1,120,652</text:p>
          </table:table-cell>
          <table:table-cell office:value-type="float" office:value="1164736" table:style-name="ce5">
            <text:p>1,164,736</text:p>
          </table:table-cell>
          <table:table-cell table:number-columns-repeated="16375"/>
        </table:table-row>
        <table:table-row table:style-name="ro2">
          <table:table-cell office:value-type="float" office:value="5" table:style-name="ce3">
            <text:p>5</text:p>
          </table:table-cell>
          <table:table-cell office:value-type="string" table:style-name="ce3">
            <text:p>France</text:p>
          </table:table-cell>
          <table:table-cell office:value-type="float" office:value="924948" table:style-name="ce5">
            <text:p>924,948</text:p>
          </table:table-cell>
          <table:table-cell office:value-type="float" office:value="894983" table:style-name="ce5">
            <text:p>894,983</text:p>
          </table:table-cell>
          <table:table-cell office:value-type="float" office:value="782370" table:style-name="ce5">
            <text:p>782,370</text:p>
          </table:table-cell>
          <table:table-cell office:value-type="float" office:value="957948" table:style-name="ce5">
            <text:p>957,948</text:p>
          </table:table-cell>
          <table:table-cell office:value-type="float" office:value="1093210" table:style-name="ce5">
            <text:p>1,093,210</text:p>
          </table:table-cell>
          <table:table-cell office:value-type="float" office:value="1094514" table:style-name="ce5">
            <text:p>1,094,514</text:p>
          </table:table-cell>
          <table:table-cell office:value-type="float" office:value="1073418" table:style-name="ce5">
            <text:p>1,073,418</text:p>
          </table:table-cell>
          <table:table-cell table:number-columns-repeated="16375"/>
        </table:table-row>
        <table:table-row table:style-name="ro2">
          <table:table-cell office:value-type="float" office:value="6" table:style-name="ce3">
            <text:p>6</text:p>
          </table:table-cell>
          <table:table-cell office:value-type="string" table:style-name="ce3">
            <text:p>India</text:p>
          </table:table-cell>
          <table:table-cell office:value-type="float" office:value="695283" table:style-name="ce5">
            <text:p>695,283</text:p>
          </table:table-cell>
          <table:table-cell office:value-type="float" office:value="668182" table:style-name="ce5">
            <text:p>668,182</text:p>
          </table:table-cell>
          <table:table-cell office:value-type="float" office:value="529410" table:style-name="ce5">
            <text:p>529,410</text:p>
          </table:table-cell>
          <table:table-cell office:value-type="float" office:value="775572" table:style-name="ce5">
            <text:p>775,572</text:p>
          </table:table-cell>
          <table:table-cell office:value-type="float" office:value="975070" table:style-name="ce5">
            <text:p>975,070</text:p>
          </table:table-cell>
          <table:table-cell office:value-type="float" office:value="927772" table:style-name="ce5">
            <text:p>927,772</text:p>
          </table:table-cell>
          <table:table-cell office:value-type="float" office:value="996331" table:style-name="ce5">
            <text:p>996,331</text:p>
          </table:table-cell>
          <table:table-cell table:number-columns-repeated="16375"/>
        </table:table-row>
        <table:table-row table:style-name="ro2">
          <table:table-cell office:value-type="float" office:value="7" table:style-name="ce3">
            <text:p>7</text:p>
          </table:table-cell>
          <table:table-cell office:value-type="string" table:style-name="ce3">
            <text:p>Japan</text:p>
          </table:table-cell>
          <table:table-cell office:value-type="float" office:value="928672" table:style-name="ce5">
            <text:p>928,672</text:p>
          </table:table-cell>
          <table:table-cell office:value-type="float" office:value="912942" table:style-name="ce5">
            <text:p>912,942</text:p>
          </table:table-cell>
          <table:table-cell office:value-type="float" office:value="802192" table:style-name="ce5">
            <text:p>802,192</text:p>
          </table:table-cell>
          <table:table-cell office:value-type="float" office:value="943708" table:style-name="ce5">
            <text:p>943,708</text:p>
          </table:table-cell>
          <table:table-cell office:value-type="float" office:value="1082807" table:style-name="ce5">
            <text:p>1,082,807</text:p>
          </table:table-cell>
          <table:table-cell office:value-type="float" office:value="995063" table:style-name="ce5">
            <text:p>995,063</text:p>
          </table:table-cell>
          <table:table-cell office:value-type="float" office:value="964324" table:style-name="ce5">
            <text:p>964,324</text:p>
          </table:table-cell>
          <table:table-cell table:number-columns-repeated="16375"/>
        </table:table-row>
        <table:table-row table:style-name="ro2">
          <table:table-cell office:value-type="float" office:value="8" table:style-name="ce3">
            <text:p>8</text:p>
          </table:table-cell>
          <table:table-cell office:value-type="string" table:style-name="ce3">
            <text:p>Netherlands</text:p>
          </table:table-cell>
          <table:table-cell office:value-type="float" office:value="746337" table:style-name="ce5">
            <text:p>746,337</text:p>
          </table:table-cell>
          <table:table-cell office:value-type="float" office:value="748175" table:style-name="ce5">
            <text:p>748,175</text:p>
          </table:table-cell>
          <table:table-cell office:value-type="float" office:value="674275" table:style-name="ce5">
            <text:p>674,275</text:p>
          </table:table-cell>
          <table:table-cell office:value-type="float" office:value="835206" table:style-name="ce5">
            <text:p>835,206</text:p>
          </table:table-cell>
          <table:table-cell office:value-type="float" office:value="959943" table:style-name="ce5">
            <text:p>959,943</text:p>
          </table:table-cell>
          <table:table-cell office:value-type="float" office:value="922328" table:style-name="ce5">
            <text:p>922,328</text:p>
          </table:table-cell>
          <table:table-cell office:value-type="float" office:value="909959" table:style-name="ce5">
            <text:p>909,959</text:p>
          </table:table-cell>
          <table:table-cell table:number-columns-repeated="16375"/>
        </table:table-row>
        <table:table-row table:style-name="ro2">
          <table:table-cell office:value-type="float" office:value="9" table:style-name="ce3">
            <text:p>9</text:p>
          </table:table-cell>
          <table:table-cell office:value-type="string" table:style-name="ce3">
            <text:p>Singapore</text:p>
          </table:table-cell>
          <table:table-cell office:value-type="float" office:value="559645" table:style-name="ce5">
            <text:p>559,645</text:p>
          </table:table-cell>
          <table:table-cell office:value-type="float" office:value="554853" table:style-name="ce5">
            <text:p>554,853</text:p>
          </table:table-cell>
          <table:table-cell office:value-type="float" office:value="524652" table:style-name="ce6">
            <text:p>524,652</text:p>
          </table:table-cell>
          <table:table-cell office:value-type="float" office:value="639390" table:style-name="ce5">
            <text:p>639,390</text:p>
          </table:table-cell>
          <table:table-cell office:value-type="float" office:value="744364" table:style-name="ce5">
            <text:p>744,364</text:p>
          </table:table-cell>
          <table:table-cell office:value-type="float" office:value="728500" table:style-name="ce5">
            <text:p>728,500</text:p>
          </table:table-cell>
          <table:table-cell office:value-type="float" office:value="786020" table:style-name="ce5">
            <text:p>786,020</text:p>
          </table:table-cell>
          <table:table-cell table:number-columns-repeated="16375"/>
        </table:table-row>
        <table:table-row table:style-name="ro2">
          <table:table-cell office:value-type="float" office:value="10" table:style-name="ce3">
            <text:p>10</text:p>
          </table:table-cell>
          <table:table-cell office:value-type="string" table:style-name="ce3">
            <text:p>South Korea</text:p>
          </table:table-cell>
          <table:table-cell office:value-type="float" office:value="649227" table:style-name="ce5">
            <text:p>649,227</text:p>
          </table:table-cell>
          <table:table-cell office:value-type="float" office:value="607540" table:style-name="ce5">
            <text:p>607,540</text:p>
          </table:table-cell>
          <table:table-cell office:value-type="float" office:value="541570" table:style-name="ce5">
            <text:p>541,570</text:p>
          </table:table-cell>
          <table:table-cell office:value-type="float" office:value="698980" table:style-name="ce5">
            <text:p>698,980</text:p>
          </table:table-cell>
          <table:table-cell office:value-type="float" office:value="817594" table:style-name="ce5">
            <text:p>817,594</text:p>
          </table:table-cell>
          <table:table-cell office:value-type="float" office:value="758410" table:style-name="ce5">
            <text:p>758,410</text:p>
          </table:table-cell>
          <table:table-cell office:value-type="float" office:value="758724" table:style-name="ce5">
            <text:p>758,724</text:p>
          </table:table-cell>
          <table:table-cell table:number-columns-repeated="16375"/>
        </table:table-row>
        <table:table-row table:style-name="ro2">
          <table:table-cell office:value-type="float" office:value="11" table:style-name="ce3">
            <text:p>11</text:p>
          </table:table-cell>
          <table:table-cell office:value-type="string" table:style-name="ce3">
            <text:p>Canada</text:p>
          </table:table-cell>
          <table:table-cell office:value-type="float" office:value="591223" table:style-name="ce5">
            <text:p>591,223</text:p>
          </table:table-cell>
          <table:table-cell office:value-type="float" office:value="589652" table:style-name="ce5">
            <text:p>589,652</text:p>
          </table:table-cell>
          <table:table-cell office:value-type="float" office:value="524554" table:style-name="ce5">
            <text:p>524,554</text:p>
          </table:table-cell>
          <table:table-cell office:value-type="float" office:value="628525" table:style-name="ce5">
            <text:p>628,525</text:p>
          </table:table-cell>
          <table:table-cell office:value-type="float" office:value="731213" table:style-name="ce5">
            <text:p>731,213</text:p>
          </table:table-cell>
          <table:table-cell office:value-type="float" office:value="723687" table:style-name="ce5">
            <text:p>723,687</text:p>
          </table:table-cell>
          <table:table-cell office:value-type="float" office:value="732909" table:style-name="ce5">
            <text:p>732,909</text:p>
          </table:table-cell>
          <table:table-cell table:number-columns-repeated="16375"/>
        </table:table-row>
        <table:table-row table:style-name="ro2">
          <table:table-cell office:value-type="float" office:value="12" table:style-name="ce3">
            <text:p>12</text:p>
          </table:table-cell>
          <table:table-cell office:value-type="string" table:style-name="ce3">
            <text:p>Italy</text:p>
          </table:table-cell>
          <table:table-cell office:value-type="float" office:value="597225" table:style-name="ce5">
            <text:p>597,225</text:p>
          </table:table-cell>
          <table:table-cell office:value-type="float" office:value="560290" table:style-name="ce5">
            <text:p>560,290</text:p>
          </table:table-cell>
          <table:table-cell office:value-type="float" office:value="480051" table:style-name="ce5">
            <text:p>480,051</text:p>
          </table:table-cell>
          <table:table-cell office:value-type="float" office:value="634776" table:style-name="ce5">
            <text:p>634,776</text:p>
          </table:table-cell>
          <table:table-cell office:value-type="float" office:value="775909" table:style-name="ce5">
            <text:p>775,909</text:p>
          </table:table-cell>
          <table:table-cell office:value-type="float" office:value="741399" table:style-name="ce5">
            <text:p>741,399</text:p>
          </table:table-cell>
          <table:table-cell office:value-type="float" office:value="724185" table:style-name="ce5">
            <text:p>724,185</text:p>
          </table:table-cell>
          <table:table-cell table:number-columns-repeated="16375"/>
        </table:table-row>
        <table:table-row table:style-name="ro2">
          <table:table-cell office:value-type="float" office:value="13" table:style-name="ce3">
            <text:p>13</text:p>
          </table:table-cell>
          <table:table-cell office:value-type="string" table:style-name="ce3">
            <text:p>Hong Kong</text:p>
          </table:table-cell>
          <table:table-cell office:value-type="float" office:value="682045" table:style-name="ce5">
            <text:p>682,045</text:p>
          </table:table-cell>
          <table:table-cell office:value-type="float" office:value="639362" table:style-name="ce5">
            <text:p>639,362</text:p>
          </table:table-cell>
          <table:table-cell office:value-type="float" office:value="601532" table:style-name="ce5">
            <text:p>601,532</text:p>
          </table:table-cell>
          <table:table-cell office:value-type="float" office:value="732095" table:style-name="ce5">
            <text:p>732,095</text:p>
          </table:table-cell>
          <table:table-cell office:value-type="float" office:value="682878" table:style-name="ce5">
            <text:p>682,878</text:p>
          </table:table-cell>
          <table:table-cell office:value-type="float" office:value="671484" table:style-name="ce5">
            <text:p>671,484</text:p>
          </table:table-cell>
          <table:table-cell office:value-type="float" office:value="723546" table:style-name="ce5">
            <text:p>723,546</text:p>
          </table:table-cell>
          <table:table-cell table:number-columns-repeated="16375"/>
        </table:table-row>
        <table:table-row table:style-name="ro2">
          <table:table-cell office:value-type="float" office:value="14" table:style-name="ce3">
            <text:p>14</text:p>
          </table:table-cell>
          <table:table-cell office:value-type="string" table:style-name="ce3">
            <text:p>Mexico</text:p>
          </table:table-cell>
          <table:table-cell office:value-type="float" office:value="517349" table:style-name="ce5">
            <text:p>517,349</text:p>
          </table:table-cell>
          <table:table-cell office:value-type="float" office:value="507592" table:style-name="ce5">
            <text:p>507,592</text:p>
          </table:table-cell>
          <table:table-cell office:value-type="float" office:value="424896" table:style-name="ce5">
            <text:p>424,896</text:p>
          </table:table-cell>
          <table:table-cell office:value-type="float" office:value="558969" table:style-name="ce5">
            <text:p>558,969</text:p>
          </table:table-cell>
          <table:table-cell office:value-type="float" office:value="669781" table:style-name="ce5">
            <text:p>669,781</text:p>
          </table:table-cell>
          <table:table-cell office:value-type="float" office:value="676314" table:style-name="ce5">
            <text:p>676,314</text:p>
          </table:table-cell>
          <table:table-cell office:value-type="float" office:value="704771" table:style-name="ce5">
            <text:p>704,771</text:p>
          </table:table-cell>
          <table:table-cell table:number-columns-repeated="16375"/>
        </table:table-row>
        <table:table-row table:style-name="ro2">
          <table:table-cell office:value-type="float" office:value="15" table:style-name="ce3">
            <text:p>15</text:p>
          </table:table-cell>
          <table:table-cell office:value-type="string" table:style-name="ce3">
            <text:p>Ireland</text:p>
          </table:table-cell>
          <table:table-cell office:value-type="float" office:value="381790" table:style-name="ce5">
            <text:p>381,790</text:p>
          </table:table-cell>
          <table:table-cell office:value-type="float" office:value="514821" table:style-name="ce5">
            <text:p>514,821</text:p>
          </table:table-cell>
          <table:table-cell office:value-type="float" office:value="518448" table:style-name="ce5">
            <text:p>518,448</text:p>
          </table:table-cell>
          <table:table-cell office:value-type="float" office:value="501927" table:style-name="ce5">
            <text:p>501,927</text:p>
          </table:table-cell>
          <table:table-cell office:value-type="float" office:value="538535" table:style-name="ce5">
            <text:p>538,535</text:p>
          </table:table-cell>
          <table:table-cell office:value-type="float" office:value="580552" table:style-name="ce5">
            <text:p>580,552</text:p>
          </table:table-cell>
          <table:table-cell office:value-type="float" office:value="631667" table:style-name="ce5">
            <text:p>631,667</text:p>
          </table:table-cell>
          <table:table-cell table:number-columns-repeated="16375"/>
        </table:table-row>
        <table:table-row table:style-name="ro2">
          <table:table-cell office:value-type="float" office:value="16" table:style-name="ce3">
            <text:p>16</text:p>
          </table:table-cell>
          <table:table-cell office:value-type="string" table:style-name="ce3">
            <text:p>Switzerland</text:p>
          </table:table-cell>
          <table:table-cell office:value-type="float" office:value="414158" table:style-name="ce5">
            <text:p>414,158</text:p>
          </table:table-cell>
          <table:table-cell office:value-type="float" office:value="413306" table:style-name="ce5">
            <text:p>413,306</text:p>
          </table:table-cell>
          <table:table-cell office:value-type="float" office:value="429221" table:style-name="ce5">
            <text:p>429,221</text:p>
          </table:table-cell>
          <table:table-cell office:value-type="float" office:value="481691" table:style-name="ce5">
            <text:p>481,691</text:p>
          </table:table-cell>
          <table:table-cell office:value-type="float" office:value="517963" table:style-name="ce5">
            <text:p>517,963</text:p>
          </table:table-cell>
          <table:table-cell office:value-type="float" office:value="556335" table:style-name="ce5">
            <text:p>556,335</text:p>
          </table:table-cell>
          <table:table-cell office:value-type="float" office:value="585643" table:style-name="ce5">
            <text:p>585,643</text:p>
          </table:table-cell>
          <table:table-cell table:number-columns-repeated="16375"/>
        </table:table-row>
        <table:table-row table:style-name="ro2">
          <table:table-cell office:value-type="float" office:value="17" table:style-name="ce3">
            <text:p>17</text:p>
          </table:table-cell>
          <table:table-cell office:value-type="string" table:style-name="ce3">
            <text:p>Spain</text:p>
          </table:table-cell>
          <table:table-cell office:value-type="float" office:value="459807" table:style-name="ce5">
            <text:p>459,807</text:p>
          </table:table-cell>
          <table:table-cell office:value-type="float" office:value="444748" table:style-name="ce5">
            <text:p>444,748</text:p>
          </table:table-cell>
          <table:table-cell office:value-type="float" office:value="372864" table:style-name="ce5">
            <text:p>372,864</text:p>
          </table:table-cell>
          <table:table-cell office:value-type="float" office:value="478785" table:style-name="ce5">
            <text:p>478,785</text:p>
          </table:table-cell>
          <table:table-cell office:value-type="float" office:value="561775" table:style-name="ce5">
            <text:p>561,775</text:p>
          </table:table-cell>
          <table:table-cell office:value-type="float" office:value="551607" table:style-name="ce5">
            <text:p>551,607</text:p>
          </table:table-cell>
          <table:table-cell office:value-type="float" office:value="567507" table:style-name="ce5">
            <text:p>567,507</text:p>
          </table:table-cell>
          <table:table-cell table:number-columns-repeated="16375"/>
        </table:table-row>
        <table:table-row table:style-name="ro2">
          <table:table-cell office:value-type="float" office:value="18" table:style-name="ce3">
            <text:p>18</text:p>
          </table:table-cell>
          <table:table-cell office:value-type="string" table:style-name="ce3">
            <text:p>Belgium</text:p>
          </table:table-cell>
          <table:table-cell office:value-type="float" office:value="452973" table:style-name="ce5">
            <text:p>452,973</text:p>
          </table:table-cell>
          <table:table-cell office:value-type="float" office:value="442763" table:style-name="ce5">
            <text:p>442,763</text:p>
          </table:table-cell>
          <table:table-cell office:value-type="float" office:value="411178" table:style-name="ce5">
            <text:p>411,178</text:p>
          </table:table-cell>
          <table:table-cell office:value-type="float" office:value="525214" table:style-name="ce5">
            <text:p>525,214</text:p>
          </table:table-cell>
          <table:table-cell office:value-type="float" office:value="572479" table:style-name="ce5">
            <text:p>572,479</text:p>
          </table:table-cell>
          <table:table-cell office:value-type="float" office:value="543457" table:style-name="ce5">
            <text:p>543,457</text:p>
          </table:table-cell>
          <table:table-cell office:value-type="float" office:value="529225" table:style-name="ce5">
            <text:p>529,225</text:p>
          </table:table-cell>
          <table:table-cell table:number-columns-repeated="16375"/>
        </table:table-row>
        <table:table-row table:style-name="ro2">
          <table:table-cell office:value-type="float" office:value="19" table:style-name="ce3">
            <text:p>19</text:p>
          </table:table-cell>
          <table:table-cell office:value-type="string" table:style-name="ce3">
            <text:p>United Arab Emirates</text:p>
          </table:table-cell>
          <table:table-cell office:value-type="float" office:value="307692" table:style-name="ce5">
            <text:p>307,692</text:p>
          </table:table-cell>
          <table:table-cell office:value-type="float" office:value="321525" table:style-name="ce5">
            <text:p>321,525</text:p>
          </table:table-cell>
          <table:table-cell office:value-type="float" office:value="273710" table:style-name="ce5">
            <text:p>273,710</text:p>
          </table:table-cell>
          <table:table-cell office:value-type="float" office:value="320381" table:style-name="ce5">
            <text:p>320,381</text:p>
          </table:table-cell>
          <table:table-cell office:value-type="float" office:value="392478" table:style-name="ce5">
            <text:p>392,478</text:p>
          </table:table-cell>
          <table:table-cell office:value-type="float" office:value="462248" table:style-name="ce5">
            <text:p>462,248</text:p>
          </table:table-cell>
          <table:table-cell office:value-type="float" office:value="507396" table:style-name="ce5">
            <text:p>507,396</text:p>
          </table:table-cell>
          <table:table-cell table:number-columns-repeated="16375"/>
        </table:table-row>
        <table:table-row table:style-name="ro2">
          <table:table-cell office:value-type="float" office:value="20" table:style-name="ce3">
            <text:p>20</text:p>
          </table:table-cell>
          <table:table-cell office:value-type="string" table:style-name="ce3">
            <text:p>Poland</text:p>
          </table:table-cell>
          <table:table-cell office:value-type="float" office:value="298579" table:style-name="ce5">
            <text:p>298,579</text:p>
          </table:table-cell>
          <table:table-cell office:value-type="float" office:value="295117" table:style-name="ce5">
            <text:p>295,117</text:p>
          </table:table-cell>
          <table:table-cell office:value-type="float" office:value="283739" table:style-name="ce5">
            <text:p>283,739</text:p>
          </table:table-cell>
          <table:table-cell office:value-type="float" office:value="371111" table:style-name="ce5">
            <text:p>371,111</text:p>
          </table:table-cell>
          <table:table-cell office:value-type="float" office:value="422018" table:style-name="ce5">
            <text:p>422,018</text:p>
          </table:table-cell>
          <table:table-cell office:value-type="float" office:value="423811" table:style-name="ce5">
            <text:p>423,811</text:p>
          </table:table-cell>
          <table:table-cell office:value-type="float" office:value="442411" table:style-name="ce5">
            <text:p>442,411</text:p>
          </table:table-cell>
          <table:table-cell table:number-columns-repeated="16375"/>
        </table:table-row>
        <table:table-row table:style-name="ro2">
          <table:table-cell office:value-type="float" office:value="21" table:style-name="ce3">
            <text:p>21</text:p>
          </table:table-cell>
          <table:table-cell office:value-type="string" table:style-name="ce3">
            <text:p>Australia</text:p>
          </table:table-cell>
          <table:table-cell office:value-type="float" office:value="316425" table:style-name="ce5">
            <text:p>316,425</text:p>
          </table:table-cell>
          <table:table-cell office:value-type="float" office:value="301227" table:style-name="ce5">
            <text:p>301,227</text:p>
          </table:table-cell>
          <table:table-cell office:value-type="float" office:value="257396" table:style-name="ce5">
            <text:p>257,396</text:p>
          </table:table-cell>
          <table:table-cell office:value-type="float" office:value="308627" table:style-name="ce5">
            <text:p>308,627</text:p>
          </table:table-cell>
          <table:table-cell office:value-type="float" office:value="380513" table:style-name="ce5">
            <text:p>380,513</text:p>
          </table:table-cell>
          <table:table-cell office:value-type="float" office:value="389443" table:style-name="ce5">
            <text:p>389,443</text:p>
          </table:table-cell>
          <table:table-cell office:value-type="float" office:value="405422" table:style-name="ce5">
            <text:p>405,422</text:p>
          </table:table-cell>
          <table:table-cell table:number-columns-repeated="16375"/>
        </table:table-row>
        <table:table-row table:style-name="ro2">
          <table:table-cell office:value-type="float" office:value="22" table:style-name="ce3">
            <text:p>22</text:p>
          </table:table-cell>
          <table:table-cell office:value-type="string" table:style-name="ce3">
            <text:p>Vietnam</text:p>
          </table:table-cell>
          <table:table-cell office:value-type="float" office:value="245656" table:style-name="ce5">
            <text:p>245,656</text:p>
          </table:table-cell>
          <table:table-cell office:value-type="float" office:value="261723" table:style-name="ce5">
            <text:p>261,723</text:p>
          </table:table-cell>
          <table:table-cell office:value-type="float" office:value="270246" table:style-name="ce5">
            <text:p>270,246</text:p>
          </table:table-cell>
          <table:table-cell office:value-type="float" office:value="337857" table:style-name="ce5">
            <text:p>337,857</text:p>
          </table:table-cell>
          <table:table-cell office:value-type="float" office:value="369746" table:style-name="ce5">
            <text:p>369,746</text:p>
          </table:table-cell>
          <table:table-cell office:value-type="float" office:value="336521" table:style-name="ce5">
            <text:p>336,521</text:p>
          </table:table-cell>
          <table:table-cell office:value-type="float" office:value="399304" table:style-name="ce5">
            <text:p>399,304</text:p>
          </table:table-cell>
          <table:table-cell table:number-columns-repeated="16375"/>
        </table:table-row>
        <table:table-row table:style-name="ro2">
          <table:table-cell office:value-type="float" office:value="23" table:style-name="ce3">
            <text:p>23</text:p>
          </table:table-cell>
          <table:table-cell office:value-type="string" table:style-name="ce3">
            <text:p>Taiwan</text:p>
          </table:table-cell>
          <table:table-cell office:value-type="float" office:value="335426" table:style-name="ce5">
            <text:p>335,426</text:p>
          </table:table-cell>
          <table:table-cell office:value-type="float" office:value="330190" table:style-name="ce5">
            <text:p>330,190</text:p>
          </table:table-cell>
          <table:table-cell office:value-type="float" office:value="265516" table:style-name="ce5">
            <text:p>265,516</text:p>
          </table:table-cell>
          <table:table-cell office:value-type="float" office:value="356577" table:style-name="ce5">
            <text:p>356,577</text:p>
          </table:table-cell>
          <table:table-cell office:value-type="float" office:value="404186" table:style-name="ce5">
            <text:p>404,186</text:p>
          </table:table-cell>
          <table:table-cell office:value-type="float" office:value="352269" table:style-name="ce5">
            <text:p>352,269</text:p>
          </table:table-cell>
          <table:table-cell office:value-type="float" office:value="387925" table:style-name="ce5">
            <text:p>387,925</text:p>
          </table:table-cell>
          <table:table-cell table:number-columns-repeated="16375"/>
        </table:table-row>
        <table:table-row table:style-name="ro2">
          <table:table-cell office:value-type="float" office:value="24" table:style-name="ce3">
            <text:p>24</text:p>
          </table:table-cell>
          <table:table-cell office:value-type="string" table:style-name="ce3">
            <text:p>Russia</text:p>
          </table:table-cell>
          <table:table-cell office:value-type="float" office:value="343585" table:style-name="ce5">
            <text:p>343,585</text:p>
          </table:table-cell>
          <table:table-cell office:value-type="float" office:value="352348" table:style-name="ce5">
            <text:p>352,348</text:p>
          </table:table-cell>
          <table:table-cell office:value-type="float" office:value="304838" table:style-name="ce5">
            <text:p>304,838</text:p>
          </table:table-cell>
          <table:table-cell office:value-type="float" office:value="376923" table:style-name="ce5">
            <text:p>376,923</text:p>
          </table:table-cell>
          <table:table-cell office:value-type="float" office:value="347384" table:style-name="ce5">
            <text:p>347,384</text:p>
          </table:table-cell>
          <table:table-cell office:value-type="float" office:value="379658" table:style-name="ce5">
            <text:p>379,658</text:p>
          </table:table-cell>
          <table:table-cell office:value-type="float" office:value="382874" table:style-name="ce5">
            <text:p>382,874</text:p>
          </table:table-cell>
          <table:table-cell table:number-columns-repeated="16375"/>
        </table:table-row>
        <table:table-row table:style-name="ro2">
          <table:table-cell office:value-type="float" office:value="25" table:style-name="ce3">
            <text:p>25</text:p>
          </table:table-cell>
          <table:table-cell office:value-type="string" table:style-name="ce3">
            <text:p>Brazil</text:p>
          </table:table-cell>
          <table:table-cell office:value-type="float" office:value="268542" table:style-name="ce5">
            <text:p>268,542</text:p>
          </table:table-cell>
          <table:table-cell office:value-type="float" office:value="267740" table:style-name="ce5">
            <text:p>267,740</text:p>
          </table:table-cell>
          <table:table-cell office:value-type="float" office:value="227198" table:style-name="ce5">
            <text:p>227,198</text:p>
          </table:table-cell>
          <table:table-cell office:value-type="float" office:value="300091" table:style-name="ce5">
            <text:p>300,091</text:p>
          </table:table-cell>
          <table:table-cell office:value-type="float" office:value="369861" table:style-name="ce5">
            <text:p>369,861</text:p>
          </table:table-cell>
          <table:table-cell office:value-type="float" office:value="340195" table:style-name="ce5">
            <text:p>340,195</text:p>
          </table:table-cell>
          <table:table-cell office:value-type="float" office:value="377050" table:style-name="ce5">
            <text:p>377,050</text:p>
          </table:table-cell>
          <table:table-cell table:number-columns-repeated="16375"/>
        </table:table-row>
        <table:table-row table:style-name="ro2">
          <table:table-cell office:value-type="float" office:value="26" table:style-name="ce3">
            <text:p>26</text:p>
          </table:table-cell>
          <table:table-cell office:value-type="string" table:style-name="ce3">
            <text:p>Turkey</text:p>
          </table:table-cell>
          <table:table-cell office:value-type="float" office:value="248692" table:style-name="ce5">
            <text:p>248,692</text:p>
          </table:table-cell>
          <table:table-cell office:value-type="float" office:value="227880" table:style-name="ce5">
            <text:p>227,880</text:p>
          </table:table-cell>
          <table:table-cell office:value-type="float" office:value="230210" table:style-name="ce5">
            <text:p>230,210</text:p>
          </table:table-cell>
          <table:table-cell office:value-type="float" office:value="284018" table:style-name="ce5">
            <text:p>284,018</text:p>
          </table:table-cell>
          <table:table-cell office:value-type="float" office:value="383698" table:style-name="ce5">
            <text:p>383,698</text:p>
          </table:table-cell>
          <table:table-cell office:value-type="float" office:value="386604" table:style-name="ce5">
            <text:p>386,604</text:p>
          </table:table-cell>
          <table:table-cell office:value-type="float" office:value="366695" table:style-name="ce5">
            <text:p>366,695</text:p>
          </table:table-cell>
          <table:table-cell table:number-columns-repeated="16375"/>
        </table:table-row>
        <table:table-row table:style-name="ro2">
          <table:table-cell office:value-type="float" office:value="27" table:style-name="ce3">
            <text:p>27</text:p>
          </table:table-cell>
          <table:table-cell office:value-type="string" table:style-name="ce3">
            <text:p>Thailand</text:p>
          </table:table-cell>
          <table:table-cell office:value-type="float" office:value="283660" table:style-name="ce5">
            <text:p>283,660</text:p>
          </table:table-cell>
          <table:table-cell office:value-type="float" office:value="272831" table:style-name="ce5">
            <text:p>272,831</text:p>
          </table:table-cell>
          <table:table-cell office:value-type="float" office:value="232048" table:style-name="ce5">
            <text:p>232,048</text:p>
          </table:table-cell>
          <table:table-cell office:value-type="float" office:value="296569" table:style-name="ce5">
            <text:p>296,569</text:p>
          </table:table-cell>
          <table:table-cell office:value-type="float" office:value="334440" table:style-name="ce5">
            <text:p>334,440</text:p>
          </table:table-cell>
          <table:table-cell office:value-type="float" office:value="327197" table:style-name="ce5">
            <text:p>327,197</text:p>
          </table:table-cell>
          <table:table-cell office:value-type="float" office:value="349554" table:style-name="ce5">
            <text:p>349,554</text:p>
          </table:table-cell>
          <table:table-cell table:number-columns-repeated="16375"/>
        </table:table-row>
        <table:table-row table:style-name="ro2">
          <table:table-cell office:value-type="float" office:value="28" table:style-name="ce3">
            <text:p>28</text:p>
          </table:table-cell>
          <table:table-cell office:value-type="string" table:style-name="ce3">
            <text:p>Saudi Arabia</text:p>
          </table:table-cell>
          <table:table-cell office:value-type="float" office:value="207678" table:style-name="ce5">
            <text:p>207,678</text:p>
          </table:table-cell>
          <table:table-cell office:value-type="float" office:value="217423" table:style-name="ce5">
            <text:p>217,423</text:p>
          </table:table-cell>
          <table:table-cell office:value-type="float" office:value="180726" table:style-name="ce5">
            <text:p>180,726</text:p>
          </table:table-cell>
          <table:table-cell office:value-type="float" office:value="211955" table:style-name="ce5">
            <text:p>211,955</text:p>
          </table:table-cell>
          <table:table-cell office:value-type="float" office:value="256236" table:style-name="ce5">
            <text:p>256,236</text:p>
          </table:table-cell>
          <table:table-cell office:value-type="float" office:value="287758" table:style-name="ce5">
            <text:p>287,758</text:p>
          </table:table-cell>
          <table:table-cell office:value-type="float" office:value="315278" table:style-name="ce5">
            <text:p>315,278</text:p>
          </table:table-cell>
          <table:table-cell table:number-columns-repeated="16375"/>
        </table:table-row>
        <table:table-row table:style-name="ro2">
          <table:table-cell office:value-type="float" office:value="29" table:style-name="ce3">
            <text:p>29</text:p>
          </table:table-cell>
          <table:table-cell office:value-type="string" table:style-name="ce3">
            <text:p>Sweden</text:p>
          </table:table-cell>
          <table:table-cell office:value-type="float" office:value="246554" table:style-name="ce5">
            <text:p>246,554</text:p>
          </table:table-cell>
          <table:table-cell office:value-type="float" office:value="238707" table:style-name="ce5">
            <text:p>238,707</text:p>
          </table:table-cell>
          <table:table-cell office:value-type="float" office:value="221467" table:style-name="ce5">
            <text:p>221,467</text:p>
          </table:table-cell>
          <table:table-cell office:value-type="float" office:value="277959" table:style-name="ce5">
            <text:p>277,959</text:p>
          </table:table-cell>
          <table:table-cell office:value-type="float" office:value="306041" table:style-name="ce5">
            <text:p>306,041</text:p>
          </table:table-cell>
          <table:table-cell office:value-type="float" office:value="304804" table:style-name="ce5">
            <text:p>304,804</text:p>
          </table:table-cell>
          <table:table-cell office:value-type="float" office:value="312849" table:style-name="ce5">
            <text:p>312,849</text:p>
          </table:table-cell>
          <table:table-cell table:number-columns-repeated="16375"/>
        </table:table-row>
        <table:table-row table:style-name="ro2">
          <table:table-cell office:value-type="float" office:value="30" table:style-name="ce3">
            <text:p>30</text:p>
          </table:table-cell>
          <table:table-cell office:value-type="string" table:style-name="ce3">
            <text:p>Austria</text:p>
          </table:table-cell>
          <table:table-cell office:value-type="float" office:value="238647" table:style-name="ce5">
            <text:p>238,647</text:p>
          </table:table-cell>
          <table:table-cell office:value-type="float" office:value="231905" table:style-name="ce5">
            <text:p>231,905</text:p>
          </table:table-cell>
          <table:table-cell office:value-type="float" office:value="209646" table:style-name="ce5">
            <text:p>209,646</text:p>
          </table:table-cell>
          <table:table-cell office:value-type="float" office:value="265870" table:style-name="ce5">
            <text:p>265,870</text:p>
          </table:table-cell>
          <table:table-cell office:value-type="float" office:value="294479" table:style-name="ce5">
            <text:p>294,479</text:p>
          </table:table-cell>
          <table:table-cell office:value-type="float" office:value="293861" table:style-name="ce5">
            <text:p>293,861</text:p>
          </table:table-cell>
          <table:table-cell office:value-type="float" office:value="282741" table:style-name="ce5">
            <text:p>282,741</text:p>
          </table:table-cell>
          <table:table-cell table:number-columns-repeated="16375"/>
        </table:table-row>
        <table:table-row table:number-rows-repeated="1048543" table:style-name="ro2">
          <table:table-cell table:number-columns-repeated="16384"/>
        </table:table-row>
      </table:table>
      <table:database-ranges>
        <table:database-range table:target-range-address="4_5_Global_import_rankings.A3:4_5_Global_import_rankings.I33" table:name="Table12" table:display-filter-buttons="fals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822</meta:generator>
    <meta:initial-creator>Department for Business and Trade</meta:initial-creator>
    <dc:creator>Jo PAYZE (DBT)</dc:creator>
    <meta:creation-date>2026-04-16T13:05:53Z</meta:creation-date>
    <dc:date>2026-04-16T13:07:01Z</dc:date>
  </office:meta>
</office:document-meta>
</file>